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5F00000060B587959A6FD18F56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1" svg:font-family="Arial, sans-serif"/>
    <style:font-face style:name="Mangal1" svg:font-family="Mangal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3" style:family="paragraph" style:parent-style-name="Standard">
      <style:paragraph-properties fo:text-align="justify" style:justify-single-word="false"/>
      <style:text-properties style:font-name="Arial" fo:font-size="11pt" officeooo:paragraph-rsid="005f6e55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1pt" officeooo:rsid="00195b38" officeooo:paragraph-rsid="00195b38" style:font-size-asian="11pt" style:font-size-complex="11pt"/>
    </style:style>
    <style:style style:name="P5" style:family="paragraph" style:parent-style-name="Standard">
      <style:paragraph-properties fo:text-align="center" style:justify-single-word="false"/>
      <style:text-properties style:font-name="Arial" fo:font-size="11pt" officeooo:paragraph-rsid="001fbea8" style:font-size-asian="11pt" style:font-size-complex="11pt"/>
    </style:style>
    <style:style style:name="P6" style:family="paragraph" style:parent-style-name="Standard">
      <style:paragraph-properties fo:text-align="justify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14fe5f" style:font-size-asian="11pt" style:font-weight-asian="normal" style:font-size-complex="11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4bc694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4d8eb9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1pt" fo:font-weight="normal" officeooo:rsid="004d8eb9" officeooo:paragraph-rsid="004d8eb9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1pt" fo:font-weight="normal" officeooo:rsid="0020d698" officeooo:paragraph-rsid="00111371" style:font-size-asian="11pt" style:font-weight-asian="normal" style:font-size-complex="11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1pt" fo:font-weight="normal" officeooo:rsid="004bc694" officeooo:paragraph-rsid="0014fe5f" style:font-size-asian="11pt" style:font-weight-asian="normal" style:font-size-complex="11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4d8eb9" fo:background-color="transparent" style:font-size-asian="11pt" style:font-weight-asian="normal" style:font-size-complex="11pt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Arial" fo:font-size="11pt" fo:font-weight="bold" officeooo:paragraph-rsid="001fbea8" style:font-size-asian="11pt" style:font-weight-asian="bold" style:font-size-complex="11pt" style:font-weight-complex="bold"/>
    </style:style>
    <style:style style:name="P16" style:family="paragraph" style:parent-style-name="Standard">
      <style:paragraph-properties fo:text-align="justify" style:justify-single-word="false"/>
      <style:text-properties fo:color="#000000" style:font-name="Arial" fo:font-size="11pt" fo:font-weight="normal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text-align="justify" style:justify-single-word="false"/>
      <style:text-properties fo:color="#000000" style:font-name="CIDFont+F2" fo:font-size="10pt" fo:font-weight="normal" style:font-size-asian="10pt" style:font-weight-asian="normal" style:font-size-complex="11pt" style:font-weight-complex="normal"/>
    </style:style>
    <style:style style:name="P18" style:family="paragraph" style:parent-style-name="Standard">
      <style:paragraph-properties fo:text-align="center" style:justify-single-word="false"/>
      <style:text-properties officeooo:paragraph-rsid="0055a0d5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58cd5e" style:font-size-asian="11pt" style:font-weight-asian="normal" style:font-size-complex="11pt" style:font-weight-complex="normal"/>
    </style:style>
    <style:style style:name="P20" style:family="paragraph" style:parent-style-name="Standard" style:list-style-name="L1">
      <style:paragraph-properties fo:text-align="justify" style:justify-single-word="false"/>
      <style:text-properties style:font-name="Arial" fo:font-size="11pt" fo:font-weight="normal" officeooo:paragraph-rsid="0058cd5e" style:font-size-asian="11pt" style:font-weight-asian="normal" style:font-size-complex="11pt" style:font-weight-complex="normal"/>
    </style:style>
    <style:style style:name="T1" style:family="text">
      <style:text-properties style:text-line-through-style="none" style:text-line-through-type="none" fo:font-size="12pt" fo:font-style="normal" style:text-underline-style="none" fo:font-weight="bold" officeooo:rsid="002692ff" style:font-size-asian="12pt" style:font-style-asian="normal" style:font-weight-asian="bold" style:font-size-complex="12pt" style:font-style-complex="normal" style:font-weight-complex="bold"/>
    </style:style>
    <style:style style:name="T2" style:family="text">
      <style:text-properties style:text-line-through-style="none" style:text-line-through-type="none" fo:font-size="12pt" fo:font-style="normal" style:text-underline-style="none" officeooo:rsid="002692ff" style:font-size-asian="12pt" style:font-style-asian="normal" style:font-size-complex="12pt" style:font-style-complex="normal"/>
    </style:style>
    <style:style style:name="T3" style:family="text">
      <style:text-properties officeooo:rsid="0014fe5f"/>
    </style:style>
    <style:style style:name="T4" style:family="text">
      <style:text-properties fo:font-weight="normal" officeooo:rsid="0020d698" style:font-weight-asian="normal" style:font-weight-complex="normal"/>
    </style:style>
    <style:style style:name="T5" style:family="text">
      <style:text-properties fo:font-weight="normal" officeooo:rsid="00522119" style:font-weight-asian="normal" style:font-weight-complex="normal"/>
    </style:style>
    <style:style style:name="T6" style:family="text">
      <style:text-properties fo:font-weight="normal" officeooo:rsid="00612eca" style:font-weight-asian="normal" style:font-weight-complex="normal"/>
    </style:style>
    <style:style style:name="T7" style:family="text">
      <style:text-properties style:font-name="Arial" fo:font-size="12pt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T8" style:family="text">
      <style:text-properties style:font-name="Arial" fo:font-size="12pt" fo:font-style="normal" style:text-underline-style="none" fo:font-weight="bold" officeooo:rsid="002692ff" style:font-size-asian="12pt" style:font-style-asian="normal" style:font-weight-asian="bold" style:font-size-complex="12pt" style:font-style-complex="normal" style:font-weight-complex="bold"/>
    </style:style>
    <style:style style:name="T9" style:family="text">
      <style:text-properties fo:font-size="12pt" fo:font-style="normal" style:text-underline-style="none" officeooo:rsid="002692ff" style:font-size-asian="12pt" style:font-style-asian="normal" style:font-size-complex="12pt" style:font-style-complex="normal"/>
    </style:style>
    <style:style style:name="T10" style:family="text">
      <style:text-properties officeooo:rsid="004b2a69"/>
    </style:style>
    <style:style style:name="T11" style:family="text">
      <style:text-properties officeooo:rsid="004bc694"/>
    </style:style>
    <style:style style:name="T12" style:family="text">
      <style:text-properties officeooo:rsid="004d8eb9"/>
    </style:style>
    <style:style style:name="T13" style:family="text">
      <style:text-properties officeooo:rsid="00522119"/>
    </style:style>
    <style:style style:name="T14" style:family="text">
      <style:text-properties style:font-name="Arial1" fo:font-size="11pt" fo:font-style="normal" style:text-underline-style="none" fo:font-weight="bold" officeooo:rsid="002692ff" style:font-size-asian="12pt" style:font-style-asian="normal" style:font-weight-asian="bold" style:font-size-complex="12pt" style:font-style-complex="normal" style:font-weight-complex="bold"/>
    </style:style>
    <style:style style:name="T15" style:family="text">
      <style:text-properties style:font-name="Arial1" fo:font-size="11pt" fo:font-style="normal" style:text-underline-style="none" fo:font-weight="bold" officeooo:rsid="00612eca" style:font-size-asian="12pt" style:font-style-asian="normal" style:font-weight-asian="bold" style:font-size-complex="12pt" style:font-style-complex="normal" style:font-weight-complex="bold"/>
    </style:style>
    <style:style style:name="T16" style:family="text">
      <style:text-properties officeooo:rsid="005372bb"/>
    </style:style>
    <style:style style:name="T17" style:family="text">
      <style:text-properties officeooo:rsid="0055a0d5"/>
    </style:style>
    <style:style style:name="T18" style:family="text">
      <style:text-properties officeooo:rsid="0056f062"/>
    </style:style>
    <style:style style:name="T19" style:family="text">
      <style:text-properties officeooo:rsid="0058cd5e"/>
    </style:style>
    <style:style style:name="T20" style:family="text">
      <style:text-properties fo:font-style="normal" style:text-underline-style="none" fo:font-weight="normal" officeooo:rsid="00522119" style:font-style-asian="normal" style:font-weight-asian="normal" style:font-style-complex="normal" style:font-weight-complex="normal"/>
    </style:style>
    <style:style style:name="T21" style:family="text">
      <style:text-properties fo:font-style="normal" style:text-underline-style="none" style:font-style-asian="normal" style:font-style-complex="normal"/>
    </style:style>
    <style:style style:name="T22" style:family="text">
      <style:text-properties fo:font-style="normal" style:text-underline-style="none" officeooo:rsid="006318dc" style:font-style-asian="normal" style:font-style-complex="normal"/>
    </style:style>
    <style:style style:name="T23" style:family="text">
      <style:text-properties officeooo:rsid="005d6f4b"/>
    </style:style>
    <style:style style:name="T24" style:family="text">
      <style:text-properties officeooo:rsid="005f6e55"/>
    </style:style>
    <style:style style:name="T25" style:family="text">
      <style:text-properties officeooo:rsid="00612eca"/>
    </style:style>
    <style:style style:name="T26" style:family="text">
      <style:text-properties officeooo:rsid="00616618"/>
    </style:style>
    <style:style style:name="T27" style:family="text">
      <style:text-properties officeooo:rsid="006318dc"/>
    </style:style>
    <style:style style:name="T28" style:family="text">
      <style:text-properties officeooo:rsid="0065fbf6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5"><draw:frame draw:style-name="fr1" draw:name="Immagine1" text:anchor-type="paragraph" svg:width="2.514cm" svg:height="2.54cm" draw:z-index="0"><draw:image xlink:href="Pictures/100000000000005F00000060B587959A6FD18F56.png" xlink:type="simple" xlink:show="embed" xlink:actuate="onLoad" loext:mime-type="image/png"/></draw:frame><text:span text:style-name="Car._20_predefinito_20_paragrafo"><text:span text:style-name="T1"/></text:span></text:p>
      <text:p text:style-name="P5"><text:span text:style-name="Car._20_predefinito_20_paragrafo"><text:span text:style-name="T1"/></text:span></text:p>
      <text:p text:style-name="P5"><text:span text:style-name="Car._20_predefinito_20_paragrafo"><text:span text:style-name="T1"/></text:span></text:p>
      <text:p text:style-name="P5"><text:span text:style-name="Car._20_predefinito_20_paragrafo"><text:span text:style-name="T1"/></text:span></text:p>
      <text:p text:style-name="P5"><text:span text:style-name="Car._20_predefinito_20_paragrafo"><text:span text:style-name="T1"/></text:span></text:p>
      <text:p text:style-name="P5"><text:span text:style-name="Car._20_predefinito_20_paragrafo"><text:span text:style-name="T1"/></text:span></text:p>
      <text:p text:style-name="P5"><text:span text:style-name="Car._20_predefinito_20_paragrafo"><text:span text:style-name="T1">INDUNO OLONA </text:span></text:span></text:p>
      <text:p text:style-name="P15"><text:span text:style-name="Car._20_predefinito_20_paragrafo"><text:span text:style-name="T2">(Provincia di Varese)</text:span></text:span></text:p>
      <text:p text:style-name="P15"><text:span text:style-name="Car._20_predefinito_20_paragrafo"><text:span text:style-name="T2"/></text:span></text:p>
      <text:p text:style-name="P14"><text:span text:style-name="Car._20_predefinito_20_paragrafo"><text:span text:style-name="T9">DISCIPLINARE D’INCARICO</text:span></text:span></text:p>
      <text:p text:style-name="P18"><text:span text:style-name="Car._20_predefinito_20_paragrafo"><text:span text:style-name="T7">PER “INTERVENTO DI PREVENZIONE PRIMARIA PER STUDENTI E DOCENTI DI ISTITUTO COMPRENSIVO STATALE PASSERINI” </text:span></text:span></text:p>
      <text:p text:style-name="P18"><text:span text:style-name="Car._20_predefinito_20_paragrafo"><text:span text:style-name="T14">CIG: ZE53D30847 </text:span></text:span><text:span text:style-name="Car._20_predefinito_20_paragrafo"><text:span text:style-name="T15">CPV <text:s/>80410000-1</text:span></text:span></text:p>
      <text:p text:style-name="P2"><text:span text:style-name="Car._20_predefinito_20_paragrafo"><text:span text:style-name="T8"/></text:span></text:p>
      <text:p text:style-name="P2">ART. 1 - SCOPO DELL’INCARICO</text:p>
      <text:p text:style-name="P3">L’incarico ha per sco<text:span text:style-name="T5">po di assicurare la fornitura de</text:span><text:span text:style-name="T6">l</text:span><text:span text:style-name="T5"> </text:span><text:span text:style-name="T6">servizio di ”</text:span><text:span text:style-name="T5">Intervento di prevenzione primaria per studenti e docenti di Istituto Comprensivo Statale Passerin</text:span><text:span text:style-name="T6">i”</text:span><text:span text:style-name="Car._20_predefinito_20_paragrafo"><text:span text:style-name="T20"> al</text:span></text:span><text:span text:style-name="T5"> Comune di Induno Olona</text:span><text:span text:style-name="T4">.</text:span></text:p>
      <text:p text:style-name="P11"/>
      <text:p text:style-name="P6">ART. 2 - OGGETTO DELL’INCARICO</text:p>
      <text:p text:style-name="P6">L’incarico ha per oggetto lo svolgimento delle seguenti attività:</text:p>
      <text:p text:style-name="P19">- <text:span text:style-name="T27">i</text:span>ntervento di prevenzione primaria per studenti e docenti di Istituto Comprensivo Statale Passerini<text:span text:style-name="Car._20_predefinito_20_paragrafo"><text:span text:style-name="T21"> durante il mese di dicembre 2023, </text:span></text:span><text:span text:style-name="Car._20_predefinito_20_paragrafo"><text:span text:style-name="T22">attraverso l’organizzazione di</text:span></text:span><text:span text:style-name="Car._20_predefinito_20_paragrafo"><text:span text:style-name="T21"> un ciclo di incontri di prevenzione primaria sui temi della scelta e dell’orientamento scolastico per gli studenti delle classe terze della scuola secondaria di primo grado, nonché un ciclo di incontri di sensibilizzazione per i genitori interessati, al fine di promuovere conoscenze relative alla fase di sviluppo dei loro figli (preadolescenza) e riflessioni sul proprio ruolo di adulti connesse al compito della scelta e dell’orientamento scolastico e alla gestione della complessità psico-pedagogica nell’attuale società;</text:span></text:span></text:p>
      <text:p text:style-name="P19"><text:span text:style-name="Car._20_predefinito_20_paragrafo"><text:span text:style-name="T21">- lo scopo primario di questi cicli di incontri è la promozione del benessere degli studenti e dei loro genitori, con particolare attenzione al tema della scelta e dell’orientamento scolastico con lo scopo di ridurre i fattori di rischio che possono incidere sulla loro crescita;</text:span></text:span></text:p>
      <text:p text:style-name="P19"><text:span text:style-name="Car._20_predefinito_20_paragrafo"><text:span text:style-name="T21">- i destinatari sono quindi gli studenti delle 4 classi terze e i genitori interessati dell’intero Istituto Comprensivo Statale Passerini di Induno Olona;</text:span></text:span></text:p>
      <text:p text:style-name="P19"><text:span text:style-name="Car._20_predefinito_20_paragrafo"><text:span text:style-name="T22">- L’</text:span></text:span><text:span text:style-name="Car._20_predefinito_20_paragrafo"><text:span text:style-name="T21">attività, da svolgersi in presenza oppure online in accordo con i referenti del progetto, che </text:span></text:span><text:span text:style-name="Car._20_predefinito_20_paragrafo"><text:span text:style-name="T22">dovrà essere </text:span></text:span><text:span text:style-name="Car._20_predefinito_20_paragrafo"><text:span text:style-name="T21">composta di:</text:span></text:span></text:p>
      <text:list xml:id="list774970294" text:style-name="L1">
        <text:list-item>
          <text:p text:style-name="P20"><text:span text:style-name="Car._20_predefinito_20_paragrafo"><text:span text:style-name="T22">n. </text:span></text:span><text:span text:style-name="Car._20_predefinito_20_paragrafo"><text:span text:style-name="T21">1 incontro per ogni classe coinvolta (4 interventi totali) della durata di 2 ore ciascuno, co-condotto da due formatori professionali;</text:span></text:span></text:p>
        </text:list-item>
        <text:list-item>
          <text:p text:style-name="P20"><text:span text:style-name="Car._20_predefinito_20_paragrafo"><text:span text:style-name="T22">n. </text:span></text:span><text:span text:style-name="Car._20_predefinito_20_paragrafo"><text:span text:style-name="T21">2 incontri di sensibilizzazione per i genitori, in orario serale o pre-serale della durata di due ore ciascuno;</text:span></text:span></text:p>
        </text:list-item>
      </text:list>
      <text:p text:style-name="P7"/>
      <text:p text:style-name="P7"><text:span text:style-name="T10">ART. 3 - </text:span>OBBLIGHI PER IL SOGGETTO AFFIDATARIO</text:p>
      <text:p text:style-name="P7">Il soggetto affidatario ha l’obbligo di:</text:p>
      <text:p text:style-name="P7">- garantire l’esecuzione dell<text:span text:style-name="T19">a fornitura del servizio</text:span> previst<text:span text:style-name="T19">a</text:span> dall’incarico con i tempi e le modalità richieste dal committente;</text:p>
      <text:p text:style-name="P7"/>
      <text:p text:style-name="P7">Il soggetto affidatario ha, inoltre, l’obbligo di osservare la massima riservatezza nei confronti delle notizie di qualsiasi natura comunque acquisite nello svolgimento del servizio, in conformità a quanto previsto dal D.Lgs. n. 196/2003.</text:p>
      <text:p text:style-name="P7"/>
      <text:p text:style-name="P7"><text:span text:style-name="T10">ART. 4 - </text:span>OBBLIGHI A CARICO DELL’ENTE APPALTANTE</text:p>
      <text:p text:style-name="P7">L’Ente appaltante si obbliga a mettere a disposizione del concorrente affidatario i mezzi e i materiali necessari per far fronte ad operazioni da svolgere e accessorie rispetto alle attività <text:soft-page-break/>oggetto dell’appalto. Si obbliga altresì a mettere a disposizione dell’affidatario tutte le informazioni tecniche necessarie per la realizzazione dei servizi oggetto dell’appalto.</text:p>
      <text:p text:style-name="P7"/>
      <text:p text:style-name="P12">ART. <text:span text:style-name="T17">5</text:span> - CORRISPETTIVO</text:p>
      <text:p text:style-name="P8">L'importo complessivo del servizio di che trattasi <text:span text:style-name="T11">è fissato</text:span> per un importo base di <text:span text:style-name="T24">offerta pari a Euro</text:span> <text:span text:style-name="T27">3000,00</text:span> + IVA al <text:span text:style-name="T27">5</text:span>% soggetta a ribasso in cifre.</text:p>
      <text:p text:style-name="P8">Il corrispettivo contrattuale remunera l’aggiudicatario per tutti gli oneri e le spese di qualsiasi natura e specie, atti a garantire <text:span text:style-name="T19">l</text:span>a<text:span text:style-name="T19"> fornitura</text:span> necessari<text:span text:style-name="T19">a </text:span>per un efficiente.</text:p>
      <text:p text:style-name="P13"/>
      <text:p text:style-name="P7"><text:span text:style-name="T11">ART. 6 - </text:span>MODALITÀ DI FATTURAZIONE</text:p>
      <text:p text:style-name="P7">La fatturazione avverrà, ai sensi dalla Legge n. 228 del 24 dicembre 2012 (Legge di Stabilità) e s.m.i., con modalità elettronica tramite il sistema SDI del MEF, con IVA in split payment. La fattura elettronica dovrà contenere i dati necessari quali il codice univoco di fatturazione elettronica L96RO1, il CIG afferente all’affidamento - ZE53D30847 - e gli estremi della Determinazione del Responsabile del Settore Servizi alla Persona.</text:p>
      <text:p text:style-name="P7">Allegato alla fattura sarà onere del fornitore presentare un <text:span text:style-name="T23">rapporto relativo a</text:span> tutta l’attività <text:span text:style-name="T19">di fornitura </text:span>espletata.</text:p>
      <text:p text:style-name="P7"/>
      <text:p text:style-name="P7"/>
      <text:p text:style-name="P7"><text:span text:style-name="T11">ART. 7 - </text:span>OBBLIGHI DELLA DITTA AFFIDATARIA IN MATERIA DI TRACCIABILITÀ DEI FLUSSI FINANZIARI.</text:p>
      <text:p text:style-name="P7">L'affidatario assume tutti gli obblighi di tracciabilità dei flussi finanziari di cui all’art. 3 della Legge 136/2010 e si impegna a comunicare al Comune gli estremi del conto corrente bancario dedicato, anche in via non esclusiva, sul quale l’Ente provvederà ad effettuare i pagamenti con le modalità previste dal disciplinare d'incarico. Il mancato utilizzo del bonifico bancario o postale ovvero degli strumenti idonei a consentire la piena tracciabilità delle operazioni costituisce causa di risoluzione del contratto.</text:p>
      <text:p text:style-name="P7"/>
      <text:p text:style-name="P7"><text:span text:style-name="T11">ART. 8 - </text:span>TRATTAMENTO DEI DATI PERSONALI</text:p>
      <text:p text:style-name="P9">Si precisa che, in relazione al D. Lgs 30 giugno 2003 n. 196 «Codice in materia di protezione dei dati personali», i dati forniti dalle imprese saranno trattati dall’Ente esclusivamente per le finalità connesse alla gara e per la successiva stipulazione e gestione del contratto. </text:p>
      <text:p text:style-name="P9"/>
      <text:p text:style-name="P10">ART. <text:span text:style-name="T19">9</text:span> - CONTROVERSIE</text:p>
      <text:p text:style-name="P9">Non è ammesso dalle parti il ricorso all’arbitrato. Eventuali controversie che dovessero insorgere durante lo svolgimento del servizio tra il soggetto aggiudicatario e il Comune di Induno Olona, saranno demandate al giudice ordinario. Il Foro competente è quello di Varese.</text:p>
      <text:p text:style-name="P7"/>
      <text:p text:style-name="P7"><text:span text:style-name="T12">ART. 10 - </text:span>CODICE DI COMPORTAMENTO</text:p>
      <text:p text:style-name="P7">Si richiama inoltre espressamente la vigenza della del D.P.R. 62/2013 articolo 2 che prevede l’applicazione per quanto compatibile del Codice di Comportamento per i dipendenti pubblici anche ai titolari e collaboratori a qualsiasi titolo dei contraenti con la pubblica amministrazione.</text:p>
      <text:p text:style-name="P16">La cessione del contratto è vietata all’Impresa aggiudicataria. Ogni atto contrario è nullo di diritto.</text:p>
      <text:p text:style-name="P17"/>
      <text:p text:style-name="P2">ART. <text:span text:style-name="T18">11</text:span> - CLAUSOLE RISOLUTIVE</text:p>
      <text:p text:style-name="P2">In caso di inadempienza dei termini previsti dal presente disciplinare, il Comune procederà alla risoluzione automatica del contratto con effetto dalla data della comunicazione all’inadempiente.</text:p>
      <text:p text:style-name="P2">Con la risoluzione del contratto, l’Ente si terrà libero di nominare altro <text:span text:style-name="T16">contraente </text:span>e di corrispondere all’inadempiente solo il compenso maturato a quella data.</text:p>
      <text:p text:style-name="P2">Ciascuna delle parti potrà, in ogni caso, recedere dal contratto dando preavviso scritto di almeno 30 giorni.</text:p>
      <text:p text:style-name="P2"/>
      <text:p text:style-name="P2">ART. <text:span text:style-name="T18">12</text:span> - NORME DI RINVIO</text:p>
      <text:p text:style-name="P2">Per quanto non previsto dal presente atto, si fa rinvio alla disciplina contenuta nel codice civile.</text:p>
      <text:p text:style-name="P2"/>
      <text:p text:style-name="P2"><text:soft-page-break/>ART. <text:span text:style-name="T18">13</text:span> - TRATTAMENTO DATI PERSONALI</text:p>
      <text:p text:style-name="P2"><text:span text:style-name="T16">Il contraente</text:span> incaricato è nominato responsabile dei dati personali che egli tratta in conseguenza dell’attività svolta per conto dell’Ente.</text:p>
      <text:p text:style-name="P2"/>
      <text:p text:style-name="P2">ART. <text:span text:style-name="T18">14</text:span> - CONTROVERSIE</text:p>
      <text:p text:style-name="P2">Per eventuali controversie sarà competente il Foro di <text:span text:style-name="T3">Varese</text:span>.</text:p>
      <text:p text:style-name="P2"/>
      <text:p text:style-name="P4">Induno Olona, il <text:span text:style-name="T28">28/11/2023</text:span></text:p>
      <text:p text:style-name="P4"/>
      <text:p text:style-name="P4"/>
      <text:p text:style-name="P4">IL RESPONSABILE DEL SETTORE <text:tab/><text:tab/><text:tab/>P. Impresa _______________</text:p>
      <text:p text:style-name="P4"><text:s text:c="2"/>AMMINISTRATIVO – <text:span text:style-name="T23">IL</text:span> <text:span text:style-name="T13">RUP</text:span></text:p>
      <text:p text:style-name="P4"><text:s text:c="5"/>dott.ssa Rossana Turuani <text:tab/><text:tab/><text:tab/><text:tab/> <text:s text:c="4"/><text:span text:style-name="T19">Firmato digitalment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1" svg:font-family="Arial, sans-serif"/>
    <style:font-face style:name="Mangal1" svg:font-family="Mangal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10-12T08:39:00</meta:creation-date>
    <meta:initial-creator>* *</meta:initial-creator>
    <dc:date>2023-11-28T10:17:27.805000000</dc:date>
    <meta:editing-duration>PT3H56M28S</meta:editing-duration>
    <meta:editing-cycles>40</meta:editing-cycles>
    <meta:generator>LibreOffice/6.0.2.1$Windows_x86 LibreOffice_project/f7f06a8f319e4b62f9bc5095aa112a65d2f3ac89</meta:generator>
    <meta:document-statistic meta:table-count="0" meta:image-count="1" meta:object-count="0" meta:page-count="3" meta:paragraph-count="51" meta:word-count="970" meta:character-count="6518" meta:non-whitespace-character-count="5577"/>
  </office:meta>
</office:document-meta>
</file>