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27" style:family="table">
      <style:table-properties style:width="17.9cm" fo:margin-top="0cm" fo:margin-bottom="0cm" table:align="right" style:writing-mode="lr-tb"/>
    </style:style>
    <style:style style:name="Tabella27.A" style:family="table-column">
      <style:table-column-properties style:column-width="1.52cm"/>
    </style:style>
    <style:style style:name="Tabella27.B" style:family="table-column">
      <style:table-column-properties style:column-width="1.543cm"/>
    </style:style>
    <style:style style:name="Tabella27.C" style:family="table-column">
      <style:table-column-properties style:column-width="6.877cm"/>
    </style:style>
    <style:style style:name="Tabella27.D" style:family="table-column">
      <style:table-column-properties style:column-width="2.69cm"/>
    </style:style>
    <style:style style:name="Tabella27.E" style:family="table-column">
      <style:table-column-properties style:column-width="1.94cm"/>
    </style:style>
    <style:style style:name="Tabella27.F" style:family="table-column">
      <style:table-column-properties style:column-width="1.764cm"/>
    </style:style>
    <style:style style:name="Tabella27.G" style:family="table-column">
      <style:table-column-properties style:column-width="1.565cm"/>
    </style:style>
    <style:style style:name="Tabella27.1" style:family="table-row">
      <style:table-row-properties style:row-height="1.263cm" fo:keep-together="auto"/>
    </style:style>
    <style:style style:name="Tabella27.A1" style:family="table-cell">
      <style:table-cell-properties fo:background-color="#ffffff" fo:padding="0cm" fo:border="0.75pt solid #000001">
        <style:background-image/>
      </style:table-cell-properties>
    </style:style>
    <style:style style:name="Tabella27.2" style:family="table-row">
      <style:table-row-properties style:row-height="0.656cm" fo:keep-together="auto"/>
    </style:style>
    <style:style style:name="Tabella27.3" style:family="table-row">
      <style:table-row-properties style:row-height="0.787cm" fo:keep-together="auto"/>
    </style:style>
    <style:style style:name="Tabella27.4" style:family="table-row">
      <style:table-row-properties style:row-height="1.531cm" fo:keep-together="auto"/>
    </style:style>
    <style:style style:name="Tabella27.5" style:family="table-row">
      <style:table-row-properties style:row-height="0.699cm" fo:keep-together="auto"/>
    </style:style>
    <style:style style:name="Tabella27.11" style:family="table-row">
      <style:table-row-properties style:row-height="0.372cm" fo:keep-together="auto"/>
    </style:style>
    <style:style style:name="Tabella27.12" style:family="table-row">
      <style:table-row-properties style:row-height="1.401cm" fo:keep-together="auto"/>
    </style:style>
    <style:style style:name="Tabella27.13" style:family="table-row">
      <style:table-row-properties style:row-height="0.614cm" fo:keep-together="auto"/>
    </style:style>
    <style:style style:name="Tabella27.27" style:family="table-row">
      <style:table-row-properties style:row-height="1.752cm" fo:keep-together="auto"/>
    </style:style>
    <style:style style:name="Tabella27.39" style:family="table-row">
      <style:table-row-properties style:row-height="0.416cm" fo:keep-together="auto"/>
    </style:style>
    <style:style style:name="Tabella28" style:family="table">
      <style:table-properties style:width="17.919cm" fo:margin-top="0cm" fo:margin-bottom="0cm" table:align="right" style:writing-mode="lr-tb"/>
    </style:style>
    <style:style style:name="Tabella28.A" style:family="table-column">
      <style:table-column-properties style:column-width="1.554cm"/>
    </style:style>
    <style:style style:name="Tabella28.B" style:family="table-column">
      <style:table-column-properties style:column-width="1.531cm"/>
    </style:style>
    <style:style style:name="Tabella28.C" style:family="table-column">
      <style:table-column-properties style:column-width="6.884cm"/>
    </style:style>
    <style:style style:name="Tabella28.D" style:family="table-column">
      <style:table-column-properties style:column-width="2.686cm"/>
    </style:style>
    <style:style style:name="Tabella28.E" style:family="table-column">
      <style:table-column-properties style:column-width="1.93cm"/>
    </style:style>
    <style:style style:name="Tabella28.F" style:family="table-column">
      <style:table-column-properties style:column-width="1.769cm"/>
    </style:style>
    <style:style style:name="Tabella28.G" style:family="table-column">
      <style:table-column-properties style:column-width="1.565cm"/>
    </style:style>
    <style:style style:name="Tabella28.1" style:family="table-row">
      <style:table-row-properties style:row-height="0.801cm" fo:keep-together="auto"/>
    </style:style>
    <style:style style:name="Tabella28.A1" style:family="table-cell">
      <style:table-cell-properties fo:background-color="#ffffff" fo:padding="0cm" fo:border="0.75pt solid #000001">
        <style:background-image/>
      </style:table-cell-properties>
    </style:style>
    <style:style style:name="Tabella28.2" style:family="table-row">
      <style:table-row-properties style:row-height="0.372cm" fo:keep-together="auto"/>
    </style:style>
    <style:style style:name="Tabella28.19" style:family="table-row">
      <style:table-row-properties style:row-height="1.752cm" fo:keep-together="auto"/>
    </style:style>
    <style:style style:name="Tabella28.20" style:family="table-row">
      <style:table-row-properties style:row-height="0.699cm" fo:keep-together="auto"/>
    </style:style>
    <style:style style:name="Tabella28.22" style:family="table-row">
      <style:table-row-properties style:row-height="1.007cm" fo:keep-together="auto"/>
    </style:style>
    <style:style style:name="Tabella28.27" style:family="table-row">
      <style:table-row-properties style:row-height="1.706cm" fo:keep-together="auto"/>
    </style:style>
    <style:style style:name="Tabella28.33" style:family="table-row">
      <style:table-row-properties style:row-height="1.05cm" fo:keep-together="auto"/>
    </style:style>
    <style:style style:name="Tabella28.44" style:family="table-row">
      <style:table-row-properties style:row-height="0.416cm" fo:keep-together="auto"/>
    </style:style>
    <style:style style:name="Tabella29" style:family="table">
      <style:table-properties style:width="17.926cm" fo:margin-left="-0.919cm" fo:margin-top="0cm" fo:margin-bottom="0cm" table:align="left" style:writing-mode="lr-tb"/>
    </style:style>
    <style:style style:name="Tabella29.A" style:family="table-column">
      <style:table-column-properties style:column-width="1.554cm"/>
    </style:style>
    <style:style style:name="Tabella29.B" style:family="table-column">
      <style:table-column-properties style:column-width="1.556cm"/>
    </style:style>
    <style:style style:name="Tabella29.C" style:family="table-column">
      <style:table-column-properties style:column-width="6.86cm"/>
    </style:style>
    <style:style style:name="Tabella29.D" style:family="table-column">
      <style:table-column-properties style:column-width="2.685cm"/>
    </style:style>
    <style:style style:name="Tabella29.E" style:family="table-column">
      <style:table-column-properties style:column-width="1.931cm"/>
    </style:style>
    <style:style style:name="Tabella29.F" style:family="table-column">
      <style:table-column-properties style:column-width="1.767cm"/>
    </style:style>
    <style:style style:name="Tabella29.G" style:family="table-column">
      <style:table-column-properties style:column-width="1.573cm"/>
    </style:style>
    <style:style style:name="Tabella29.1" style:family="table-row">
      <style:table-row-properties style:row-height="0.801cm" fo:keep-together="auto"/>
    </style:style>
    <style:style style:name="Tabella29.A1" style:family="table-cell">
      <style:table-cell-properties fo:background-color="#ffffff" fo:padding="0cm" fo:border="0.75pt solid #000001">
        <style:background-image/>
      </style:table-cell-properties>
    </style:style>
    <style:style style:name="Tabella29.2" style:family="table-row">
      <style:table-row-properties style:row-height="1.05cm" fo:keep-together="auto"/>
    </style:style>
    <style:style style:name="Tabella29.3" style:family="table-row">
      <style:table-row-properties style:row-height="0.372cm" fo:keep-together="auto"/>
    </style:style>
    <style:style style:name="Tabella29.6" style:family="table-row">
      <style:table-row-properties style:row-height="1.401cm" fo:keep-together="auto"/>
    </style:style>
    <style:style style:name="Tabella29.11" style:family="table-row">
      <style:table-row-properties style:row-height="0.699cm" fo:keep-together="auto"/>
    </style:style>
    <style:style style:name="Tabella29.16" style:family="table-row">
      <style:table-row-properties style:row-height="2.036cm" fo:keep-together="auto"/>
    </style:style>
    <style:style style:name="Tabella29.18" style:family="table-row">
      <style:table-row-properties style:row-height="1.752cm" fo:keep-together="auto"/>
    </style:style>
    <style:style style:name="Tabella29.19" style:family="table-row">
      <style:table-row-properties style:row-height="2.057cm" fo:keep-together="auto"/>
    </style:style>
    <style:style style:name="Tabella29.26" style:family="table-row">
      <style:table-row-properties style:row-height="0.787cm" fo:keep-together="auto"/>
    </style:style>
    <style:style style:name="Tabella29.27" style:family="table-row">
      <style:table-row-properties style:row-height="0.72cm" fo:keep-together="auto"/>
    </style:style>
    <style:style style:name="Tabella29.29" style:family="table-row">
      <style:table-row-properties style:row-height="0.482cm" fo:keep-together="auto"/>
    </style:style>
    <style:style style:name="Tabella29.30" style:family="table-row">
      <style:table-row-properties style:row-height="1.224cm" fo:keep-together="auto"/>
    </style:style>
    <style:style style:name="Tabella30" style:family="table">
      <style:table-properties style:width="17.919cm" fo:margin-top="0cm" fo:margin-bottom="0cm" table:align="right" style:writing-mode="lr-tb"/>
    </style:style>
    <style:style style:name="Tabella30.A" style:family="table-column">
      <style:table-column-properties style:column-width="1.554cm"/>
    </style:style>
    <style:style style:name="Tabella30.B" style:family="table-column">
      <style:table-column-properties style:column-width="1.529cm"/>
    </style:style>
    <style:style style:name="Tabella30.C" style:family="table-column">
      <style:table-column-properties style:column-width="6.886cm"/>
    </style:style>
    <style:style style:name="Tabella30.D" style:family="table-column">
      <style:table-column-properties style:column-width="2.685cm"/>
    </style:style>
    <style:style style:name="Tabella30.E" style:family="table-column">
      <style:table-column-properties style:column-width="1.931cm"/>
    </style:style>
    <style:style style:name="Tabella30.F" style:family="table-column">
      <style:table-column-properties style:column-width="1.767cm"/>
    </style:style>
    <style:style style:name="Tabella30.G" style:family="table-column">
      <style:table-column-properties style:column-width="1.566cm"/>
    </style:style>
    <style:style style:name="Tabella30.1" style:family="table-row">
      <style:table-row-properties style:row-height="0.801cm" fo:keep-together="auto"/>
    </style:style>
    <style:style style:name="Tabella30.A1" style:family="table-cell">
      <style:table-cell-properties fo:background-color="#ffffff" fo:padding="0cm" fo:border="0.75pt solid #000001">
        <style:background-image/>
      </style:table-cell-properties>
    </style:style>
    <style:style style:name="Tabella30.2" style:family="table-row">
      <style:table-row-properties style:row-height="1.752cm" fo:keep-together="auto"/>
    </style:style>
    <style:style style:name="Tabella30.3" style:family="table-row">
      <style:table-row-properties style:row-height="0.744cm" fo:keep-together="auto"/>
    </style:style>
    <style:style style:name="Tabella30.4" style:family="table-row">
      <style:table-row-properties style:row-height="0.699cm" fo:keep-together="auto"/>
    </style:style>
    <style:style style:name="Tabella30.8" style:family="table-row">
      <style:table-row-properties style:row-height="0.372cm" fo:keep-together="auto"/>
    </style:style>
    <style:style style:name="Tabella30.9" style:family="table-row">
      <style:table-row-properties style:row-height="1.05cm" fo:keep-together="auto"/>
    </style:style>
    <style:style style:name="Tabella30.10" style:family="table-row">
      <style:table-row-properties style:row-height="1.401cm" fo:keep-together="auto"/>
    </style:style>
    <style:style style:name="Tabella30.18" style:family="table-row">
      <style:table-row-properties style:row-height="0.457cm" fo:keep-together="auto"/>
    </style:style>
    <style:style style:name="Tabella30.19" style:family="table-row">
      <style:table-row-properties style:row-height="2.408cm" fo:keep-together="auto"/>
    </style:style>
    <style:style style:name="Tabella30.20" style:family="table-row">
      <style:table-row-properties style:row-height="1.379cm" fo:keep-together="auto"/>
    </style:style>
    <style:style style:name="Tabella30.25" style:family="table-row">
      <style:table-row-properties style:row-height="2.122cm" fo:keep-together="auto"/>
    </style:style>
    <style:style style:name="Tabella31" style:family="table">
      <style:table-properties style:width="17.919cm" fo:margin-top="0cm" fo:margin-bottom="0cm" table:align="right" style:writing-mode="lr-tb"/>
    </style:style>
    <style:style style:name="Tabella31.A" style:family="table-column">
      <style:table-column-properties style:column-width="1.554cm"/>
    </style:style>
    <style:style style:name="Tabella31.B" style:family="table-column">
      <style:table-column-properties style:column-width="1.529cm"/>
    </style:style>
    <style:style style:name="Tabella31.C" style:family="table-column">
      <style:table-column-properties style:column-width="6.886cm"/>
    </style:style>
    <style:style style:name="Tabella31.D" style:family="table-column">
      <style:table-column-properties style:column-width="2.685cm"/>
    </style:style>
    <style:style style:name="Tabella31.E" style:family="table-column">
      <style:table-column-properties style:column-width="1.931cm"/>
    </style:style>
    <style:style style:name="Tabella31.F" style:family="table-column">
      <style:table-column-properties style:column-width="1.767cm"/>
    </style:style>
    <style:style style:name="Tabella31.G" style:family="table-column">
      <style:table-column-properties style:column-width="1.566cm"/>
    </style:style>
    <style:style style:name="Tabella31.1" style:family="table-row">
      <style:table-row-properties style:row-height="0.801cm" fo:keep-together="auto"/>
    </style:style>
    <style:style style:name="Tabella31.A1" style:family="table-cell">
      <style:table-cell-properties fo:background-color="#ffffff" fo:padding="0cm" fo:border="0.75pt solid #000001">
        <style:background-image/>
      </style:table-cell-properties>
    </style:style>
    <style:style style:name="Tabella31.2" style:family="table-row">
      <style:table-row-properties style:row-height="2.103cm" fo:keep-together="auto"/>
    </style:style>
    <style:style style:name="Tabella31.3" style:family="table-row">
      <style:table-row-properties style:row-height="1.401cm" fo:keep-together="auto"/>
    </style:style>
    <style:style style:name="Tabella31.4" style:family="table-row">
      <style:table-row-properties style:row-height="0.699cm" fo:keep-together="auto"/>
    </style:style>
    <style:style style:name="Tabella31.5" style:family="table-row">
      <style:table-row-properties style:row-height="2.408cm" fo:keep-together="auto"/>
    </style:style>
    <style:style style:name="Tabella31.6" style:family="table-row">
      <style:table-row-properties style:row-height="2.716cm" fo:keep-together="auto"/>
    </style:style>
    <style:style style:name="Tabella31.7" style:family="table-row">
      <style:table-row-properties style:row-height="1.685cm" fo:keep-together="auto"/>
    </style:style>
    <style:style style:name="Tabella31.9" style:family="table-row">
      <style:table-row-properties style:row-height="1.531cm" fo:keep-together="auto"/>
    </style:style>
    <style:style style:name="Tabella31.10" style:family="table-row">
      <style:table-row-properties style:row-height="1.05cm" fo:keep-together="auto"/>
    </style:style>
    <style:style style:name="Tabella31.12" style:family="table-row">
      <style:table-row-properties style:row-height="1.358cm" fo:keep-together="auto"/>
    </style:style>
    <style:style style:name="Tabella31.13" style:family="table-row">
      <style:table-row-properties style:row-height="1.18cm" fo:keep-together="auto"/>
    </style:style>
    <style:style style:name="Tabella31.14" style:family="table-row">
      <style:table-row-properties style:row-height="0.372cm" fo:keep-together="auto"/>
    </style:style>
    <style:style style:name="Tabella31.15" style:family="table-row">
      <style:table-row-properties style:row-height="0.457cm" fo:keep-together="auto"/>
    </style:style>
    <style:style style:name="Tabella31.16" style:family="table-row">
      <style:table-row-properties style:row-height="3.789cm" fo:keep-together="auto"/>
    </style:style>
    <style:style style:name="Tabella31.17" style:family="table-row">
      <style:table-row-properties style:row-height="0.743cm" fo:keep-together="auto"/>
    </style:style>
    <style:style style:name="Tabella32" style:family="table">
      <style:table-properties style:width="17.919cm" fo:margin-top="0cm" fo:margin-bottom="0cm" table:align="right" style:writing-mode="lr-tb"/>
    </style:style>
    <style:style style:name="Tabella32.A" style:family="table-column">
      <style:table-column-properties style:column-width="1.554cm"/>
    </style:style>
    <style:style style:name="Tabella32.B" style:family="table-column">
      <style:table-column-properties style:column-width="1.529cm"/>
    </style:style>
    <style:style style:name="Tabella32.C" style:family="table-column">
      <style:table-column-properties style:column-width="6.886cm"/>
    </style:style>
    <style:style style:name="Tabella32.D" style:family="table-column">
      <style:table-column-properties style:column-width="2.685cm"/>
    </style:style>
    <style:style style:name="Tabella32.E" style:family="table-column">
      <style:table-column-properties style:column-width="1.931cm"/>
    </style:style>
    <style:style style:name="Tabella32.F" style:family="table-column">
      <style:table-column-properties style:column-width="1.767cm"/>
    </style:style>
    <style:style style:name="Tabella32.G" style:family="table-column">
      <style:table-column-properties style:column-width="1.566cm"/>
    </style:style>
    <style:style style:name="Tabella32.1" style:family="table-row">
      <style:table-row-properties style:row-height="0.801cm" fo:keep-together="auto"/>
    </style:style>
    <style:style style:name="Tabella32.A1" style:family="table-cell">
      <style:table-cell-properties fo:background-color="#ffffff" fo:padding="0cm" fo:border="0.75pt solid #000001">
        <style:background-image/>
      </style:table-cell-properties>
    </style:style>
    <style:style style:name="Tabella32.2" style:family="table-row">
      <style:table-row-properties style:row-height="1.773cm" fo:keep-together="auto"/>
    </style:style>
    <style:style style:name="Tabella32.3" style:family="table-row">
      <style:table-row-properties style:row-height="0.372cm" fo:keep-together="auto"/>
    </style:style>
    <style:style style:name="Tabella32.4" style:family="table-row">
      <style:table-row-properties style:row-height="1.752cm" fo:keep-together="auto"/>
    </style:style>
    <style:style style:name="Tabella32.5" style:family="table-row">
      <style:table-row-properties style:row-height="4.953cm" fo:keep-together="auto"/>
    </style:style>
    <style:style style:name="Tabella32.6" style:family="table-row">
      <style:table-row-properties style:row-height="4.927cm" fo:keep-together="auto"/>
    </style:style>
    <style:style style:name="Tabella32.7" style:family="table-row">
      <style:table-row-properties style:row-height="1.401cm" fo:keep-together="auto"/>
    </style:style>
    <style:style style:name="Tabella32.8" style:family="table-row">
      <style:table-row-properties style:row-height="1.706cm" fo:keep-together="auto"/>
    </style:style>
    <style:style style:name="Tabella32.9" style:family="table-row">
      <style:table-row-properties style:row-height="2.103cm" fo:keep-together="auto"/>
    </style:style>
    <style:style style:name="Tabella32.10" style:family="table-row">
      <style:table-row-properties style:row-height="1.358cm" fo:keep-together="auto"/>
    </style:style>
    <style:style style:name="Tabella32.11" style:family="table-row">
      <style:table-row-properties style:row-height="0.699cm" fo:keep-together="auto"/>
    </style:style>
    <style:style style:name="Tabella32.13" style:family="table-row">
      <style:table-row-properties style:row-height="0.457cm" fo:keep-together="auto"/>
    </style:style>
    <style:style style:name="Tabella32.A13" style:family="table-cell">
      <style:table-cell-properties fo:background-color="#ffffff" fo:padding-left="0.012cm" fo:padding-right="0cm" fo:padding-top="0cm" fo:padding-bottom="0cm" fo:border-left="none" fo:border-right="0.75pt solid #000001" fo:border-top="0.75pt solid #000001" fo:border-bottom="0.75pt solid #000001">
        <style:background-image/>
      </style:table-cell-properties>
    </style:style>
    <style:style style:name="Tabella32.14" style:family="table-row">
      <style:table-row-properties style:row-height="1.817cm" fo:keep-together="auto"/>
    </style:style>
    <style:style style:name="Tabella33" style:family="table">
      <style:table-properties style:width="17.919cm" fo:margin-top="0cm" fo:margin-bottom="0cm" table:align="right" style:writing-mode="lr-tb"/>
    </style:style>
    <style:style style:name="Tabella33.A" style:family="table-column">
      <style:table-column-properties style:column-width="1.554cm"/>
    </style:style>
    <style:style style:name="Tabella33.B" style:family="table-column">
      <style:table-column-properties style:column-width="1.529cm"/>
    </style:style>
    <style:style style:name="Tabella33.C" style:family="table-column">
      <style:table-column-properties style:column-width="6.886cm"/>
    </style:style>
    <style:style style:name="Tabella33.D" style:family="table-column">
      <style:table-column-properties style:column-width="2.685cm"/>
    </style:style>
    <style:style style:name="Tabella33.E" style:family="table-column">
      <style:table-column-properties style:column-width="1.931cm"/>
    </style:style>
    <style:style style:name="Tabella33.F" style:family="table-column">
      <style:table-column-properties style:column-width="1.767cm"/>
    </style:style>
    <style:style style:name="Tabella33.G" style:family="table-column">
      <style:table-column-properties style:column-width="1.566cm"/>
    </style:style>
    <style:style style:name="Tabella33.1" style:family="table-row">
      <style:table-row-properties style:row-height="0.801cm" fo:keep-together="auto"/>
    </style:style>
    <style:style style:name="Tabella33.A1" style:family="table-cell">
      <style:table-cell-properties fo:background-color="#ffffff" fo:padding="0cm" fo:border="0.75pt solid #000001">
        <style:background-image/>
      </style:table-cell-properties>
    </style:style>
    <style:style style:name="Tabella33.2" style:family="table-row">
      <style:table-row-properties style:row-height="1.05cm" fo:keep-together="auto"/>
    </style:style>
    <style:style style:name="Tabella33.5" style:family="table-row">
      <style:table-row-properties style:row-height="1.401cm" fo:keep-together="auto"/>
    </style:style>
    <style:style style:name="Tabella33.7" style:family="table-row">
      <style:table-row-properties style:row-height="0.699cm" fo:keep-together="auto"/>
    </style:style>
    <style:style style:name="Tabella33.9" style:family="table-row">
      <style:table-row-properties style:row-height="0.372cm" fo:keep-together="auto"/>
    </style:style>
    <style:style style:name="Tabella33.10" style:family="table-row">
      <style:table-row-properties style:row-height="0.457cm" fo:keep-together="auto"/>
    </style:style>
    <style:style style:name="Tabella33.A10" style:family="table-cell">
      <style:table-cell-properties fo:background-color="#ffffff" fo:padding-left="0.012cm" fo:padding-right="0cm" fo:padding-top="0cm" fo:padding-bottom="0cm" fo:border-left="none" fo:border-right="0.75pt solid #000001" fo:border-top="0.75pt solid #000001" fo:border-bottom="0.75pt solid #000001">
        <style:background-image/>
      </style:table-cell-properties>
    </style:style>
    <style:style style:name="Tabella33.11" style:family="table-row">
      <style:table-row-properties style:row-height="3.877cm" fo:keep-together="auto"/>
    </style:style>
    <style:style style:name="Tabella33.15" style:family="table-row">
      <style:table-row-properties style:row-height="2.103cm" fo:keep-together="auto"/>
    </style:style>
    <style:style style:name="Tabella33.16" style:family="table-row">
      <style:table-row-properties style:row-height="1.706cm" fo:keep-together="auto"/>
    </style:style>
    <style:style style:name="Tabella33.17" style:family="table-row">
      <style:table-row-properties style:row-height="3.219cm" fo:keep-together="auto"/>
    </style:style>
    <style:style style:name="Tabella34" style:family="table">
      <style:table-properties style:width="17.919cm" fo:margin-top="0cm" fo:margin-bottom="0cm" table:align="right" style:writing-mode="lr-tb"/>
    </style:style>
    <style:style style:name="Tabella34.A" style:family="table-column">
      <style:table-column-properties style:column-width="1.554cm"/>
    </style:style>
    <style:style style:name="Tabella34.B" style:family="table-column">
      <style:table-column-properties style:column-width="1.531cm"/>
    </style:style>
    <style:style style:name="Tabella34.C" style:family="table-column">
      <style:table-column-properties style:column-width="6.884cm"/>
    </style:style>
    <style:style style:name="Tabella34.D" style:family="table-column">
      <style:table-column-properties style:column-width="2.686cm"/>
    </style:style>
    <style:style style:name="Tabella34.E" style:family="table-column">
      <style:table-column-properties style:column-width="1.93cm"/>
    </style:style>
    <style:style style:name="Tabella34.F" style:family="table-column">
      <style:table-column-properties style:column-width="1.769cm"/>
    </style:style>
    <style:style style:name="Tabella34.G" style:family="table-column">
      <style:table-column-properties style:column-width="1.565cm"/>
    </style:style>
    <style:style style:name="Tabella34.1" style:family="table-row">
      <style:table-row-properties style:row-height="0.801cm" fo:keep-together="auto"/>
    </style:style>
    <style:style style:name="Tabella34.A1" style:family="table-cell">
      <style:table-cell-properties fo:background-color="#ffffff" fo:padding="0cm" fo:border="0.75pt solid #000001">
        <style:background-image/>
      </style:table-cell-properties>
    </style:style>
    <style:style style:name="Tabella34.2" style:family="table-row">
      <style:table-row-properties style:row-height="3.898cm" fo:keep-together="auto"/>
    </style:style>
    <style:style style:name="Tabella34.3" style:family="table-row">
      <style:table-row-properties style:row-height="0.699cm" fo:keep-together="auto"/>
    </style:style>
    <style:style style:name="Tabella34.13" style:family="table-row">
      <style:table-row-properties style:row-height="1.836cm" fo:keep-together="auto"/>
    </style:style>
    <style:style style:name="Tabella34.14" style:family="table-row">
      <style:table-row-properties style:row-height="1.05cm" fo:keep-together="auto"/>
    </style:style>
    <style:style style:name="Tabella34.17" style:family="table-row">
      <style:table-row-properties style:row-height="2.103cm" fo:keep-together="auto"/>
    </style:style>
    <style:style style:name="Tabella34.18" style:family="table-row">
      <style:table-row-properties style:row-height="1.706cm" fo:keep-together="auto"/>
    </style:style>
    <style:style style:name="Tabella34.25" style:family="table-row">
      <style:table-row-properties style:row-height="0.743cm" fo:keep-together="auto"/>
    </style:style>
    <style:style style:name="Tabella35" style:family="table">
      <style:table-properties style:width="17.919cm" fo:margin-top="0cm" fo:margin-bottom="0cm" table:align="right" style:writing-mode="lr-tb"/>
    </style:style>
    <style:style style:name="Tabella35.A" style:family="table-column">
      <style:table-column-properties style:column-width="1.554cm"/>
    </style:style>
    <style:style style:name="Tabella35.B" style:family="table-column">
      <style:table-column-properties style:column-width="1.531cm"/>
    </style:style>
    <style:style style:name="Tabella35.C" style:family="table-column">
      <style:table-column-properties style:column-width="6.884cm"/>
    </style:style>
    <style:style style:name="Tabella35.D" style:family="table-column">
      <style:table-column-properties style:column-width="2.686cm"/>
    </style:style>
    <style:style style:name="Tabella35.E" style:family="table-column">
      <style:table-column-properties style:column-width="1.93cm"/>
    </style:style>
    <style:style style:name="Tabella35.F" style:family="table-column">
      <style:table-column-properties style:column-width="1.769cm"/>
    </style:style>
    <style:style style:name="Tabella35.G" style:family="table-column">
      <style:table-column-properties style:column-width="1.565cm"/>
    </style:style>
    <style:style style:name="Tabella35.1" style:family="table-row">
      <style:table-row-properties style:row-height="0.801cm" fo:keep-together="auto"/>
    </style:style>
    <style:style style:name="Tabella35.A1" style:family="table-cell">
      <style:table-cell-properties fo:background-color="#ffffff" fo:padding="0cm" fo:border="0.75pt solid #000001">
        <style:background-image/>
      </style:table-cell-properties>
    </style:style>
    <style:style style:name="Tabella35.2" style:family="table-row">
      <style:table-row-properties style:row-height="0.699cm" fo:keep-together="auto"/>
    </style:style>
    <style:style style:name="Tabella35.7" style:family="table-row">
      <style:table-row-properties style:row-height="1.706cm" fo:keep-together="auto"/>
    </style:style>
    <style:style style:name="Tabella35.8" style:family="table-row">
      <style:table-row-properties style:row-height="2.166cm" fo:keep-together="auto"/>
    </style:style>
    <style:style style:name="Tabella35.9" style:family="table-row">
      <style:table-row-properties style:row-height="1.752cm" fo:keep-together="auto"/>
    </style:style>
    <style:style style:name="Tabella35.10" style:family="table-row">
      <style:table-row-properties style:row-height="2.103cm" fo:keep-together="auto"/>
    </style:style>
    <style:style style:name="Tabella35.11" style:family="table-row">
      <style:table-row-properties style:row-height="0.372cm" fo:keep-together="auto"/>
    </style:style>
    <style:style style:name="Tabella35.13" style:family="table-row">
      <style:table-row-properties style:row-height="0.656cm" fo:keep-together="auto"/>
    </style:style>
    <style:style style:name="Tabella35.14" style:family="table-row">
      <style:table-row-properties style:row-height="1.05cm" fo:keep-together="auto"/>
    </style:style>
    <style:style style:name="Tabella35.17" style:family="table-row">
      <style:table-row-properties style:row-height="2.036cm" fo:keep-together="auto"/>
    </style:style>
    <style:style style:name="Tabella35.20" style:family="table-row">
      <style:table-row-properties style:row-height="1.815cm" fo:keep-together="auto"/>
    </style:style>
    <style:style style:name="Tabella35.22" style:family="table-row">
      <style:table-row-properties style:row-height="1.136cm" fo:keep-together="auto"/>
    </style:style>
    <style:style style:name="Tabella36" style:family="table">
      <style:table-properties style:width="17.919cm" fo:margin-top="0cm" fo:margin-bottom="0cm" table:align="right" style:writing-mode="lr-tb"/>
    </style:style>
    <style:style style:name="Tabella36.A" style:family="table-column">
      <style:table-column-properties style:column-width="1.554cm"/>
    </style:style>
    <style:style style:name="Tabella36.B" style:family="table-column">
      <style:table-column-properties style:column-width="1.531cm"/>
    </style:style>
    <style:style style:name="Tabella36.C" style:family="table-column">
      <style:table-column-properties style:column-width="6.884cm"/>
    </style:style>
    <style:style style:name="Tabella36.D" style:family="table-column">
      <style:table-column-properties style:column-width="2.686cm"/>
    </style:style>
    <style:style style:name="Tabella36.E" style:family="table-column">
      <style:table-column-properties style:column-width="1.93cm"/>
    </style:style>
    <style:style style:name="Tabella36.F" style:family="table-column">
      <style:table-column-properties style:column-width="1.769cm"/>
    </style:style>
    <style:style style:name="Tabella36.G" style:family="table-column">
      <style:table-column-properties style:column-width="1.565cm"/>
    </style:style>
    <style:style style:name="Tabella36.1" style:family="table-row">
      <style:table-row-properties style:row-height="0.801cm" fo:keep-together="auto"/>
    </style:style>
    <style:style style:name="Tabella36.A1" style:family="table-cell">
      <style:table-cell-properties fo:background-color="#ffffff" fo:padding="0cm" fo:border="0.75pt solid #000001">
        <style:background-image/>
      </style:table-cell-properties>
    </style:style>
    <style:style style:name="Tabella36.2" style:family="table-row">
      <style:table-row-properties style:row-height="1.05cm" fo:keep-together="auto"/>
    </style:style>
    <style:style style:name="Tabella36.3" style:family="table-row">
      <style:table-row-properties style:row-height="1.117cm" fo:keep-together="auto"/>
    </style:style>
    <style:style style:name="Tabella36.4" style:family="table-row">
      <style:table-row-properties style:row-height="1.401cm" fo:keep-together="auto"/>
    </style:style>
    <style:style style:name="Tabella36.5" style:family="table-row">
      <style:table-row-properties style:row-height="1.422cm" fo:keep-together="auto"/>
    </style:style>
    <style:style style:name="Tabella36.7" style:family="table-row">
      <style:table-row-properties style:row-height="0.699cm" fo:keep-together="auto"/>
    </style:style>
    <style:style style:name="Tabella36.8" style:family="table-row">
      <style:table-row-properties style:row-height="1.071cm" fo:keep-together="auto"/>
    </style:style>
    <style:style style:name="Tabella36.9" style:family="table-row">
      <style:table-row-properties style:row-height="1.445cm" fo:keep-together="auto"/>
    </style:style>
    <style:style style:name="P1" style:family="paragraph" style:parent-style-name="Standard">
      <style:text-properties officeooo:paragraph-rsid="000f2cab"/>
    </style:style>
    <style:style style:name="P2" style:family="paragraph" style:parent-style-name="Standard">
      <style:text-properties officeooo:paragraph-rsid="000f2cab" fo:background-color="#ffff00"/>
    </style:style>
    <style:style style:name="P3" style:family="paragraph" style:parent-style-name="Standard">
      <style:text-properties style:font-name="Times New Roman" fo:font-size="7pt" officeooo:rsid="001abc9f" officeooo:paragraph-rsid="001abc9f" style:font-size-asian="7pt" style:font-size-complex="7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0.353cm" fo:text-indent="0cm" style:auto-text-indent="false"/>
      <style:text-properties officeooo:paragraph-rsid="000f2cab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0.231cm" fo:text-indent="0cm" style:auto-text-indent="false"/>
      <style:text-properties officeooo:paragraph-rsid="000f2cab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0.205cm" fo:text-indent="0cm" style:auto-text-indent="false"/>
      <style:text-properties officeooo:paragraph-rsid="000f2cab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0.582cm" fo:text-indent="0cm" style:auto-text-indent="false"/>
      <style:text-properties officeooo:paragraph-rsid="000f2cab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563cm" fo:text-indent="0cm" style:auto-text-indent="false"/>
      <style:text-properties officeooo:paragraph-rsid="000f2cab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0.159cm" fo:text-indent="0cm" style:auto-text-indent="false"/>
      <style:text-properties officeooo:paragraph-rsid="000f2cab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0.168cm" fo:text-indent="0cm" style:auto-text-indent="false"/>
      <style:text-properties officeooo:paragraph-rsid="000f2cab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0.148cm" fo:text-indent="0cm" style:auto-text-indent="false"/>
      <style:text-properties officeooo:paragraph-rsid="000f2cab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0.515cm" fo:text-indent="0cm" style:auto-text-indent="false"/>
      <style:text-properties officeooo:paragraph-rsid="000f2cab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0.519cm" fo:text-indent="0cm" style:auto-text-indent="false"/>
      <style:text-properties officeooo:paragraph-rsid="000f2cab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0.499cm" fo:text-indent="0cm" style:auto-text-indent="false"/>
      <style:text-properties officeooo:paragraph-rsid="000f2cab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0.693cm" fo:text-indent="0cm" style:auto-text-indent="false"/>
      <style:text-properties officeooo:paragraph-rsid="000f2cab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0.672cm" fo:text-indent="0cm" style:auto-text-indent="false"/>
      <style:text-properties officeooo:paragraph-rsid="000f2cab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0.446cm" fo:text-indent="0cm" style:auto-text-indent="false"/>
      <style:text-properties officeooo:paragraph-rsid="000f2cab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0.22cm" fo:text-indent="0cm" style:auto-text-indent="false"/>
      <style:text-properties officeooo:paragraph-rsid="000f2cab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0.152cm" fo:text-indent="0cm" style:auto-text-indent="false"/>
      <style:text-properties officeooo:paragraph-rsid="000f2cab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0.522cm" fo:text-indent="0cm" style:auto-text-indent="false"/>
      <style:text-properties officeooo:paragraph-rsid="000f2cab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0.316cm" fo:text-indent="0cm" style:auto-text-indent="false"/>
      <style:text-properties officeooo:paragraph-rsid="000f2cab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0.321cm" fo:text-indent="0cm" style:auto-text-indent="false"/>
      <style:text-properties officeooo:paragraph-rsid="000f2cab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0.3cm" fo:text-indent="0cm" style:auto-text-indent="false"/>
      <style:text-properties officeooo:paragraph-rsid="000f2cab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0.667cm" fo:text-indent="0cm" style:auto-text-indent="false"/>
      <style:text-properties officeooo:paragraph-rsid="000f2cab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0.651cm" fo:text-indent="0cm" style:auto-text-indent="false"/>
      <style:text-properties officeooo:paragraph-rsid="000f2cab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0.34cm" fo:text-indent="0cm" style:auto-text-indent="false"/>
      <style:text-properties officeooo:paragraph-rsid="000f2cab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0.171cm" fo:text-indent="0cm" style:auto-text-indent="false"/>
      <style:text-properties officeooo:paragraph-rsid="000f2cab"/>
    </style:style>
    <style:style style:name="P28" style:family="paragraph" style:parent-style-name="Standard">
      <style:paragraph-properties fo:margin-left="0cm" fo:margin-right="0cm" fo:margin-top="0cm" fo:margin-bottom="0cm" style:contextual-spacing="false" fo:line-height="0.342cm" fo:text-indent="0cm" style:auto-text-indent="false"/>
      <style:text-properties officeooo:paragraph-rsid="000f2cab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0.337cm" fo:text-indent="0cm" style:auto-text-indent="false"/>
      <style:text-properties officeooo:paragraph-rsid="000f2cab"/>
    </style:style>
    <style:style style:name="P30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  <style:text-properties officeooo:paragraph-rsid="000f2cab"/>
    </style:style>
    <style:style style:name="P31" style:family="paragraph" style:parent-style-name="Standard">
      <style:paragraph-properties fo:margin-left="0cm" fo:margin-right="0cm" fo:margin-top="0cm" fo:margin-bottom="0cm" style:contextual-spacing="false" fo:line-height="0.48cm" fo:text-indent="0cm" style:auto-text-indent="false"/>
      <style:text-properties officeooo:paragraph-rsid="000f2cab"/>
    </style:style>
    <style:style style:name="P32" style:family="paragraph" style:parent-style-name="Standard">
      <style:paragraph-properties fo:margin-left="0cm" fo:margin-right="0cm" fo:margin-top="0cm" fo:margin-bottom="0cm" style:contextual-spacing="false" fo:line-height="0.483cm" fo:text-indent="0cm" style:auto-text-indent="false"/>
      <style:text-properties officeooo:paragraph-rsid="000f2cab"/>
    </style:style>
    <style:style style:name="P33" style:family="paragraph" style:parent-style-name="Standard">
      <style:paragraph-properties fo:margin-left="0cm" fo:margin-right="0cm" fo:margin-top="0cm" fo:margin-bottom="0cm" style:contextual-spacing="false" fo:line-height="0.464cm" fo:text-indent="0cm" style:auto-text-indent="false"/>
      <style:text-properties officeooo:paragraph-rsid="000f2cab"/>
    </style:style>
    <style:style style:name="P34" style:family="paragraph" style:parent-style-name="Standard">
      <style:paragraph-properties fo:margin-left="0cm" fo:margin-right="0cm" fo:margin-top="0cm" fo:margin-bottom="0cm" style:contextual-spacing="false" fo:line-height="0.492cm" fo:text-indent="0cm" style:auto-text-indent="false"/>
      <style:text-properties officeooo:paragraph-rsid="000f2cab"/>
    </style:style>
    <style:style style:name="P35" style:family="paragraph" style:parent-style-name="Standard">
      <style:paragraph-properties fo:margin-left="0cm" fo:margin-right="0cm" fo:margin-top="0cm" fo:margin-bottom="0cm" style:contextual-spacing="false" fo:line-height="0.473cm" fo:text-indent="0cm" style:auto-text-indent="false"/>
      <style:text-properties officeooo:paragraph-rsid="000f2cab"/>
    </style:style>
    <style:style style:name="P36" style:family="paragraph" style:parent-style-name="Standard">
      <style:paragraph-properties fo:margin-left="0cm" fo:margin-right="0cm" fo:margin-top="0cm" fo:margin-bottom="0cm" style:contextual-spacing="false" fo:line-height="0.164cm" fo:text-indent="0cm" style:auto-text-indent="false"/>
      <style:text-properties officeooo:paragraph-rsid="000f2cab"/>
    </style:style>
    <style:style style:name="P37" style:family="paragraph" style:parent-style-name="Standard">
      <style:paragraph-properties fo:margin-left="0cm" fo:margin-right="0cm" fo:margin-top="0cm" fo:margin-bottom="0cm" style:contextual-spacing="false" fo:line-height="0.21cm" fo:text-indent="0cm" style:auto-text-indent="false"/>
      <style:text-properties officeooo:paragraph-rsid="000f2cab"/>
    </style:style>
    <style:style style:name="P38" style:family="paragraph" style:parent-style-name="Standard">
      <style:paragraph-properties fo:margin-left="0cm" fo:margin-right="0cm" fo:margin-top="0cm" fo:margin-bottom="0cm" style:contextual-spacing="false" fo:line-height="0.191cm" fo:text-indent="0cm" style:auto-text-indent="false"/>
      <style:text-properties officeooo:paragraph-rsid="000f2cab"/>
    </style:style>
    <style:style style:name="P39" style:family="paragraph" style:parent-style-name="Standard">
      <style:paragraph-properties fo:margin-left="0cm" fo:margin-right="0cm" fo:margin-top="0cm" fo:margin-bottom="0cm" style:contextual-spacing="false" fo:line-height="0.176cm" fo:text-indent="0cm" style:auto-text-indent="false"/>
      <style:text-properties officeooo:paragraph-rsid="000f2cab"/>
    </style:style>
    <style:style style:name="P40" style:family="paragraph" style:parent-style-name="Standard">
      <style:paragraph-properties fo:margin-left="0cm" fo:margin-right="0cm" fo:margin-top="0cm" fo:margin-bottom="0cm" style:contextual-spacing="false" fo:line-height="0.157cm" fo:text-indent="0cm" style:auto-text-indent="false"/>
      <style:text-properties officeooo:paragraph-rsid="000f2cab"/>
    </style:style>
    <style:style style:name="P41" style:family="paragraph" style:parent-style-name="Standard">
      <style:paragraph-properties fo:margin-left="0cm" fo:margin-right="0cm" fo:margin-top="0cm" fo:margin-bottom="0cm" style:contextual-spacing="false" fo:line-height="0.404cm" fo:text-indent="0cm" style:auto-text-indent="false"/>
      <style:text-properties officeooo:paragraph-rsid="000f2cab"/>
    </style:style>
    <style:style style:name="P42" style:family="paragraph" style:parent-style-name="Standard">
      <style:paragraph-properties fo:margin-left="0cm" fo:margin-right="0cm" fo:margin-top="0cm" fo:margin-bottom="0cm" style:contextual-spacing="false" fo:line-height="0.409cm" fo:text-indent="0cm" style:auto-text-indent="false"/>
      <style:text-properties officeooo:paragraph-rsid="000f2cab"/>
    </style:style>
    <style:style style:name="P43" style:family="paragraph" style:parent-style-name="Standard">
      <style:paragraph-properties fo:margin-left="0cm" fo:margin-right="0cm" fo:margin-top="0cm" fo:margin-bottom="0cm" style:contextual-spacing="false" fo:line-height="0.39cm" fo:text-indent="0cm" style:auto-text-indent="false"/>
      <style:text-properties officeooo:paragraph-rsid="000f2cab"/>
    </style:style>
    <style:style style:name="P44" style:family="paragraph" style:parent-style-name="Standard">
      <style:paragraph-properties fo:margin-left="0cm" fo:margin-right="0cm" fo:margin-top="0cm" fo:margin-bottom="0cm" style:contextual-spacing="false" fo:line-height="0.189cm" fo:text-indent="0cm" style:auto-text-indent="false"/>
      <style:text-properties officeooo:paragraph-rsid="000f2cab"/>
    </style:style>
    <style:style style:name="P45" style:family="paragraph" style:parent-style-name="Standard">
      <style:paragraph-properties fo:margin-left="0cm" fo:margin-right="0cm" fo:margin-top="0cm" fo:margin-bottom="0cm" style:contextual-spacing="false" fo:line-height="0.169cm" fo:text-indent="0cm" style:auto-text-indent="false"/>
      <style:text-properties officeooo:paragraph-rsid="000f2cab"/>
    </style:style>
    <style:style style:name="P46" style:family="paragraph" style:parent-style-name="Standard">
      <style:paragraph-properties fo:margin-left="0cm" fo:margin-right="0cm" fo:margin-top="0cm" fo:margin-bottom="0cm" style:contextual-spacing="false" fo:line-height="0.665cm" fo:text-indent="0cm" style:auto-text-indent="false"/>
      <style:text-properties officeooo:paragraph-rsid="000f2cab"/>
    </style:style>
    <style:style style:name="P47" style:family="paragraph" style:parent-style-name="Standard">
      <style:paragraph-properties fo:margin-left="0cm" fo:margin-right="0cm" fo:margin-top="0cm" fo:margin-bottom="0cm" style:contextual-spacing="false" fo:line-height="0.67cm" fo:text-indent="0cm" style:auto-text-indent="false"/>
      <style:text-properties officeooo:paragraph-rsid="000f2cab"/>
    </style:style>
    <style:style style:name="P48" style:family="paragraph" style:parent-style-name="Standard">
      <style:paragraph-properties fo:margin-left="0cm" fo:margin-right="0cm" fo:margin-top="0cm" fo:margin-bottom="0cm" style:contextual-spacing="false" fo:line-height="0.506cm" fo:text-indent="0cm" style:auto-text-indent="false"/>
      <style:text-properties officeooo:paragraph-rsid="000f2cab"/>
    </style:style>
    <style:style style:name="P49" style:family="paragraph" style:parent-style-name="Standard">
      <style:paragraph-properties fo:margin-left="0cm" fo:margin-right="0cm" fo:margin-top="0cm" fo:margin-bottom="0cm" style:contextual-spacing="false" fo:line-height="0.487cm" fo:text-indent="0cm" style:auto-text-indent="false"/>
      <style:text-properties officeooo:paragraph-rsid="000f2cab"/>
    </style:style>
    <style:style style:name="P50" style:family="paragraph" style:parent-style-name="Standard">
      <style:paragraph-properties fo:margin-left="0cm" fo:margin-right="0cm" fo:margin-top="0cm" fo:margin-bottom="0cm" style:contextual-spacing="false" fo:line-height="0.501cm" fo:text-indent="0cm" style:auto-text-indent="false"/>
      <style:text-properties officeooo:paragraph-rsid="000f2cab"/>
    </style:style>
    <style:style style:name="P51" style:family="paragraph" style:parent-style-name="Standard">
      <style:paragraph-properties fo:margin-left="0cm" fo:margin-right="0cm" fo:margin-top="0cm" fo:margin-bottom="0cm" style:contextual-spacing="false" fo:line-height="0.504cm" fo:text-indent="0cm" style:auto-text-indent="false"/>
      <style:text-properties officeooo:paragraph-rsid="000f2cab"/>
    </style:style>
    <style:style style:name="P52" style:family="paragraph" style:parent-style-name="Standard">
      <style:paragraph-properties fo:margin-left="0cm" fo:margin-right="0cm" fo:margin-top="0cm" fo:margin-bottom="0cm" style:contextual-spacing="false" fo:line-height="0.485cm" fo:text-indent="0cm" style:auto-text-indent="false"/>
      <style:text-properties officeooo:paragraph-rsid="000f2cab"/>
    </style:style>
    <style:style style:name="P53" style:family="paragraph" style:parent-style-name="Standard">
      <style:paragraph-properties fo:margin-left="0cm" fo:margin-right="0cm" fo:margin-top="0cm" fo:margin-bottom="0cm" style:contextual-spacing="false" fo:line-height="0.513cm" fo:text-indent="0cm" style:auto-text-indent="false"/>
      <style:text-properties officeooo:paragraph-rsid="000f2cab"/>
    </style:style>
    <style:style style:name="P54" style:family="paragraph" style:parent-style-name="Standard">
      <style:paragraph-properties fo:margin-left="0cm" fo:margin-right="0cm" fo:margin-top="0cm" fo:margin-bottom="0cm" style:contextual-spacing="false" fo:line-height="0.497cm" fo:text-indent="0cm" style:auto-text-indent="false"/>
      <style:text-properties officeooo:paragraph-rsid="000f2cab"/>
    </style:style>
    <style:style style:name="P55" style:family="paragraph" style:parent-style-name="Standard">
      <style:paragraph-properties fo:margin-left="0cm" fo:margin-right="0cm" fo:margin-top="0cm" fo:margin-bottom="0cm" style:contextual-spacing="false" fo:line-height="0.162cm" fo:text-indent="0cm" style:auto-text-indent="false"/>
      <style:text-properties officeooo:paragraph-rsid="000f2cab"/>
    </style:style>
    <style:style style:name="P56" style:family="paragraph" style:parent-style-name="Standard">
      <style:paragraph-properties fo:margin-left="0cm" fo:margin-right="0cm" fo:margin-top="0cm" fo:margin-bottom="0cm" style:contextual-spacing="false" fo:line-height="0.466cm" fo:text-indent="0cm" style:auto-text-indent="false"/>
      <style:text-properties officeooo:paragraph-rsid="000f2cab"/>
    </style:style>
    <style:style style:name="P57" style:family="paragraph" style:parent-style-name="Standard">
      <style:paragraph-properties fo:margin-left="0cm" fo:margin-right="0cm" fo:margin-top="0cm" fo:margin-bottom="0cm" style:contextual-spacing="false" fo:line-height="0.146cm" fo:text-indent="0cm" style:auto-text-indent="false"/>
      <style:text-properties officeooo:paragraph-rsid="000f2cab"/>
    </style:style>
    <style:style style:name="P58" style:family="paragraph" style:parent-style-name="Standard">
      <style:paragraph-properties fo:margin-left="0cm" fo:margin-right="0cm" fo:margin-top="0cm" fo:margin-bottom="0cm" style:contextual-spacing="false" fo:line-height="0.469cm" fo:text-indent="0cm" style:auto-text-indent="false"/>
      <style:text-properties officeooo:paragraph-rsid="000f2cab"/>
    </style:style>
    <style:style style:name="P59" style:family="paragraph" style:parent-style-name="Standard">
      <style:paragraph-properties fo:margin-left="0cm" fo:margin-right="0cm" fo:margin-top="0cm" fo:margin-bottom="0cm" style:contextual-spacing="false" fo:line-height="0.45cm" fo:text-indent="0cm" style:auto-text-indent="false"/>
      <style:text-properties officeooo:paragraph-rsid="000f2cab"/>
    </style:style>
    <style:style style:name="P60" style:family="paragraph" style:parent-style-name="Standard">
      <style:paragraph-properties fo:margin-left="0cm" fo:margin-right="0cm" fo:margin-top="0cm" fo:margin-bottom="0cm" style:contextual-spacing="false" fo:line-height="0.654cm" fo:text-indent="0cm" style:auto-text-indent="false"/>
      <style:text-properties officeooo:paragraph-rsid="000f2cab"/>
    </style:style>
    <style:style style:name="P61" style:family="paragraph" style:parent-style-name="Standard">
      <style:paragraph-properties fo:margin-left="0cm" fo:margin-right="0cm" fo:margin-top="0cm" fo:margin-bottom="0cm" style:contextual-spacing="false" fo:line-height="0.66cm" fo:text-indent="0cm" style:auto-text-indent="false"/>
      <style:text-properties officeooo:paragraph-rsid="000f2cab"/>
    </style:style>
    <style:style style:name="P62" style:family="paragraph" style:parent-style-name="Standard">
      <style:paragraph-properties fo:margin-left="0cm" fo:margin-right="0cm" fo:margin-top="0cm" fo:margin-bottom="0cm" style:contextual-spacing="false" fo:line-height="0.639cm" fo:text-indent="0cm" style:auto-text-indent="false"/>
      <style:text-properties officeooo:paragraph-rsid="000f2cab"/>
    </style:style>
    <style:style style:name="P63" style:family="paragraph" style:parent-style-name="Standard">
      <style:paragraph-properties fo:margin-left="0cm" fo:margin-right="0cm" fo:margin-top="0cm" fo:margin-bottom="0cm" style:contextual-spacing="false" fo:line-height="0.489cm" fo:text-indent="0cm" style:auto-text-indent="false"/>
      <style:text-properties officeooo:paragraph-rsid="000f2cab"/>
    </style:style>
    <style:style style:name="P64" style:family="paragraph" style:parent-style-name="Standard">
      <style:paragraph-properties fo:margin-left="0cm" fo:margin-right="0cm" fo:margin-top="0cm" fo:margin-bottom="0cm" style:contextual-spacing="false" fo:line-height="0.155cm" fo:text-indent="0cm" style:auto-text-indent="false"/>
      <style:text-properties officeooo:paragraph-rsid="000f2cab"/>
    </style:style>
    <style:style style:name="P65" style:family="paragraph" style:parent-style-name="Standard">
      <style:paragraph-properties fo:margin-left="0cm" fo:margin-right="0cm" fo:margin-top="0cm" fo:margin-bottom="0cm" style:contextual-spacing="false" fo:line-height="0.478cm" fo:text-indent="0cm" style:auto-text-indent="false"/>
      <style:text-properties officeooo:paragraph-rsid="000f2cab"/>
    </style:style>
    <style:style style:name="P66" style:family="paragraph" style:parent-style-name="Standard">
      <style:paragraph-properties fo:margin-left="0cm" fo:margin-right="0cm" fo:margin-top="0cm" fo:margin-bottom="0cm" style:contextual-spacing="false" fo:line-height="0.235cm" fo:text-indent="0cm" style:auto-text-indent="false"/>
      <style:text-properties officeooo:paragraph-rsid="000f2cab"/>
    </style:style>
    <style:style style:name="P67" style:family="paragraph" style:parent-style-name="Standard">
      <style:paragraph-properties fo:margin-left="0cm" fo:margin-right="0cm" fo:margin-top="0cm" fo:margin-bottom="0cm" style:contextual-spacing="false" fo:line-height="0.51cm" fo:text-indent="0cm" style:auto-text-indent="false"/>
      <style:text-properties officeooo:paragraph-rsid="000f2cab"/>
    </style:style>
    <style:style style:name="P68" style:family="paragraph" style:parent-style-name="Standard">
      <style:paragraph-properties fo:margin-left="0cm" fo:margin-right="0cm" fo:margin-top="0cm" fo:margin-bottom="0cm" style:contextual-spacing="false" fo:line-height="0.635cm" fo:text-indent="0cm" style:auto-text-indent="false"/>
      <style:text-properties officeooo:paragraph-rsid="000f2cab"/>
    </style:style>
    <style:style style:name="P69" style:family="paragraph" style:parent-style-name="Standard">
      <style:paragraph-properties fo:margin-left="0cm" fo:margin-right="0cm" fo:margin-top="0cm" fo:margin-bottom="0cm" style:contextual-spacing="false" fo:line-height="0.7cm" fo:text-indent="0cm" style:auto-text-indent="false"/>
      <style:text-properties officeooo:paragraph-rsid="000f2cab"/>
    </style:style>
    <style:style style:name="P70" style:family="paragraph" style:parent-style-name="Standard">
      <style:paragraph-properties fo:margin-left="0cm" fo:margin-right="0cm" fo:margin-top="0cm" fo:margin-bottom="0cm" style:contextual-spacing="false" fo:line-height="0.686cm" fo:text-indent="0cm" style:auto-text-indent="false"/>
      <style:text-properties officeooo:paragraph-rsid="000f2cab"/>
    </style:style>
    <style:style style:name="P71" style:family="paragraph" style:parent-style-name="Standard">
      <style:paragraph-properties fo:margin-left="0cm" fo:margin-right="0cm" fo:margin-top="0cm" fo:margin-bottom="0cm" style:contextual-spacing="false" fo:line-height="0.529cm" fo:text-indent="0cm" style:auto-text-indent="false"/>
      <style:text-properties officeooo:paragraph-rsid="000f2cab"/>
    </style:style>
    <style:style style:name="P72" style:family="paragraph" style:parent-style-name="Standard">
      <style:paragraph-properties fo:margin-left="0cm" fo:margin-right="0cm" fo:margin-top="0cm" fo:margin-bottom="0cm" style:contextual-spacing="false" fo:line-height="0.517cm" fo:text-indent="0cm" style:auto-text-indent="false"/>
      <style:text-properties officeooo:paragraph-rsid="000f2cab"/>
    </style:style>
    <style:style style:name="P73" style:family="paragraph" style:parent-style-name="Standard">
      <style:paragraph-properties fo:margin-left="0cm" fo:margin-right="0cm" fo:margin-top="0cm" fo:margin-bottom="0cm" style:contextual-spacing="false" fo:line-height="0.496cm" fo:text-indent="0cm" style:auto-text-indent="false"/>
      <style:text-properties officeooo:paragraph-rsid="000f2cab"/>
    </style:style>
    <style:style style:name="P74" style:family="paragraph" style:parent-style-name="Standard">
      <style:paragraph-properties fo:margin-left="0cm" fo:margin-right="0cm" fo:margin-top="0cm" fo:margin-bottom="0cm" style:contextual-spacing="false" fo:line-height="0.494cm" fo:text-indent="0cm" style:auto-text-indent="false"/>
      <style:text-properties officeooo:paragraph-rsid="000f2cab"/>
    </style:style>
    <style:style style:name="P75" style:family="paragraph" style:parent-style-name="Standard">
      <style:paragraph-properties fo:margin-left="0cm" fo:margin-right="0cm" fo:margin-top="0cm" fo:margin-bottom="0cm" style:contextual-spacing="false" fo:line-height="0.697cm" fo:text-indent="0cm" style:auto-text-indent="false"/>
      <style:text-properties officeooo:paragraph-rsid="000f2cab"/>
    </style:style>
    <style:style style:name="P76" style:family="paragraph" style:parent-style-name="Standard">
      <style:paragraph-properties fo:margin-left="0cm" fo:margin-right="0cm" fo:margin-top="0cm" fo:margin-bottom="0cm" style:contextual-spacing="false" fo:line-height="0.363cm" fo:text-indent="0cm" style:auto-text-indent="false"/>
      <style:text-properties officeooo:paragraph-rsid="000f2cab"/>
    </style:style>
    <style:style style:name="P77" style:family="paragraph" style:parent-style-name="Standard">
      <style:paragraph-properties fo:margin-left="0cm" fo:margin-right="0cm" fo:margin-top="0cm" fo:margin-bottom="0cm" style:contextual-spacing="false" fo:line-height="0.677cm" fo:text-indent="0cm" style:auto-text-indent="false"/>
      <style:text-properties officeooo:paragraph-rsid="000f2cab"/>
    </style:style>
    <style:style style:name="P78" style:family="paragraph" style:parent-style-name="Standard">
      <style:paragraph-properties fo:margin-left="0cm" fo:margin-right="0cm" fo:margin-top="0cm" fo:margin-bottom="0cm" style:contextual-spacing="false" fo:line-height="0.508cm" fo:text-indent="0cm" style:auto-text-indent="false"/>
      <style:text-properties officeooo:paragraph-rsid="000f2cab"/>
    </style:style>
    <style:style style:name="P79" style:family="paragraph" style:parent-style-name="Standard">
      <style:paragraph-properties fo:margin-left="0cm" fo:margin-right="0cm" fo:margin-top="0cm" fo:margin-bottom="0cm" style:contextual-spacing="false" fo:line-height="0.183cm" fo:text-indent="0cm" style:auto-text-indent="false"/>
      <style:text-properties officeooo:paragraph-rsid="000f2cab"/>
    </style:style>
    <style:style style:name="P80" style:family="paragraph" style:parent-style-name="Standard">
      <style:paragraph-properties fo:margin-left="0cm" fo:margin-right="0cm" fo:margin-top="0cm" fo:margin-bottom="0cm" style:contextual-spacing="false" fo:line-height="0.527cm" fo:text-indent="0cm" style:auto-text-indent="false"/>
      <style:text-properties officeooo:paragraph-rsid="000f2cab"/>
    </style:style>
    <style:style style:name="P81" style:family="paragraph" style:parent-style-name="Standard">
      <style:paragraph-properties fo:margin-left="0cm" fo:margin-right="0cm" fo:margin-top="0cm" fo:margin-bottom="0cm" style:contextual-spacing="false" fo:line-height="0.663cm" fo:text-indent="0cm" style:auto-text-indent="false"/>
      <style:text-properties officeooo:paragraph-rsid="000f2cab"/>
    </style:style>
    <style:style style:name="P82" style:family="paragraph" style:parent-style-name="Standard">
      <style:paragraph-properties fo:margin-left="0cm" fo:margin-right="0cm" fo:margin-top="0cm" fo:margin-bottom="0cm" style:contextual-spacing="false" fo:line-height="0.328cm" fo:text-indent="0cm" style:auto-text-indent="false"/>
      <style:text-properties officeooo:paragraph-rsid="000f2cab"/>
    </style:style>
    <style:style style:name="P83" style:family="paragraph" style:parent-style-name="Standard">
      <style:paragraph-properties fo:margin-left="0cm" fo:margin-right="0cm" fo:margin-top="0cm" fo:margin-bottom="0cm" style:contextual-spacing="false" fo:line-height="0.699cm" fo:text-indent="0cm" style:auto-text-indent="false"/>
      <style:text-properties officeooo:paragraph-rsid="000f2cab"/>
    </style:style>
    <style:style style:name="P84" style:family="paragraph" style:parent-style-name="Standard">
      <style:paragraph-properties fo:margin-left="0cm" fo:margin-right="0cm" fo:margin-top="0cm" fo:margin-bottom="0cm" style:contextual-spacing="false" fo:line-height="0.538cm" fo:text-indent="0cm" style:auto-text-indent="false"/>
      <style:text-properties officeooo:paragraph-rsid="000f2cab"/>
    </style:style>
    <style:style style:name="P85" style:family="paragraph" style:parent-style-name="Standard">
      <style:paragraph-properties fo:margin-left="0cm" fo:margin-right="0cm" fo:margin-top="0cm" fo:margin-bottom="0cm" style:contextual-spacing="false" fo:line-height="0.679cm" fo:text-indent="0cm" style:auto-text-indent="false"/>
      <style:text-properties officeooo:paragraph-rsid="000f2cab"/>
    </style:style>
    <style:style style:name="P86" style:family="paragraph" style:parent-style-name="Standard">
      <style:paragraph-properties fo:margin-left="0cm" fo:margin-right="0cm" fo:margin-top="0cm" fo:margin-bottom="0cm" style:contextual-spacing="false" fo:line-height="0.356cm" fo:text-indent="0cm" style:auto-text-indent="false"/>
      <style:text-properties officeooo:paragraph-rsid="000f2cab"/>
    </style:style>
    <style:style style:name="P87" style:family="paragraph" style:parent-style-name="Standard">
      <style:paragraph-properties fo:margin-left="0cm" fo:margin-right="0cm" fo:margin-top="0cm" fo:margin-bottom="0cm" style:contextual-spacing="false" fo:line-height="0.536cm" fo:text-indent="0cm" style:auto-text-indent="false"/>
      <style:text-properties officeooo:paragraph-rsid="000f2cab"/>
    </style:style>
    <style:style style:name="P88" style:family="paragraph" style:parent-style-name="Standard">
      <style:paragraph-properties fo:margin-left="0cm" fo:margin-right="0cm" fo:margin-top="0cm" fo:margin-bottom="0cm" style:contextual-spacing="false" fo:line-height="0.69cm" fo:text-indent="0cm" style:auto-text-indent="false"/>
      <style:text-properties officeooo:paragraph-rsid="000f2cab"/>
    </style:style>
    <style:style style:name="P89" style:family="paragraph" style:parent-style-name="Standard">
      <style:paragraph-properties fo:margin-left="0cm" fo:margin-right="0cm" fo:margin-top="0cm" fo:margin-bottom="0cm" style:contextual-spacing="false" fo:line-height="0.383cm" fo:text-indent="0cm" style:auto-text-indent="false"/>
      <style:text-properties officeooo:paragraph-rsid="000f2cab"/>
    </style:style>
    <style:style style:name="P90" style:family="paragraph" style:parent-style-name="Standard">
      <style:paragraph-properties fo:margin-left="0cm" fo:margin-right="0cm" fo:margin-top="0cm" fo:margin-bottom="0cm" style:contextual-spacing="false" fo:line-height="0.362cm" fo:text-indent="0cm" style:auto-text-indent="false"/>
      <style:text-properties officeooo:paragraph-rsid="000f2cab"/>
    </style:style>
    <style:style style:name="P91" style:family="paragraph" style:parent-style-name="Standard">
      <style:paragraph-properties fo:margin-left="0cm" fo:margin-right="0cm" fo:margin-top="0cm" fo:margin-bottom="0cm" style:contextual-spacing="false" fo:line-height="0.543cm" fo:text-indent="0cm" style:auto-text-indent="false"/>
      <style:text-properties officeooo:paragraph-rsid="000f2cab"/>
    </style:style>
    <style:style style:name="P92" style:family="paragraph" style:parent-style-name="Standard">
      <style:paragraph-properties fo:margin-left="0cm" fo:margin-right="0cm" fo:margin-top="0cm" fo:margin-bottom="0cm" style:contextual-spacing="false" fo:line-height="0.388cm" fo:text-indent="0cm" style:auto-text-indent="false"/>
      <style:text-properties officeooo:paragraph-rsid="000f2cab"/>
    </style:style>
    <style:style style:name="P93" style:family="paragraph" style:parent-style-name="Standard">
      <style:paragraph-properties fo:margin-left="0cm" fo:margin-right="0cm" fo:margin-top="0cm" fo:margin-bottom="0cm" style:contextual-spacing="false" fo:line-height="0.547cm" fo:text-indent="0cm" style:auto-text-indent="false"/>
      <style:text-properties officeooo:paragraph-rsid="000f2cab"/>
    </style:style>
    <style:style style:name="P94" style:family="paragraph" style:parent-style-name="Standard">
      <style:paragraph-properties fo:margin-left="0cm" fo:margin-right="0cm" fo:margin-top="0cm" fo:margin-bottom="0cm" style:contextual-spacing="false" fo:line-height="0.18cm" fo:text-indent="0cm" style:auto-text-indent="false"/>
      <style:text-properties officeooo:paragraph-rsid="000f2cab"/>
    </style:style>
    <style:style style:name="P95" style:family="paragraph" style:parent-style-name="Standard">
      <style:paragraph-properties fo:margin-left="0cm" fo:margin-right="0cm" fo:margin-top="0cm" fo:margin-bottom="0cm" style:contextual-spacing="false" fo:line-height="0.143cm" fo:text-indent="0cm" style:auto-text-indent="false"/>
      <style:text-properties officeooo:paragraph-rsid="000f2cab"/>
    </style:style>
    <style:style style:name="P96" style:family="paragraph" style:parent-style-name="Standard">
      <style:paragraph-properties fo:margin-left="0cm" fo:margin-right="0cm" fo:margin-top="0cm" fo:margin-bottom="0cm" style:contextual-spacing="false" fo:line-height="0.474cm" fo:text-indent="0cm" style:auto-text-indent="false"/>
      <style:text-properties officeooo:paragraph-rsid="000f2cab"/>
    </style:style>
    <style:style style:name="P97" style:family="paragraph" style:parent-style-name="Standard">
      <style:paragraph-properties fo:margin-left="0cm" fo:margin-right="0cm" fo:margin-top="0cm" fo:margin-bottom="0cm" style:contextual-spacing="false" fo:line-height="0.15cm" fo:text-indent="0cm" style:auto-text-indent="false"/>
      <style:text-properties officeooo:paragraph-rsid="000f2cab"/>
    </style:style>
    <style:style style:name="P98" style:family="paragraph" style:parent-style-name="Standard">
      <style:paragraph-properties fo:margin-left="0cm" fo:margin-right="0cm" fo:margin-top="0cm" fo:margin-bottom="0cm" style:contextual-spacing="false" fo:line-height="0.369cm" fo:text-indent="0cm" style:auto-text-indent="false"/>
      <style:text-properties officeooo:paragraph-rsid="000f2cab"/>
    </style:style>
    <style:style style:name="P99" style:family="paragraph" style:parent-style-name="Standard">
      <style:paragraph-properties fo:margin-left="0cm" fo:margin-right="0cm" fo:margin-top="0cm" fo:margin-bottom="0cm" style:contextual-spacing="false" fo:line-height="0.374cm" fo:text-indent="0cm" style:auto-text-indent="false"/>
      <style:text-properties officeooo:paragraph-rsid="000f2cab"/>
    </style:style>
    <style:style style:name="P100" style:family="paragraph" style:parent-style-name="Standard">
      <style:paragraph-properties fo:margin-left="0cm" fo:margin-right="0cm" fo:margin-top="0cm" fo:margin-bottom="0cm" style:contextual-spacing="false" fo:line-height="0.355cm" fo:text-indent="0cm" style:auto-text-indent="false"/>
      <style:text-properties officeooo:paragraph-rsid="000f2cab"/>
    </style:style>
    <style:style style:name="P101" style:family="paragraph" style:parent-style-name="Standard">
      <style:paragraph-properties fo:margin-left="0cm" fo:margin-right="0cm" fo:margin-top="0cm" fo:margin-bottom="0cm" style:contextual-spacing="false" fo:line-height="0.376cm" fo:text-indent="0cm" style:auto-text-indent="false"/>
      <style:text-properties officeooo:paragraph-rsid="000f2cab"/>
    </style:style>
    <style:style style:name="P102" style:family="paragraph" style:parent-style-name="Standard">
      <style:paragraph-properties fo:margin-left="0cm" fo:margin-right="0cm" fo:margin-top="0cm" fo:margin-bottom="0cm" style:contextual-spacing="false" fo:line-height="0.349cm" fo:text-indent="0cm" style:auto-text-indent="false"/>
      <style:text-properties officeooo:paragraph-rsid="000f2cab"/>
    </style:style>
    <style:style style:name="P103" style:family="paragraph" style:parent-style-name="Standard">
      <style:paragraph-properties fo:margin-left="0cm" fo:margin-right="0cm" fo:margin-top="0cm" fo:margin-bottom="0cm" style:contextual-spacing="false" fo:line-height="0.333cm" fo:text-indent="0cm" style:auto-text-indent="false"/>
      <style:text-properties officeooo:paragraph-rsid="000f2cab"/>
    </style:style>
    <style:style style:name="P104" style:family="paragraph" style:parent-style-name="Standard">
      <style:paragraph-properties fo:margin-left="0cm" fo:margin-right="0cm" fo:margin-top="0cm" fo:margin-bottom="0cm" style:contextual-spacing="false" fo:line-height="0.325cm" fo:text-indent="0cm" style:auto-text-indent="false"/>
      <style:text-properties officeooo:paragraph-rsid="000f2cab"/>
    </style:style>
    <style:style style:name="P105" style:family="paragraph" style:parent-style-name="Standard">
      <style:paragraph-properties fo:margin-left="0cm" fo:margin-right="0cm" fo:margin-top="0cm" fo:margin-bottom="0cm" style:contextual-spacing="false" fo:line-height="0.353cm" fo:text-indent="0cm" style:auto-text-indent="false"/>
      <style:text-properties style:use-window-font-color="true" officeooo:paragraph-rsid="000f2cab" fo:background-color="transparent"/>
    </style:style>
    <style:style style:name="P106" style:family="paragraph" style:parent-style-name="Standard">
      <style:paragraph-properties fo:margin-left="0cm" fo:margin-right="0cm" fo:margin-top="0cm" fo:margin-bottom="0cm" style:contextual-spacing="false" fo:line-height="0.497cm" fo:text-indent="0cm" style:auto-text-indent="false"/>
      <style:text-properties style:use-window-font-color="true" officeooo:paragraph-rsid="000f2cab" fo:background-color="transparent"/>
    </style:style>
    <style:style style:name="P107" style:family="paragraph" style:parent-style-name="Standard">
      <style:paragraph-properties fo:margin-left="0cm" fo:margin-right="0cm" fo:margin-top="0cm" fo:margin-bottom="0cm" style:contextual-spacing="false" fo:line-height="0.519cm" fo:text-indent="0cm" style:auto-text-indent="false"/>
      <style:text-properties style:use-window-font-color="true" officeooo:paragraph-rsid="000f2cab" fo:background-color="transparent"/>
    </style:style>
    <style:style style:name="P108" style:family="paragraph" style:parent-style-name="Standard">
      <style:paragraph-properties fo:margin-left="0cm" fo:margin-right="0cm" fo:margin-top="0cm" fo:margin-bottom="0cm" style:contextual-spacing="false" fo:line-height="0.321cm" fo:text-indent="0cm" style:auto-text-indent="false"/>
      <style:text-properties style:use-window-font-color="true" officeooo:paragraph-rsid="000f2cab" fo:background-color="transparent"/>
    </style:style>
    <style:style style:name="P109" style:family="paragraph" style:parent-style-name="Standard">
      <style:paragraph-properties fo:margin-left="0cm" fo:margin-right="0cm" fo:margin-top="0cm" fo:margin-bottom="0cm" style:contextual-spacing="false" fo:line-height="0.342cm" fo:text-indent="0cm" style:auto-text-indent="false"/>
      <style:text-properties style:use-window-font-color="true" officeooo:paragraph-rsid="000f2cab" fo:background-color="transparent"/>
    </style:style>
    <style:style style:name="P110" style:family="paragraph" style:parent-style-name="Standard">
      <style:paragraph-properties fo:margin-left="0cm" fo:margin-right="0cm" fo:margin-top="0cm" fo:margin-bottom="0cm" style:contextual-spacing="false" fo:line-height="0.146cm" fo:text-indent="0cm" style:auto-text-indent="false"/>
      <style:text-properties style:use-window-font-color="true" officeooo:paragraph-rsid="000f2cab" fo:background-color="transparent"/>
    </style:style>
    <style:style style:name="P111" style:family="paragraph" style:parent-style-name="Standard">
      <style:paragraph-properties fo:margin-left="0cm" fo:margin-right="0cm" fo:margin-top="0cm" fo:margin-bottom="0cm" style:contextual-spacing="false" fo:line-height="0.143cm" fo:text-indent="0cm" style:auto-text-indent="false"/>
      <style:text-properties style:use-window-font-color="true" officeooo:paragraph-rsid="000f2cab" fo:background-color="transparent"/>
    </style:style>
    <style:style style:name="P112" style:family="paragraph" style:parent-style-name="Standard">
      <style:paragraph-properties fo:margin-left="0cm" fo:margin-right="0cm" fo:margin-top="0cm" fo:margin-bottom="0cm" style:contextual-spacing="false" fo:line-height="0.353cm" fo:text-indent="0cm" style:auto-text-indent="false"/>
      <style:text-properties officeooo:rsid="0017707a" officeooo:paragraph-rsid="0017707a"/>
    </style:style>
    <style:style style:name="P113" style:family="paragraph" style:parent-style-name="Standard">
      <style:paragraph-properties fo:margin-left="0cm" fo:margin-right="0cm" fo:margin-top="0cm" fo:margin-bottom="0cm" style:contextual-spacing="false" fo:line-height="0.353cm" fo:text-indent="0cm" style:auto-text-indent="false"/>
      <style:text-properties officeooo:rsid="00192cd3" officeooo:paragraph-rsid="00192cd3"/>
    </style:style>
    <style:style style:name="P114" style:family="paragraph" style:parent-style-name="Standard" style:master-page-name="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page-number="auto"/>
      <style:text-properties officeooo:paragraph-rsid="000f2cab"/>
    </style:style>
    <style:style style:name="P115" style:family="paragraph" style:parent-style-name="Standard">
      <style:paragraph-properties fo:margin-left="0cm" fo:margin-right="0cm" fo:margin-top="0.076cm" fo:margin-bottom="0cm" style:contextual-spacing="false" fo:line-height="100%" fo:text-align="justify" style:justify-single-word="false" fo:text-indent="0cm" style:auto-text-indent="false"/>
      <style:text-properties officeooo:paragraph-rsid="000f2cab"/>
    </style:style>
    <style:style style:name="P116" style:family="paragraph" style:parent-style-name="Standard">
      <style:paragraph-properties fo:margin-left="0cm" fo:margin-right="0cm" fo:margin-top="0.042cm" fo:margin-bottom="0cm" style:contextual-spacing="false" fo:line-height="100%" fo:text-align="justify" style:justify-single-word="false" fo:text-indent="0cm" style:auto-text-indent="false"/>
      <style:text-properties officeooo:paragraph-rsid="000f2cab"/>
    </style:style>
    <style:style style:name="P117" style:family="paragraph" style:parent-style-name="Standard">
      <style:paragraph-properties fo:margin-left="6.313cm" fo:margin-right="0cm" fo:margin-top="0cm" fo:margin-bottom="0cm" style:contextual-spacing="false" fo:line-height="101%" fo:text-indent="0cm" style:auto-text-indent="false"/>
      <style:text-properties officeooo:paragraph-rsid="000f2cab"/>
    </style:style>
    <style:style style:name="P118" style:family="paragraph" style:parent-style-name="Standard">
      <style:paragraph-properties fo:margin-left="4.955cm" fo:margin-right="0cm" fo:margin-top="0.092cm" fo:margin-bottom="0cm" style:contextual-spacing="false" fo:line-height="103%" fo:text-indent="0cm" style:auto-text-indent="false"/>
      <style:text-properties officeooo:paragraph-rsid="000f2cab"/>
    </style:style>
    <style:style style:name="P119" style:family="paragraph" style:parent-style-name="Standard">
      <style:paragraph-properties fo:margin-left="0.362cm" fo:margin-right="0cm" fo:margin-top="0.104cm" fo:margin-bottom="0cm" style:contextual-spacing="false" fo:line-height="100%" fo:text-indent="0cm" style:auto-text-indent="false"/>
      <style:text-properties officeooo:paragraph-rsid="000f2cab"/>
    </style:style>
    <style:style style:name="P120" style:family="paragraph" style:parent-style-name="Standard">
      <style:paragraph-properties fo:margin-left="0.362cm" fo:margin-right="0cm" fo:margin-top="0.12cm" fo:margin-bottom="0cm" style:contextual-spacing="false" fo:line-height="100%" fo:text-indent="0cm" style:auto-text-indent="false"/>
      <style:text-properties officeooo:paragraph-rsid="000f2cab"/>
    </style:style>
    <style:style style:name="P121" style:family="paragraph" style:parent-style-name="Standard">
      <style:paragraph-properties fo:margin-left="0.22cm" fo:margin-right="0cm" fo:margin-top="0.032cm" fo:margin-bottom="0cm" style:contextual-spacing="false" fo:line-height="100%" fo:text-indent="0cm" style:auto-text-indent="false"/>
      <style:text-properties officeooo:paragraph-rsid="000f2cab"/>
    </style:style>
    <style:style style:name="P122" style:family="paragraph" style:parent-style-name="Standard">
      <style:paragraph-properties fo:margin-left="0.347cm" fo:margin-right="0cm" fo:margin-top="0.104cm" fo:margin-bottom="0cm" style:contextual-spacing="false" fo:line-height="100%" fo:text-indent="0cm" style:auto-text-indent="false"/>
      <style:text-properties officeooo:paragraph-rsid="000f2cab"/>
    </style:style>
    <style:style style:name="P123" style:family="paragraph" style:parent-style-name="Standard">
      <style:paragraph-properties fo:margin-left="0.347cm" fo:margin-right="0cm" fo:margin-top="0.12cm" fo:margin-bottom="0cm" style:contextual-spacing="false" fo:line-height="100%" fo:text-indent="0cm" style:auto-text-indent="false"/>
      <style:text-properties officeooo:paragraph-rsid="000f2cab"/>
    </style:style>
    <style:style style:name="P124" style:family="paragraph" style:parent-style-name="Standard">
      <style:paragraph-properties fo:margin-left="0.178cm" fo:margin-right="0cm" fo:margin-top="0.032cm" fo:margin-bottom="0cm" style:contextual-spacing="false" fo:line-height="100%" fo:text-indent="0cm" style:auto-text-indent="false"/>
      <style:text-properties officeooo:paragraph-rsid="000f2cab"/>
    </style:style>
    <style:style style:name="P125" style:family="paragraph" style:parent-style-name="Standard">
      <style:paragraph-properties fo:margin-left="1.789cm" fo:margin-right="0cm" fo:margin-top="0cm" fo:margin-bottom="0cm" style:contextual-spacing="false" fo:line-height="103%" fo:text-indent="0cm" style:auto-text-indent="false"/>
      <style:text-properties officeooo:paragraph-rsid="000f2cab"/>
    </style:style>
    <style:style style:name="P126" style:family="paragraph" style:parent-style-name="Standard">
      <style:paragraph-properties fo:margin-left="0.594cm" fo:margin-right="0cm" fo:margin-top="0cm" fo:margin-bottom="0cm" style:contextual-spacing="false" fo:line-height="103%" fo:text-indent="0cm" style:auto-text-indent="false"/>
      <style:text-properties officeooo:paragraph-rsid="000f2cab"/>
    </style:style>
    <style:style style:name="P127" style:family="paragraph" style:parent-style-name="Standard">
      <style:paragraph-properties fo:margin-left="0.153cm" fo:margin-right="0cm" fo:margin-top="0cm" fo:margin-bottom="0cm" style:contextual-spacing="false" fo:line-height="103%" fo:text-indent="0cm" style:auto-text-indent="false"/>
      <style:text-properties officeooo:paragraph-rsid="000f2cab"/>
    </style:style>
    <style:style style:name="P128" style:family="paragraph" style:parent-style-name="Standard">
      <style:paragraph-properties fo:margin-left="0.25cm" fo:margin-right="0cm" fo:margin-top="0.138cm" fo:margin-bottom="0cm" style:contextual-spacing="false" fo:line-height="103%" fo:text-indent="0cm" style:auto-text-indent="false"/>
      <style:text-properties officeooo:paragraph-rsid="000f2cab"/>
    </style:style>
    <style:style style:name="P129" style:family="paragraph" style:parent-style-name="Standard">
      <style:paragraph-properties fo:margin-left="0.25cm" fo:margin-right="0cm" fo:margin-top="0cm" fo:margin-bottom="0cm" style:contextual-spacing="false" fo:line-height="103%" fo:text-indent="0cm" style:auto-text-indent="false"/>
      <style:text-properties officeooo:paragraph-rsid="000f2cab"/>
    </style:style>
    <style:style style:name="P130" style:family="paragraph" style:parent-style-name="Standard">
      <style:paragraph-properties fo:margin-left="0.504cm" fo:margin-right="0cm" fo:margin-top="0.032cm" fo:margin-bottom="0cm" style:contextual-spacing="false" fo:line-height="103%" fo:text-indent="0cm" style:auto-text-indent="false"/>
      <style:text-properties officeooo:paragraph-rsid="000f2cab"/>
    </style:style>
    <style:style style:name="P131" style:family="paragraph" style:parent-style-name="Standard">
      <style:paragraph-properties fo:margin-left="0.201cm" fo:margin-right="0cm" fo:margin-top="0.032cm" fo:margin-bottom="0cm" style:contextual-spacing="false" fo:line-height="103%" fo:text-indent="0cm" style:auto-text-indent="false"/>
      <style:text-properties officeooo:paragraph-rsid="000f2cab"/>
    </style:style>
    <style:style style:name="P132" style:family="paragraph" style:parent-style-name="Standard">
      <style:paragraph-properties fo:margin-left="0.201cm" fo:margin-right="0cm" fo:margin-top="0.046cm" fo:margin-bottom="0cm" style:contextual-spacing="false" fo:line-height="103%" fo:text-indent="0cm" style:auto-text-indent="false"/>
      <style:text-properties officeooo:paragraph-rsid="000f2cab"/>
    </style:style>
    <style:style style:name="P133" style:family="paragraph" style:parent-style-name="Standard">
      <style:paragraph-properties fo:margin-left="0.356cm" fo:margin-right="0cm" fo:margin-top="0.034cm" fo:margin-bottom="0cm" style:contextual-spacing="false" fo:line-height="103%" fo:text-indent="0cm" style:auto-text-indent="false"/>
      <style:text-properties officeooo:paragraph-rsid="000f2cab"/>
    </style:style>
    <style:style style:name="P134" style:family="paragraph" style:parent-style-name="Standard">
      <style:paragraph-properties fo:margin-left="0.018cm" fo:margin-right="0cm" fo:margin-top="0.062cm" fo:margin-bottom="0cm" style:contextual-spacing="false" fo:line-height="113%" fo:text-indent="0cm" style:auto-text-indent="false"/>
      <style:text-properties officeooo:paragraph-rsid="000f2cab"/>
    </style:style>
    <style:style style:name="P135" style:family="paragraph" style:parent-style-name="Standard">
      <style:paragraph-properties fo:margin-left="0.018cm" fo:margin-right="0cm" fo:margin-top="0cm" fo:margin-bottom="0cm" style:contextual-spacing="false" fo:line-height="100%" fo:text-indent="0cm" style:auto-text-indent="false"/>
      <style:text-properties officeooo:paragraph-rsid="000f2cab"/>
    </style:style>
    <style:style style:name="P136" style:family="paragraph" style:parent-style-name="Standard">
      <style:paragraph-properties fo:margin-left="0.018cm" fo:margin-right="0cm" fo:margin-top="0cm" fo:margin-bottom="0cm" style:contextual-spacing="false" fo:line-height="111%" fo:text-indent="0cm" style:auto-text-indent="false">
        <style:tab-stops>
          <style:tab-stop style:position="1.804cm"/>
          <style:tab-stop style:position="2.559cm"/>
        </style:tab-stops>
      </style:paragraph-properties>
      <style:text-properties officeooo:paragraph-rsid="000f2cab"/>
    </style:style>
    <style:style style:name="P137" style:family="paragraph" style:parent-style-name="Standard">
      <style:paragraph-properties fo:margin-left="0.018cm" fo:margin-right="0cm" fo:margin-top="0cm" fo:margin-bottom="0cm" style:contextual-spacing="false" fo:line-height="111%" fo:text-indent="0cm" style:auto-text-indent="false">
        <style:tab-stops>
          <style:tab-stop style:position="6.715cm"/>
        </style:tab-stops>
      </style:paragraph-properties>
      <style:text-properties officeooo:paragraph-rsid="000f2cab"/>
    </style:style>
    <style:style style:name="P138" style:family="paragraph" style:parent-style-name="Standard">
      <style:paragraph-properties fo:margin-left="0.018cm" fo:margin-right="0cm" fo:margin-top="0cm" fo:margin-bottom="0cm" style:contextual-spacing="false" fo:line-height="111%" fo:text-indent="0cm" style:auto-text-indent="false"/>
      <style:text-properties officeooo:paragraph-rsid="000f2cab"/>
    </style:style>
    <style:style style:name="P139" style:family="paragraph" style:parent-style-name="Standard">
      <style:paragraph-properties fo:margin-left="0.018cm" fo:margin-right="0cm" fo:margin-top="0cm" fo:margin-bottom="0cm" style:contextual-spacing="false" fo:line-height="113%" fo:text-indent="0cm" style:auto-text-indent="false">
        <style:tab-stops>
          <style:tab-stop style:position="1.046cm"/>
          <style:tab-stop style:position="2.452cm"/>
          <style:tab-stop style:position="3.395cm"/>
          <style:tab-stop style:position="3.798cm"/>
          <style:tab-stop style:position="5.36cm"/>
          <style:tab-stop style:position="6.609cm"/>
        </style:tab-stops>
      </style:paragraph-properties>
      <style:text-properties officeooo:paragraph-rsid="000f2cab"/>
    </style:style>
    <style:style style:name="P140" style:family="paragraph" style:parent-style-name="Standard">
      <style:paragraph-properties fo:margin-left="0.018cm" fo:margin-right="0cm" fo:margin-top="0cm" fo:margin-bottom="0cm" style:contextual-spacing="false" fo:line-height="113%" fo:text-indent="0cm" style:auto-text-indent="false">
        <style:tab-stops>
          <style:tab-stop style:position="2.842cm"/>
        </style:tab-stops>
      </style:paragraph-properties>
      <style:text-properties officeooo:paragraph-rsid="000f2cab"/>
    </style:style>
    <style:style style:name="P141" style:family="paragraph" style:parent-style-name="Standard">
      <style:paragraph-properties fo:margin-left="0.018cm" fo:margin-right="0cm" fo:margin-top="0cm" fo:margin-bottom="0cm" style:contextual-spacing="false" fo:line-height="113%" fo:text-indent="0cm" style:auto-text-indent="false">
        <style:tab-stops>
          <style:tab-stop style:position="2.431cm"/>
          <style:tab-stop style:position="3.621cm"/>
          <style:tab-stop style:position="4.523cm"/>
          <style:tab-stop style:position="5.826cm"/>
        </style:tab-stops>
      </style:paragraph-properties>
      <style:text-properties officeooo:paragraph-rsid="000f2cab"/>
    </style:style>
    <style:style style:name="P142" style:family="paragraph" style:parent-style-name="Standard">
      <style:paragraph-properties fo:margin-left="0.018cm" fo:margin-right="0cm" fo:margin-top="0cm" fo:margin-bottom="0cm" style:contextual-spacing="false" fo:line-height="113%" fo:text-indent="0cm" style:auto-text-indent="false"/>
      <style:text-properties officeooo:paragraph-rsid="000f2cab"/>
    </style:style>
    <style:style style:name="P143" style:family="paragraph" style:parent-style-name="Standard">
      <style:paragraph-properties fo:margin-left="0.018cm" fo:margin-right="0cm" fo:margin-top="0cm" fo:margin-bottom="0cm" style:contextual-spacing="false" fo:line-height="110%" fo:text-indent="0cm" style:auto-text-indent="false"/>
      <style:text-properties officeooo:paragraph-rsid="000f2cab"/>
    </style:style>
    <style:style style:name="P144" style:family="paragraph" style:parent-style-name="Standard">
      <style:paragraph-properties fo:margin-left="0.018cm" fo:margin-right="0cm" fo:margin-top="0cm" fo:margin-bottom="0cm" style:contextual-spacing="false" fo:line-height="101%" fo:text-indent="0cm" style:auto-text-indent="false">
        <style:tab-stops>
          <style:tab-stop style:position="1.801cm"/>
          <style:tab-stop style:position="2.318cm"/>
          <style:tab-stop style:position="3.866cm"/>
          <style:tab-stop style:position="5.42cm"/>
          <style:tab-stop style:position="5.937cm"/>
        </style:tab-stops>
      </style:paragraph-properties>
      <style:text-properties officeooo:paragraph-rsid="000f2cab"/>
    </style:style>
    <style:style style:name="P145" style:family="paragraph" style:parent-style-name="Standard">
      <style:paragraph-properties fo:margin-left="0.018cm" fo:margin-right="0cm" fo:margin-top="0cm" fo:margin-bottom="0cm" style:contextual-spacing="false" fo:line-height="101%" fo:text-indent="0cm" style:auto-text-indent="false"/>
      <style:text-properties officeooo:paragraph-rsid="000f2cab"/>
    </style:style>
    <style:style style:name="P146" style:family="paragraph" style:parent-style-name="Standard">
      <style:paragraph-properties fo:margin-left="0.018cm" fo:margin-right="0cm" fo:margin-top="0cm" fo:margin-bottom="0cm" style:contextual-spacing="false" fo:line-height="108%" fo:text-indent="0cm" style:auto-text-indent="false">
        <style:tab-stops>
          <style:tab-stop style:position="1.88cm"/>
          <style:tab-stop style:position="3.485cm"/>
          <style:tab-stop style:position="4.187cm"/>
          <style:tab-stop style:position="5.717cm"/>
          <style:tab-stop style:position="6.246cm"/>
        </style:tab-stops>
      </style:paragraph-properties>
      <style:text-properties officeooo:paragraph-rsid="000f2cab"/>
    </style:style>
    <style:style style:name="P147" style:family="paragraph" style:parent-style-name="Standard">
      <style:paragraph-properties fo:margin-left="0.018cm" fo:margin-right="0cm" fo:margin-top="0cm" fo:margin-bottom="0cm" style:contextual-spacing="false" fo:line-height="108%" fo:text-indent="0cm" style:auto-text-indent="false"/>
      <style:text-properties officeooo:paragraph-rsid="000f2cab"/>
    </style:style>
    <style:style style:name="P148" style:family="paragraph" style:parent-style-name="Standard">
      <style:paragraph-properties fo:margin-left="0.018cm" fo:margin-right="0cm" fo:margin-top="0cm" fo:margin-bottom="0cm" style:contextual-spacing="false" fo:line-height="100%" fo:text-indent="0cm" style:auto-text-indent="false"/>
      <style:text-properties style:use-window-font-color="true" officeooo:paragraph-rsid="000f2cab" fo:background-color="transparent"/>
    </style:style>
    <style:style style:name="P149" style:family="paragraph" style:parent-style-name="Standard">
      <style:paragraph-properties fo:margin-left="0.018cm" fo:margin-right="0cm" fo:margin-top="0cm" fo:margin-bottom="0cm" style:contextual-spacing="false" fo:line-height="113%" fo:text-indent="0cm" style:auto-text-indent="false"/>
      <style:text-properties style:use-window-font-color="true" officeooo:paragraph-rsid="000f2cab" fo:background-color="transparent"/>
    </style:style>
    <style:style style:name="P150" style:family="paragraph" style:parent-style-name="Standard">
      <style:paragraph-properties fo:margin-left="0.018cm" fo:margin-right="0cm" fo:margin-top="0cm" fo:margin-bottom="0cm" style:contextual-spacing="false" fo:line-height="110%" fo:text-indent="0cm" style:auto-text-indent="false"/>
      <style:text-properties style:use-window-font-color="true" officeooo:paragraph-rsid="000f2cab" fo:background-color="transparent"/>
    </style:style>
    <style:style style:name="P151" style:family="paragraph" style:parent-style-name="Standard">
      <style:paragraph-properties fo:margin-left="0.018cm" fo:margin-right="0cm" fo:margin-top="0cm" fo:margin-bottom="0cm" style:contextual-spacing="false" fo:line-height="101%" fo:text-indent="0cm" style:auto-text-indent="false"/>
      <style:text-properties style:use-window-font-color="true" officeooo:paragraph-rsid="000f2cab" fo:background-color="transparent"/>
    </style:style>
    <style:style style:name="P152" style:family="paragraph" style:parent-style-name="Standard">
      <style:paragraph-properties fo:margin-left="0.018cm" fo:margin-right="0cm" fo:margin-top="0.037cm" fo:margin-bottom="0cm" style:contextual-spacing="false" fo:line-height="100%" fo:text-indent="0cm" style:auto-text-indent="false"/>
      <style:text-properties officeooo:paragraph-rsid="000f2cab"/>
    </style:style>
    <style:style style:name="P153" style:family="paragraph" style:parent-style-name="Standard">
      <style:paragraph-properties fo:margin-left="0.018cm" fo:margin-right="0cm" fo:margin-top="0.037cm" fo:margin-bottom="0cm" style:contextual-spacing="false" fo:line-height="113%" fo:text-indent="0cm" style:auto-text-indent="false"/>
      <style:text-properties officeooo:paragraph-rsid="000f2cab"/>
    </style:style>
    <style:style style:name="P154" style:family="paragraph" style:parent-style-name="Standard">
      <style:paragraph-properties fo:margin-left="0.018cm" fo:margin-right="0cm" fo:margin-top="0.004cm" fo:margin-bottom="0cm" style:contextual-spacing="false" fo:line-height="100%" fo:text-indent="0cm" style:auto-text-indent="false"/>
      <style:text-properties officeooo:paragraph-rsid="000f2cab"/>
    </style:style>
    <style:style style:name="P155" style:family="paragraph" style:parent-style-name="Standard">
      <style:paragraph-properties fo:margin-left="0.018cm" fo:margin-right="0cm" fo:margin-top="0.004cm" fo:margin-bottom="0cm" style:contextual-spacing="false" fo:line-height="113%" fo:text-indent="0cm" style:auto-text-indent="false">
        <style:tab-stops>
          <style:tab-stop style:position="0.644cm"/>
          <style:tab-stop style:position="1.487cm"/>
          <style:tab-stop style:position="2.995cm"/>
          <style:tab-stop style:position="3.706cm"/>
          <style:tab-stop style:position="5.218cm"/>
          <style:tab-stop style:position="5.838cm"/>
        </style:tab-stops>
      </style:paragraph-properties>
      <style:text-properties officeooo:paragraph-rsid="000f2cab"/>
    </style:style>
    <style:style style:name="P156" style:family="paragraph" style:parent-style-name="Standard">
      <style:paragraph-properties fo:margin-left="0.018cm" fo:margin-right="0cm" fo:margin-top="0.004cm" fo:margin-bottom="0cm" style:contextual-spacing="false" fo:line-height="113%" fo:text-indent="0cm" style:auto-text-indent="false">
        <style:tab-stops>
          <style:tab-stop style:position="0.674cm"/>
          <style:tab-stop style:position="1.169cm"/>
          <style:tab-stop style:position="2.14cm"/>
          <style:tab-stop style:position="3.507cm"/>
          <style:tab-stop style:position="4.175cm"/>
          <style:tab-stop style:position="5.509cm"/>
          <style:tab-stop style:position="6.004cm"/>
        </style:tab-stops>
      </style:paragraph-properties>
      <style:text-properties officeooo:paragraph-rsid="000f2cab"/>
    </style:style>
    <style:style style:name="P157" style:family="paragraph" style:parent-style-name="Standard">
      <style:paragraph-properties fo:margin-left="0.018cm" fo:margin-right="0cm" fo:margin-top="0.004cm" fo:margin-bottom="0cm" style:contextual-spacing="false" fo:line-height="113%" fo:text-indent="0cm" style:auto-text-indent="false"/>
      <style:text-properties officeooo:paragraph-rsid="000f2cab"/>
    </style:style>
    <style:style style:name="P158" style:family="paragraph" style:parent-style-name="Standard">
      <style:paragraph-properties fo:margin-left="0.018cm" fo:margin-right="0cm" fo:margin-top="0.004cm" fo:margin-bottom="0cm" style:contextual-spacing="false" fo:line-height="100%" fo:text-indent="0cm" style:auto-text-indent="false"/>
      <style:text-properties style:use-window-font-color="true" officeooo:paragraph-rsid="000f2cab" fo:background-color="transparent"/>
    </style:style>
    <style:style style:name="P159" style:family="paragraph" style:parent-style-name="Standard">
      <style:paragraph-properties fo:margin-left="0.018cm" fo:margin-right="0cm" fo:margin-top="0.125cm" fo:margin-bottom="0cm" style:contextual-spacing="false" fo:line-height="100%" fo:text-indent="0cm" style:auto-text-indent="false"/>
      <style:text-properties officeooo:paragraph-rsid="000f2cab"/>
    </style:style>
    <style:style style:name="P160" style:family="paragraph" style:parent-style-name="Standard">
      <style:paragraph-properties fo:margin-left="0.018cm" fo:margin-right="0cm" fo:margin-top="0.018cm" fo:margin-bottom="0cm" style:contextual-spacing="false" fo:line-height="100%" fo:text-indent="0cm" style:auto-text-indent="false"/>
      <style:text-properties officeooo:paragraph-rsid="000f2cab"/>
    </style:style>
    <style:style style:name="P161" style:family="paragraph" style:parent-style-name="Standard">
      <style:paragraph-properties fo:margin-left="0.018cm" fo:margin-right="0cm" fo:margin-top="0.002cm" fo:margin-bottom="0cm" style:contextual-spacing="false" fo:line-height="101%" fo:text-indent="0cm" style:auto-text-indent="false"/>
      <style:text-properties officeooo:paragraph-rsid="000f2cab"/>
    </style:style>
    <style:style style:name="P162" style:family="paragraph" style:parent-style-name="Standard">
      <style:paragraph-properties fo:margin-left="0.018cm" fo:margin-right="0cm" fo:margin-top="0.002cm" fo:margin-bottom="0cm" style:contextual-spacing="false" fo:line-height="111%" fo:text-indent="0cm" style:auto-text-indent="false"/>
      <style:text-properties officeooo:paragraph-rsid="000f2cab"/>
    </style:style>
    <style:style style:name="P163" style:family="paragraph" style:parent-style-name="Standard">
      <style:paragraph-properties fo:margin-left="0.018cm" fo:margin-right="0cm" fo:margin-top="0.002cm" fo:margin-bottom="0cm" style:contextual-spacing="false" fo:line-height="113%" fo:text-indent="0cm" style:auto-text-indent="false">
        <style:tab-stops>
          <style:tab-stop style:position="1.505cm"/>
          <style:tab-stop style:position="2.893cm"/>
          <style:tab-stop style:position="3.392cm"/>
          <style:tab-stop style:position="4.459cm"/>
          <style:tab-stop style:position="5.094cm"/>
          <style:tab-stop style:position="6.004cm"/>
        </style:tab-stops>
      </style:paragraph-properties>
      <style:text-properties officeooo:paragraph-rsid="000f2cab"/>
    </style:style>
    <style:style style:name="P164" style:family="paragraph" style:parent-style-name="Standard">
      <style:paragraph-properties fo:margin-left="0.018cm" fo:margin-right="0cm" fo:margin-top="0.002cm" fo:margin-bottom="0cm" style:contextual-spacing="false" fo:line-height="113%" fo:text-indent="0cm" style:auto-text-indent="false"/>
      <style:text-properties officeooo:paragraph-rsid="000f2cab"/>
    </style:style>
    <style:style style:name="P165" style:family="paragraph" style:parent-style-name="Standard">
      <style:paragraph-properties fo:margin-left="0.018cm" fo:margin-right="0cm" fo:margin-top="0.035cm" fo:margin-bottom="0cm" style:contextual-spacing="false" fo:line-height="101%" fo:text-indent="0cm" style:auto-text-indent="false">
        <style:tab-stops>
          <style:tab-stop style:position="1.556cm"/>
        </style:tab-stops>
      </style:paragraph-properties>
      <style:text-properties officeooo:paragraph-rsid="000f2cab"/>
    </style:style>
    <style:style style:name="P166" style:family="paragraph" style:parent-style-name="Standard">
      <style:paragraph-properties fo:margin-left="0.018cm" fo:margin-right="0cm" fo:margin-top="0.035cm" fo:margin-bottom="0cm" style:contextual-spacing="false" fo:line-height="101%" fo:text-indent="0cm" style:auto-text-indent="false"/>
      <style:text-properties officeooo:paragraph-rsid="000f2cab"/>
    </style:style>
    <style:style style:name="P167" style:family="paragraph" style:parent-style-name="Standard">
      <style:paragraph-properties fo:margin-left="0.018cm" fo:margin-right="0cm" fo:margin-top="0.035cm" fo:margin-bottom="0cm" style:contextual-spacing="false" fo:line-height="113%" fo:text-indent="0cm" style:auto-text-indent="false"/>
      <style:text-properties officeooo:paragraph-rsid="000f2cab"/>
    </style:style>
    <style:style style:name="P168" style:family="paragraph" style:parent-style-name="Standard">
      <style:paragraph-properties fo:margin-left="0.018cm" fo:margin-right="0cm" fo:margin-top="0.035cm" fo:margin-bottom="0cm" style:contextual-spacing="false" fo:line-height="101%" fo:text-indent="0cm" style:auto-text-indent="false"/>
      <style:text-properties fo:color="#000000" style:font-name="Times New Roman" fo:font-size="7.5pt" fo:letter-spacing="-0.011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169" style:family="paragraph" style:parent-style-name="Standard">
      <style:paragraph-properties fo:margin-left="0.018cm" fo:margin-right="0cm" fo:margin-top="0.138cm" fo:margin-bottom="0cm" style:contextual-spacing="false" fo:line-height="113%" fo:text-indent="0cm" style:auto-text-indent="false"/>
      <style:text-properties officeooo:paragraph-rsid="000f2cab"/>
    </style:style>
    <style:style style:name="P170" style:family="paragraph" style:parent-style-name="Standard">
      <style:paragraph-properties fo:margin-left="0.018cm" fo:margin-right="0cm" fo:margin-top="0.058cm" fo:margin-bottom="0cm" style:contextual-spacing="false" fo:line-height="113%" fo:text-indent="0cm" style:auto-text-indent="false"/>
      <style:text-properties officeooo:paragraph-rsid="000f2cab"/>
    </style:style>
    <style:style style:name="P171" style:family="paragraph" style:parent-style-name="Standard">
      <style:paragraph-properties fo:margin-left="0.018cm" fo:margin-right="0cm" fo:margin-top="0.016cm" fo:margin-bottom="0cm" style:contextual-spacing="false" fo:line-height="113%" fo:text-indent="0cm" style:auto-text-indent="false"/>
      <style:text-properties officeooo:paragraph-rsid="000f2cab"/>
    </style:style>
    <style:style style:name="P172" style:family="paragraph" style:parent-style-name="Standard">
      <style:paragraph-properties fo:margin-left="0.018cm" fo:margin-right="0cm" fo:margin-top="0.044cm" fo:margin-bottom="0cm" style:contextual-spacing="false" fo:line-height="113%" fo:text-indent="0cm" style:auto-text-indent="false">
        <style:tab-stops>
          <style:tab-stop style:position="1.462cm"/>
          <style:tab-stop style:position="2.808cm"/>
          <style:tab-stop style:position="4.286cm"/>
          <style:tab-stop style:position="4.84cm"/>
          <style:tab-stop style:position="6.715cm"/>
        </style:tab-stops>
      </style:paragraph-properties>
      <style:text-properties officeooo:paragraph-rsid="000f2cab"/>
    </style:style>
    <style:style style:name="P173" style:family="paragraph" style:parent-style-name="Standard">
      <style:paragraph-properties fo:margin-left="0.018cm" fo:margin-right="0cm" fo:margin-top="0.044cm" fo:margin-bottom="0cm" style:contextual-spacing="false" fo:line-height="113%" fo:text-indent="0cm" style:auto-text-indent="false">
        <style:tab-stops>
          <style:tab-stop style:position="1.386cm"/>
          <style:tab-stop style:position="3.198cm"/>
          <style:tab-stop style:position="3.6cm"/>
          <style:tab-stop style:position="4.556cm"/>
          <style:tab-stop style:position="5.777cm"/>
        </style:tab-stops>
      </style:paragraph-properties>
      <style:text-properties officeooo:paragraph-rsid="000f2cab"/>
    </style:style>
    <style:style style:name="P174" style:family="paragraph" style:parent-style-name="Standard">
      <style:paragraph-properties fo:margin-left="0.018cm" fo:margin-right="0cm" fo:margin-top="0.065cm" fo:margin-bottom="0cm" style:contextual-spacing="false" fo:line-height="113%" fo:text-indent="0cm" style:auto-text-indent="false"/>
      <style:text-properties officeooo:paragraph-rsid="000f2cab"/>
    </style:style>
    <style:style style:name="P175" style:family="paragraph" style:parent-style-name="Standard">
      <style:paragraph-properties fo:margin-left="0.018cm" fo:margin-right="0cm" fo:margin-top="0.041cm" fo:margin-bottom="0cm" style:contextual-spacing="false" fo:line-height="113%" fo:text-indent="0cm" style:auto-text-indent="false">
        <style:tab-stops>
          <style:tab-stop style:position="1.97cm"/>
          <style:tab-stop style:position="2.663cm"/>
          <style:tab-stop style:position="4.307cm"/>
          <style:tab-stop style:position="4.858cm"/>
          <style:tab-stop style:position="5.569cm"/>
          <style:tab-stop style:position="6.449cm"/>
        </style:tab-stops>
      </style:paragraph-properties>
      <style:text-properties officeooo:paragraph-rsid="000f2cab"/>
    </style:style>
    <style:style style:name="P176" style:family="paragraph" style:parent-style-name="Standard">
      <style:paragraph-properties fo:margin-left="0.085cm" fo:margin-right="0cm" fo:margin-top="0cm" fo:margin-bottom="0cm" style:contextual-spacing="false" fo:line-height="100%" fo:text-indent="0cm" style:auto-text-indent="false"/>
      <style:text-properties officeooo:paragraph-rsid="000f2cab"/>
    </style:style>
    <style:style style:name="P177" style:family="paragraph" style:parent-style-name="Standard">
      <style:paragraph-properties fo:margin-left="0.085cm" fo:margin-right="0cm" fo:margin-top="0.004cm" fo:margin-bottom="0cm" style:contextual-spacing="false" fo:line-height="100%" fo:text-indent="0cm" style:auto-text-indent="false"/>
      <style:text-properties officeooo:paragraph-rsid="000f2cab"/>
    </style:style>
    <style:style style:name="P178" style:family="paragraph" style:parent-style-name="Standard">
      <style:paragraph-properties fo:margin-left="0.019cm" fo:margin-right="0cm" fo:margin-top="0cm" fo:margin-bottom="0cm" style:contextual-spacing="false" fo:line-height="100%" fo:text-indent="0cm" style:auto-text-indent="false"/>
      <style:text-properties officeooo:paragraph-rsid="000f2cab"/>
    </style:style>
    <style:style style:name="P179" style:family="paragraph" style:parent-style-name="Standard">
      <style:paragraph-properties fo:margin-left="0.019cm" fo:margin-right="0cm" fo:margin-top="0cm" fo:margin-bottom="0cm" style:contextual-spacing="false" fo:line-height="100%" fo:text-indent="0cm" style:auto-text-indent="false"/>
      <style:text-properties style:use-window-font-color="true" officeooo:paragraph-rsid="000f2cab" fo:background-color="transparent"/>
    </style:style>
    <style:style style:name="P180" style:family="paragraph" style:parent-style-name="Standard">
      <style:paragraph-properties fo:margin-left="0.019cm" fo:margin-right="0cm" fo:margin-top="0.004cm" fo:margin-bottom="0cm" style:contextual-spacing="false" fo:line-height="100%" fo:text-indent="0cm" style:auto-text-indent="false"/>
      <style:text-properties officeooo:paragraph-rsid="000f2cab"/>
    </style:style>
    <style:style style:name="P181" style:family="paragraph" style:parent-style-name="Standard">
      <style:paragraph-properties fo:margin-left="0.785cm" fo:margin-right="0cm" fo:margin-top="0cm" fo:margin-bottom="0cm" style:contextual-spacing="false" fo:line-height="100%" fo:text-indent="0cm" style:auto-text-indent="false"/>
      <style:text-properties officeooo:paragraph-rsid="000f2cab"/>
    </style:style>
    <style:style style:name="P182" style:family="paragraph" style:parent-style-name="Standard">
      <style:paragraph-properties fo:margin-left="0.785cm" fo:margin-right="0cm" fo:margin-top="0cm" fo:margin-bottom="0cm" style:contextual-spacing="false" fo:line-height="100%" fo:text-indent="0cm" style:auto-text-indent="false"/>
      <style:text-properties style:use-window-font-color="true" officeooo:paragraph-rsid="000f2cab" fo:background-color="transparent"/>
    </style:style>
    <style:style style:name="P183" style:family="paragraph" style:parent-style-name="Standard">
      <style:paragraph-properties fo:margin-left="0.785cm" fo:margin-right="0cm" fo:margin-top="0.127cm" fo:margin-bottom="0cm" style:contextual-spacing="false" fo:line-height="100%" fo:text-indent="0cm" style:auto-text-indent="false"/>
      <style:text-properties style:use-window-font-color="true" officeooo:paragraph-rsid="000f2cab" fo:background-color="transparent"/>
    </style:style>
    <style:style style:name="P184" style:family="paragraph" style:parent-style-name="Standard">
      <style:paragraph-properties fo:margin-left="0.637cm" fo:margin-right="0cm" fo:margin-top="0cm" fo:margin-bottom="0cm" style:contextual-spacing="false" fo:line-height="100%" fo:text-indent="0cm" style:auto-text-indent="false"/>
      <style:text-properties officeooo:paragraph-rsid="000f2cab"/>
    </style:style>
    <style:style style:name="P185" style:family="paragraph" style:parent-style-name="Standard">
      <style:paragraph-properties fo:margin-left="0.637cm" fo:margin-right="0cm" fo:margin-top="0cm" fo:margin-bottom="0cm" style:contextual-spacing="false" fo:line-height="100%" fo:text-indent="0cm" style:auto-text-indent="false"/>
      <style:text-properties style:use-window-font-color="true" officeooo:paragraph-rsid="000f2cab" fo:background-color="transparent"/>
    </style:style>
    <style:style style:name="P186" style:family="paragraph" style:parent-style-name="Standard">
      <style:paragraph-properties fo:margin-left="0.637cm" fo:margin-right="0cm" fo:margin-top="0.106cm" fo:margin-bottom="0cm" style:contextual-spacing="false" fo:line-height="100%" fo:text-indent="0cm" style:auto-text-indent="false"/>
      <style:text-properties officeooo:paragraph-rsid="000f2cab"/>
    </style:style>
    <style:style style:name="P187" style:family="paragraph" style:parent-style-name="Standard">
      <style:paragraph-properties fo:margin-left="0.933cm" fo:margin-right="0cm" fo:margin-top="0cm" fo:margin-bottom="0cm" style:contextual-spacing="false" fo:line-height="100%" fo:text-indent="0cm" style:auto-text-indent="false"/>
      <style:text-properties officeooo:paragraph-rsid="000f2cab"/>
    </style:style>
    <style:style style:name="P188" style:family="paragraph" style:parent-style-name="Standard">
      <style:paragraph-properties fo:margin-left="0.933cm" fo:margin-right="0cm" fo:margin-top="0cm" fo:margin-bottom="0cm" style:contextual-spacing="false" fo:line-height="100%" fo:text-indent="0cm" style:auto-text-indent="false"/>
      <style:text-properties style:use-window-font-color="true" officeooo:paragraph-rsid="000f2cab" fo:background-color="transparent"/>
    </style:style>
    <style:style style:name="P189" style:family="paragraph" style:parent-style-name="Standard">
      <style:paragraph-properties fo:margin-left="0.018cm" fo:margin-right="0.143cm" fo:margin-top="0cm" fo:margin-bottom="0cm" style:contextual-spacing="false" fo:line-height="111%" fo:text-indent="0cm" style:auto-text-indent="false"/>
      <style:text-properties officeooo:paragraph-rsid="000f2cab"/>
    </style:style>
    <style:style style:name="P190" style:family="paragraph" style:parent-style-name="Standard">
      <style:paragraph-properties fo:margin-left="0.018cm" fo:margin-right="0.143cm" fo:margin-top="0cm" fo:margin-bottom="0cm" style:contextual-spacing="false" fo:line-height="106%" fo:text-indent="0cm" style:auto-text-indent="false"/>
      <style:text-properties officeooo:paragraph-rsid="000f2cab"/>
    </style:style>
    <style:style style:name="P191" style:family="paragraph" style:parent-style-name="Standard">
      <style:paragraph-properties fo:margin-left="0.018cm" fo:margin-right="0.388cm" fo:margin-top="0cm" fo:margin-bottom="0cm" style:contextual-spacing="false" fo:line-height="111%" fo:text-indent="0cm" style:auto-text-indent="false"/>
      <style:text-properties officeooo:paragraph-rsid="000f2cab"/>
    </style:style>
    <style:style style:name="P192" style:family="paragraph" style:parent-style-name="Standard">
      <style:paragraph-properties fo:margin-left="0.018cm" fo:margin-right="0.455cm" fo:margin-top="0cm" fo:margin-bottom="0cm" style:contextual-spacing="false" fo:line-height="110%" fo:text-indent="0cm" style:auto-text-indent="false"/>
      <style:text-properties officeooo:paragraph-rsid="000f2cab"/>
    </style:style>
    <style:style style:name="P193" style:family="paragraph" style:parent-style-name="Standard">
      <style:paragraph-properties fo:margin-left="0.018cm" fo:margin-right="0.455cm" fo:margin-top="0cm" fo:margin-bottom="0cm" style:contextual-spacing="false" fo:line-height="111%" fo:text-indent="0cm" style:auto-text-indent="false"/>
      <style:text-properties officeooo:paragraph-rsid="000f2cab"/>
    </style:style>
    <style:style style:name="P194" style:family="paragraph" style:parent-style-name="Standard">
      <style:paragraph-properties fo:margin-left="6.017cm" fo:margin-right="0cm" fo:margin-top="0.004cm" fo:margin-bottom="0cm" style:contextual-spacing="false" fo:line-height="101%" fo:text-indent="0cm" style:auto-text-indent="false"/>
      <style:text-properties officeooo:paragraph-rsid="000f2cab"/>
    </style:style>
    <style:style style:name="P195" style:family="paragraph" style:parent-style-name="Standard">
      <style:paragraph-properties fo:margin-left="4.066cm" fo:margin-right="0cm" fo:margin-top="0cm" fo:margin-bottom="0cm" style:contextual-spacing="false" fo:line-height="101%" fo:text-indent="0cm" style:auto-text-indent="false"/>
      <style:text-properties officeooo:paragraph-rsid="000f2cab"/>
    </style:style>
    <style:style style:name="P196" style:family="paragraph" style:parent-style-name="Standard">
      <style:paragraph-properties fo:margin-left="0.018cm" fo:margin-right="0.115cm" fo:margin-top="0cm" fo:margin-bottom="0cm" style:contextual-spacing="false" fo:line-height="111%" fo:text-indent="0cm" style:auto-text-indent="false"/>
      <style:text-properties officeooo:paragraph-rsid="000f2cab"/>
    </style:style>
    <style:style style:name="P197" style:family="paragraph" style:parent-style-name="Standard">
      <style:paragraph-properties fo:margin-left="0.018cm" fo:margin-right="0.631cm" fo:margin-top="0cm" fo:margin-bottom="0cm" style:contextual-spacing="false" fo:line-height="111%" fo:text-indent="0cm" style:auto-text-indent="false"/>
      <style:text-properties officeooo:paragraph-rsid="000f2cab"/>
    </style:style>
    <style:style style:name="P198" style:family="paragraph" style:parent-style-name="Standard">
      <style:paragraph-properties fo:margin-left="1.928cm" fo:margin-right="0cm" fo:margin-top="0cm" fo:margin-bottom="0cm" style:contextual-spacing="false" fo:line-height="101%" fo:text-indent="0cm" style:auto-text-indent="false"/>
      <style:text-properties officeooo:paragraph-rsid="000f2cab"/>
    </style:style>
    <style:style style:name="P199" style:family="paragraph" style:parent-style-name="Standard">
      <style:paragraph-properties fo:margin-left="0.018cm" fo:margin-right="0.268cm" fo:margin-top="0cm" fo:margin-bottom="0cm" style:contextual-spacing="false" fo:line-height="108%" fo:text-indent="0cm" style:auto-text-indent="false"/>
      <style:text-properties officeooo:paragraph-rsid="000f2cab"/>
    </style:style>
    <style:style style:name="P200" style:family="paragraph" style:parent-style-name="Standard">
      <style:paragraph-properties fo:margin-left="3.214cm" fo:margin-right="0cm" fo:margin-top="0cm" fo:margin-bottom="0cm" style:contextual-spacing="false" fo:line-height="101%" fo:text-indent="0cm" style:auto-text-indent="false"/>
      <style:text-properties officeooo:paragraph-rsid="000f2cab"/>
    </style:style>
    <style:style style:name="P201" style:family="paragraph" style:parent-style-name="Standard">
      <style:paragraph-properties fo:margin-left="0.018cm" fo:margin-right="0.254cm" fo:margin-top="0.019cm" fo:margin-bottom="0cm" style:contextual-spacing="false" fo:line-height="111%" fo:text-indent="0cm" style:auto-text-indent="false"/>
      <style:text-properties officeooo:paragraph-rsid="000f2cab"/>
    </style:style>
    <style:style style:name="P202" style:family="paragraph" style:parent-style-name="Standard">
      <style:paragraph-properties fo:margin-left="0.018cm" fo:margin-right="0.504cm" fo:margin-top="0cm" fo:margin-bottom="0cm" style:contextual-spacing="false" fo:line-height="110%" fo:text-indent="0cm" style:auto-text-indent="false"/>
      <style:text-properties officeooo:paragraph-rsid="000f2cab"/>
    </style:style>
    <style:style style:name="P203" style:family="paragraph" style:parent-style-name="Standard">
      <style:paragraph-properties fo:margin-left="0.018cm" fo:margin-right="0.055cm" fo:margin-top="0cm" fo:margin-bottom="0cm" style:contextual-spacing="false" fo:line-height="111%" fo:text-indent="0cm" style:auto-text-indent="false"/>
      <style:text-properties officeooo:paragraph-rsid="000f2cab"/>
    </style:style>
    <style:style style:name="P204" style:family="paragraph" style:parent-style-name="Standard">
      <style:paragraph-properties fo:margin-left="0.018cm" fo:margin-right="0.275cm" fo:margin-top="0cm" fo:margin-bottom="0cm" style:contextual-spacing="false" fo:line-height="111%" fo:text-indent="0cm" style:auto-text-indent="false"/>
      <style:text-properties officeooo:paragraph-rsid="000f2cab"/>
    </style:style>
    <style:style style:name="P205" style:family="paragraph" style:parent-style-name="Standard">
      <style:paragraph-properties fo:margin-left="0.018cm" fo:margin-right="0.097cm" fo:margin-top="0cm" fo:margin-bottom="0cm" style:contextual-spacing="false" fo:line-height="110%" fo:text-indent="0cm" style:auto-text-indent="false"/>
      <style:text-properties officeooo:paragraph-rsid="000f2cab"/>
    </style:style>
    <style:style style:name="P206" style:family="paragraph" style:parent-style-name="Standard">
      <style:paragraph-properties fo:margin-left="0.018cm" fo:margin-right="0.277cm" fo:margin-top="0cm" fo:margin-bottom="0cm" style:contextual-spacing="false" fo:line-height="111%" fo:text-indent="0cm" style:auto-text-indent="false"/>
      <style:text-properties officeooo:paragraph-rsid="000f2cab"/>
    </style:style>
    <style:style style:name="P207" style:family="paragraph" style:parent-style-name="Standard">
      <style:paragraph-properties fo:margin-left="0.018cm" fo:margin-right="0.016cm" fo:margin-top="0cm" fo:margin-bottom="0cm" style:contextual-spacing="false" fo:line-height="113%" fo:text-indent="0cm" style:auto-text-indent="false"/>
      <style:text-properties officeooo:paragraph-rsid="000f2cab"/>
    </style:style>
    <style:style style:name="P208" style:family="paragraph" style:parent-style-name="Standard">
      <style:paragraph-properties fo:margin-left="0.018cm" fo:margin-right="0.238cm" fo:margin-top="0cm" fo:margin-bottom="0cm" style:contextual-spacing="false" fo:line-height="110%" fo:text-indent="0cm" style:auto-text-indent="false"/>
      <style:text-properties officeooo:paragraph-rsid="000f2cab"/>
    </style:style>
    <style:style style:name="P209" style:family="paragraph" style:parent-style-name="Standard">
      <style:paragraph-properties fo:margin-left="0.018cm" fo:margin-right="0.053cm" fo:margin-top="0cm" fo:margin-bottom="0cm" style:contextual-spacing="false" fo:line-height="108%" fo:text-indent="0cm" style:auto-text-indent="false"/>
      <style:text-properties officeooo:paragraph-rsid="000f2cab"/>
    </style:style>
    <style:style style:name="P210" style:family="paragraph" style:parent-style-name="Standard">
      <style:paragraph-properties fo:margin-left="4.844cm" fo:margin-right="0cm" fo:margin-top="0cm" fo:margin-bottom="0cm" style:contextual-spacing="false" fo:line-height="101%" fo:text-indent="0cm" style:auto-text-indent="false"/>
      <style:text-properties officeooo:paragraph-rsid="000f2cab"/>
    </style:style>
    <style:style style:name="P211" style:family="paragraph" style:parent-style-name="Standard">
      <style:paragraph-properties fo:margin-left="0.018cm" fo:margin-right="0.131cm" fo:margin-top="0cm" fo:margin-bottom="0cm" style:contextual-spacing="false" fo:line-height="111%" fo:text-indent="0cm" style:auto-text-indent="false"/>
      <style:text-properties officeooo:paragraph-rsid="000f2cab"/>
    </style:style>
    <style:style style:name="P212" style:family="paragraph" style:parent-style-name="Standard">
      <style:paragraph-properties fo:margin-left="0.018cm" fo:margin-right="0.131cm" fo:margin-top="0.049cm" fo:margin-bottom="0cm" style:contextual-spacing="false" fo:line-height="111%" fo:text-indent="0cm" style:auto-text-indent="false"/>
      <style:text-properties officeooo:paragraph-rsid="000f2cab"/>
    </style:style>
    <style:style style:name="P213" style:family="paragraph" style:parent-style-name="Standard">
      <style:paragraph-properties fo:margin-left="0.018cm" fo:margin-right="0.145cm" fo:margin-top="0.002cm" fo:margin-bottom="0cm" style:contextual-spacing="false" fo:line-height="111%" fo:text-indent="0cm" style:auto-text-indent="false"/>
      <style:text-properties officeooo:paragraph-rsid="000f2cab"/>
    </style:style>
    <style:style style:name="P214" style:family="paragraph" style:parent-style-name="Standard">
      <style:paragraph-properties fo:margin-left="0.018cm" fo:margin-right="0.145cm" fo:margin-top="0cm" fo:margin-bottom="0cm" style:contextual-spacing="false" fo:line-height="111%" fo:text-indent="0cm" style:auto-text-indent="false"/>
      <style:text-properties officeooo:paragraph-rsid="000f2cab"/>
    </style:style>
    <style:style style:name="P215" style:family="paragraph" style:parent-style-name="Standard">
      <style:paragraph-properties fo:margin-left="0.018cm" fo:margin-right="0.064cm" fo:margin-top="0cm" fo:margin-bottom="0cm" style:contextual-spacing="false" fo:line-height="111%" fo:text-indent="0cm" style:auto-text-indent="false"/>
      <style:text-properties officeooo:paragraph-rsid="000f2cab"/>
    </style:style>
    <style:style style:name="P216" style:family="paragraph" style:parent-style-name="Standard">
      <style:paragraph-properties fo:margin-left="0.018cm" fo:margin-right="0.064cm" fo:margin-top="0cm" fo:margin-bottom="0cm" style:contextual-spacing="false" fo:line-height="110%" fo:text-indent="0cm" style:auto-text-indent="false"/>
      <style:text-properties officeooo:paragraph-rsid="000f2cab"/>
    </style:style>
    <style:style style:name="P217" style:family="paragraph" style:parent-style-name="Standard">
      <style:paragraph-properties fo:margin-left="0.018cm" fo:margin-right="0.175cm" fo:margin-top="0.002cm" fo:margin-bottom="0cm" style:contextual-spacing="false" fo:line-height="111%" fo:text-indent="0cm" style:auto-text-indent="false"/>
      <style:text-properties officeooo:paragraph-rsid="000f2cab"/>
    </style:style>
    <style:style style:name="P218" style:family="paragraph" style:parent-style-name="Standard">
      <style:paragraph-properties fo:margin-left="0.018cm" fo:margin-right="0.228cm" fo:margin-top="0cm" fo:margin-bottom="0cm" style:contextual-spacing="false" fo:line-height="110%" fo:text-indent="0cm" style:auto-text-indent="false"/>
      <style:text-properties officeooo:paragraph-rsid="000f2cab"/>
    </style:style>
    <style:style style:name="P219" style:family="paragraph" style:parent-style-name="Standard">
      <style:paragraph-properties fo:margin-left="0.018cm" fo:margin-right="0.187cm" fo:margin-top="0cm" fo:margin-bottom="0cm" style:contextual-spacing="false" fo:line-height="111%" fo:text-indent="0cm" style:auto-text-indent="false"/>
      <style:text-properties officeooo:paragraph-rsid="000f2cab"/>
    </style:style>
    <style:style style:name="P220" style:family="paragraph" style:parent-style-name="Standard">
      <style:paragraph-properties fo:margin-left="0.018cm" fo:margin-right="0.113cm" fo:margin-top="0cm" fo:margin-bottom="0cm" style:contextual-spacing="false" fo:line-height="111%" fo:text-indent="0cm" style:auto-text-indent="false"/>
      <style:text-properties officeooo:paragraph-rsid="000f2cab"/>
    </style:style>
    <style:style style:name="P221" style:family="paragraph" style:parent-style-name="Standard">
      <style:paragraph-properties fo:margin-left="0.018cm" fo:margin-right="0.683cm" fo:margin-top="0cm" fo:margin-bottom="0cm" style:contextual-spacing="false" fo:line-height="111%" fo:text-indent="0cm" style:auto-text-indent="false"/>
      <style:text-properties officeooo:paragraph-rsid="000f2cab"/>
    </style:style>
    <style:style style:name="P222" style:family="paragraph" style:parent-style-name="Standard">
      <style:paragraph-properties fo:margin-left="0.018cm" fo:margin-right="0.092cm" fo:margin-top="0cm" fo:margin-bottom="0cm" style:contextual-spacing="false" fo:line-height="111%" fo:text-indent="0cm" style:auto-text-indent="false"/>
      <style:text-properties officeooo:paragraph-rsid="000f2cab"/>
    </style:style>
    <style:style style:name="P223" style:family="paragraph" style:parent-style-name="Standard">
      <style:paragraph-properties fo:margin-left="0.018cm" fo:margin-right="0.046cm" fo:margin-top="0cm" fo:margin-bottom="0cm" style:contextual-spacing="false" fo:line-height="111%" fo:text-indent="0cm" style:auto-text-indent="false"/>
      <style:text-properties officeooo:paragraph-rsid="000f2cab"/>
    </style:style>
    <style:style style:name="P224" style:family="paragraph" style:parent-style-name="Standard">
      <style:paragraph-properties fo:margin-left="0.018cm" fo:margin-right="0.372cm" fo:margin-top="0.002cm" fo:margin-bottom="0cm" style:contextual-spacing="false" fo:line-height="111%" fo:text-indent="0cm" style:auto-text-indent="false"/>
      <style:text-properties officeooo:paragraph-rsid="000f2cab"/>
    </style:style>
    <style:style style:name="P225" style:family="paragraph" style:parent-style-name="Standard">
      <style:paragraph-properties fo:margin-left="0.598cm" fo:margin-right="0cm" fo:margin-top="0cm" fo:margin-bottom="0cm" style:contextual-spacing="false" fo:line-height="101%" fo:text-indent="0cm" style:auto-text-indent="false"/>
      <style:text-properties fo:color="#000000" style:font-name="Times New Roman" fo:font-size="7.5pt" fo:letter-spacing="-0.016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26" style:family="paragraph" style:parent-style-name="Standard">
      <style:paragraph-properties fo:margin-left="0.679cm" fo:margin-right="0cm" fo:margin-top="0cm" fo:margin-bottom="0cm" style:contextual-spacing="false" fo:line-height="101%" fo:text-indent="0cm" style:auto-text-indent="false"/>
      <style:text-properties fo:color="#000000" style:font-name="Times New Roman" fo:font-size="7.5pt" fo:letter-spacing="-0.034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27" style:family="paragraph" style:parent-style-name="Standard">
      <style:paragraph-properties fo:margin-left="0.679cm" fo:margin-right="0cm" fo:margin-top="0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28" style:family="paragraph" style:parent-style-name="Standard">
      <style:paragraph-properties fo:margin-left="0.679cm" fo:margin-right="0cm" fo:margin-top="0.002cm" fo:margin-bottom="0cm" style:contextual-spacing="false" fo:line-height="101%" fo:text-indent="0cm" style:auto-text-indent="false"/>
      <style:text-properties fo:color="#000000" style:font-name="Times New Roman" fo:font-size="7.5pt" fo:letter-spacing="-0.034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29" style:family="paragraph" style:parent-style-name="Standard">
      <style:paragraph-properties fo:margin-left="0.667cm" fo:margin-right="0cm" fo:margin-top="0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30" style:family="paragraph" style:parent-style-name="Standard">
      <style:paragraph-properties fo:margin-left="0.667cm" fo:margin-right="0cm" fo:margin-top="0.116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31" style:family="paragraph" style:parent-style-name="Standard">
      <style:paragraph-properties fo:margin-left="0.674cm" fo:margin-right="0cm" fo:margin-top="0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32" style:family="paragraph" style:parent-style-name="Standard">
      <style:paragraph-properties fo:margin-left="0.674cm" fo:margin-right="0cm" fo:margin-top="0cm" fo:margin-bottom="0cm" style:contextual-spacing="false" fo:line-height="101%" fo:text-indent="0cm" style:auto-text-indent="false"/>
      <style:text-properties fo:color="#000000" style:font-name="Times New Roman" fo:font-size="7.5pt" fo:letter-spacing="-0.034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33" style:family="paragraph" style:parent-style-name="Standard">
      <style:paragraph-properties fo:margin-left="0.674cm" fo:margin-right="0cm" fo:margin-top="0.116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34" style:family="paragraph" style:parent-style-name="Standard">
      <style:paragraph-properties fo:margin-left="0.704cm" fo:margin-right="0cm" fo:margin-top="0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35" style:family="paragraph" style:parent-style-name="Standard">
      <style:paragraph-properties fo:margin-left="0.704cm" fo:margin-right="0cm" fo:margin-top="0.116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36" style:family="paragraph" style:parent-style-name="Standard">
      <style:paragraph-properties fo:margin-left="0.709cm" fo:margin-right="0cm" fo:margin-top="0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37" style:family="paragraph" style:parent-style-name="Standard">
      <style:paragraph-properties fo:margin-left="0.628cm" fo:margin-right="0cm" fo:margin-top="0cm" fo:margin-bottom="0cm" style:contextual-spacing="false" fo:line-height="103%" fo:text-indent="0cm" style:auto-text-indent="false"/>
      <style:text-properties fo:color="#000000" style:font-name="Arial" fo:font-size="7.5pt" fo:letter-spacing="-0.032cm" fo:font-weight="bold" officeooo:paragraph-rsid="000f2cab" style:font-name-asian="Arial1" style:font-size-asian="7.5pt" style:font-weight-asian="bold" style:font-name-complex="Arial1" style:font-size-complex="7.5pt"/>
    </style:style>
    <style:style style:name="P238" style:family="paragraph" style:parent-style-name="Standard">
      <style:paragraph-properties fo:margin-left="0.695cm" fo:margin-right="0cm" fo:margin-top="0cm" fo:margin-bottom="0cm" style:contextual-spacing="false" fo:line-height="103%" fo:text-indent="0cm" style:auto-text-indent="false"/>
      <style:text-properties fo:color="#000000" style:font-name="Arial" fo:font-size="7.5pt" fo:letter-spacing="-0.034cm" fo:font-weight="bold" officeooo:paragraph-rsid="000f2cab" style:font-name-asian="Arial1" style:font-size-asian="7.5pt" style:font-weight-asian="bold" style:font-name-complex="Arial1" style:font-size-complex="7.5pt"/>
    </style:style>
    <style:style style:name="P239" style:family="paragraph" style:parent-style-name="Standard">
      <style:paragraph-properties fo:margin-left="0.531cm" fo:margin-right="0cm" fo:margin-top="0cm" fo:margin-bottom="0cm" style:contextual-spacing="false" fo:line-height="101%" fo:text-indent="0cm" style:auto-text-indent="false"/>
      <style:text-properties fo:color="#000000" style:font-name="Times New Roman" fo:font-size="7.5pt" fo:letter-spacing="-0.011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40" style:family="paragraph" style:parent-style-name="Standard">
      <style:paragraph-properties fo:margin-left="0.531cm" fo:margin-right="0cm" fo:margin-top="0.002cm" fo:margin-bottom="0cm" style:contextual-spacing="false" fo:line-height="101%" fo:text-indent="0cm" style:auto-text-indent="false"/>
      <style:text-properties fo:color="#000000" style:font-name="Times New Roman" fo:font-size="7.5pt" fo:letter-spacing="-0.011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41" style:family="paragraph" style:parent-style-name="Standard">
      <style:paragraph-properties fo:margin-left="0.603cm" fo:margin-right="0cm" fo:margin-top="0cm" fo:margin-bottom="0cm" style:contextual-spacing="false" fo:line-height="101%" fo:text-indent="0cm" style:auto-text-indent="false"/>
      <style:text-properties fo:color="#000000" style:font-name="Times New Roman" fo:font-size="7.5pt" fo:letter-spacing="-0.016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42" style:family="paragraph" style:parent-style-name="Standard">
      <style:paragraph-properties fo:margin-left="0.603cm" fo:margin-right="0cm" fo:margin-top="0.002cm" fo:margin-bottom="0cm" style:contextual-spacing="false" fo:line-height="101%" fo:text-indent="0cm" style:auto-text-indent="false"/>
      <style:text-properties fo:color="#000000" style:font-name="Times New Roman" fo:font-size="7.5pt" fo:letter-spacing="-0.016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43" style:family="paragraph" style:parent-style-name="Standard">
      <style:paragraph-properties fo:margin-left="0.534cm" fo:margin-right="0cm" fo:margin-top="0.002cm" fo:margin-bottom="0cm" style:contextual-spacing="false" fo:line-height="101%" fo:text-indent="0cm" style:auto-text-indent="false"/>
      <style:text-properties fo:color="#000000" style:font-name="Times New Roman" fo:font-size="7.5pt" fo:letter-spacing="-0.011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44" style:family="paragraph" style:parent-style-name="Standard">
      <style:paragraph-properties fo:margin-left="0.534cm" fo:margin-right="0cm" fo:margin-top="0cm" fo:margin-bottom="0cm" style:contextual-spacing="false" fo:line-height="101%" fo:text-indent="0cm" style:auto-text-indent="false"/>
      <style:text-properties fo:color="#000000" style:font-name="Times New Roman" fo:font-size="7.5pt" fo:letter-spacing="-0.011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45" style:family="paragraph" style:parent-style-name="Standard">
      <style:paragraph-properties fo:margin-left="0.61cm" fo:margin-right="0cm" fo:margin-top="0cm" fo:margin-bottom="0cm" style:contextual-spacing="false" fo:line-height="101%" fo:text-indent="0cm" style:auto-text-indent="false"/>
      <style:text-properties fo:color="#000000" style:font-name="Times New Roman" fo:font-size="7.5pt" fo:letter-spacing="-0.016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P246" style:family="paragraph" style:parent-style-name="Standard">
      <style:paragraph-properties fo:margin-left="0.543cm" fo:margin-right="0cm" fo:margin-top="0cm" fo:margin-bottom="0cm" style:contextual-spacing="false" fo:line-height="101%" fo:text-indent="0cm" style:auto-text-indent="false"/>
      <style:text-properties fo:color="#000000" style:font-name="Times New Roman" fo:font-size="7.5pt" fo:letter-spacing="-0.011cm" fo:font-weight="bold" officeooo:paragraph-rsid="000f2cab" style:font-name-asian="Times New Roman1" style:font-size-asian="7.5pt" style:font-weight-asian="bold" style:font-name-complex="Times New Roman1" style:font-size-complex="7.5pt"/>
    </style:style>
    <style:style style:name="T1" style:family="text">
      <style:text-properties fo:color="#000000" style:font-name="Arial" fo:font-size="18.5pt" fo:letter-spacing="-0.004cm" fo:font-weight="bold" style:font-name-asian="Arial1" style:font-size-asian="18.5pt" style:font-weight-asian="bold" style:font-name-complex="Arial1" style:font-size-complex="18.5pt"/>
    </style:style>
    <style:style style:name="T2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3" style:family="text">
      <style:text-properties fo:color="#000000" style:font-name="Arial" fo:font-size="6pt" fo:letter-spacing="-0.011cm" fo:font-weight="bold" style:font-name-asian="Arial1" style:font-size-asian="6pt" style:font-weight-asian="bold" style:font-name-complex="Arial1" style:font-size-complex="6pt"/>
    </style:style>
    <style:style style:name="T4" style:family="text">
      <style:text-properties fo:color="#000000" style:font-name="Arial" fo:font-size="6pt" fo:letter-spacing="-0.007cm" fo:font-weight="bold" style:font-name-asian="Arial1" style:font-size-asian="6pt" style:font-weight-asian="bold" style:font-name-complex="Arial1" style:font-size-complex="6pt"/>
    </style:style>
    <style:style style:name="T5" style:family="text">
      <style:text-properties fo:color="#000000" style:font-name="Arial" fo:font-size="6pt" fo:letter-spacing="-0.009cm" fo:font-weight="bold" style:font-name-asian="Arial1" style:font-size-asian="6pt" style:font-weight-asian="bold" style:font-name-complex="Arial1" style:font-size-complex="6pt"/>
    </style:style>
    <style:style style:name="T6" style:family="text">
      <style:text-properties fo:color="#000000" style:font-name="Arial" fo:font-size="6pt" fo:letter-spacing="-0.005cm" fo:font-weight="bold" style:font-name-asian="Arial1" style:font-size-asian="6pt" style:font-weight-asian="bold" style:font-name-complex="Arial1" style:font-size-complex="6pt"/>
    </style:style>
    <style:style style:name="T7" style:family="text">
      <style:text-properties fo:color="#000000" style:font-name="Arial" fo:font-size="7.5pt" fo:font-weight="bold" style:font-name-asian="Arial1" style:font-size-asian="7.5pt" style:font-weight-asian="bold" style:font-name-complex="Arial1" style:font-size-complex="7.5pt"/>
    </style:style>
    <style:style style:name="T8" style:family="text">
      <style:text-properties fo:color="#000000" style:font-name="Arial" fo:font-size="7.5pt" fo:letter-spacing="-0.002cm" fo:font-weight="bold" style:font-name-asian="Arial1" style:font-size-asian="7.5pt" style:font-weight-asian="bold" style:font-name-complex="Arial1" style:font-size-complex="7.5pt"/>
    </style:style>
    <style:style style:name="T9" style:family="text">
      <style:text-properties fo:color="#000000" style:font-name="Arial" fo:font-size="7.5pt" fo:letter-spacing="-0.004cm" fo:font-weight="bold" style:font-name-asian="Arial1" style:font-size-asian="7.5pt" style:font-weight-asian="bold" style:font-name-complex="Arial1" style:font-size-complex="7.5pt"/>
    </style:style>
    <style:style style:name="T10" style:family="text">
      <style:text-properties fo:color="#000000" style:font-name="Arial" fo:font-size="7.5pt" fo:letter-spacing="-0.005cm" fo:font-weight="bold" style:font-name-asian="Arial1" style:font-size-asian="7.5pt" style:font-weight-asian="bold" style:font-name-complex="Arial1" style:font-size-complex="7.5pt"/>
    </style:style>
    <style:style style:name="T11" style:family="text">
      <style:text-properties fo:color="#000000" style:font-name="Arial" fo:font-size="7.5pt" fo:letter-spacing="-0.009cm" fo:font-weight="bold" style:font-name-asian="Arial1" style:font-size-asian="7.5pt" style:font-weight-asian="bold" style:font-name-complex="Arial1" style:font-size-complex="7.5pt"/>
    </style:style>
    <style:style style:name="T12" style:family="text">
      <style:text-properties fo:color="#000000" style:font-name="Arial" fo:font-size="5pt" fo:letter-spacing="-0.004cm" fo:font-weight="bold" style:font-name-asian="Arial1" style:font-size-asian="5pt" style:font-weight-asian="bold" style:font-name-complex="Arial1" style:font-size-complex="5pt"/>
    </style:style>
    <style:style style:name="T13" style:family="text">
      <style:text-properties fo:color="#000000" style:font-name="Arial" fo:font-size="5pt" fo:letter-spacing="-0.002cm" fo:font-weight="bold" style:font-name-asian="Arial1" style:font-size-asian="5pt" style:font-weight-asian="bold" style:font-name-complex="Arial1" style:font-size-complex="5pt"/>
    </style:style>
    <style:style style:name="T14" style:family="text">
      <style:text-properties fo:color="#000000" style:font-name="Arial" fo:font-size="5pt" fo:letter-spacing="-0.005cm" fo:font-weight="bold" style:font-name-asian="Arial1" style:font-size-asian="5pt" style:font-weight-asian="bold" style:font-name-complex="Arial1" style:font-size-complex="5pt"/>
    </style:style>
    <style:style style:name="T15" style:family="text">
      <style:text-properties fo:color="#000000" style:font-name="Times New Roman" fo:font-size="7.5pt" fo:letter-spacing="-0.016cm" style:font-name-asian="Times New Roman1" style:font-size-asian="7.5pt" style:font-name-complex="Times New Roman1" style:font-size-complex="7.5pt"/>
    </style:style>
    <style:style style:name="T16" style:family="text">
      <style:text-properties fo:color="#000000" style:font-name="Times New Roman" fo:font-size="7.5pt" fo:letter-spacing="-0.034cm" style:font-name-asian="Times New Roman1" style:font-size-asian="7.5pt" style:font-name-complex="Times New Roman1" style:font-size-complex="7.5pt"/>
    </style:style>
    <style:style style:name="T17" style:family="text">
      <style:text-properties fo:color="#000000" style:font-name="Times New Roman" fo:font-size="7.5pt" fo:font-weight="bold" style:font-name-asian="Times New Roman1" style:font-size-asian="7.5pt" style:font-weight-asian="bold" style:font-name-complex="Times New Roman1" style:font-size-complex="7.5pt"/>
    </style:style>
    <style:style style:name="T18" style:family="text">
      <style:text-properties fo:color="#000000" style:font-name="Times New Roman" fo:font-size="7.5pt" fo:letter-spacing="0.002cm" fo:font-weight="bold" style:font-name-asian="Times New Roman1" style:font-size-asian="7.5pt" style:font-weight-asian="bold" style:font-name-complex="Times New Roman1" style:font-size-complex="7.5pt"/>
    </style:style>
    <style:style style:name="T19" style:family="text">
      <style:text-properties fo:color="#000000" style:font-name="Times New Roman" fo:font-size="7.5pt" fo:letter-spacing="0.002cm" style:font-name-asian="Times New Roman1" style:font-size-asian="7.5pt" style:font-name-complex="Times New Roman1" style:font-size-complex="7.5pt"/>
    </style:style>
    <style:style style:name="T20" style:family="text">
      <style:text-properties fo:color="#000000" style:font-name="Times New Roman" fo:font-size="7.5pt" fo:letter-spacing="0.004cm" fo:font-weight="bold" style:font-name-asian="Times New Roman1" style:font-size-asian="7.5pt" style:font-weight-asian="bold" style:font-name-complex="Times New Roman1" style:font-size-complex="7.5pt"/>
    </style:style>
    <style:style style:name="T21" style:family="text">
      <style:text-properties fo:color="#000000" style:font-name="Times New Roman" fo:font-size="7.5pt" fo:letter-spacing="0.004cm" style:font-name-asian="Times New Roman1" style:font-size-asian="7.5pt" style:font-name-complex="Times New Roman1" style:font-size-complex="7.5pt"/>
    </style:style>
    <style:style style:name="T22" style:family="text">
      <style:text-properties fo:color="#000000" style:font-name="Times New Roman" fo:font-size="7.5pt" fo:letter-spacing="0.009cm" fo:font-weight="bold" style:font-name-asian="Times New Roman1" style:font-size-asian="7.5pt" style:font-weight-asian="bold" style:font-name-complex="Times New Roman1" style:font-size-complex="7.5pt"/>
    </style:style>
    <style:style style:name="T23" style:family="text">
      <style:text-properties fo:color="#000000" style:font-name="Times New Roman" fo:font-size="7.5pt" fo:letter-spacing="0.009cm" style:font-name-asian="Times New Roman1" style:font-size-asian="7.5pt" style:font-name-complex="Times New Roman1" style:font-size-complex="7.5pt"/>
    </style:style>
    <style:style style:name="T24" style:family="text">
      <style:text-properties fo:color="#000000" style:font-name="Times New Roman" fo:font-size="7.5pt" fo:letter-spacing="-0.005cm" fo:font-weight="bold" style:font-name-asian="Times New Roman1" style:font-size-asian="7.5pt" style:font-weight-asian="bold" style:font-name-complex="Times New Roman1" style:font-size-complex="7.5pt"/>
    </style:style>
    <style:style style:name="T25" style:family="text">
      <style:text-properties fo:color="#000000" style:font-name="Times New Roman" fo:font-size="7.5pt" fo:letter-spacing="-0.005cm" style:font-name-asian="Times New Roman1" style:font-size-asian="7.5pt" style:font-name-complex="Times New Roman1" style:font-size-complex="7.5pt"/>
    </style:style>
    <style:style style:name="T26" style:family="text">
      <style:text-properties fo:color="#000000" style:font-name="Times New Roman" fo:font-size="7.5pt" fo:letter-spacing="-0.004cm" fo:font-weight="bold" style:font-name-asian="Times New Roman1" style:font-size-asian="7.5pt" style:font-weight-asian="bold" style:font-name-complex="Times New Roman1" style:font-size-complex="7.5pt"/>
    </style:style>
    <style:style style:name="T27" style:family="text">
      <style:text-properties fo:color="#000000" style:font-name="Times New Roman" fo:font-size="7.5pt" fo:letter-spacing="-0.004cm" style:font-name-asian="Times New Roman1" style:font-size-asian="7.5pt" style:font-name-complex="Times New Roman1" style:font-size-complex="7.5pt"/>
    </style:style>
    <style:style style:name="T28" style:family="text">
      <style:text-properties fo:color="#000000" style:font-name="Times New Roman" fo:font-size="7.5pt" style:font-name-asian="Times New Roman1" style:font-size-asian="7.5pt" style:font-name-complex="Times New Roman1" style:font-size-complex="7.5pt"/>
    </style:style>
    <style:style style:name="T29" style:family="text">
      <style:text-properties fo:color="#000000" style:font-name="Times New Roman" fo:font-size="7.5pt" fo:letter-spacing="-0.002cm" style:font-name-asian="Times New Roman1" style:font-size-asian="7.5pt" style:font-name-complex="Times New Roman1" style:font-size-complex="7.5pt"/>
    </style:style>
    <style:style style:name="T30" style:family="text">
      <style:text-properties fo:color="#000000" style:font-name="Times New Roman" fo:font-size="7.5pt" fo:letter-spacing="-0.002cm" fo:font-weight="bold" style:font-name-asian="Times New Roman1" style:font-size-asian="7.5pt" style:font-weight-asian="bold" style:font-name-complex="Times New Roman1" style:font-size-complex="7.5pt"/>
    </style:style>
    <style:style style:name="T31" style:family="text">
      <style:text-properties fo:color="#000000" style:font-name="Times New Roman" fo:font-size="7.5pt" fo:letter-spacing="0.007cm" fo:font-weight="bold" style:font-name-asian="Times New Roman1" style:font-size-asian="7.5pt" style:font-weight-asian="bold" style:font-name-complex="Times New Roman1" style:font-size-complex="7.5pt"/>
    </style:style>
    <style:style style:name="T32" style:family="text">
      <style:text-properties fo:color="#000000" style:font-name="Times New Roman" fo:font-size="7.5pt" fo:letter-spacing="0.007cm" style:font-name-asian="Times New Roman1" style:font-size-asian="7.5pt" style:font-name-complex="Times New Roman1" style:font-size-complex="7.5pt"/>
    </style:style>
    <style:style style:name="T33" style:family="text">
      <style:text-properties fo:color="#000000" style:font-name="Times New Roman" fo:font-size="7.5pt" fo:letter-spacing="0.011cm" fo:font-weight="bold" style:font-name-asian="Times New Roman1" style:font-size-asian="7.5pt" style:font-weight-asian="bold" style:font-name-complex="Times New Roman1" style:font-size-complex="7.5pt"/>
    </style:style>
    <style:style style:name="T34" style:family="text">
      <style:text-properties fo:color="#000000" style:font-name="Times New Roman" fo:font-size="7.5pt" fo:letter-spacing="0.011cm" style:font-name-asian="Times New Roman1" style:font-size-asian="7.5pt" style:font-name-complex="Times New Roman1" style:font-size-complex="7.5pt"/>
    </style:style>
    <style:style style:name="T35" style:family="text">
      <style:text-properties fo:color="#000000" style:font-name="Times New Roman" fo:font-size="7.5pt" fo:letter-spacing="0.012cm" fo:font-weight="bold" style:font-name-asian="Times New Roman1" style:font-size-asian="7.5pt" style:font-weight-asian="bold" style:font-name-complex="Times New Roman1" style:font-size-complex="7.5pt"/>
    </style:style>
    <style:style style:name="T36" style:family="text">
      <style:text-properties fo:color="#000000" style:font-name="Times New Roman" fo:font-size="7.5pt" fo:letter-spacing="0.005cm" style:font-name-asian="Times New Roman1" style:font-size-asian="7.5pt" style:font-name-complex="Times New Roman1" style:font-size-complex="7.5pt"/>
    </style:style>
    <style:style style:name="T37" style:family="text">
      <style:text-properties fo:color="#000000" style:font-name="Times New Roman" fo:font-size="7.5pt" fo:letter-spacing="0.005cm" fo:font-weight="bold" style:font-name-asian="Times New Roman1" style:font-size-asian="7.5pt" style:font-weight-asian="bold" style:font-name-complex="Times New Roman1" style:font-size-complex="7.5pt"/>
    </style:style>
    <style:style style:name="T38" style:family="text">
      <style:text-properties fo:color="#000000" style:font-name="Times New Roman" fo:font-size="7.5pt" fo:letter-spacing="0.014cm" fo:font-weight="bold" style:font-name-asian="Times New Roman1" style:font-size-asian="7.5pt" style:font-weight-asian="bold" style:font-name-complex="Times New Roman1" style:font-size-complex="7.5pt"/>
    </style:style>
    <style:style style:name="T39" style:family="text">
      <style:text-properties fo:color="#000000" style:font-name="Times New Roman" fo:font-size="7.5pt" fo:letter-spacing="-0.007cm" fo:font-weight="bold" style:font-name-asian="Times New Roman1" style:font-size-asian="7.5pt" style:font-weight-asian="bold" style:font-name-complex="Times New Roman1" style:font-size-complex="7.5pt"/>
    </style:style>
    <style:style style:name="T40" style:family="text">
      <style:text-properties fo:color="#000000" style:font-name="Times New Roman" fo:font-size="7.5pt" fo:letter-spacing="-0.007cm" style:font-name-asian="Times New Roman1" style:font-size-asian="7.5pt" style:font-name-complex="Times New Roman1" style:font-size-complex="7.5pt"/>
    </style:style>
    <style:style style:name="T41" style:family="text">
      <style:text-properties fo:color="#000000" style:font-name="Times New Roman" fo:font-size="7.5pt" fo:letter-spacing="-0.011cm" fo:font-weight="bold" style:font-name-asian="Times New Roman1" style:font-size-asian="7.5pt" style:font-weight-asian="bold" style:font-name-complex="Times New Roman1" style:font-size-complex="7.5pt"/>
    </style:style>
    <style:style style:name="T42" style:family="text">
      <style:text-properties fo:color="#000000" style:font-name="Times New Roman" fo:font-size="7.5pt" fo:letter-spacing="-0.011cm" style:font-name-asian="Times New Roman1" style:font-size-asian="7.5pt" style:font-name-complex="Times New Roman1" style:font-size-complex="7.5pt"/>
    </style:style>
    <style:style style:name="T43" style:family="text">
      <style:text-properties fo:color="#000000" style:font-name="Times New Roman" fo:font-size="7.5pt" fo:letter-spacing="0.021cm" fo:font-weight="bold" style:font-name-asian="Times New Roman1" style:font-size-asian="7.5pt" style:font-weight-asian="bold" style:font-name-complex="Times New Roman1" style:font-size-complex="7.5pt"/>
    </style:style>
    <style:style style:name="T44" style:family="text">
      <style:text-properties fo:color="#000000" style:font-name="Times New Roman" fo:font-size="7.5pt" fo:letter-spacing="0.018cm" fo:font-weight="bold" style:font-name-asian="Times New Roman1" style:font-size-asian="7.5pt" style:font-weight-asian="bold" style:font-name-complex="Times New Roman1" style:font-size-complex="7.5pt"/>
    </style:style>
    <style:style style:name="T45" style:family="text">
      <style:text-properties fo:color="#000000" style:font-name="Times New Roman" fo:font-size="7.5pt" fo:letter-spacing="0.016cm" fo:font-weight="bold" style:font-name-asian="Times New Roman1" style:font-size-asian="7.5pt" style:font-weight-asian="bold" style:font-name-complex="Times New Roman1" style:font-size-complex="7.5pt"/>
    </style:style>
    <style:style style:name="T46" style:family="text">
      <style:text-properties fo:color="#000000" style:font-name="Times New Roman" fo:font-size="7.5pt" fo:letter-spacing="-0.014cm" style:font-name-asian="Times New Roman1" style:font-size-asian="7.5pt" style:font-name-complex="Times New Roman1" style:font-size-complex="7.5pt"/>
    </style:style>
    <style:style style:name="T47" style:family="text">
      <style:text-properties fo:color="#000000" style:font-name="Times New Roman" fo:font-size="7.5pt" fo:letter-spacing="-0.014cm" fo:font-weight="bold" style:font-name-asian="Times New Roman1" style:font-size-asian="7.5pt" style:font-weight-asian="bold" style:font-name-complex="Times New Roman1" style:font-size-complex="7.5pt"/>
    </style:style>
    <style:style style:name="T48" style:family="text">
      <style:text-properties fo:color="#000000" style:font-name="Times New Roman" fo:font-size="7.5pt" fo:letter-spacing="0.025cm" fo:font-weight="bold" style:font-name-asian="Times New Roman1" style:font-size-asian="7.5pt" style:font-weight-asian="bold" style:font-name-complex="Times New Roman1" style:font-size-complex="7.5pt"/>
    </style:style>
    <style:style style:name="T49" style:family="text">
      <style:text-properties fo:color="#000000" style:font-name="Times New Roman" fo:font-size="7.5pt" fo:letter-spacing="0.019cm" style:font-name-asian="Times New Roman1" style:font-size-asian="7.5pt" style:font-name-complex="Times New Roman1" style:font-size-complex="7.5pt"/>
    </style:style>
    <style:style style:name="T50" style:family="text">
      <style:text-properties fo:color="#000000" style:font-name="Times New Roman" fo:font-size="7.5pt" fo:letter-spacing="0.019cm" fo:font-weight="bold" style:font-name-asian="Times New Roman1" style:font-size-asian="7.5pt" style:font-weight-asian="bold" style:font-name-complex="Times New Roman1" style:font-size-complex="7.5pt"/>
    </style:style>
    <style:style style:name="T51" style:family="text">
      <style:text-properties fo:color="#000000" style:font-name="Times New Roman" fo:font-size="7.5pt" fo:letter-spacing="0.023cm" fo:font-weight="bold" style:font-name-asian="Times New Roman1" style:font-size-asian="7.5pt" style:font-weight-asian="bold" style:font-name-complex="Times New Roman1" style:font-size-complex="7.5pt"/>
    </style:style>
    <style:style style:name="T52" style:family="text">
      <style:text-properties fo:color="#000000" style:font-name="Times New Roman" fo:font-size="7.5pt" fo:letter-spacing="-0.009cm" fo:font-weight="bold" style:font-name-asian="Times New Roman1" style:font-size-asian="7.5pt" style:font-weight-asian="bold" style:font-name-complex="Times New Roman1" style:font-size-complex="7.5pt"/>
    </style:style>
    <style:style style:name="T53" style:family="text">
      <style:text-properties fo:color="#000000" style:font-name="Times New Roman" fo:font-size="8.5pt" fo:letter-spacing="-0.012cm" fo:font-weight="bold" style:font-name-asian="Times New Roman1" style:font-size-asian="8.5pt" style:font-weight-asian="bold" style:font-name-complex="Times New Roman1" style:font-size-complex="8.5pt"/>
    </style:style>
    <style:style style:name="T54" style:family="text">
      <style:text-properties fo:color="#000000" style:font-name="Times New Roman" fo:font-size="8.5pt" fo:letter-spacing="-0.012cm" fo:font-weight="bold" officeooo:rsid="0012b363" style:font-name-asian="Times New Roman1" style:font-size-asian="8.5pt" style:font-weight-asian="bold" style:font-name-complex="Times New Roman1" style:font-size-complex="8.5pt"/>
    </style:style>
    <style:style style:name="T55" style:family="text">
      <style:text-properties fo:color="#000000" style:font-name="Times New Roman" fo:font-size="8.5pt" fo:letter-spacing="-0.012cm" fo:font-weight="bold" officeooo:rsid="00133803" style:font-name-asian="Times New Roman1" style:font-size-asian="8.5pt" style:font-weight-asian="bold" style:font-name-complex="Times New Roman1" style:font-size-complex="8.5pt"/>
    </style:style>
    <style:style style:name="T56" style:family="text">
      <style:text-properties fo:color="#000000" style:font-name="Times New Roman" fo:font-size="8.5pt" fo:letter-spacing="-0.012cm" fo:font-weight="bold" officeooo:rsid="0014d3c6" style:font-name-asian="Times New Roman1" style:font-size-asian="8.5pt" style:font-weight-asian="bold" style:font-name-complex="Times New Roman1" style:font-size-complex="8.5pt"/>
    </style:style>
    <style:style style:name="T57" style:family="text">
      <style:text-properties fo:color="#000000" style:font-name="Times New Roman" fo:font-size="8.5pt" fo:letter-spacing="-0.012cm" fo:font-weight="bold" officeooo:rsid="0015f79a" style:font-name-asian="Times New Roman1" style:font-size-asian="8.5pt" style:font-weight-asian="bold" style:font-name-complex="Times New Roman1" style:font-size-complex="8.5pt"/>
    </style:style>
    <style:style style:name="T58" style:family="text">
      <style:text-properties fo:color="#000000" style:font-name="Times New Roman" fo:font-size="8.5pt" fo:letter-spacing="-0.012cm" fo:font-weight="bold" officeooo:rsid="0016e775" style:font-name-asian="Times New Roman1" style:font-size-asian="8.5pt" style:font-weight-asian="bold" style:font-name-complex="Times New Roman1" style:font-size-complex="8.5pt"/>
    </style:style>
    <style:style style:name="T59" style:family="text">
      <style:text-properties fo:color="#000000" style:font-name="Times New Roman" fo:font-size="8.5pt" fo:letter-spacing="-0.012cm" fo:font-weight="bold" officeooo:rsid="0016ebc2" style:font-name-asian="Times New Roman1" style:font-size-asian="8.5pt" style:font-weight-asian="bold" style:font-name-complex="Times New Roman1" style:font-size-complex="8.5pt"/>
    </style:style>
    <style:style style:name="T60" style:family="text">
      <style:text-properties fo:color="#000000" style:font-name="Times New Roman" fo:font-size="8.5pt" fo:letter-spacing="-0.012cm" fo:font-weight="bold" officeooo:rsid="001abc9f" style:font-name-asian="Times New Roman1" style:font-size-asian="8.5pt" style:font-weight-asian="bold" style:font-name-complex="Times New Roman1" style:font-size-complex="8.5pt"/>
    </style:style>
    <style:style style:name="T61" style:family="text">
      <style:text-properties fo:color="#000000" style:font-name="Times New Roman" fo:font-size="8.5pt" fo:letter-spacing="-0.012cm" fo:font-weight="bold" officeooo:rsid="001ad93b" style:font-name-asian="Times New Roman1" style:font-size-asian="8.5pt" style:font-weight-asian="bold" style:font-name-complex="Times New Roman1" style:font-size-complex="8.5pt"/>
    </style:style>
    <style:style style:name="T62" style:family="text">
      <style:text-properties fo:color="#000000" style:font-name="Times New Roman" fo:font-size="8.5pt" fo:letter-spacing="-0.009cm" fo:font-weight="bold" style:font-name-asian="Times New Roman1" style:font-size-asian="8.5pt" style:font-weight-asian="bold" style:font-name-complex="Times New Roman1" style:font-size-complex="8.5pt"/>
    </style:style>
    <style:style style:name="T63" style:family="text">
      <style:text-properties fo:color="#000000" style:font-name="Times New Roman" fo:font-size="8.5pt" fo:letter-spacing="-0.009cm" fo:font-weight="bold" officeooo:rsid="0016e775" style:font-name-asian="Times New Roman1" style:font-size-asian="8.5pt" style:font-weight-asian="bold" style:font-name-complex="Times New Roman1" style:font-size-complex="8.5pt"/>
    </style:style>
    <style:style style:name="T64" style:family="text">
      <style:text-properties fo:color="#000000" style:font-name="Times New Roman" fo:font-size="8.5pt" fo:letter-spacing="-0.011cm" fo:font-weight="bold" style:font-name-asian="Times New Roman1" style:font-size-asian="8.5pt" style:font-weight-asian="bold" style:font-name-complex="Times New Roman1" style:font-size-complex="8.5pt"/>
    </style:style>
    <style:style style:name="T65" style:family="text">
      <style:text-properties fo:color="#000000" style:font-name="Times New Roman" fo:font-size="8.5pt" fo:letter-spacing="-0.011cm" fo:font-weight="bold" officeooo:rsid="00133803" style:font-name-asian="Times New Roman1" style:font-size-asian="8.5pt" style:font-weight-asian="bold" style:font-name-complex="Times New Roman1" style:font-size-complex="8.5pt"/>
    </style:style>
    <style:style style:name="T66" style:family="text">
      <style:text-properties fo:color="#000000" style:font-name="Times New Roman" fo:font-size="8.5pt" fo:letter-spacing="-0.011cm" fo:font-weight="bold" officeooo:rsid="0016e775" style:font-name-asian="Times New Roman1" style:font-size-asian="8.5pt" style:font-weight-asian="bold" style:font-name-complex="Times New Roman1" style:font-size-complex="8.5pt"/>
    </style:style>
    <style:style style:name="T67" style:family="text">
      <style:text-properties fo:color="#000000" style:font-name="Times New Roman" fo:font-size="8.5pt" fo:letter-spacing="-0.011cm" fo:font-weight="bold" officeooo:rsid="001e38d0" style:font-name-asian="Times New Roman1" style:font-size-asian="8.5pt" style:font-weight-asian="bold" style:font-name-complex="Times New Roman1" style:font-size-complex="8.5pt"/>
    </style:style>
    <style:style style:name="T68" style:family="text">
      <style:text-properties fo:color="#000000" style:font-name="Times New Roman" fo:font-size="8.5pt" fo:letter-spacing="-0.014cm" fo:font-weight="bold" style:font-name-asian="Times New Roman1" style:font-size-asian="8.5pt" style:font-weight-asian="bold" style:font-name-complex="Times New Roman1" style:font-size-complex="8.5pt"/>
    </style:style>
    <style:style style:name="T69" style:family="text">
      <style:text-properties fo:color="#000000" style:font-name="Times New Roman" fo:font-size="8.5pt" fo:letter-spacing="-0.014cm" fo:font-weight="bold" officeooo:rsid="0016e775" style:font-name-asian="Times New Roman1" style:font-size-asian="8.5pt" style:font-weight-asian="bold" style:font-name-complex="Times New Roman1" style:font-size-complex="8.5pt"/>
    </style:style>
    <style:style style:name="T70" style:family="text">
      <style:text-properties fo:color="#000000" style:font-name="Times New Roman" fo:font-size="8.5pt" fo:letter-spacing="-0.014cm" fo:font-weight="bold" officeooo:rsid="001abc9f" style:font-name-asian="Times New Roman1" style:font-size-asian="8.5pt" style:font-weight-asian="bold" style:font-name-complex="Times New Roman1" style:font-size-complex="8.5pt"/>
    </style:style>
    <style:style style:name="T71" style:family="text">
      <style:text-properties fo:color="#000000" style:font-name="Times New Roman" fo:font-size="10pt" fo:font-weight="bold" style:font-name-asian="Times New Roman1" style:font-size-asian="10pt" style:font-weight-asian="bold" style:font-name-complex="Times New Roman1" style:font-size-complex="10pt"/>
    </style:style>
    <style:style style:name="T72" style:family="text">
      <style:text-properties fo:color="#000000" style:font-name="Times New Roman" fo:font-size="10pt" style:font-name-asian="Times New Roman1" style:font-size-asian="10pt" style:font-name-complex="Times New Roman1" style:font-size-complex="10pt"/>
    </style:style>
    <style:style style:name="T73" style:family="text">
      <style:text-properties fo:color="#000000" style:font-name="Times New Roman" fo:font-size="10pt" officeooo:rsid="0017707a" style:font-name-asian="Times New Roman1" style:font-size-asian="10pt" style:font-name-complex="Times New Roman1" style:font-size-complex="10pt"/>
    </style:style>
    <style:style style:name="T74" style:family="text">
      <style:text-properties style:font-name="Arial" fo:font-size="18.5pt" fo:letter-spacing="0.002cm" fo:font-weight="bold" style:font-name-asian="Arial1" style:font-size-asian="18.5pt" style:font-weight-asian="bold" style:font-name-complex="Arial1" style:font-size-complex="18.5pt"/>
    </style:style>
    <style:style style:name="T75" style:family="text">
      <style:text-properties style:font-name="Arial" fo:font-size="10pt" fo:letter-spacing="0.005cm" fo:font-weight="bold" style:font-name-asian="Arial1" style:font-size-asian="10pt" style:font-weight-asian="bold" style:font-name-complex="Arial1" style:font-size-complex="10pt"/>
    </style:style>
    <style:style style:name="T76" style:family="text">
      <style:text-properties style:font-name="Arial" fo:font-size="10pt" fo:letter-spacing="0.007cm" fo:font-weight="bold" style:font-name-asian="Arial1" style:font-size-asian="10pt" style:font-weight-asian="bold" style:font-name-complex="Arial1" style:font-size-complex="10pt"/>
    </style:style>
    <style:style style:name="T77" style:family="text">
      <style:text-properties style:font-name="Arial" fo:font-size="7.5pt" fo:letter-spacing="0.007cm" fo:font-weight="bold" style:font-name-asian="Arial1" style:font-size-asian="7.5pt" style:font-weight-asian="bold" style:font-name-complex="Arial1" style:font-size-complex="7.5pt"/>
    </style:style>
    <style:style style:name="T78" style:family="text">
      <style:text-properties style:font-name="Times New Roman" fo:font-size="7.5pt" fo:letter-spacing="0.004cm" fo:font-weight="bold" style:font-name-asian="Times New Roman1" style:font-size-asian="7.5pt" style:font-weight-asian="bold" style:font-name-complex="Times New Roman1" style:font-size-complex="7.5pt"/>
    </style:style>
    <style:style style:name="T79" style:family="text">
      <style:text-properties style:font-name="Times New Roman" fo:font-size="7.5pt" fo:letter-spacing="0.004cm" style:font-name-asian="Times New Roman1" style:font-size-asian="7.5pt" style:font-name-complex="Times New Roman1" style:font-size-complex="7.5pt"/>
    </style:style>
    <style:style style:name="T80" style:family="text">
      <style:text-properties style:font-name="Times New Roman" fo:font-size="7.5pt" fo:letter-spacing="0.005cm" fo:font-weight="bold" style:font-name-asian="Times New Roman1" style:font-size-asian="7.5pt" style:font-weight-asian="bold" style:font-name-complex="Times New Roman1" style:font-size-complex="7.5pt"/>
    </style:style>
    <style:style style:name="T81" style:family="text">
      <style:text-properties style:font-name="Times New Roman" fo:font-size="7.5pt" fo:letter-spacing="0.005cm" style:font-name-asian="Times New Roman1" style:font-size-asian="7.5pt" style:font-name-complex="Times New Roman1" style:font-size-complex="7.5pt"/>
    </style:style>
    <style:style style:name="T82" style:family="text">
      <style:text-properties style:font-name="Times New Roman" fo:font-size="7.5pt" fo:font-weight="bold" style:font-name-asian="Times New Roman1" style:font-size-asian="7.5pt" style:font-weight-asian="bold" style:font-name-complex="Times New Roman1" style:font-size-complex="7.5pt"/>
    </style:style>
    <style:style style:name="T83" style:family="text">
      <style:text-properties style:font-name="Times New Roman" fo:font-size="7.5pt" fo:letter-spacing="0.007cm" fo:font-weight="bold" style:font-name-asian="Times New Roman1" style:font-size-asian="7.5pt" style:font-weight-asian="bold" style:font-name-complex="Times New Roman1" style:font-size-complex="7.5pt"/>
    </style:style>
    <style:style style:name="T84" style:family="text">
      <style:text-properties style:font-name="Times New Roman" fo:font-size="7.5pt" fo:letter-spacing="0.007cm" style:font-name-asian="Times New Roman1" style:font-size-asian="7.5pt" style:font-name-complex="Times New Roman1" style:font-size-complex="7.5pt"/>
    </style:style>
    <style:style style:name="T85" style:family="text">
      <style:text-properties style:font-name="Times New Roman" fo:font-size="7.5pt" fo:letter-spacing="0.002cm" fo:font-weight="bold" style:font-name-asian="Times New Roman1" style:font-size-asian="7.5pt" style:font-weight-asian="bold" style:font-name-complex="Times New Roman1" style:font-size-complex="7.5pt"/>
    </style:style>
    <style:style style:name="T86" style:family="text">
      <style:text-properties style:font-name="Times New Roman" fo:font-size="7.5pt" fo:letter-spacing="0.002cm" style:font-name-asian="Times New Roman1" style:font-size-asian="7.5pt" style:font-name-complex="Times New Roman1" style:font-size-complex="7.5pt"/>
    </style:style>
    <style:style style:name="T87" style:family="text">
      <style:text-properties style:font-name="Times New Roman" fo:font-size="7.5pt" style:font-name-asian="Times New Roman1" style:font-size-asian="7.5pt" style:font-name-complex="Times New Roman1" style:font-size-complex="7.5pt"/>
    </style:style>
    <style:style style:name="T88" style:family="text">
      <style:text-properties style:font-name="Times New Roman" fo:font-size="7.5pt" fo:letter-spacing="-0.019cm" style:font-name-asian="Times New Roman1" style:font-size-asian="7.5pt" style:font-name-complex="Times New Roman1" style:font-size-complex="7.5pt"/>
    </style:style>
    <style:style style:name="T89" style:family="text">
      <style:text-properties style:font-name="Times New Roman" fo:font-size="7.5pt" fo:letter-spacing="-0.019cm" fo:font-weight="bold" style:font-name-asian="Times New Roman1" style:font-size-asian="7.5pt" style:font-weight-asian="bold" style:font-name-complex="Times New Roman1" style:font-size-complex="7.5pt"/>
    </style:style>
    <style:style style:name="T90" style:family="text">
      <style:text-properties style:font-name="Times New Roman" fo:font-size="7.5pt" fo:letter-spacing="-0.021cm" style:font-name-asian="Times New Roman1" style:font-size-asian="7.5pt" style:font-name-complex="Times New Roman1" style:font-size-complex="7.5pt"/>
    </style:style>
    <style:style style:name="T91" style:family="text">
      <style:text-properties style:font-name="Times New Roman" fo:font-size="7.5pt" fo:letter-spacing="-0.014cm" style:font-name-asian="Times New Roman1" style:font-size-asian="7.5pt" style:font-name-complex="Times New Roman1" style:font-size-complex="7.5pt"/>
    </style:style>
    <style:style style:name="T92" style:family="text">
      <style:text-properties style:font-name="Times New Roman" fo:font-size="7.5pt" fo:letter-spacing="-0.014cm" fo:font-weight="bold" style:font-name-asian="Times New Roman1" style:font-size-asian="7.5pt" style:font-weight-asian="bold" style:font-name-complex="Times New Roman1" style:font-size-complex="7.5pt"/>
    </style:style>
    <style:style style:name="T93" style:family="text">
      <style:text-properties style:font-name="Times New Roman" fo:font-size="7.5pt" fo:letter-spacing="-0.016cm" style:font-name-asian="Times New Roman1" style:font-size-asian="7.5pt" style:font-name-complex="Times New Roman1" style:font-size-complex="7.5pt"/>
    </style:style>
    <style:style style:name="T94" style:family="text">
      <style:text-properties style:font-name="Times New Roman" fo:font-size="7.5pt" fo:letter-spacing="-0.016cm" fo:font-weight="bold" style:font-name-asian="Times New Roman1" style:font-size-asian="7.5pt" style:font-weight-asian="bold" style:font-name-complex="Times New Roman1" style:font-size-complex="7.5pt"/>
    </style:style>
    <style:style style:name="T95" style:family="text">
      <style:text-properties style:font-name="Times New Roman" fo:font-size="7.5pt" fo:letter-spacing="0.014cm" fo:font-weight="bold" style:font-name-asian="Times New Roman1" style:font-size-asian="7.5pt" style:font-weight-asian="bold" style:font-name-complex="Times New Roman1" style:font-size-complex="7.5pt"/>
    </style:style>
    <style:style style:name="T96" style:family="text">
      <style:text-properties style:font-name="Times New Roman" fo:font-size="7.5pt" fo:letter-spacing="0.014cm" style:font-name-asian="Times New Roman1" style:font-size-asian="7.5pt" style:font-name-complex="Times New Roman1" style:font-size-complex="7.5pt"/>
    </style:style>
    <style:style style:name="T97" style:family="text">
      <style:text-properties style:font-name="Times New Roman" fo:font-size="7.5pt" fo:letter-spacing="0.016cm" fo:font-weight="bold" style:font-name-asian="Times New Roman1" style:font-size-asian="7.5pt" style:font-weight-asian="bold" style:font-name-complex="Times New Roman1" style:font-size-complex="7.5pt"/>
    </style:style>
    <style:style style:name="T98" style:family="text">
      <style:text-properties style:font-name="Times New Roman" fo:font-size="7.5pt" fo:letter-spacing="-0.011cm" style:font-name-asian="Times New Roman1" style:font-size-asian="7.5pt" style:font-name-complex="Times New Roman1" style:font-size-complex="7.5pt"/>
    </style:style>
    <style:style style:name="T99" style:family="text">
      <style:text-properties style:font-name="Times New Roman" fo:font-size="7.5pt" fo:letter-spacing="-0.011cm" fo:font-weight="bold" style:font-name-asian="Times New Roman1" style:font-size-asian="7.5pt" style:font-weight-asian="bold" style:font-name-complex="Times New Roman1" style:font-size-complex="7.5pt"/>
    </style:style>
    <style:style style:name="T100" style:family="text">
      <style:text-properties style:font-name="Times New Roman" fo:font-size="7.5pt" fo:letter-spacing="-0.012cm" style:font-name-asian="Times New Roman1" style:font-size-asian="7.5pt" style:font-name-complex="Times New Roman1" style:font-size-complex="7.5pt"/>
    </style:style>
    <style:style style:name="T101" style:family="text">
      <style:text-properties style:font-name="Times New Roman" fo:font-size="7.5pt" fo:letter-spacing="-0.012cm" fo:font-weight="bold" style:font-name-asian="Times New Roman1" style:font-size-asian="7.5pt" style:font-weight-asian="bold" style:font-name-complex="Times New Roman1" style:font-size-complex="7.5pt"/>
    </style:style>
    <style:style style:name="T102" style:family="text">
      <style:text-properties style:font-name="Times New Roman" fo:font-size="7.5pt" fo:letter-spacing="0.011cm" fo:font-weight="bold" style:font-name-asian="Times New Roman1" style:font-size-asian="7.5pt" style:font-weight-asian="bold" style:font-name-complex="Times New Roman1" style:font-size-complex="7.5pt"/>
    </style:style>
    <style:style style:name="T103" style:family="text">
      <style:text-properties style:font-name="Times New Roman" fo:font-size="7.5pt" fo:letter-spacing="0.012cm" fo:font-weight="bold" style:font-name-asian="Times New Roman1" style:font-size-asian="7.5pt" style:font-weight-asian="bold" style:font-name-complex="Times New Roman1" style:font-size-complex="7.5pt"/>
    </style:style>
    <style:style style:name="T104" style:family="text">
      <style:text-properties style:font-name="Times New Roman" fo:font-size="7.5pt" fo:letter-spacing="0.009cm" fo:font-weight="bold" style:font-name-asian="Times New Roman1" style:font-size-asian="7.5pt" style:font-weight-asian="bold" style:font-name-complex="Times New Roman1" style:font-size-complex="7.5pt"/>
    </style:style>
    <style:style style:name="T105" style:family="text">
      <style:text-properties style:font-name="Times New Roman" fo:font-size="7.5pt" fo:letter-spacing="-0.009cm" style:font-name-asian="Times New Roman1" style:font-size-asian="7.5pt" style:font-name-complex="Times New Roman1" style:font-size-complex="7.5pt"/>
    </style:style>
    <style:style style:name="T106" style:family="text">
      <style:text-properties style:font-name="Times New Roman" fo:font-size="7.5pt" fo:letter-spacing="-0.009cm" fo:font-weight="bold" style:font-name-asian="Times New Roman1" style:font-size-asian="7.5pt" style:font-weight-asian="bold" style:font-name-complex="Times New Roman1" style:font-size-complex="7.5pt"/>
    </style:style>
    <style:style style:name="T107" style:family="text">
      <style:text-properties style:font-name="Times New Roman" fo:font-size="7.5pt" fo:letter-spacing="-0.023cm" style:font-name-asian="Times New Roman1" style:font-size-asian="7.5pt" style:font-name-complex="Times New Roman1" style:font-size-complex="7.5pt"/>
    </style:style>
    <style:style style:name="T108" style:family="text">
      <style:text-properties style:font-name="Times New Roman" fo:font-size="7.5pt" fo:letter-spacing="-0.023cm" fo:font-weight="bold" style:font-name-asian="Times New Roman1" style:font-size-asian="7.5pt" style:font-weight-asian="bold" style:font-name-complex="Times New Roman1" style:font-size-complex="7.5pt"/>
    </style:style>
    <style:style style:name="T109" style:family="text">
      <style:text-properties style:font-name="Times New Roman" fo:font-size="7.5pt" fo:letter-spacing="0.018cm" fo:font-weight="bold" style:font-name-asian="Times New Roman1" style:font-size-asian="7.5pt" style:font-weight-asian="bold" style:font-name-complex="Times New Roman1" style:font-size-complex="7.5pt"/>
    </style:style>
    <style:style style:name="T110" style:family="text">
      <style:text-properties style:font-name="Times New Roman" fo:font-size="7.5pt" fo:letter-spacing="-0.018cm" style:font-name-asian="Times New Roman1" style:font-size-asian="7.5pt" style:font-name-complex="Times New Roman1" style:font-size-complex="7.5pt"/>
    </style:style>
    <style:style style:name="T111" style:family="text">
      <style:text-properties style:font-name="Times New Roman" fo:font-size="7.5pt" fo:letter-spacing="-0.018cm" fo:font-weight="bold" style:font-name-asian="Times New Roman1" style:font-size-asian="7.5pt" style:font-weight-asian="bold" style:font-name-complex="Times New Roman1" style:font-size-complex="7.5pt"/>
    </style:style>
    <style:style style:name="T112" style:family="text">
      <style:text-properties style:font-name="Times New Roman" fo:font-size="7.5pt" fo:letter-spacing="0.019cm" fo:font-weight="bold" style:font-name-asian="Times New Roman1" style:font-size-asian="7.5pt" style:font-weight-asian="bold" style:font-name-complex="Times New Roman1" style:font-size-complex="7.5pt"/>
    </style:style>
    <style:style style:name="T113" style:family="text">
      <style:text-properties style:font-name="Times New Roman" fo:font-size="7.5pt" fo:letter-spacing="0.021cm" fo:font-weight="bold" style:font-name-asian="Times New Roman1" style:font-size-asian="7.5pt" style:font-weight-asian="bold" style:font-name-complex="Times New Roman1" style:font-size-complex="7.5pt"/>
    </style:style>
    <style:style style:name="T114" style:family="text">
      <style:text-properties style:font-name="Times New Roman" fo:font-size="7.5pt" fo:letter-spacing="-0.005cm" fo:font-weight="bold" style:font-name-asian="Times New Roman1" style:font-size-asian="7.5pt" style:font-weight-asian="bold" style:font-name-complex="Times New Roman1" style:font-size-complex="7.5pt"/>
    </style:style>
    <style:style style:name="T115" style:family="text">
      <style:text-properties style:font-name="Times New Roman" fo:font-size="7.5pt" fo:letter-spacing="-0.005cm" style:font-name-asian="Times New Roman1" style:font-size-asian="7.5pt" style:font-name-complex="Times New Roman1" style:font-size-complex="7.5pt"/>
    </style:style>
    <style:style style:name="T116" style:family="text">
      <style:text-properties style:font-name="Times New Roman" fo:font-size="7.5pt" fo:letter-spacing="-0.004cm" fo:font-weight="bold" style:font-name-asian="Times New Roman1" style:font-size-asian="7.5pt" style:font-weight-asian="bold" style:font-name-complex="Times New Roman1" style:font-size-complex="7.5pt"/>
    </style:style>
    <style:style style:name="T117" style:family="text">
      <style:text-properties style:font-name="Times New Roman" fo:font-size="7.5pt" fo:letter-spacing="-0.004cm" style:font-name-asian="Times New Roman1" style:font-size-asian="7.5pt" style:font-name-complex="Times New Roman1" style:font-size-complex="7.5pt"/>
    </style:style>
    <style:style style:name="T118" style:family="text">
      <style:text-properties style:font-name="Times New Roman" fo:font-size="7.5pt" fo:letter-spacing="-0.002cm" fo:font-weight="bold" style:font-name-asian="Times New Roman1" style:font-size-asian="7.5pt" style:font-weight-asian="bold" style:font-name-complex="Times New Roman1" style:font-size-complex="7.5pt"/>
    </style:style>
    <style:style style:name="T119" style:family="text">
      <style:text-properties style:font-name="Times New Roman" fo:font-size="7.5pt" fo:letter-spacing="-0.002cm" style:font-name-asian="Times New Roman1" style:font-size-asian="7.5pt" style:font-name-complex="Times New Roman1" style:font-size-complex="7.5pt"/>
    </style:style>
    <style:style style:name="T120" style:family="text">
      <style:text-properties style:font-name="Times New Roman" fo:font-size="7.5pt" fo:letter-spacing="-0.007cm" style:font-name-asian="Times New Roman1" style:font-size-asian="7.5pt" style:font-name-complex="Times New Roman1" style:font-size-complex="7.5pt"/>
    </style:style>
    <style:style style:name="T121" style:family="text">
      <style:text-properties style:font-name="Times New Roman" fo:font-size="7.5pt" fo:letter-spacing="-0.007cm" fo:font-weight="bold" style:font-name-asian="Times New Roman1" style:font-size-asian="7.5pt" style:font-weight-asian="bold" style:font-name-complex="Times New Roman1" style:font-size-complex="7.5pt"/>
    </style:style>
    <style:style style:name="T122" style:family="text">
      <style:text-properties style:font-name="Times New Roman" fo:font-size="7.5pt" fo:letter-spacing="-0.032cm" style:font-name-asian="Times New Roman1" style:font-size-asian="7.5pt" style:font-name-complex="Times New Roman1" style:font-size-complex="7.5pt"/>
    </style:style>
    <style:style style:name="T123" style:family="text">
      <style:text-properties style:font-name="Times New Roman" fo:font-size="7.5pt" fo:letter-spacing="-0.034cm" style:font-name-asian="Times New Roman1" style:font-size-asian="7.5pt" style:font-name-complex="Times New Roman1" style:font-size-complex="7.5pt"/>
    </style:style>
    <style:style style:name="T124" style:family="text">
      <style:text-properties style:font-name="Times New Roman" fo:font-size="7.5pt" fo:letter-spacing="-0.03cm" style:font-name-asian="Times New Roman1" style:font-size-asian="7.5pt" style:font-name-complex="Times New Roman1" style:font-size-complex="7.5pt"/>
    </style:style>
    <style:style style:name="T125" style:family="text">
      <style:text-properties style:font-name="Times New Roman" fo:font-size="7.5pt" fo:letter-spacing="-0.026cm" style:font-name-asian="Times New Roman1" style:font-size-asian="7.5pt" style:font-name-complex="Times New Roman1" style:font-size-complex="7.5pt"/>
    </style:style>
    <style:style style:name="T126" style:family="text"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/>
    </style:style>
    <style:style style:name="T127" style:family="text">
      <style:text-properties style:font-name="Times New Roman" fo:font-size="10pt" fo:letter-spacing="0.011cm" fo:font-weight="bold" style:font-name-asian="Times New Roman1" style:font-size-asian="10pt" style:font-weight-asian="bold" style:font-name-complex="Times New Roman1" style:font-size-complex="10pt"/>
    </style:style>
    <style:style style:name="T128" style:family="text">
      <style:text-properties style:font-name="Times New Roman" fo:font-size="10pt" fo:letter-spacing="0.011cm" style:font-name-asian="Times New Roman1" style:font-size-asian="10pt" style:font-name-complex="Times New Roman1" style:font-size-complex="10pt"/>
    </style:style>
    <style:style style:name="T129" style:family="text">
      <style:text-properties style:font-name="Times New Roman" fo:font-size="10pt" fo:letter-spacing="0.005cm" fo:font-weight="bold" style:font-name-asian="Times New Roman1" style:font-size-asian="10pt" style:font-weight-asian="bold" style:font-name-complex="Times New Roman1" style:font-size-complex="10pt"/>
    </style:style>
    <style:style style:name="T130" style:family="text">
      <style:text-properties style:font-name="Times New Roman" fo:font-size="10pt" fo:letter-spacing="0.005cm" style:font-name-asian="Times New Roman1" style:font-size-asian="10pt" style:font-name-complex="Times New Roman1" style:font-size-complex="10pt"/>
    </style:style>
    <style:style style:name="T131" style:family="text">
      <style:text-properties style:font-name="Times New Roman" fo:font-size="10pt" fo:letter-spacing="0.007cm" fo:font-weight="bold" style:font-name-asian="Times New Roman1" style:font-size-asian="10pt" style:font-weight-asian="bold" style:font-name-complex="Times New Roman1" style:font-size-complex="10pt"/>
    </style:style>
    <style:style style:name="T132" style:family="text">
      <style:text-properties style:font-name="Times New Roman" fo:font-size="10pt" fo:letter-spacing="0.007cm" style:font-name-asian="Times New Roman1" style:font-size-asian="10pt" style:font-name-complex="Times New Roman1" style:font-size-complex="10pt"/>
    </style:style>
    <style:style style:name="T133" style:family="text">
      <style:text-properties style:font-name="Times New Roman" fo:font-size="10pt" fo:letter-spacing="0.009cm" fo:font-weight="bold" style:font-name-asian="Times New Roman1" style:font-size-asian="10pt" style:font-weight-asian="bold" style:font-name-complex="Times New Roman1" style:font-size-complex="10pt"/>
    </style:style>
    <style:style style:name="T134" style:family="text">
      <style:text-properties style:font-name="Times New Roman" fo:font-size="10pt" fo:letter-spacing="0.009cm" style:font-name-asian="Times New Roman1" style:font-size-asian="10pt" style:font-name-complex="Times New Roman1" style:font-size-complex="10pt"/>
    </style:style>
    <style:style style:name="T135" style:family="text">
      <style:text-properties style:font-name="Times New Roman" fo:font-size="10pt" fo:letter-spacing="0.019cm" fo:font-weight="bold" style:font-name-asian="Times New Roman1" style:font-size-asian="10pt" style:font-weight-asian="bold" style:font-name-complex="Times New Roman1" style:font-size-complex="10pt"/>
    </style:style>
    <style:style style:name="T136" style:family="text">
      <style:text-properties style:font-name="Times New Roman" fo:font-size="10pt" fo:letter-spacing="0.021cm" fo:font-weight="bold" style:font-name-asian="Times New Roman1" style:font-size-asian="10pt" style:font-weight-asian="bold" style:font-name-complex="Times New Roman1" style:font-size-complex="10pt"/>
    </style:style>
    <style:style style:name="T137" style:family="text">
      <style:text-properties style:font-name="Times New Roman" fo:font-size="8.5pt" fo:letter-spacing="-0.011cm" fo:font-weight="bold" style:font-name-asian="Times New Roman1" style:font-size-asian="8.5pt" style:font-weight-asian="bold" style:font-name-complex="Times New Roman1" style:font-size-complex="8.5pt"/>
    </style:style>
    <style:style style:name="T138" style:family="text">
      <style:text-properties style:font-name="Times New Roman" fo:font-size="8.5pt" fo:letter-spacing="-0.011cm" fo:font-weight="bold" officeooo:rsid="0016ebc2" style:font-name-asian="Times New Roman1" style:font-size-asian="8.5pt" style:font-weight-asian="bold" style:font-name-complex="Times New Roman1" style:font-size-complex="8.5pt"/>
    </style:style>
    <style:style style:name="T139" style:family="text">
      <style:text-properties style:font-name="Times New Roman" fo:font-size="8.5pt" fo:letter-spacing="-0.009cm" fo:font-weight="bold" style:font-name-asian="Times New Roman1" style:font-size-asian="8.5pt" style:font-weight-asian="bold" style:font-name-complex="Times New Roman1" style:font-size-complex="8.5pt"/>
    </style:style>
    <style:style style:name="T140" style:family="text">
      <style:text-properties style:font-name="Times New Roman" fo:font-size="8.5pt" fo:letter-spacing="-0.014cm" fo:font-weight="bold" style:font-name-asian="Times New Roman1" style:font-size-asian="8.5pt" style:font-weight-asian="bold" style:font-name-complex="Times New Roman1" style:font-size-complex="8.5pt"/>
    </style:style>
    <style:style style:name="T141" style:family="text">
      <style:text-properties style:font-name="Times New Roman" fo:font-size="8.5pt" fo:letter-spacing="-0.012cm" fo:font-weight="bold" style:font-name-asian="Times New Roman1" style:font-size-asian="8.5pt" style:font-weight-asian="bold" style:font-name-complex="Times New Roman1" style:font-size-complex="8.5pt"/>
    </style:style>
    <style:style style:name="T142" style:family="text">
      <style:text-properties style:font-name="Times New Roman" fo:font-size="8.5pt" fo:letter-spacing="-0.012cm" fo:font-weight="bold" officeooo:rsid="0016ebc2" style:font-name-asian="Times New Roman1" style:font-size-asian="8.5pt" style:font-weight-asian="bold" style:font-name-complex="Times New Roman1" style:font-size-complex="8.5pt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27" table:style-name="Tabella27">
        <table:table-column table:style-name="Tabella27.A"/>
        <table:table-column table:style-name="Tabella27.B"/>
        <table:table-column table:style-name="Tabella27.C"/>
        <table:table-column table:style-name="Tabella27.D"/>
        <table:table-column table:style-name="Tabella27.E"/>
        <table:table-column table:style-name="Tabella27.F"/>
        <table:table-column table:style-name="Tabella27.G"/>
        <table:table-row table:style-name="Tabella27.1">
          <table:table-cell table:style-name="Tabella27.A1" table:number-columns-spanned="7" office:value-type="string">
            <text:p text:style-name="P5"/>
            <text:p text:style-name="P117"><text:span text:style-name="T1">ELENCO</text:span><text:span text:style-name="T74"> </text:span><text:span text:style-name="T1">PREZZ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7.2">
          <table:table-cell table:style-name="Tabella27.A1" table:number-columns-spanned="7" office:value-type="string">
            <text:p text:style-name="P118"><text:span text:style-name="T2">SEGNALI</text:span><text:span text:style-name="T75"> </text:span><text:span text:style-name="T2">ED</text:span><text:span text:style-name="T75"> </text:span><text:span text:style-name="T2">ACCESSORI</text:span><text:span text:style-name="T76"> </text:span><text:span text:style-name="T2">PER</text:span><text:span text:style-name="T75"> </text:span><text:span text:style-name="T2">IL</text:span><text:span text:style-name="T76"> </text:span><text:span text:style-name="T2">MONTAGGI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7.3">
          <table:table-cell table:style-name="Tabella27.A1" office:value-type="string">
            <text:p text:style-name="P119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27.A1" office:value-type="string">
            <text:p text:style-name="P122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27.A1" office:value-type="string">
            <text:p text:style-name="P6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27.A1" office:value-type="string">
            <text:p text:style-name="P6"/>
            <text:p text:style-name="P126"><text:span text:style-name="T9">TIPO</text:span><text:span text:style-name="T8">LOGIA</text:span></text:p>
          </table:table-cell>
          <table:table-cell table:style-name="Tabella27.A1" office:value-type="string">
            <text:p text:style-name="P6"/>
            <text:p text:style-name="P127"><text:span text:style-name="T9">DI</text:span><text:span text:style-name="T8">MENSIONI</text:span></text:p>
          </table:table-cell>
          <table:table-cell table:style-name="Tabella27.A1" office:value-type="string">
            <text:p text:style-name="P128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27.A1" office:value-type="string">
            <text:p text:style-name="P131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27.4">
          <table:table-cell table:style-name="Tabella27.A1" office:value-type="string">
            <text:p text:style-name="P7"/>
            <text:p text:style-name="P225">A1</text:p>
          </table:table-cell>
          <table:table-cell table:style-name="Tabella27.A1" office:value-type="string">
            <text:p text:style-name="P7"/>
            <text:p text:style-name="P226">a</text:p>
          </table:table-cell>
          <table:table-cell table:style-name="Tabella27.A1" office:value-type="string">
            <text:p text:style-name="P134"><text:span text:style-name="T17">Dischi</text:span><text:span text:style-name="T78"> <text:s/></text:span><text:span text:style-name="T17">realizzati</text:span><text:span text:style-name="T78"> <text:s/></text:span><text:span text:style-name="T17">in</text:span><text:span text:style-name="T80"> <text:s/></text:span><text:span text:style-name="T17">lamiera</text:span><text:span text:style-name="T78"> <text:s/></text:span><text:span text:style-name="T17">di</text:span><text:span text:style-name="T80"> <text:s/></text:span><text:span text:style-name="T17">alluminio</text:span><text:span text:style-name="T78"> <text:s/></text:span><text:span text:style-name="T17">spessore</text:span><text:span text:style-name="T78"> <text:s/></text:span><text:span text:style-name="T17">25/10,</text:span><text:span text:style-name="T82"> </text:span><text:span text:style-name="T17">pellicola</text:span><text:span text:style-name="T80"> </text:span><text:span text:style-name="T17">"pezzo</text:span><text:span text:style-name="T83"> </text:span><text:span text:style-name="T17">unico"</text:span><text:span text:style-name="T83"> </text:span><text:span text:style-name="T17">con</text:span><text:span text:style-name="T83"> </text:span><text:span text:style-name="T17">figure</text:span><text:span text:style-name="T80"> </text:span><text:span text:style-name="T17">come</text:span><text:span text:style-name="T83"> </text:span><text:span text:style-name="T17">da</text:span><text:span text:style-name="T83"> </text:span><text:span text:style-name="T17">C.d.S.,</text:span><text:span text:style-name="T83"> </text:span><text:span text:style-name="T17">completi</text:span><text:span text:style-name="T82"> </text:span><text:span text:style-name="T18">di</text:span><text:span text:style-name="T85"> </text:span><text:span text:style-name="T20">bulloneria</text:span><text:span text:style-name="T85"> </text:span><text:span text:style-name="T20">e</text:span><text:span text:style-name="T85"> </text:span><text:span text:style-name="T20">sistema</text:span><text:span text:style-name="T78"> </text:span><text:span text:style-name="T20">di</text:span><text:span text:style-name="T85"> </text:span><text:span text:style-name="T18">fissaggio</text:span><text:span text:style-name="T85"> </text:span><text:span text:style-name="T22">al</text:span><text:span text:style-name="T78"> </text:span><text:span text:style-name="T20">sostegno</text:span><text:span text:style-name="T85"> </text:span><text:span text:style-name="T20">di</text:span><text:span text:style-name="T85"> </text:span><text:span text:style-name="T20">diametro</text:span><text:span text:style-name="T82"> </text:span><text:span text:style-name="T24">mm.</text:span><text:span text:style-name="T82"> </text:span><text:span text:style-name="T26">60.</text:span></text:p>
          </table:table-cell>
          <table:table-cell table:style-name="Tabella27.A1" office:value-type="string">
            <text:p text:style-name="P7"/>
            <text:p text:style-name="P176"><text:span text:style-name="T28">rifrangenza</text:span><text:span text:style-name="T87"> </text:span><text:span text:style-name="T28">classe</text:span><text:span text:style-name="T88"> </text:span><text:span text:style-name="T28">1</text:span></text:p>
          </table:table-cell>
          <table:table-cell table:style-name="Tabella27.A1" office:value-type="string">
            <text:p text:style-name="P7"/>
            <text:p text:style-name="P135"><text:span text:style-name="T28">diametro</text:span><text:span text:style-name="T87"> </text:span><text:span text:style-name="T28">cm.</text:span><text:span text:style-name="T90"> </text:span><text:span text:style-name="T28">40</text:span></text:p>
          </table:table-cell>
          <table:table-cell table:style-name="Tabella27.A1" office:value-type="string">
            <text:p text:style-name="P7"/>
            <text:p text:style-name="P178"><text:span text:style-name="T25">c</text:span><text:span text:style-name="T27">adauno</text:span></text:p>
          </table:table-cell>
          <table:table-cell table:style-name="Tabella27.A1" office:value-type="string">
            <text:p text:style-name="P8"/>
            <text:p text:style-name="P181"><text:span text:style-name="T53">17,</text:span><text:span text:style-name="T62">89</text:span></text:p>
          </table:table-cell>
        </table:table-row>
        <table:table-row table:style-name="Tabella27.5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9"/>
            <text:p text:style-name="P229">b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0"/>
            <text:p text:style-name="P135"><text:span text:style-name="T28">diametro</text:span><text:span text:style-name="T87"> </text:span><text:span text:style-name="T28">cm.</text:span><text:span text:style-name="T90"> </text:span><text:span text:style-name="T28">60</text:span></text:p>
          </table:table-cell>
          <table:table-cell table:style-name="Tabella27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7.A1" office:value-type="string">
            <text:p text:style-name="P11"/>
            <text:p text:style-name="P181"><text:span text:style-name="T56">28,</text:span><text:span text:style-name="T62">94</text:span></text:p>
          </table:table-cell>
        </table:table-row>
        <table:table-row table:style-name="Tabella27.5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9"/>
            <text:p text:style-name="P231">c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0"/>
            <text:p text:style-name="P135"><text:span text:style-name="T28">diametro</text:span><text:span text:style-name="T87"> </text:span><text:span text:style-name="T28">cm.</text:span><text:span text:style-name="T90"> </text:span><text:span text:style-name="T28">90</text:span></text:p>
          </table:table-cell>
          <table:table-cell table:style-name="Tabella27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7.A1" office:value-type="string">
            <text:p text:style-name="P11"/>
            <text:p text:style-name="P181"><text:span text:style-name="T53">64,</text:span><text:span text:style-name="T62">43</text:span></text:p>
          </table:table-cell>
        </table:table-row>
        <table:table-row table:style-name="Tabella27.5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9"/>
            <text:p text:style-name="P229">d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0"/>
            <text:p text:style-name="P135"><text:span text:style-name="T28">rifrangenza</text:span><text:span text:style-name="T87"> </text:span><text:span text:style-name="T28">classe</text:span><text:span text:style-name="T88"> </text:span><text:span text:style-name="T28">2</text:span></text:p>
          </table:table-cell>
          <table:table-cell table:style-name="Tabella27.A1" office:value-type="string">
            <text:p text:style-name="P10"/>
            <text:p text:style-name="P135"><text:span text:style-name="T28">diametro</text:span><text:span text:style-name="T87"> </text:span><text:span text:style-name="T28">cm.</text:span><text:span text:style-name="T90"> </text:span><text:span text:style-name="T28">40</text:span></text:p>
          </table:table-cell>
          <table:table-cell table:style-name="Tabella27.A1" office:value-type="string">
            <text:p text:style-name="P10"/>
            <text:p text:style-name="P178"><text:span text:style-name="T25">c</text:span><text:span text:style-name="T27">adauno</text:span></text:p>
          </table:table-cell>
          <table:table-cell table:style-name="Tabella27.A1" office:value-type="string">
            <text:p text:style-name="P11"/>
            <text:p text:style-name="P181"><text:span text:style-name="T53">30,</text:span><text:span text:style-name="T62">42</text:span></text:p>
          </table:table-cell>
        </table:table-row>
        <table:table-row table:style-name="Tabella27.5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9"/>
            <text:p text:style-name="P231">e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0"/>
            <text:p text:style-name="P135"><text:span text:style-name="T28">diametro</text:span><text:span text:style-name="T87"> </text:span><text:span text:style-name="T28">cm.</text:span><text:span text:style-name="T90"> </text:span><text:span text:style-name="T28">60</text:span></text:p>
          </table:table-cell>
          <table:table-cell table:style-name="Tabella27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7.A1" office:value-type="string">
            <text:p text:style-name="P11"/>
            <text:p text:style-name="P181"><text:span text:style-name="T53">52,</text:span><text:span text:style-name="T62">22</text:span></text:p>
          </table:table-cell>
        </table:table-row>
        <table:table-row table:style-name="Tabella27.5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9"/>
            <text:p text:style-name="P234">f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0"/>
            <text:p text:style-name="P135"><text:span text:style-name="T28">diametro</text:span><text:span text:style-name="T87"> </text:span><text:span text:style-name="T28">cm.</text:span><text:span text:style-name="T90"> </text:span><text:span text:style-name="T28">90</text:span></text:p>
          </table:table-cell>
          <table:table-cell table:style-name="Tabella27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7.A1" office:value-type="string">
            <text:p text:style-name="P11"/>
            <text:p text:style-name="P181"><text:span text:style-name="T53">93,</text:span><text:span text:style-name="T62">98</text:span></text:p>
          </table:table-cell>
        </table:table-row>
        <table:table-row table:style-name="Tabella27.5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9"/>
            <text:p text:style-name="P229">g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35"><text:span text:style-name="T28">rifrangenza</text:span><text:span text:style-name="T87"> </text:span><text:span text:style-name="T28">classe</text:span><text:span text:style-name="T88"> </text:span><text:span text:style-name="T28">2</text:span></text:p>
            <text:p text:style-name="P152"><text:span text:style-name="T25">spec</text:span><text:span text:style-name="T29">iale</text:span></text:p>
          </table:table-cell>
          <table:table-cell table:style-name="Tabella27.A1" office:value-type="string">
            <text:p text:style-name="P10"/>
            <text:p text:style-name="P135"><text:span text:style-name="T29">diametro</text:span><text:span text:style-name="T86"> </text:span><text:span text:style-name="T29">cm.60</text:span></text:p>
          </table:table-cell>
          <table:table-cell table:style-name="Tabella27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7.A1" office:value-type="string">
            <text:p text:style-name="P11"/>
            <text:p text:style-name="P181"><text:span text:style-name="T53">57,</text:span><text:span text:style-name="T62">87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h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9">diametro</text:span><text:span text:style-name="T86"> </text:span><text:span text:style-name="T29">cm.9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4"><text:span text:style-name="T64">1</text:span><text:span text:style-name="T62">04,39</text:span></text:p>
          </table:table-cell>
        </table:table-row>
        <table:table-row table:style-name="Tabella27.12">
          <table:table-cell table:style-name="Tabella27.A1" office:value-type="string">
            <text:p text:style-name="P12"/>
            <text:p text:style-name="P225">A2</text:p>
          </table:table-cell>
          <table:table-cell table:style-name="Tabella27.A1" office:value-type="string">
            <text:p text:style-name="P12"/>
            <text:p text:style-name="P226">a</text:p>
          </table:table-cell>
          <table:table-cell table:style-name="Tabella27.A1" office:value-type="string">
            <text:p text:style-name="P138"><text:span text:style-name="T31">Ottagoni</text:span><text:span text:style-name="T78"> <text:s/></text:span><text:span text:style-name="T33">per</text:span><text:span text:style-name="T80"> <text:s/></text:span><text:span text:style-name="T31">segnale</text:span><text:span text:style-name="T78"> <text:s/></text:span><text:span text:style-name="T33">di</text:span><text:span text:style-name="T80"> <text:s/></text:span><text:span text:style-name="T31">stop</text:span><text:span text:style-name="T78"> <text:s/></text:span><text:span text:style-name="T31">realizzati</text:span><text:span text:style-name="T80"> <text:s/></text:span><text:span text:style-name="T22">in</text:span><text:span text:style-name="T78"> <text:s/></text:span><text:span text:style-name="T31">lamiera</text:span><text:span text:style-name="T80"> <text:s/></text:span><text:span text:style-name="T35">di</text:span><text:span text:style-name="T82"> </text:span><text:span text:style-name="T18">alluminio</text:span><text:span text:style-name="T85"> </text:span><text:span text:style-name="T18">spessore</text:span><text:span text:style-name="T85"> </text:span><text:span text:style-name="T20">25/10,</text:span><text:span text:style-name="T85"> </text:span><text:span text:style-name="T18">pellicola</text:span><text:span text:style-name="T85"> </text:span><text:span text:style-name="T20">“pezzo</text:span><text:span text:style-name="T85"> </text:span><text:span text:style-name="T18">unico",</text:span><text:span text:style-name="T85"> </text:span><text:span text:style-name="T20">completi</text:span><text:span text:style-name="T82"> </text:span><text:span text:style-name="T18">di</text:span><text:span text:style-name="T85"> </text:span><text:span text:style-name="T20">bulloneria</text:span><text:span text:style-name="T85"> </text:span><text:span text:style-name="T20">e</text:span><text:span text:style-name="T85"> </text:span><text:span text:style-name="T20">sistema</text:span><text:span text:style-name="T78"> </text:span><text:span text:style-name="T20">di</text:span><text:span text:style-name="T85"> </text:span><text:span text:style-name="T18">fissaggio</text:span><text:span text:style-name="T85"> </text:span><text:span text:style-name="T22">al</text:span><text:span text:style-name="T78"> </text:span><text:span text:style-name="T20">sostegno</text:span><text:span text:style-name="T85"> </text:span><text:span text:style-name="T20">di</text:span><text:span text:style-name="T85"> </text:span><text:span text:style-name="T20">diametro</text:span><text:span text:style-name="T82"> </text:span><text:span text:style-name="T24">mm.</text:span><text:span text:style-name="T82"> </text:span><text:span text:style-name="T26">60.</text:span></text:p>
          </table:table-cell>
          <table:table-cell table:style-name="Tabella27.A1" office:value-type="string">
            <text:p text:style-name="P13"/>
            <text:p text:style-name="P176"><text:span text:style-name="T28">rifrangenza</text:span><text:span text:style-name="T87"> </text:span><text:span text:style-name="T28">classe</text:span><text:span text:style-name="T88"> </text:span><text:span text:style-name="T28">2</text:span></text:p>
          </table:table-cell>
          <table:table-cell table:style-name="Tabella27.A1" office:value-type="string">
            <text:p text:style-name="P13"/>
            <text:p text:style-name="P135"><text:span text:style-name="T28">larghezza</text:span><text:span text:style-name="T91"> </text:span><text:span text:style-name="T28">cm.</text:span><text:span text:style-name="T93"> </text:span><text:span text:style-name="T28">60</text:span></text:p>
          </table:table-cell>
          <table:table-cell table:style-name="Tabella27.A1" office:value-type="string">
            <text:p text:style-name="P13"/>
            <text:p text:style-name="P178"><text:span text:style-name="T25">c</text:span><text:span text:style-name="T27">adauno</text:span></text:p>
          </table:table-cell>
          <table:table-cell table:style-name="Tabella27.A1" office:value-type="string">
            <text:p text:style-name="P14"/>
            <text:p text:style-name="P181"><text:span text:style-name="T53">51,</text:span><text:span text:style-name="T62">30</text:span></text:p>
          </table:table-cell>
        </table:table-row>
        <table:table-row table:style-name="Tabella27.13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0">b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9"><text:span text:style-name="T28">larghezza</text:span><text:span text:style-name="T91"> </text:span><text:span text:style-name="T28">cm.</text:span><text:span text:style-name="T93"> </text:span><text:span text:style-name="T28">90</text:span></text:p>
          </table:table-cell>
          <table:table-cell table:style-name="Tabella27.A1" office:value-type="string">
            <text:p text:style-name="P159"><text:span text:style-name="T25">c</text:span><text:span text:style-name="T27">adauno</text:span></text:p>
          </table:table-cell>
          <table:table-cell table:style-name="Tabella27.A1" office:value-type="string">
            <text:p text:style-name="P186"><text:span text:style-name="T64">1</text:span><text:span text:style-name="T62">05,58</text:span></text:p>
          </table:table-cell>
        </table:table-row>
        <table:table-row table:style-name="Tabella27.13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3">c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35"><text:span text:style-name="T27">larghe</text:span><text:span text:style-name="T29">zza</text:span></text:p>
            <text:p text:style-name="P160"><text:span text:style-name="T25">cm.1</text:span><text:span text:style-name="T27">20</text:span></text:p>
          </table:table-cell>
          <table:table-cell table:style-name="Tabella27.A1" office:value-type="string">
            <text:p text:style-name="P159"><text:span text:style-name="T25">c</text:span><text:span text:style-name="T27">adauno</text:span></text:p>
          </table:table-cell>
          <table:table-cell table:style-name="Tabella27.A1" office:value-type="string">
            <text:p text:style-name="P186"><text:span text:style-name="T64">1</text:span><text:span text:style-name="T62">84,92</text:span></text:p>
          </table:table-cell>
        </table:table-row>
        <table:table-row table:style-name="Tabella27.5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9"/>
            <text:p text:style-name="P229">d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35"><text:span text:style-name="T19">rifrangenza</text:span><text:span text:style-name="T86"> </text:span><text:span text:style-name="T21">classe</text:span><text:span text:style-name="T86"> </text:span><text:span text:style-name="T36">2</text:span></text:p>
            <text:p text:style-name="P152"><text:span text:style-name="T25">spec</text:span><text:span text:style-name="T29">iale</text:span></text:p>
          </table:table-cell>
          <table:table-cell table:style-name="Tabella27.A1" office:value-type="string">
            <text:p text:style-name="P10"/>
            <text:p text:style-name="P135"><text:span text:style-name="T28">larghezza</text:span><text:span text:style-name="T91"> </text:span><text:span text:style-name="T28">cm.</text:span><text:span text:style-name="T93"> </text:span><text:span text:style-name="T28">60</text:span></text:p>
          </table:table-cell>
          <table:table-cell table:style-name="Tabella27.A1" office:value-type="string">
            <text:p text:style-name="P10"/>
            <text:p text:style-name="P178"><text:span text:style-name="T25">c</text:span><text:span text:style-name="T27">adauno</text:span></text:p>
          </table:table-cell>
          <table:table-cell table:style-name="Tabella27.A1" office:value-type="string">
            <text:p text:style-name="P11"/>
            <text:p text:style-name="P181"><text:span text:style-name="T53">56,</text:span><text:span text:style-name="T62">67</text:span></text:p>
          </table:table-cell>
        </table:table-row>
        <table:table-row table:style-name="Tabella27.13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3">e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9"><text:span text:style-name="T28">larghezza</text:span><text:span text:style-name="T91"> </text:span><text:span text:style-name="T28">cm.</text:span><text:span text:style-name="T93"> </text:span><text:span text:style-name="T28">90</text:span></text:p>
          </table:table-cell>
          <table:table-cell table:style-name="Tabella27.A1" office:value-type="string">
            <text:p text:style-name="P159"><text:span text:style-name="T25">c</text:span><text:span text:style-name="T27">adauno</text:span></text:p>
          </table:table-cell>
          <table:table-cell table:style-name="Tabella27.A1" office:value-type="string">
            <text:p text:style-name="P186"><text:span text:style-name="T64">1</text:span><text:span text:style-name="T62">17,52</text:span></text:p>
          </table:table-cell>
        </table:table-row>
        <table:table-row table:style-name="Tabella27.13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5">f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35"><text:span text:style-name="T27">larghe</text:span><text:span text:style-name="T29">zza</text:span></text:p>
            <text:p text:style-name="P160"><text:span text:style-name="T25">cm.1</text:span><text:span text:style-name="T27">20</text:span></text:p>
          </table:table-cell>
          <table:table-cell table:style-name="Tabella27.A1" office:value-type="string">
            <text:p text:style-name="P159"><text:span text:style-name="T25">c</text:span><text:span text:style-name="T27">adauno</text:span></text:p>
          </table:table-cell>
          <table:table-cell table:style-name="Tabella27.A1" office:value-type="string">
            <text:p text:style-name="P186"><text:span text:style-name="T64">2</text:span><text:span text:style-name="T62">04,00</text:span></text:p>
          </table:table-cell>
        </table:table-row>
        <table:table-row table:style-name="Tabella27.12">
          <table:table-cell table:style-name="Tabella27.A1" office:value-type="string">
            <text:p text:style-name="P12"/>
            <text:p text:style-name="P225">A3</text:p>
          </table:table-cell>
          <table:table-cell table:style-name="Tabella27.A1" office:value-type="string">
            <text:p text:style-name="P12"/>
            <text:p text:style-name="P226">a</text:p>
          </table:table-cell>
          <table:table-cell table:style-name="Tabella27.A1" office:value-type="string">
            <text:p text:style-name="P138"><text:span text:style-name="T17">Triangoli</text:span><text:span text:style-name="T95"> </text:span><text:span text:style-name="T17">realizzati</text:span><text:span text:style-name="T95"> </text:span><text:span text:style-name="T17">in</text:span><text:span text:style-name="T97"> </text:span><text:span text:style-name="T17">lamiera</text:span><text:span text:style-name="T95"> </text:span><text:span text:style-name="T17">di</text:span><text:span text:style-name="T97"> </text:span><text:span text:style-name="T17">alluminio,</text:span><text:span text:style-name="T95"> </text:span><text:span text:style-name="T17">spessore</text:span><text:span text:style-name="T95"> </text:span><text:span text:style-name="T17">25/10,</text:span><text:span text:style-name="T82"> </text:span><text:span text:style-name="T17">pellicola</text:span><text:span text:style-name="T78"> <text:s text:c="2"/></text:span><text:span text:style-name="T17">"pezzo</text:span><text:span text:style-name="T80"> <text:s text:c="2"/></text:span><text:span text:style-name="T17">unico",</text:span><text:span text:style-name="T78"> <text:s text:c="2"/></text:span><text:span text:style-name="T17">con</text:span><text:span text:style-name="T80"> <text:s text:c="2"/></text:span><text:span text:style-name="T17">figure</text:span><text:span text:style-name="T80"> <text:s text:c="2"/></text:span><text:span text:style-name="T17">come</text:span><text:span text:style-name="T78"> <text:s text:c="2"/></text:span><text:span text:style-name="T17">da</text:span><text:span text:style-name="T80"> <text:s text:c="2"/></text:span><text:span text:style-name="T17">C.d.S.,</text:span><text:span text:style-name="T82"> </text:span><text:span text:style-name="T20">completi</text:span><text:span text:style-name="T85"> </text:span><text:span text:style-name="T22">di</text:span><text:span text:style-name="T78"> </text:span><text:span text:style-name="T20">bulloneria</text:span><text:span text:style-name="T85"> </text:span><text:span text:style-name="T38">e</text:span><text:span text:style-name="T78"> </text:span><text:span text:style-name="T20">sistema</text:span><text:span text:style-name="T85"> </text:span><text:span text:style-name="T31">di</text:span><text:span text:style-name="T78"> </text:span><text:span text:style-name="T20">fissaggio</text:span><text:span text:style-name="T85"> </text:span><text:span text:style-name="T31">al</text:span><text:span text:style-name="T78"> </text:span><text:span text:style-name="T20">sostegno</text:span><text:span text:style-name="T85"> </text:span><text:span text:style-name="T22">di</text:span><text:span text:style-name="T82"> </text:span><text:span text:style-name="T17">diametro</text:span><text:span text:style-name="T82"> </text:span><text:span text:style-name="T17">mm.</text:span><text:span text:style-name="T89"> </text:span><text:span text:style-name="T17">60.</text:span></text:p>
          </table:table-cell>
          <table:table-cell table:style-name="Tabella27.A1" office:value-type="string">
            <text:p text:style-name="P13"/>
            <text:p text:style-name="P176"><text:span text:style-name="T28">rifrangenza</text:span><text:span text:style-name="T87"> </text:span><text:span text:style-name="T28">classe</text:span><text:span text:style-name="T88"> </text:span><text:span text:style-name="T28">1</text:span></text:p>
          </table:table-cell>
          <table:table-cell table:style-name="Tabella27.A1" office:value-type="string">
            <text:p text:style-name="P13"/>
            <text:p text:style-name="P135"><text:span text:style-name="T28">lato</text:span><text:span text:style-name="T98"> </text:span><text:span text:style-name="T28">cm.</text:span><text:span text:style-name="T91"> </text:span><text:span text:style-name="T28">60</text:span></text:p>
          </table:table-cell>
          <table:table-cell table:style-name="Tabella27.A1" office:value-type="string">
            <text:p text:style-name="P13"/>
            <text:p text:style-name="P178"><text:span text:style-name="T25">c</text:span><text:span text:style-name="T27">adauno</text:span></text:p>
          </table:table-cell>
          <table:table-cell table:style-name="Tabella27.A1" office:value-type="string">
            <text:p text:style-name="P14"/>
            <text:p text:style-name="P181"><text:span text:style-name="T53">18,</text:span><text:span text:style-name="T62">49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b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9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3</text:span><text:span text:style-name="T57">2</text:span><text:span text:style-name="T53">,</text:span><text:span text:style-name="T62">40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1">c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100"> </text:span><text:span text:style-name="T28">12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61,</text:span><text:span text:style-name="T62">17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d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77"><text:span text:style-name="T28">rifrangenza</text:span><text:span text:style-name="T87"> </text:span><text:span text:style-name="T28">classe</text:span><text:span text:style-name="T88"> </text:span><text:span text:style-name="T28">2</text:span></text:p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60</text:span></text:p>
          </table:table-cell>
          <table:table-cell table:style-name="Tabella27.A1" office:value-type="string">
            <text:p text:style-name="P180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31,</text:span><text:span text:style-name="T62">02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1">e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9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57,</text:span><text:span text:style-name="T62">97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4">f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100"> </text:span><text:span text:style-name="T28">12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98,</text:span><text:span text:style-name="T62">43</text:span></text:p>
          </table:table-cell>
        </table:table-row>
        <table:table-row table:style-name="Tabella27.5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9"/>
            <text:p text:style-name="P229">g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35"><text:span text:style-name="T19">rifrangenza</text:span><text:span text:style-name="T86"> </text:span><text:span text:style-name="T21">classe</text:span><text:span text:style-name="T86"> </text:span><text:span text:style-name="T36">2</text:span></text:p>
            <text:p text:style-name="P152"><text:span text:style-name="T25">spec</text:span><text:span text:style-name="T29">iale</text:span></text:p>
          </table:table-cell>
          <table:table-cell table:style-name="Tabella27.A1" office:value-type="string">
            <text:p text:style-name="P10"/>
            <text:p text:style-name="P135"><text:span text:style-name="T28">lato</text:span><text:span text:style-name="T98"> </text:span><text:span text:style-name="T28">cm.</text:span><text:span text:style-name="T91"> </text:span><text:span text:style-name="T28">60</text:span></text:p>
          </table:table-cell>
          <table:table-cell table:style-name="Tabella27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7.A1" office:value-type="string">
            <text:p text:style-name="P11"/>
            <text:p text:style-name="P181"><text:span text:style-name="T53">34,</text:span><text:span text:style-name="T62">60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h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9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64,</text:span><text:span text:style-name="T62">43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6">i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100"> </text:span><text:span text:style-name="T28">12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4"><text:span text:style-name="T64">1</text:span><text:span text:style-name="T67">3</text:span><text:span text:style-name="T62">1,55</text:span></text:p>
          </table:table-cell>
        </table:table-row>
        <table:table-row table:style-name="Tabella27.27">
          <table:table-cell table:style-name="Tabella27.A1" office:value-type="string">
            <text:p text:style-name="P15"/>
            <text:p text:style-name="P225">A4</text:p>
          </table:table-cell>
          <table:table-cell table:style-name="Tabella27.A1" office:value-type="string">
            <text:p text:style-name="P15"/>
            <text:p text:style-name="P226">a</text:p>
          </table:table-cell>
          <table:table-cell table:style-name="Tabella27.A1" office:value-type="string">
            <text:p text:style-name="P139"><text:span text:style-name="T17">Quadrati</text:span><text:span text:style-name="T82"> <text:s text:c="2"/></text:span><text:span text:style-name="T17">o</text:span><text:span text:style-name="T82"> <text:s text:c="2"/></text:span><text:span text:style-name="T17">rombi</text:span><text:span text:style-name="T82"> <text:s text:c="2"/></text:span><text:span text:style-name="T17">realizzati</text:span><text:span text:style-name="T82"> <text:s text:c="2"/></text:span><text:span text:style-name="T17">in</text:span><text:span text:style-name="T82"> <text:s text:c="2"/></text:span><text:span text:style-name="T17">lamiera</text:span><text:span text:style-name="T82"> <text:s text:c="2"/></text:span><text:span text:style-name="T17">di</text:span><text:span text:style-name="T95"> <text:s text:c="2"/></text:span><text:span text:style-name="T17">alluminio</text:span><text:span text:style-name="T82"> </text:span><text:span text:style-name="T17">spessore</text:span><text:span text:style-name="T102"> </text:span><text:span text:style-name="T17">25/10,</text:span><text:span text:style-name="T103"> </text:span><text:span text:style-name="T17">pellicola</text:span><text:span text:style-name="T103"> </text:span><text:span text:style-name="T17">"pezzo</text:span><text:span text:style-name="T103"> </text:span><text:span text:style-name="T17">unico",</text:span><text:span text:style-name="T103"> </text:span><text:span text:style-name="T17">con</text:span><text:span text:style-name="T103"> </text:span><text:span text:style-name="T17">figure</text:span><text:span text:style-name="T103"> </text:span><text:span text:style-name="T17">come</text:span><text:span text:style-name="T103"> </text:span><text:span text:style-name="T17">da</text:span><text:span text:style-name="T82"> </text:span><text:span text:style-name="T17">C.d.S.,</text:span><text:tab/><text:span text:style-name="T17">composte,</text:span><text:tab/><text:span text:style-name="T17">visual</text:span><text:tab/><text:span text:style-name="T17">o</text:span><text:tab/><text:span text:style-name="T17">direzionali,</text:span><text:tab/><text:span text:style-name="T17">completi</text:span><text:tab/><text:span text:style-name="T39">di</text:span></text:p>
            <text:p text:style-name="P161"><text:span text:style-name="T17">bulloneria</text:span><text:span text:style-name="T83"> </text:span><text:span text:style-name="T17">e</text:span><text:span text:style-name="T104"> </text:span><text:span text:style-name="T17">sistema</text:span><text:span text:style-name="T104"> </text:span><text:span text:style-name="T17">di</text:span><text:span text:style-name="T104"> </text:span><text:span text:style-name="T17">fissaggio</text:span><text:span text:style-name="T104"> </text:span><text:span text:style-name="T17">a</text:span><text:span text:style-name="T104"> </text:span><text:span text:style-name="T17">sostegni</text:span><text:span text:style-name="T104"> </text:span><text:span text:style-name="T17">di</text:span><text:span text:style-name="T104"> </text:span><text:span text:style-name="T17">diametro</text:span><text:span text:style-name="T104"> </text:span><text:span text:style-name="T17">mm.</text:span></text:p>
            <text:p text:style-name="P168">60.</text:p>
          </table:table-cell>
          <table:table-cell table:style-name="Tabella27.A1" office:value-type="string">
            <text:p text:style-name="P15"/>
            <text:p text:style-name="P135"><text:span text:style-name="T28">rifrangenza</text:span><text:span text:style-name="T87"> </text:span><text:span text:style-name="T28">classe</text:span><text:span text:style-name="T88"> </text:span><text:span text:style-name="T28">1</text:span></text:p>
          </table:table-cell>
          <table:table-cell table:style-name="Tabella27.A1" office:value-type="string">
            <text:p text:style-name="P15"/>
            <text:p text:style-name="P135"><text:span text:style-name="T28">lato</text:span><text:span text:style-name="T98"> </text:span><text:span text:style-name="T28">cm.</text:span><text:span text:style-name="T91"> </text:span><text:span text:style-name="T28">40</text:span></text:p>
          </table:table-cell>
          <table:table-cell table:style-name="Tabella27.A1" office:value-type="string">
            <text:p text:style-name="P15"/>
            <text:p text:style-name="P178"><text:span text:style-name="T25">c</text:span><text:span text:style-name="T27">adauno</text:span></text:p>
          </table:table-cell>
          <table:table-cell table:style-name="Tabella27.A1" office:value-type="string">
            <text:p text:style-name="P16"/>
            <text:p text:style-name="P181"><text:span text:style-name="T53">20,</text:span><text:span text:style-name="T62">01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b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6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35,</text:span><text:span text:style-name="T62">20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1">c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9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84,</text:span><text:span text:style-name="T62">11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d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100"> </text:span><text:span text:style-name="T28">135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4"><text:span text:style-name="T64">1</text:span><text:span text:style-name="T62">52,11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1">e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77"><text:span text:style-name="T28">rifrangenza</text:span><text:span text:style-name="T87"> </text:span><text:span text:style-name="T28">classe</text:span><text:span text:style-name="T88"> </text:span><text:span text:style-name="T28">2</text:span></text:p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40</text:span></text:p>
          </table:table-cell>
          <table:table-cell table:style-name="Tabella27.A1" office:value-type="string">
            <text:p text:style-name="P180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32,</text:span><text:span text:style-name="T62">81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4">f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6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59,</text:span><text:span text:style-name="T62">65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g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91"> </text:span><text:span text:style-name="T28">9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4"><text:span text:style-name="T64">1</text:span><text:span text:style-name="T62">24,08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h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o</text:span><text:span text:style-name="T98"> </text:span><text:span text:style-name="T28">cm.</text:span><text:span text:style-name="T100"> </text:span><text:span text:style-name="T28">135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4"><text:span text:style-name="T64">2</text:span><text:span text:style-name="T62">15,93</text:span></text:p>
          </table:table-cell>
        </table:table-row>
        <table:table-row table:style-name="Tabella27.12">
          <table:table-cell table:style-name="Tabella27.A1" office:value-type="string">
            <text:p text:style-name="P12"/>
            <text:p text:style-name="P225">A5</text:p>
          </table:table-cell>
          <table:table-cell table:style-name="Tabella27.A1" office:value-type="string">
            <text:p text:style-name="P12"/>
            <text:p text:style-name="P226">a</text:p>
          </table:table-cell>
          <table:table-cell table:style-name="Tabella27.A1" office:value-type="string">
            <text:p text:style-name="P138"><text:span text:style-name="T17">Rettangoli</text:span><text:span text:style-name="T83"> </text:span><text:span text:style-name="T17">realizzati</text:span><text:span text:style-name="T83"> </text:span><text:span text:style-name="T17">in</text:span><text:span text:style-name="T83"> </text:span><text:span text:style-name="T17">lamiera</text:span><text:span text:style-name="T104"> </text:span><text:span text:style-name="T17">di</text:span><text:span text:style-name="T83"> </text:span><text:span text:style-name="T17">alluminio</text:span><text:span text:style-name="T83"> </text:span><text:span text:style-name="T17">spessore</text:span><text:span text:style-name="T83"> </text:span><text:span text:style-name="T17">25/10,</text:span><text:span text:style-name="T82"> </text:span><text:span text:style-name="T37">con</text:span><text:span text:style-name="T80"> </text:span><text:span text:style-name="T37">figure</text:span><text:span text:style-name="T80"> </text:span><text:span text:style-name="T31">come</text:span><text:span text:style-name="T83"> </text:span><text:span text:style-name="T22">da</text:span><text:span text:style-name="T80"> </text:span><text:span text:style-name="T37">C.d.S.,</text:span><text:span text:style-name="T80"> </text:span><text:span text:style-name="T37">composte,</text:span><text:span text:style-name="T83"> </text:span><text:span text:style-name="T31">visual</text:span><text:span text:style-name="T80"> </text:span><text:span text:style-name="T31">o</text:span><text:span text:style-name="T80"> </text:span><text:span text:style-name="T20">direzionali,</text:span><text:span text:style-name="T82"> </text:span><text:span text:style-name="T31">completi</text:span><text:span text:style-name="T78"> </text:span><text:span text:style-name="T35">di</text:span><text:span text:style-name="T80"> </text:span><text:span text:style-name="T31">bulloneria</text:span><text:span text:style-name="T80"> </text:span><text:span text:style-name="T43">e</text:span><text:span text:style-name="T78"> </text:span><text:span text:style-name="T31">sistemi</text:span><text:span text:style-name="T80"> </text:span><text:span text:style-name="T33">di</text:span><text:span text:style-name="T80"> </text:span><text:span text:style-name="T31">fissaggio</text:span><text:span text:style-name="T78"> </text:span><text:span text:style-name="T38">a</text:span><text:span text:style-name="T80"> </text:span><text:span text:style-name="T31">sostegni</text:span><text:span text:style-name="T80"> </text:span><text:span text:style-name="T33">di</text:span><text:span text:style-name="T82"> </text:span><text:span text:style-name="T17">diametro</text:span><text:span text:style-name="T82"> </text:span><text:span text:style-name="T17">mm.</text:span><text:span text:style-name="T89"> </text:span><text:span text:style-name="T17">60.</text:span></text:p>
          </table:table-cell>
          <table:table-cell table:style-name="Tabella27.A1" office:value-type="string">
            <text:p text:style-name="P13"/>
            <text:p text:style-name="P135"><text:span text:style-name="T28">rifrangenza</text:span><text:span text:style-name="T87"> </text:span><text:span text:style-name="T28">classe</text:span><text:span text:style-name="T88"> </text:span><text:span text:style-name="T28">1</text:span></text:p>
          </table:table-cell>
          <table:table-cell table:style-name="Tabella27.A1" office:value-type="string">
            <text:p text:style-name="P13"/>
            <text:p text:style-name="P135"><text:span text:style-name="T28">lati</text:span><text:span text:style-name="T105"> </text:span><text:span text:style-name="T28">cm.</text:span><text:span text:style-name="T100"> </text:span><text:span text:style-name="T28">10x25</text:span></text:p>
          </table:table-cell>
          <table:table-cell table:style-name="Tabella27.A1" office:value-type="string">
            <text:p text:style-name="P13"/>
            <text:p text:style-name="P178"><text:span text:style-name="T25">c</text:span><text:span text:style-name="T27">adauno</text:span></text:p>
          </table:table-cell>
          <table:table-cell table:style-name="Tabella27.A1" office:value-type="string">
            <text:p text:style-name="P14"/>
            <text:p text:style-name="P187"><text:span text:style-name="T68">6</text:span><text:span text:style-name="T53">,56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b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15x35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7"><text:span text:style-name="T68">9</text:span><text:span text:style-name="T53">,87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1">c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17x33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7"><text:span text:style-name="T68">7</text:span><text:span text:style-name="T53">,76</text:span></text:p>
          </table:table-cell>
        </table:table-row>
        <table:table-row table:style-name="Tabella27.11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29">d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18x53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20,</text:span><text:span text:style-name="T62">87</text:span></text:p>
          </table:table-cell>
        </table:table-row>
        <table:table-row table:style-name="Tabella27.39"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231">e</text:p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"/>
          </table:table-cell>
          <table:table-cell table:style-name="Tabella27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5x50</text:span></text:p>
          </table:table-cell>
          <table:table-cell table:style-name="Tabella27.A1" office:value-type="string">
            <text:p text:style-name="P154"><text:span text:style-name="T25">c</text:span><text:span text:style-name="T27">adauno</text:span></text:p>
          </table:table-cell>
          <table:table-cell table:style-name="Tabella27.A1" office:value-type="string">
            <text:p text:style-name="P181"><text:span text:style-name="T53">19,</text:span><text:span text:style-name="T62">69</text:span></text:p>
          </table:table-cell>
        </table:table-row>
      </table:table>
      <text:section text:style-name="Sect1" text:name="Sezione988">
        <text:p text:style-name="P4"><text:soft-page-break/></text:p>
      </text:section>
      <text:section text:style-name="Sect1" text:name="Sezione989">
        <text:p text:style-name="P17"/>
      </text:section>
      <table:table table:name="Tabella28" table:style-name="Tabella28">
        <table:table-column table:style-name="Tabella28.A"/>
        <table:table-column table:style-name="Tabella28.B"/>
        <table:table-column table:style-name="Tabella28.C"/>
        <table:table-column table:style-name="Tabella28.D"/>
        <table:table-column table:style-name="Tabella28.E"/>
        <table:table-column table:style-name="Tabella28.F"/>
        <table:table-column table:style-name="Tabella28.G"/>
        <table:table-row table:style-name="Tabella28.1">
          <table:table-cell table:style-name="Tabella28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28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28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28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28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28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28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4">f</text:p>
          </table:table-cell>
          <table:table-cell table:style-name="Tabella28.A1" office:value-type="string">
            <text:p text:style-name="P3">Segue “Rettangoli realizzati in alluminio...”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7x8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31,</text:span><text:span text:style-name="T62">62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g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19">lati</text:span><text:span text:style-name="T81"> </text:span><text:span text:style-name="T21">cm.</text:span><text:span text:style-name="T81"> </text:span><text:span text:style-name="T21">40x6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28,</text:span><text:span text:style-name="T62">04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h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33x7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29,</text:span><text:span text:style-name="T62">83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6">i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35x10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46,</text:span><text:span text:style-name="T62">53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6">l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60x9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51,</text:span><text:span text:style-name="T62">60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7">m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90x13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4"><text:span text:style-name="T64">1</text:span><text:span text:style-name="T62">25,27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n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77"><text:span text:style-name="T28">rifrangenza</text:span><text:span text:style-name="T87"> </text:span><text:span text:style-name="T28">classe</text:span><text:span text:style-name="T88"> </text:span><text:span text:style-name="T28">2</text:span></text:p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10x25</text:span></text:p>
          </table:table-cell>
          <table:table-cell table:style-name="Tabella28.A1" office:value-type="string">
            <text:p text:style-name="P180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10,</text:span><text:span text:style-name="T62">74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o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15x3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18,</text:span><text:span text:style-name="T62">49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p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17x33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7"><text:span text:style-name="T68">0</text:span><text:span text:style-name="T53">,58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q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18x53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32,</text:span><text:span text:style-name="T62">81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8">r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5x5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31,</text:span><text:span text:style-name="T62">62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1">s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7x8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47,</text:span><text:span text:style-name="T62">12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4">t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19">lati</text:span><text:span text:style-name="T81"> </text:span><text:span text:style-name="T21">cm.</text:span><text:span text:style-name="T81"> </text:span><text:span text:style-name="T21">40x6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47,</text:span><text:span text:style-name="T62">72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u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33x7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53,</text:span><text:span text:style-name="T62">09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1">v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35x10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65,</text:span><text:span text:style-name="T62">61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7">z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60x9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79,</text:span><text:span text:style-name="T62">66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1">x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90x13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4"><text:span text:style-name="T64">1</text:span><text:span text:style-name="T62">93,00</text:span></text:p>
          </table:table-cell>
        </table:table-row>
        <table:table-row table:style-name="Tabella28.19">
          <table:table-cell table:style-name="Tabella28.A1" office:value-type="string">
            <text:p text:style-name="P15"/>
            <text:p text:style-name="P225">A6</text:p>
          </table:table-cell>
          <table:table-cell table:style-name="Tabella28.A1" office:value-type="string">
            <text:p text:style-name="P15"/>
            <text:p text:style-name="P226">a</text:p>
          </table:table-cell>
          <table:table-cell table:style-name="Tabella28.A1" office:value-type="string">
            <text:p text:style-name="P142"><text:span text:style-name="T37">Segnali</text:span><text:span text:style-name="T78"> </text:span><text:span text:style-name="T33">non</text:span><text:span text:style-name="T80"> </text:span><text:span text:style-name="T31">compresi</text:span><text:span text:style-name="T80"> </text:span><text:span text:style-name="T31">nelle</text:span><text:span text:style-name="T80"> </text:span><text:span text:style-name="T31">dimensioni</text:span><text:span text:style-name="T80"> </text:span><text:span text:style-name="T22">di</text:span><text:span text:style-name="T80"> </text:span><text:span text:style-name="T31">cui</text:span><text:span text:style-name="T80"> </text:span><text:span text:style-name="T37">agli</text:span><text:span text:style-name="T80"> </text:span><text:span text:style-name="T37">articoli</text:span><text:span text:style-name="T82"> </text:span><text:span text:style-name="T17">precedenti,</text:span><text:span text:style-name="T104"> <text:s/></text:span><text:span text:style-name="T17">inclusi</text:span><text:span text:style-name="T102"> <text:s/></text:span><text:span text:style-name="T17">i</text:span><text:span text:style-name="T102"> <text:s/></text:span><text:span text:style-name="T17">cartelli</text:span><text:span text:style-name="T102"> <text:s/></text:span><text:span text:style-name="T17">di</text:span><text:span text:style-name="T104"> <text:s/></text:span><text:span text:style-name="T17">“inizio”</text:span><text:span text:style-name="T102"> <text:s/></text:span><text:span text:style-name="T17">o</text:span><text:span text:style-name="T102"> <text:s/></text:span><text:span text:style-name="T17">“fine”</text:span><text:span text:style-name="T102"> <text:s/></text:span><text:span text:style-name="T17">centro</text:span><text:span text:style-name="T82"> </text:span><text:span text:style-name="T37">abitato</text:span><text:span text:style-name="T78"> </text:span><text:span text:style-name="T31">di</text:span><text:span text:style-name="T78"> </text:span><text:span text:style-name="T37">cui</text:span><text:span text:style-name="T78"> </text:span><text:span text:style-name="T37">alle</text:span><text:span text:style-name="T80"> </text:span><text:span text:style-name="T20">fig.</text:span><text:span text:style-name="T78"> </text:span><text:span text:style-name="T22">II</text:span><text:span text:style-name="T78"> </text:span><text:span text:style-name="T37">273</text:span><text:span text:style-name="T78"> </text:span><text:span text:style-name="T33">e</text:span><text:span text:style-name="T80"> </text:span><text:span text:style-name="T37">II</text:span><text:span text:style-name="T78"> </text:span><text:span text:style-name="T37">274</text:span><text:span text:style-name="T78"> </text:span><text:span text:style-name="T31">Regolamento</text:span><text:span text:style-name="T78"> </text:span><text:span text:style-name="T37">C.d.S.,</text:span><text:span text:style-name="T82"> </text:span><text:span text:style-name="T17">completi</text:span><text:span text:style-name="T83"> <text:s/></text:span><text:span text:style-name="T17">di</text:span><text:span text:style-name="T104"> <text:s/></text:span><text:span text:style-name="T17">attacchi,</text:span><text:span text:style-name="T104"> <text:s/></text:span><text:span text:style-name="T17">bulloneria</text:span><text:span text:style-name="T83"> <text:s/></text:span><text:span text:style-name="T17">e</text:span><text:span text:style-name="T104"> <text:s/></text:span><text:span text:style-name="T17">sistemi</text:span><text:span text:style-name="T104"> <text:s/></text:span><text:span text:style-name="T17">di</text:span><text:span text:style-name="T104"> <text:s/></text:span><text:span text:style-name="T17">fissaggio</text:span><text:span text:style-name="T83"> <text:s/></text:span><text:span text:style-name="T17">a</text:span><text:span text:style-name="T82"> </text:span><text:span text:style-name="T17">sostegni</text:span><text:span text:style-name="T82"> </text:span><text:span text:style-name="T17">di</text:span><text:span text:style-name="T82"> </text:span><text:span text:style-name="T17">diametro</text:span><text:span text:style-name="T82"> </text:span><text:span text:style-name="T17">mm.</text:span><text:span text:style-name="T99"> </text:span><text:span text:style-name="T17">60.</text:span></text:p>
          </table:table-cell>
          <table:table-cell table:style-name="Tabella28.A1" office:value-type="string">
            <text:p text:style-name="P20"/>
            <text:p text:style-name="P189"><text:span text:style-name="T28">in</text:span><text:span text:style-name="T100"> </text:span><text:span text:style-name="T28">pellicola</text:span><text:span text:style-name="T93"> </text:span><text:span text:style-name="T28">rifrangente</text:span><text:span text:style-name="T87"> </text:span><text:span text:style-name="T25">cl</text:span><text:span text:style-name="T27">asse1</text:span>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28.A1" office:value-type="string">
            <text:p text:style-name="P16"/>
            <text:p text:style-name="P184"><text:span text:style-name="T64">1</text:span><text:span text:style-name="T66">40</text:span><text:span text:style-name="T62">,16</text:span></text:p>
          </table:table-cell>
        </table:table-row>
        <table:table-row table:style-name="Tabella28.20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9"/>
            <text:p text:style-name="P229">b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35"><text:span text:style-name="T28">in</text:span><text:span text:style-name="T87"> </text:span><text:span text:style-name="T28">pellicola</text:span><text:span text:style-name="T93"> </text:span><text:span text:style-name="T28">rifrangente</text:span></text:p>
            <text:p text:style-name="P152"><text:span text:style-name="T25">cl</text:span><text:span text:style-name="T27">asse2</text:span>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0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28.A1" office:value-type="string">
            <text:p text:style-name="P11"/>
            <text:p text:style-name="P184"><text:span text:style-name="T64">2</text:span><text:span text:style-name="T62">14,75</text:span></text:p>
          </table:table-cell>
        </table:table-row>
        <table:table-row table:style-name="Tabella28.20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9"/>
            <text:p text:style-name="P231">c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35"><text:span text:style-name="T28">in</text:span><text:span text:style-name="T87"> </text:span><text:span text:style-name="T28">pellicola</text:span><text:span text:style-name="T93"> </text:span><text:span text:style-name="T28">rifrangente</text:span></text:p>
            <text:p text:style-name="P152"><text:span text:style-name="T29">classe2</text:span><text:span text:style-name="T81"> </text:span><text:span text:style-name="T29">speciale</text:span>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0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28.A1" office:value-type="string">
            <text:p text:style-name="P11"/>
            <text:p text:style-name="P184"><text:span text:style-name="T64">2</text:span><text:span text:style-name="T62">38,60</text:span></text:p>
          </table:table-cell>
        </table:table-row>
        <table:table-row table:style-name="Tabella28.2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1"/>
            <text:p text:style-name="P229">d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90"><text:span text:style-name="T28">in</text:span><text:span text:style-name="T100"> </text:span><text:span text:style-name="T28">pellicola</text:span><text:span text:style-name="T93"> </text:span><text:span text:style-name="T28">rifrangente</text:span><text:span text:style-name="T87"> </text:span><text:span text:style-name="T28">classe</text:span><text:span text:style-name="T87"> </text:span><text:span text:style-name="T28">2</text:span><text:span text:style-name="T91"> </text:span><text:span text:style-name="T28">speciale</text:span><text:span text:style-name="T87"> </text:span><text:span text:style-name="T27">a</text:span><text:span text:style-name="T29">nticondensa</text:span>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28.A1" office:value-type="string">
            <text:p text:style-name="P23"/>
            <text:p text:style-name="P184"><text:span text:style-name="T64">2</text:span><text:span text:style-name="T62">68,43</text:span></text:p>
          </table:table-cell>
        </table:table-row>
        <table:table-row table:style-name="Tabella28.19">
          <table:table-cell table:style-name="Tabella28.A1" office:value-type="string">
            <text:p text:style-name="P15"/>
            <text:p text:style-name="P225">A7</text:p>
          </table:table-cell>
          <table:table-cell table:style-name="Tabella28.A1" office:value-type="string">
            <text:p text:style-name="P15"/>
            <text:p text:style-name="P226">a</text:p>
          </table:table-cell>
          <table:table-cell table:style-name="Tabella28.A1" office:value-type="string">
            <text:p text:style-name="P142"><text:span text:style-name="T31">Segnali</text:span><text:span text:style-name="T78"> <text:s/></text:span><text:span text:style-name="T31">di</text:span><text:span text:style-name="T78"> <text:s/></text:span><text:span text:style-name="T31">direzione</text:span><text:span text:style-name="T80"> <text:s/></text:span><text:span text:style-name="T31">extraurbani</text:span><text:span text:style-name="T78"> <text:s/></text:span><text:span text:style-name="T33">come</text:span><text:span text:style-name="T80"> <text:s/></text:span><text:span text:style-name="T33">da</text:span><text:span text:style-name="T78"> <text:s/></text:span><text:span text:style-name="T37">fig.</text:span><text:span text:style-name="T78"> <text:s/></text:span><text:span text:style-name="T31">II</text:span><text:span text:style-name="T80"> <text:s/></text:span><text:span text:style-name="T22">249</text:span><text:span text:style-name="T82"> </text:span><text:span text:style-name="T37">Regolamento</text:span><text:span text:style-name="T78"> <text:s/></text:span><text:span text:style-name="T20">C.d.S.,</text:span><text:span text:style-name="T78"> <text:s/></text:span><text:span text:style-name="T37">realizzati</text:span><text:span text:style-name="T78"> <text:s/></text:span><text:span text:style-name="T37">in</text:span><text:span text:style-name="T78"> <text:s/></text:span><text:span text:style-name="T37">lamiera</text:span><text:span text:style-name="T80"> <text:s/></text:span><text:span text:style-name="T37">di</text:span><text:span text:style-name="T78"> <text:s/></text:span><text:span text:style-name="T20">alluminio</text:span><text:span text:style-name="T82"> </text:span><text:span text:style-name="T17">spessore</text:span><text:span text:style-name="T103"> <text:s text:c="2"/></text:span><text:span text:style-name="T17">25/10,</text:span><text:span text:style-name="T103"> <text:s text:c="2"/></text:span><text:span text:style-name="T17">in</text:span><text:span text:style-name="T103"> <text:s text:c="2"/></text:span><text:span text:style-name="T17">pellicola</text:span><text:span text:style-name="T103"> <text:s text:c="2"/></text:span><text:span text:style-name="T17">rifrangente,</text:span><text:span text:style-name="T95"> <text:s text:c="2"/></text:span><text:span text:style-name="T17">completi</text:span><text:span text:style-name="T103"> <text:s text:c="2"/></text:span><text:span text:style-name="T17">di</text:span><text:span text:style-name="T82"> </text:span><text:span text:style-name="T17">bulloneria</text:span><text:span text:style-name="T83"> <text:s/></text:span><text:span text:style-name="T17">e</text:span><text:span text:style-name="T104"> <text:s/></text:span><text:span text:style-name="T17">sistemi</text:span><text:span text:style-name="T104"> <text:s/></text:span><text:span text:style-name="T17">di</text:span><text:span text:style-name="T104"> <text:s/></text:span><text:span text:style-name="T17">fissaggio</text:span><text:span text:style-name="T104"> <text:s/></text:span><text:span text:style-name="T17">a</text:span><text:span text:style-name="T104"> <text:s/></text:span><text:span text:style-name="T17">sostegni</text:span><text:span text:style-name="T104"> <text:s/></text:span><text:span text:style-name="T17">di</text:span><text:span text:style-name="T104"> <text:s/></text:span><text:span text:style-name="T17">diametro</text:span><text:span text:style-name="T82"> </text:span><text:span text:style-name="T24">mm.6</text:span><text:span text:style-name="T26">0.</text:span></text:p>
          </table:table-cell>
          <table:table-cell table:style-name="Tabella28.A1" office:value-type="string">
            <text:p text:style-name="P15"/>
            <text:p text:style-name="P135"><text:span text:style-name="T28">rifrangenza</text:span><text:span text:style-name="T87"> </text:span><text:span text:style-name="T28">classe</text:span><text:span text:style-name="T88"> </text:span><text:span text:style-name="T28">2</text:span></text:p>
          </table:table-cell>
          <table:table-cell table:style-name="Tabella28.A1" office:value-type="string">
            <text:p text:style-name="P15"/>
            <text:p text:style-name="P135"><text:span text:style-name="T29">lati</text:span><text:span text:style-name="T86"> </text:span><text:span text:style-name="T29">cm.30x130</text:span></text:p>
          </table:table-cell>
          <table:table-cell table:style-name="Tabella28.A1" office:value-type="string">
            <text:p text:style-name="P15"/>
            <text:p text:style-name="P178"><text:span text:style-name="T25">c</text:span><text:span text:style-name="T27">adauno</text:span></text:p>
          </table:table-cell>
          <table:table-cell table:style-name="Tabella28.A1" office:value-type="string">
            <text:p text:style-name="P16"/>
            <text:p text:style-name="P181"><text:span text:style-name="T60">68</text:span><text:span text:style-name="T53">,</text:span><text:span text:style-name="T62">56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b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40x15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4"><text:span text:style-name="T64">1</text:span><text:span text:style-name="T62">0</text:span><text:span text:style-name="T63">3</text:span><text:span text:style-name="T62">,77</text:span></text:p>
          </table:table-cell>
        </table:table-row>
        <table:table-row table:style-name="Tabella28.20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9"/>
            <text:p text:style-name="P231">c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35"><text:span text:style-name="T19">rifrangenza</text:span><text:span text:style-name="T86"> </text:span><text:span text:style-name="T21">classe</text:span><text:span text:style-name="T86"> </text:span><text:span text:style-name="T36">2</text:span></text:p>
            <text:p text:style-name="P152"><text:span text:style-name="T25">spec</text:span><text:span text:style-name="T29">iale</text:span></text:p>
          </table:table-cell>
          <table:table-cell table:style-name="Tabella28.A1" office:value-type="string">
            <text:p text:style-name="P10"/>
            <text:p text:style-name="P135"><text:span text:style-name="T29">lati</text:span><text:span text:style-name="T86"> </text:span><text:span text:style-name="T29">cm.30x130</text:span></text:p>
          </table:table-cell>
          <table:table-cell table:style-name="Tabella28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8.A1" office:value-type="string">
            <text:p text:style-name="P11"/>
            <text:p text:style-name="P181"><text:span text:style-name="T53">82,</text:span><text:span text:style-name="T62">32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d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40x15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4"><text:span text:style-name="T64">1</text:span><text:span text:style-name="T62">19,30</text:span></text:p>
          </table:table-cell>
        </table:table-row>
        <table:table-row table:style-name="Tabella28.27">
          <table:table-cell table:style-name="Tabella28.A1" office:value-type="string">
            <text:p text:style-name="P24"/>
            <text:p text:style-name="P225">A8</text:p>
          </table:table-cell>
          <table:table-cell table:style-name="Tabella28.A1" office:value-type="string">
            <text:p text:style-name="P24"/>
            <text:p text:style-name="P226">a</text:p>
          </table:table-cell>
          <table:table-cell table:style-name="Tabella28.A1" office:value-type="string">
            <text:p text:style-name="P143"><text:span text:style-name="T17">Segnali</text:span><text:span text:style-name="T78"> <text:s/></text:span><text:span text:style-name="T17">di</text:span><text:span text:style-name="T78"> <text:s/></text:span><text:span text:style-name="T17">direzione</text:span><text:span text:style-name="T80"> <text:s/></text:span><text:span text:style-name="T17">urbani</text:span><text:span text:style-name="T78"> <text:s/></text:span><text:span text:style-name="T17">come</text:span><text:span text:style-name="T78"> <text:s/></text:span><text:span text:style-name="T17">da</text:span><text:span text:style-name="T80"> <text:s/></text:span><text:span text:style-name="T17">fig.</text:span><text:span text:style-name="T78"> <text:s/></text:span><text:span text:style-name="T17">II</text:span><text:span text:style-name="T78"> <text:s/></text:span><text:span text:style-name="T17">248</text:span><text:span text:style-name="T80"> <text:s/></text:span><text:span text:style-name="T17">Regol.,</text:span><text:span text:style-name="T82"> </text:span><text:span text:style-name="T17">realizzati</text:span><text:span text:style-name="T78"> <text:s text:c="2"/></text:span><text:span text:style-name="T17">in</text:span><text:span text:style-name="T78"> <text:s text:c="2"/></text:span><text:span text:style-name="T17">lamiera</text:span><text:span text:style-name="T78"> <text:s text:c="2"/></text:span><text:span text:style-name="T17">di</text:span><text:span text:style-name="T78"> <text:s text:c="2"/></text:span><text:span text:style-name="T17">alluminio</text:span><text:span text:style-name="T80"> <text:s text:c="2"/></text:span><text:span text:style-name="T17">spessore</text:span><text:span text:style-name="T78"> <text:s text:c="2"/></text:span><text:span text:style-name="T17">25/10,</text:span><text:span text:style-name="T78"> <text:s text:c="2"/></text:span><text:span text:style-name="T17">in</text:span><text:span text:style-name="T82"> </text:span><text:span text:style-name="T17">pellicola</text:span><text:span text:style-name="T82"> <text:s text:c="2"/></text:span><text:span text:style-name="T17">rifrangente</text:span><text:span text:style-name="T82"> <text:s text:c="2"/></text:span><text:span text:style-name="T17">per</text:span><text:span text:style-name="T82"> <text:s text:c="2"/></text:span><text:span text:style-name="T17">tutte</text:span><text:span text:style-name="T82"> <text:s text:c="2"/></text:span><text:span text:style-name="T17">le</text:span><text:span text:style-name="T82"> <text:s text:c="2"/></text:span><text:span text:style-name="T17">scritte,</text:span><text:span text:style-name="T82"> <text:s text:c="2"/></text:span><text:span text:style-name="T17">completi</text:span><text:span text:style-name="T109"> <text:s text:c="2"/></text:span><text:span text:style-name="T17">di</text:span><text:span text:style-name="T82"> </text:span><text:span text:style-name="T17">bulloneria</text:span><text:span text:style-name="T82"> </text:span><text:span text:style-name="T17">e</text:span><text:span text:style-name="T82"> </text:span><text:span text:style-name="T17">sistemi</text:span><text:span text:style-name="T82"> </text:span><text:span text:style-name="T17">di</text:span><text:span text:style-name="T82"> <text:s/></text:span><text:span text:style-name="T17">fissaggio</text:span><text:span text:style-name="T82"> </text:span><text:span text:style-name="T17">a</text:span><text:span text:style-name="T82"> </text:span><text:span text:style-name="T17">sostegni</text:span><text:span text:style-name="T82"> </text:span><text:span text:style-name="T17">di</text:span><text:span text:style-name="T82"> </text:span><text:span text:style-name="T17">diametro</text:span><text:span text:style-name="T97"> </text:span><text:span text:style-name="T17">mm.</text:span><text:span text:style-name="T82"> </text:span><text:span text:style-name="T41">60.</text:span></text:p>
          </table:table-cell>
          <table:table-cell table:style-name="Tabella28.A1" office:value-type="string">
            <text:p text:style-name="P16"/>
            <text:p text:style-name="P135"><text:span text:style-name="T28">rifrangenza</text:span><text:span text:style-name="T87"> </text:span><text:span text:style-name="T28">classe</text:span><text:span text:style-name="T88"> </text:span><text:span text:style-name="T28">2</text:span></text:p>
          </table:table-cell>
          <table:table-cell table:style-name="Tabella28.A1" office:value-type="string">
            <text:p text:style-name="P16"/>
            <text:p text:style-name="P135"><text:span text:style-name="T28">lati</text:span><text:span text:style-name="T87"> </text:span><text:span text:style-name="T28">cm.</text:span><text:span text:style-name="T107"> </text:span><text:span text:style-name="T28">20x100</text:span></text:p>
          </table:table-cell>
          <table:table-cell table:style-name="Tabella28.A1" office:value-type="string">
            <text:p text:style-name="P16"/>
            <text:p text:style-name="P178"><text:span text:style-name="T25">c</text:span><text:span text:style-name="T27">adauno</text:span></text:p>
          </table:table-cell>
          <table:table-cell table:style-name="Tabella28.A1" office:value-type="string">
            <text:p text:style-name="P25"/>
            <text:p text:style-name="P181"><text:span text:style-name="T53">36,</text:span><text:span text:style-name="T62">98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b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2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59,</text:span><text:span text:style-name="T62">65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1">c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30x15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87,</text:span><text:span text:style-name="T62">69</text:span></text:p>
          </table:table-cell>
        </table:table-row>
        <table:table-row table:style-name="Tabella28.20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9"/>
            <text:p text:style-name="P229">d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35"><text:span text:style-name="T19">rifrangenza</text:span><text:span text:style-name="T86"> </text:span><text:span text:style-name="T21">classe</text:span><text:span text:style-name="T86"> </text:span><text:span text:style-name="T36">2</text:span></text:p>
            <text:p text:style-name="P152"><text:span text:style-name="T25">spec</text:span><text:span text:style-name="T29">iale</text:span></text:p>
          </table:table-cell>
          <table:table-cell table:style-name="Tabella28.A1" office:value-type="string">
            <text:p text:style-name="P10"/>
            <text:p text:style-name="P135"><text:span text:style-name="T28">lati</text:span><text:span text:style-name="T87"> </text:span><text:span text:style-name="T28">cm.</text:span><text:span text:style-name="T107"> </text:span><text:span text:style-name="T28">20x100</text:span></text:p>
          </table:table-cell>
          <table:table-cell table:style-name="Tabella28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8.A1" office:value-type="string">
            <text:p text:style-name="P11"/>
            <text:p text:style-name="P181"><text:span text:style-name="T53">40,</text:span><text:span text:style-name="T62">89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1">e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2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65,</text:span><text:span text:style-name="T62">61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4">f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30x15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96,</text:span><text:span text:style-name="T62">63</text:span></text:p>
          </table:table-cell>
        </table:table-row>
        <table:table-row table:style-name="Tabella28.33">
          <table:table-cell table:style-name="Tabella28.A1" office:value-type="string">
            <text:p text:style-name="P26"/>
            <text:p text:style-name="P225">A9</text:p>
          </table:table-cell>
          <table:table-cell table:style-name="Tabella28.A1" office:value-type="string">
            <text:p text:style-name="P26"/>
            <text:p text:style-name="P226">a</text:p>
          </table:table-cell>
          <table:table-cell table:style-name="Tabella28.A1" office:value-type="string">
            <text:p text:style-name="P143"><text:span text:style-name="T37">Segnale</text:span><text:span text:style-name="T78"> <text:s/></text:span><text:span text:style-name="T22">di</text:span><text:span text:style-name="T78"> <text:s/></text:span><text:span text:style-name="T37">senso</text:span><text:span text:style-name="T78"> <text:s/></text:span><text:span text:style-name="T31">unico</text:span><text:span text:style-name="T78"> <text:s/></text:span><text:span text:style-name="T37">parallelo</text:span><text:span text:style-name="T80"> <text:s/></text:span><text:span text:style-name="T31">in</text:span><text:span text:style-name="T78"> <text:s/></text:span><text:span text:style-name="T37">alluminio</text:span><text:span text:style-name="T78"> <text:s/></text:span><text:span text:style-name="T37">estruso,</text:span><text:span text:style-name="T82"> </text:span><text:span text:style-name="T20">completo</text:span><text:span text:style-name="T85"> </text:span><text:span text:style-name="T33">di</text:span><text:span text:style-name="T78"> </text:span><text:span text:style-name="T20">bulloneria</text:span><text:span text:style-name="T78"> </text:span><text:span text:style-name="T44">e</text:span><text:span text:style-name="T85"> </text:span><text:span text:style-name="T20">sistema</text:span><text:span text:style-name="T78"> </text:span><text:span text:style-name="T22">di</text:span><text:span text:style-name="T78"> </text:span><text:span text:style-name="T20">fissaggio</text:span><text:span text:style-name="T85"> </text:span><text:span text:style-name="T45">a</text:span><text:span text:style-name="T78"> </text:span><text:span text:style-name="T20">sostegno</text:span><text:span text:style-name="T78"> </text:span><text:span text:style-name="T22">di</text:span><text:span text:style-name="T82"> </text:span><text:span text:style-name="T17">diametro</text:span><text:span text:style-name="T82"> </text:span><text:span text:style-name="T17">mm.</text:span><text:span text:style-name="T89"> </text:span><text:span text:style-name="T17">60.</text:span></text:p>
          </table:table-cell>
          <table:table-cell table:style-name="Tabella28.A1" office:value-type="string">
            <text:p text:style-name="P27"/>
            <text:p text:style-name="P191"><text:span text:style-name="T28">rifrangenza</text:span><text:span text:style-name="T91"> </text:span><text:span text:style-name="T28">classe</text:span><text:span text:style-name="T93"> </text:span><text:span text:style-name="T28">1,</text:span><text:span text:style-name="T87"> </text:span><text:span text:style-name="T28">bifacciale</text:span><text:span text:style-name="T100"> </text:span><text:span text:style-name="T28">a</text:span><text:span text:style-name="T91"> </text:span><text:span text:style-name="T28">bandiera</text:span></text:p>
          </table:table-cell>
          <table:table-cell table:style-name="Tabella28.A1" office:value-type="string">
            <text:p text:style-name="P28"/>
            <text:p text:style-name="P135"><text:span text:style-name="T28">lati</text:span><text:span text:style-name="T105"> </text:span><text:span text:style-name="T28">cm.</text:span><text:span text:style-name="T100"> </text:span><text:span text:style-name="T28">20x60</text:span></text:p>
          </table:table-cell>
          <table:table-cell table:style-name="Tabella28.A1" office:value-type="string">
            <text:p text:style-name="P28"/>
            <text:p text:style-name="P135"><text:span text:style-name="T25">c</text:span><text:span text:style-name="T27">adauno</text:span></text:p>
          </table:table-cell>
          <table:table-cell table:style-name="Tabella28.A1" office:value-type="string">
            <text:p text:style-name="P22"/>
            <text:p text:style-name="P181"><text:span text:style-name="T53">38,</text:span><text:span text:style-name="T62">78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b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5x8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56,</text:span><text:span text:style-name="T62">67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1">c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0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59,</text:span><text:span text:style-name="T62">65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d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2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62,</text:span><text:span text:style-name="T62">36</text:span></text:p>
          </table:table-cell>
        </table:table-row>
        <table:table-row table:style-name="Tabella28.20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9"/>
            <text:p text:style-name="P231">e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35"><text:span text:style-name="T28">rifrangenza</text:span><text:span text:style-name="T87"> </text:span><text:span text:style-name="T28">classe</text:span><text:span text:style-name="T110"> </text:span><text:span text:style-name="T28">2,</text:span></text:p>
            <text:p text:style-name="P152"><text:span text:style-name="T28">bifacciale</text:span><text:span text:style-name="T87"> </text:span><text:span text:style-name="T28">a</text:span><text:span text:style-name="T110"> </text:span><text:span text:style-name="T28">bandiera</text:span></text:p>
          </table:table-cell>
          <table:table-cell table:style-name="Tabella28.A1" office:value-type="string">
            <text:p text:style-name="P10"/>
            <text:p text:style-name="P135"><text:span text:style-name="T28">lati</text:span><text:span text:style-name="T105"> </text:span><text:span text:style-name="T28">cm.</text:span><text:span text:style-name="T100"> </text:span><text:span text:style-name="T28">20x60</text:span></text:p>
          </table:table-cell>
          <table:table-cell table:style-name="Tabella28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8.A1" office:value-type="string">
            <text:p text:style-name="P11"/>
            <text:p text:style-name="P181"><text:span text:style-name="T53">62,</text:span><text:span text:style-name="T62">36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4">f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5x8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83,</text:span><text:span text:style-name="T62">51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g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0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89,</text:span><text:span text:style-name="T62">48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h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2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4"><text:span text:style-name="T64">1</text:span><text:span text:style-name="T62">01,41</text:span></text:p>
          </table:table-cell>
        </table:table-row>
        <table:table-row table:style-name="Tabella28.33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9"/>
            <text:p text:style-name="P236">i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92"><text:span text:style-name="T28">rifrangenza</text:span><text:span text:style-name="T91"> </text:span><text:span text:style-name="T28">classe</text:span><text:span text:style-name="T110"> </text:span><text:span text:style-name="T28">1</text:span><text:span text:style-name="T87"> </text:span><text:span text:style-name="T28">monofacciale</text:span><text:span text:style-name="T87"> </text:span><text:span text:style-name="T28">non</text:span><text:span text:style-name="T107"> </text:span><text:span text:style-name="T28">a</text:span><text:span text:style-name="T87"> </text:span><text:span text:style-name="T25">band</text:span><text:span text:style-name="T29">iera</text:span></text:p>
          </table:table-cell>
          <table:table-cell table:style-name="Tabella28.A1" office:value-type="string">
            <text:p text:style-name="P28"/>
            <text:p text:style-name="P135"><text:span text:style-name="T28">lati</text:span><text:span text:style-name="T105"> </text:span><text:span text:style-name="T28">cm.</text:span><text:span text:style-name="T100"> </text:span><text:span text:style-name="T28">20x60</text:span></text:p>
          </table:table-cell>
          <table:table-cell table:style-name="Tabella28.A1" office:value-type="string">
            <text:p text:style-name="P28"/>
            <text:p text:style-name="P135"><text:span text:style-name="T25">c</text:span><text:span text:style-name="T27">adauno</text:span></text:p>
          </table:table-cell>
          <table:table-cell table:style-name="Tabella28.A1" office:value-type="string">
            <text:p text:style-name="P22"/>
            <text:p text:style-name="P181"><text:span text:style-name="T53">29,</text:span><text:span text:style-name="T62">83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6">l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5x8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40,</text:span><text:span text:style-name="T62">56</text:span></text:p>
          </table:table-cell>
        </table:table-row>
        <table:table-row table:style-name="Tabella28.2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37">m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00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47,</text:span><text:span text:style-name="T62">72</text:span></text:p>
          </table:table-cell>
        </table:table-row>
        <table:table-row table:style-name="Tabella28.44"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229">n</text:p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"/>
          </table:table-cell>
          <table:table-cell table:style-name="Tabella28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25</text:span></text:p>
          </table:table-cell>
          <table:table-cell table:style-name="Tabella28.A1" office:value-type="string">
            <text:p text:style-name="P154"><text:span text:style-name="T25">c</text:span><text:span text:style-name="T27">adauno</text:span></text:p>
          </table:table-cell>
          <table:table-cell table:style-name="Tabella28.A1" office:value-type="string">
            <text:p text:style-name="P181"><text:span text:style-name="T53">51,</text:span><text:span text:style-name="T62">51</text:span></text:p>
          </table:table-cell>
        </table:table-row>
      </table:table>
      <text:section text:style-name="Sect1" text:name="Sezione998">
        <text:p text:style-name="P4"><text:soft-page-break/></text:p>
      </text:section>
      <table:table table:name="Tabella29" table:style-name="Tabella29">
        <table:table-column table:style-name="Tabella29.A"/>
        <table:table-column table:style-name="Tabella29.B"/>
        <table:table-column table:style-name="Tabella29.C"/>
        <table:table-column table:style-name="Tabella29.D"/>
        <table:table-column table:style-name="Tabella29.E"/>
        <table:table-column table:style-name="Tabella29.F"/>
        <table:table-column table:style-name="Tabella29.G"/>
        <table:table-row table:style-name="Tabella29.1">
          <table:table-cell table:style-name="Tabella29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29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29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29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29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29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29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29.2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9"/>
            <text:p text:style-name="P229">o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92"><text:span text:style-name="T28">rifrangenza</text:span><text:span text:style-name="T91"> </text:span><text:span text:style-name="T28">classe</text:span><text:span text:style-name="T110"> </text:span><text:span text:style-name="T28">2</text:span><text:span text:style-name="T87"> </text:span><text:span text:style-name="T28">monofacciale</text:span><text:span text:style-name="T87"> </text:span><text:span text:style-name="T28">non</text:span><text:span text:style-name="T107"> </text:span><text:span text:style-name="T28">a</text:span><text:span text:style-name="T87"> </text:span><text:span text:style-name="T25">band</text:span><text:span text:style-name="T29">iera</text:span></text:p>
          </table:table-cell>
          <table:table-cell table:style-name="Tabella29.A1" office:value-type="string">
            <text:p text:style-name="P28"/>
            <text:p text:style-name="P135"><text:span text:style-name="T28">lati</text:span><text:span text:style-name="T105"> </text:span><text:span text:style-name="T28">cm.</text:span><text:span text:style-name="T100"> </text:span><text:span text:style-name="T28">20x60</text:span></text:p>
          </table:table-cell>
          <table:table-cell table:style-name="Tabella29.A1" office:value-type="string">
            <text:p text:style-name="P28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22"/>
            <text:p text:style-name="P181"><text:span text:style-name="T53">35,</text:span><text:span text:style-name="T62">79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29">p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5x8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56,</text:span><text:span text:style-name="T62">67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29">q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0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61,</text:span><text:span text:style-name="T62">82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38">r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25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66,</text:span><text:span text:style-name="T62">16</text:span></text:p>
          </table:table-cell>
        </table:table-row>
        <table:table-row table:style-name="Tabella29.6">
          <table:table-cell table:style-name="Tabella29.A1" office:value-type="string">
            <text:p text:style-name="P12"/>
            <text:p text:style-name="P239">A10</text:p>
          </table:table-cell>
          <table:table-cell table:style-name="Tabella29.A1" office:value-type="string">
            <text:p text:style-name="P12"/>
            <text:p text:style-name="P226">a</text:p>
          </table:table-cell>
          <table:table-cell table:style-name="Tabella29.A1" office:value-type="string">
            <text:p text:style-name="P138"><text:span text:style-name="T17">Segnale</text:span><text:span text:style-name="T95"> <text:s/></text:span><text:span text:style-name="T17">nome</text:span><text:span text:style-name="T97"> <text:s/></text:span><text:span text:style-name="T17">strada</text:span><text:span text:style-name="T95"> <text:s/></text:span><text:span text:style-name="T17">a</text:span><text:span text:style-name="T97"> <text:s/></text:span><text:span text:style-name="T17">bandiera,</text:span><text:span text:style-name="T97"> <text:s/></text:span><text:span text:style-name="T17">in</text:span><text:span text:style-name="T95"> <text:s/></text:span><text:span text:style-name="T17">alluminio</text:span><text:span text:style-name="T97"> <text:s/></text:span><text:span text:style-name="T17">estruso,</text:span><text:span text:style-name="T82"> </text:span><text:span text:style-name="T37">completo</text:span><text:span text:style-name="T78"> <text:s/></text:span><text:span text:style-name="T33">di</text:span><text:span text:style-name="T78"> <text:s/></text:span><text:span text:style-name="T37">attacchi,</text:span><text:span text:style-name="T80"> <text:s/></text:span><text:span text:style-name="T37">staffe</text:span><text:span text:style-name="T78"> <text:s/></text:span><text:span text:style-name="T37">e</text:span><text:span text:style-name="T78"> <text:s/></text:span><text:span text:style-name="T37">di</text:span><text:span text:style-name="T80"> <text:s/></text:span><text:span text:style-name="T37">ogni</text:span><text:span text:style-name="T78"> <text:s/></text:span><text:span text:style-name="T37">altro</text:span><text:span text:style-name="T78"> <text:s/></text:span><text:span text:style-name="T37">accessorio</text:span><text:span text:style-name="T82"> </text:span><text:span text:style-name="T17">necessario</text:span><text:span text:style-name="T82"> <text:s text:c="2"/></text:span><text:span text:style-name="T17">per</text:span><text:span text:style-name="T82"> <text:s text:c="2"/></text:span><text:span text:style-name="T17">l'installazione</text:span><text:span text:style-name="T82"> <text:s text:c="2"/></text:span><text:span text:style-name="T17">su</text:span><text:span text:style-name="T82"> <text:s text:c="2"/></text:span><text:span text:style-name="T17">sostegni</text:span><text:span text:style-name="T82"> <text:s text:c="2"/></text:span><text:span text:style-name="T17">di</text:span><text:span text:style-name="T103"> <text:s text:c="2"/></text:span><text:span text:style-name="T17">diametro</text:span><text:span text:style-name="T82"> </text:span><text:span text:style-name="T24">mm.6</text:span><text:span text:style-name="T26">0.</text:span></text:p>
          </table:table-cell>
          <table:table-cell table:style-name="Tabella29.A1" office:value-type="string">
            <text:p text:style-name="P30"/>
            <text:p text:style-name="P193"><text:span text:style-name="T28">rifrangenza</text:span><text:span text:style-name="T91"> </text:span><text:span text:style-name="T28">classe</text:span><text:span text:style-name="T110"> </text:span><text:span text:style-name="T28">1</text:span><text:span text:style-name="T87"> </text:span><text:span text:style-name="T27">m</text:span><text:span text:style-name="T29">onofacciale</text:span></text:p>
          </table:table-cell>
          <table:table-cell table:style-name="Tabella29.A1" office:value-type="string">
            <text:p text:style-name="P13"/>
            <text:p text:style-name="P135"><text:span text:style-name="T28">lati</text:span><text:span text:style-name="T105"> </text:span><text:span text:style-name="T28">cm.</text:span><text:span text:style-name="T100"> </text:span><text:span text:style-name="T28">20x60</text:span></text:p>
          </table:table-cell>
          <table:table-cell table:style-name="Tabella29.A1" office:value-type="string">
            <text:p text:style-name="P13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14"/>
            <text:p text:style-name="P181"><text:span text:style-name="T53">29,</text:span><text:span text:style-name="T62">28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29">b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0x8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36,</text:span><text:span text:style-name="T62">33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31">c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5x8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45,</text:span><text:span text:style-name="T62">55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29">d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0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55,</text:span><text:span text:style-name="T62">86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31">e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9">lati</text:span><text:span text:style-name="T86"> </text:span><text:span text:style-name="T29">cm.25x125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61,</text:span><text:span text:style-name="T62">28</text:span></text:p>
          </table:table-cell>
        </table:table-row>
        <table:table-row table:style-name="Tabella29.11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9"/>
            <text:p text:style-name="P234">f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35"><text:span text:style-name="T28">rifrangenza</text:span><text:span text:style-name="T87"> </text:span><text:span text:style-name="T28">classe</text:span><text:span text:style-name="T88"> </text:span><text:span text:style-name="T28">1</text:span></text:p>
            <text:p text:style-name="P152"><text:span text:style-name="T28">bifacciale</text:span><text:span text:style-name="T87"> </text:span><text:span text:style-name="T28">a</text:span><text:span text:style-name="T110"> </text:span><text:span text:style-name="T28">bandiera</text:span></text:p>
          </table:table-cell>
          <table:table-cell table:style-name="Tabella29.A1" office:value-type="string">
            <text:p text:style-name="P10"/>
            <text:p text:style-name="P135"><text:span text:style-name="T28">lati</text:span><text:span text:style-name="T105"> </text:span><text:span text:style-name="T28">cm.</text:span><text:span text:style-name="T100"> </text:span><text:span text:style-name="T28">20x60</text:span></text:p>
          </table:table-cell>
          <table:table-cell table:style-name="Tabella29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11"/>
            <text:p text:style-name="P181"><text:span text:style-name="T53">36,</text:span><text:span text:style-name="T62">33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29">g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0x8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46,</text:span><text:span text:style-name="T62">10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29">h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25x8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57,</text:span><text:span text:style-name="T62">48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36">i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8">lati</text:span><text:span text:style-name="T87"> </text:span><text:span text:style-name="T28">cm.</text:span><text:span text:style-name="T107"> </text:span><text:span text:style-name="T28">25x10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70,</text:span><text:span text:style-name="T62">00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36">l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9">lati</text:span><text:span text:style-name="T86"> </text:span><text:span text:style-name="T29">cm.25x125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76,</text:span><text:span text:style-name="T62">36</text:span></text:p>
          </table:table-cell>
        </table:table-row>
        <table:table-row table:style-name="Tabella29.16">
          <table:table-cell table:style-name="Tabella29.A1" office:value-type="string">
            <text:p text:style-name="P4"/>
            <text:p text:style-name="P31"/>
            <text:p text:style-name="P239">A11</text:p>
          </table:table-cell>
          <table:table-cell table:style-name="Tabella29.A1" office:value-type="string">
            <text:p text:style-name="P4"/>
            <text:p text:style-name="P31"/>
            <text:p text:style-name="P226">a</text:p>
          </table:table-cell>
          <table:table-cell table:style-name="Tabella29.A1" office:value-type="string">
            <text:p text:style-name="P169"><text:span text:style-name="T18">Segnale</text:span><text:span text:style-name="T85"> </text:span><text:span text:style-name="T18">composito</text:span><text:span text:style-name="T78"> </text:span><text:span text:style-name="T37">per</text:span><text:span text:style-name="T78"> </text:span><text:span text:style-name="T18">segnaletica</text:span><text:span text:style-name="T78"> </text:span><text:span text:style-name="T20">spazzamento</text:span><text:span text:style-name="T78"> </text:span><text:span text:style-name="T18">meccanica</text:span><text:span text:style-name="T82"> </text:span><text:span text:style-name="T17">strade,</text:span><text:span text:style-name="T102"> <text:s/></text:span><text:span text:style-name="T17">modello</text:span><text:span text:style-name="T103"> <text:s/></text:span><text:span text:style-name="T17">II</text:span><text:span text:style-name="T102"> <text:s/></text:span><text:span text:style-name="T17">8/A,</text:span><text:span text:style-name="T103"> <text:s/></text:span><text:span text:style-name="T17">"</text:span><text:span text:style-name="T102"> <text:s/></text:span><text:span text:style-name="T17">a</text:span><text:span text:style-name="T103"> <text:s/></text:span><text:span text:style-name="T17">pezzo</text:span><text:span text:style-name="T102"> <text:s/></text:span><text:span text:style-name="T17">unico",</text:span><text:span text:style-name="T103"> <text:s/></text:span><text:span text:style-name="T17">completo</text:span><text:span text:style-name="T102"> <text:s/></text:span><text:span text:style-name="T17">di</text:span><text:span text:style-name="T82"> </text:span><text:span text:style-name="T17">bulloneria</text:span><text:span text:style-name="T80"> <text:s/></text:span><text:span text:style-name="T17">e</text:span><text:span text:style-name="T80"> <text:s/></text:span><text:span text:style-name="T17">sistema</text:span><text:span text:style-name="T83"> <text:s/></text:span><text:span text:style-name="T17">di</text:span><text:span text:style-name="T80"> <text:s/></text:span><text:span text:style-name="T17">fissaggio</text:span><text:span text:style-name="T80"> <text:s/></text:span><text:span text:style-name="T17">a</text:span><text:span text:style-name="T83"> <text:s/></text:span><text:span text:style-name="T17">sostegno</text:span><text:span text:style-name="T80"> <text:s/></text:span><text:span text:style-name="T17">di</text:span><text:span text:style-name="T83"> </text:span><text:span text:style-name="T17">diametro</text:span><text:span text:style-name="T82"> </text:span><text:span text:style-name="T37">mm.</text:span><text:span text:style-name="T85"> </text:span><text:span text:style-name="T20">60.Il</text:span><text:span text:style-name="T78"> </text:span><text:span text:style-name="T20">segnale</text:span><text:span text:style-name="T85"> </text:span><text:span text:style-name="T37">deve</text:span><text:span text:style-name="T78"> </text:span><text:span text:style-name="T20">riprodurre</text:span><text:span text:style-name="T78"> </text:span><text:span text:style-name="T31">in</text:span><text:span text:style-name="T85"> </text:span><text:span text:style-name="T20">ogni</text:span><text:span text:style-name="T78"> </text:span><text:span text:style-name="T20">parte</text:span><text:span text:style-name="T78"> </text:span><text:span text:style-name="T20">gli</text:span><text:span text:style-name="T85"> </text:span><text:span text:style-name="T20">attuali</text:span><text:span text:style-name="T82"> </text:span><text:span text:style-name="T17">installati</text:span><text:span text:style-name="T82"> </text:span><text:span text:style-name="T17">nel</text:span><text:span text:style-name="T82"> </text:span><text:span text:style-name="T17">Comune</text:span><text:span text:style-name="T82"> </text:span><text:span text:style-name="T17">di</text:span><text:span text:style-name="T82"> </text:span><text:span text:style-name="T17">Campi</text:span><text:span text:style-name="T78"> </text:span><text:span text:style-name="T17">Bisenzio.</text:span></text:p>
          </table:table-cell>
          <table:table-cell table:style-name="Tabella29.A1" office:value-type="string">
            <text:p text:style-name="P4"/>
            <text:p text:style-name="P32"/>
            <text:p text:style-name="P135"><text:span text:style-name="T28">rifrangenza</text:span><text:span text:style-name="T87"> </text:span><text:span text:style-name="T28">classe</text:span><text:span text:style-name="T88"> </text:span><text:span text:style-name="T28">1</text:span></text:p>
          </table:table-cell>
          <table:table-cell table:style-name="Tabella29.A1" office:value-type="string">
            <text:p text:style-name="P4"/>
            <text:p text:style-name="P32"/>
            <text:p text:style-name="P135"><text:span text:style-name="T29">lati</text:span><text:span text:style-name="T87"> </text:span><text:span text:style-name="T27">60x90</text:span></text:p>
          </table:table-cell>
          <table:table-cell table:style-name="Tabella29.A1" office:value-type="string">
            <text:p text:style-name="P4"/>
            <text:p text:style-name="P32"/>
            <text:p text:style-name="P178"><text:span text:style-name="T25">c</text:span><text:span text:style-name="T27">adauno</text:span></text:p>
          </table:table-cell>
          <table:table-cell table:style-name="Tabella29.A1" office:value-type="string">
            <text:p text:style-name="P4"/>
            <text:p text:style-name="P33"/>
            <text:p text:style-name="P181"><text:span text:style-name="T53">43,</text:span><text:span text:style-name="T62">39</text:span></text:p>
          </table:table-cell>
        </table:table-row>
        <table:table-row table:style-name="Tabella29.3"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29">b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9">lati</text:span><text:span text:style-name="T87"> </text:span><text:span text:style-name="T27">40x60</text:span></text:p>
          </table:table-cell>
          <table:table-cell table:style-name="Tabella29.A1" office:value-type="string">
            <text:p text:style-name="P154"><text:span text:style-name="T25">c</text:span><text:span text:style-name="T27">adauno</text:span></text:p>
          </table:table-cell>
          <table:table-cell table:style-name="Tabella29.A1" office:value-type="string">
            <text:p text:style-name="P181"><text:span text:style-name="T53">36,</text:span><text:span text:style-name="T62">33</text:span></text:p>
          </table:table-cell>
        </table:table-row>
        <table:table-row table:style-name="Tabella29.18">
          <table:table-cell table:style-name="Tabella29.A1" office:value-type="string">
            <text:p text:style-name="P15"/>
            <text:p text:style-name="P239">A12</text:p>
          </table:table-cell>
          <table:table-cell table:style-name="Tabella29.A1" office:value-type="string">
            <text:p text:style-name="P15"/>
            <text:p text:style-name="P226">a</text:p>
          </table:table-cell>
          <table:table-cell table:style-name="Tabella29.A1" office:value-type="string">
            <text:p text:style-name="P142"><text:span text:style-name="T18">Delineatore</text:span><text:span text:style-name="T85"> </text:span><text:span text:style-name="T20">speciale</text:span><text:span text:style-name="T85"> </text:span><text:span text:style-name="T22">di</text:span><text:span text:style-name="T85"> </text:span><text:span text:style-name="T18">ostacolo</text:span><text:span text:style-name="T85"> </text:span><text:span text:style-name="T20">semicircolare</text:span><text:span text:style-name="T85"> </text:span><text:span text:style-name="T20">fig.</text:span><text:span text:style-name="T85"> </text:span><text:span text:style-name="T20">II</text:span><text:span text:style-name="T85"> </text:span><text:span text:style-name="T20">472</text:span><text:span text:style-name="T85"> </text:span><text:span text:style-name="T20">di</text:span><text:span text:style-name="T82"> </text:span><text:span text:style-name="T20">cm.</text:span><text:span text:style-name="T78"> </text:span><text:span text:style-name="T37">50x40</text:span><text:span text:style-name="T78"> </text:span><text:span text:style-name="T20">in</text:span><text:span text:style-name="T78"> </text:span><text:span text:style-name="T20">alluminio</text:span><text:span text:style-name="T78"> </text:span><text:span text:style-name="T20">15/10,</text:span><text:span text:style-name="T78"> </text:span><text:span text:style-name="T37">completo</text:span><text:span text:style-name="T78"> </text:span><text:span text:style-name="T37">di</text:span><text:span text:style-name="T78"> </text:span><text:span text:style-name="T20">telaio</text:span><text:span text:style-name="T78"> </text:span><text:span text:style-name="T20">sagomato</text:span><text:span text:style-name="T82"> </text:span><text:span text:style-name="T17">in</text:span><text:span text:style-name="T82"> </text:span><text:span text:style-name="T17">ferro</text:span><text:span text:style-name="T82"> </text:span><text:span text:style-name="T17">zincato</text:span><text:span text:style-name="T82"> </text:span><text:span text:style-name="T17">a</text:span><text:span text:style-name="T82"> </text:span><text:span text:style-name="T17">caldo</text:span><text:span text:style-name="T82"> </text:span><text:span text:style-name="T17">predisposto</text:span><text:span text:style-name="T82"> </text:span><text:span text:style-name="T17">per</text:span><text:span text:style-name="T82"> </text:span><text:span text:style-name="T17">il</text:span><text:span text:style-name="T82"> </text:span><text:span text:style-name="T17">fissaggio</text:span><text:span text:style-name="T82"> </text:span><text:span text:style-name="T17">a</text:span><text:span text:style-name="T82"> </text:span><text:span text:style-name="T17">palo</text:span><text:span text:style-name="T80"> </text:span><text:span text:style-name="T17">di</text:span><text:span text:style-name="T82"> </text:span><text:span text:style-name="T37">diametro</text:span><text:span text:style-name="T78"> <text:s/></text:span><text:span text:style-name="T37">mm.60,</text:span><text:span text:style-name="T78"> <text:s/></text:span><text:span text:style-name="T31">con</text:span><text:span text:style-name="T78"> <text:s/></text:span><text:span text:style-name="T20">finitura</text:span><text:span text:style-name="T78"> <text:s/></text:span><text:span text:style-name="T37">interamente</text:span><text:span text:style-name="T78"> <text:s/></text:span><text:span text:style-name="T22">in</text:span><text:span text:style-name="T78"> <text:s/></text:span><text:span text:style-name="T20">pellicola</text:span><text:span text:style-name="T82"> </text:span><text:span text:style-name="T26">r</text:span><text:span text:style-name="T30">ifrangente.</text:span></text:p>
          </table:table-cell>
          <table:table-cell table:style-name="Tabella29.A1" office:value-type="string">
            <text:p text:style-name="P20"/>
            <text:p text:style-name="P138"><text:span text:style-name="T28">rifrangenza</text:span><text:span text:style-name="T91"> </text:span><text:span text:style-name="T28">gialla</text:span><text:span text:style-name="T110"> </text:span><text:span text:style-name="T28">classe</text:span><text:span text:style-name="T87"> </text:span><text:span text:style-name="T16">2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16"/>
            <text:p text:style-name="P181"><text:span text:style-name="T53">50,</text:span><text:span text:style-name="T62">70</text:span></text:p>
          </table:table-cell>
        </table:table-row>
        <table:table-row table:style-name="Tabella29.19">
          <table:table-cell table:style-name="Tabella29.A1" office:value-type="string">
            <text:p text:style-name="P4"/>
            <text:p text:style-name="P34"/>
            <text:p text:style-name="P239">A13</text:p>
          </table:table-cell>
          <table:table-cell table:style-name="Tabella29.A1" office:value-type="string">
            <text:p text:style-name="P4"/>
            <text:p text:style-name="P34"/>
            <text:p text:style-name="P226">a</text:p>
          </table:table-cell>
          <table:table-cell table:style-name="Tabella29.A1" office:value-type="string">
            <text:p text:style-name="P142"><text:span text:style-name="T17">Pali</text:span><text:span text:style-name="T97"> <text:s/></text:span><text:span text:style-name="T17">di</text:span><text:span text:style-name="T109"> <text:s/></text:span><text:span text:style-name="T17">sostegno</text:span><text:span text:style-name="T109"> <text:s/></text:span><text:span text:style-name="T17">in</text:span><text:span text:style-name="T109"> <text:s/></text:span><text:span text:style-name="T17">ferro,</text:span><text:span text:style-name="T97"> <text:s/></text:span><text:span text:style-name="T17">del</text:span><text:span text:style-name="T109"> <text:s/></text:span><text:span text:style-name="T17">diametro</text:span><text:span text:style-name="T109"> <text:s/></text:span><text:span text:style-name="T17">mm.</text:span><text:span text:style-name="T109"> <text:s/></text:span><text:span text:style-name="T17">60,</text:span><text:span text:style-name="T97"> <text:s/></text:span><text:span text:style-name="T17">dello</text:span><text:span text:style-name="T82"> </text:span><text:span text:style-name="T17">spessore</text:span><text:span text:style-name="T80"> </text:span><text:span text:style-name="T17">di</text:span><text:span text:style-name="T80"> </text:span><text:span text:style-name="T17">mm.3,</text:span><text:span text:style-name="T83"> </text:span><text:span text:style-name="T17">a</text:span><text:span text:style-name="T80"> </text:span><text:span text:style-name="T17">sezione</text:span><text:span text:style-name="T80"> </text:span><text:span text:style-name="T17">circolare,</text:span><text:span text:style-name="T83"> </text:span><text:span text:style-name="T17">zincati</text:span><text:span text:style-name="T80"> </text:span><text:span text:style-name="T17">a</text:span><text:span text:style-name="T83"> </text:span><text:span text:style-name="T17">caldo</text:span><text:span text:style-name="T80"> </text:span><text:span text:style-name="T17">previo</text:span><text:span text:style-name="T82"> </text:span><text:span text:style-name="T17">trattamento</text:span><text:span text:style-name="T83"> <text:s/></text:span><text:span text:style-name="T17">di</text:span><text:span text:style-name="T104"> <text:s/></text:span><text:span text:style-name="T17">sgrassaggio,</text:span><text:span text:style-name="T104"> <text:s/></text:span><text:span text:style-name="T17">completi</text:span><text:span text:style-name="T104"> <text:s/></text:span><text:span text:style-name="T17">di</text:span><text:span text:style-name="T83"> <text:s/></text:span><text:span text:style-name="T17">tappo</text:span><text:span text:style-name="T104"> <text:s/></text:span><text:span text:style-name="T17">e</text:span><text:span text:style-name="T104"> <text:s/></text:span><text:span text:style-name="T17">quanto</text:span><text:span text:style-name="T82"> </text:span><text:span text:style-name="T17">necessario</text:span><text:span text:style-name="T112"> <text:s/></text:span><text:span text:style-name="T17">per</text:span><text:span text:style-name="T112"> <text:s/></text:span><text:span text:style-name="T17">l'ancoraggio</text:span><text:span text:style-name="T112"> <text:s/></text:span><text:span text:style-name="T17">al</text:span><text:span text:style-name="T112"> <text:s/></text:span><text:span text:style-name="T17">terreno</text:span><text:span text:style-name="T112"> <text:s/></text:span><text:span text:style-name="T17">e</text:span><text:span text:style-name="T112"> <text:s/></text:span><text:span text:style-name="T17">di</text:span><text:span text:style-name="T112"> <text:s/></text:span><text:span text:style-name="T17">dispositivo</text:span><text:span text:style-name="T82"> </text:span><text:span text:style-name="T17">antirotazione,</text:span><text:span text:style-name="T82"> </text:span><text:span text:style-name="T17">nella</text:span><text:span text:style-name="T82"> </text:span><text:span text:style-name="T17">lunghezza</text:span><text:span text:style-name="T82"> </text:span><text:span text:style-name="T17">massima</text:span><text:span text:style-name="T82"> </text:span><text:span text:style-name="T17">di</text:span><text:span text:style-name="T82"> </text:span><text:span text:style-name="T17">ml.</text:span><text:span text:style-name="T103"> </text:span><text:span text:style-name="T17">4,00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4"/>
            <text:p text:style-name="P34"/>
            <text:p text:style-name="P135"><text:span text:style-name="T25">al</text:span><text:span text:style-name="T87"> </text:span><text:span text:style-name="T25">ml.</text:span></text:p>
          </table:table-cell>
          <table:table-cell table:style-name="Tabella29.A1" office:value-type="string">
            <text:p text:style-name="P4"/>
            <text:p text:style-name="P35"/>
            <text:p text:style-name="P187"><text:span text:style-name="T68">7</text:span><text:span text:style-name="T53">,70</text:span></text:p>
          </table:table-cell>
        </table:table-row>
        <table:table-row table:style-name="Tabella29.2">
          <table:table-cell table:style-name="Tabella29.A1" office:value-type="string">
            <text:p text:style-name="P26"/>
            <text:p text:style-name="P239">A14</text:p>
          </table:table-cell>
          <table:table-cell table:style-name="Tabella29.A1" office:value-type="string">
            <text:p text:style-name="P26"/>
            <text:p text:style-name="P226">a</text:p>
          </table:table-cell>
          <table:table-cell table:style-name="Tabella29.A1" office:value-type="string">
            <text:p text:style-name="P143"><text:span text:style-name="T37">Mensole</text:span><text:span text:style-name="T85"> </text:span><text:span text:style-name="T35">a</text:span><text:span text:style-name="T78"> </text:span><text:span text:style-name="T31">muro</text:span><text:span text:style-name="T78"> </text:span><text:span text:style-name="T31">ad</text:span><text:span text:style-name="T78"> </text:span><text:span text:style-name="T31">“L”</text:span><text:span text:style-name="T85"> </text:span><text:span text:style-name="T37">in</text:span><text:span text:style-name="T78"> </text:span><text:span text:style-name="T20">ferro,</text:span><text:span text:style-name="T78"> </text:span><text:span text:style-name="T31">del</text:span><text:span text:style-name="T78"> </text:span><text:span text:style-name="T37">diametro</text:span><text:span text:style-name="T78"> </text:span><text:span text:style-name="T22">di</text:span><text:span text:style-name="T85"> </text:span><text:span text:style-name="T22">mm.</text:span><text:span text:style-name="T78"> </text:span><text:span text:style-name="T37">60,</text:span><text:span text:style-name="T82"> </text:span><text:span text:style-name="T37">con</text:span><text:span text:style-name="T85"> </text:span><text:span text:style-name="T20">dispositivo</text:span><text:span text:style-name="T78"> </text:span><text:span text:style-name="T37">antirotazione,</text:span><text:span text:style-name="T78"> </text:span><text:span text:style-name="T20">zincate</text:span><text:span text:style-name="T78"> </text:span><text:span text:style-name="T38">a</text:span><text:span text:style-name="T78"> </text:span><text:span text:style-name="T20">caldo,</text:span><text:span text:style-name="T78"> </text:span><text:span text:style-name="T37">misura</text:span><text:span text:style-name="T78"> </text:span><text:span text:style-name="T37">fino</text:span><text:span text:style-name="T82"> </text:span><text:span text:style-name="T17">ad</text:span><text:span text:style-name="T82"> </text:span><text:span text:style-name="T17">altezza</text:span><text:span text:style-name="T82"> </text:span><text:span text:style-name="T17">ml.</text:span><text:span text:style-name="T82"> </text:span><text:span text:style-name="T17">1,30,</text:span><text:span text:style-name="T82"> </text:span><text:span text:style-name="T17">complete</text:span><text:span text:style-name="T82"> </text:span><text:span text:style-name="T17">di</text:span><text:span text:style-name="T82"> </text:span><text:span text:style-name="T17">tappo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28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22"/>
            <text:p text:style-name="P181"><text:span text:style-name="T53">14,</text:span><text:span text:style-name="T62">15</text:span></text:p>
          </table:table-cell>
        </table:table-row>
        <table:table-row table:style-name="Tabella29.6">
          <table:table-cell table:style-name="Tabella29.A1" office:value-type="string">
            <text:p text:style-name="P12"/>
            <text:p text:style-name="P239">A15</text:p>
          </table:table-cell>
          <table:table-cell table:style-name="Tabella29.A1" office:value-type="string">
            <text:p text:style-name="P12"/>
            <text:p text:style-name="P226">a</text:p>
          </table:table-cell>
          <table:table-cell table:style-name="Tabella29.A1" office:value-type="string">
            <text:p text:style-name="P138"><text:span text:style-name="T31">Prolunghe</text:span><text:span text:style-name="T78"> <text:s/></text:span><text:span text:style-name="T35">per</text:span><text:span text:style-name="T80"> <text:s/></text:span><text:span text:style-name="T31">pali</text:span><text:span text:style-name="T80"> <text:s/></text:span><text:span text:style-name="T22">di</text:span><text:span text:style-name="T78"> <text:s/></text:span><text:span text:style-name="T31">sostegno</text:span><text:span text:style-name="T80"> <text:s/></text:span><text:span text:style-name="T33">di</text:span><text:span text:style-name="T80"> <text:s/></text:span><text:span text:style-name="T31">diametro</text:span><text:span text:style-name="T78"> <text:s/></text:span><text:span text:style-name="T38">mm.</text:span><text:span text:style-name="T80"> <text:s/></text:span><text:span text:style-name="T31">60,</text:span><text:span text:style-name="T82"> </text:span><text:span text:style-name="T17">spessore</text:span><text:span text:style-name="T82"> <text:s/></text:span><text:span text:style-name="T17">mm.3,</text:span><text:span text:style-name="T82"> <text:s/></text:span><text:span text:style-name="T17">a</text:span><text:span text:style-name="T82"> <text:s/></text:span><text:span text:style-name="T17">sezione</text:span><text:span text:style-name="T82"> <text:s/></text:span><text:span text:style-name="T17">circolare,</text:span><text:span text:style-name="T82"> <text:s/></text:span><text:span text:style-name="T17">zincate</text:span><text:span text:style-name="T82"> <text:s/></text:span><text:span text:style-name="T17">a</text:span><text:span text:style-name="T82"> <text:s/></text:span><text:span text:style-name="T17">caldo,</text:span><text:span text:style-name="T102"> <text:s/></text:span><text:span text:style-name="T17">con</text:span><text:span text:style-name="T82"> </text:span><text:span text:style-name="T37">dispositivo</text:span><text:span text:style-name="T78"> </text:span><text:span text:style-name="T37">antirotazione,</text:span><text:span text:style-name="T78"> </text:span><text:span text:style-name="T22">complete</text:span><text:span text:style-name="T78"> </text:span><text:span text:style-name="T33">di</text:span><text:span text:style-name="T78"> </text:span><text:span text:style-name="T31">tappo</text:span><text:span text:style-name="T78"> </text:span><text:span text:style-name="T33">e</text:span><text:span text:style-name="T80"> </text:span><text:span text:style-name="T37">spinotto</text:span><text:span text:style-name="T78"> </text:span><text:span text:style-name="T33">di</text:span><text:span text:style-name="T82"> </text:span><text:span text:style-name="T26">colleg</text:span><text:span text:style-name="T17">amento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3"/>
            <text:p text:style-name="P135"><text:span text:style-name="T25">al</text:span><text:span text:style-name="T87"> </text:span><text:span text:style-name="T25">ml.</text:span></text:p>
          </table:table-cell>
          <table:table-cell table:style-name="Tabella29.A1" office:value-type="string">
            <text:p text:style-name="P14"/>
            <text:p text:style-name="P187"><text:span text:style-name="T68">8</text:span><text:span text:style-name="T53">,79</text:span></text:p>
          </table:table-cell>
        </table:table-row>
        <table:table-row table:style-name="Tabella29.6">
          <table:table-cell table:style-name="Tabella29.A1" office:value-type="string">
            <text:p text:style-name="P12"/>
            <text:p text:style-name="P239">A16</text:p>
          </table:table-cell>
          <table:table-cell table:style-name="Tabella29.A1" office:value-type="string">
            <text:p text:style-name="P12"/>
            <text:p text:style-name="P226">a</text:p>
          </table:table-cell>
          <table:table-cell table:style-name="Tabella29.A1" office:value-type="string">
            <text:p text:style-name="P138"><text:span text:style-name="T17">Staffa</text:span><text:span text:style-name="T102"> </text:span><text:span text:style-name="T17">in</text:span><text:span text:style-name="T103"> </text:span><text:span text:style-name="T17">acciaio</text:span><text:span text:style-name="T103"> </text:span><text:span text:style-name="T17">zincato</text:span><text:span text:style-name="T102"> </text:span><text:span text:style-name="T17">a</text:span><text:span text:style-name="T103"> </text:span><text:span text:style-name="T17">caldo,</text:span><text:span text:style-name="T103"> </text:span><text:span text:style-name="T17">completa</text:span><text:span text:style-name="T102"> </text:span><text:span text:style-name="T17">di</text:span><text:span text:style-name="T103"> </text:span><text:span text:style-name="T17">bulloni</text:span><text:span text:style-name="T103"> </text:span><text:span text:style-name="T17">e</text:span><text:span text:style-name="T102"> </text:span><text:span text:style-name="T17">dadi</text:span><text:span text:style-name="T82"> </text:span><text:span text:style-name="T17">in</text:span><text:span text:style-name="T78"> <text:s/></text:span><text:span text:style-name="T17">acciaio</text:span><text:span text:style-name="T78"> <text:s/></text:span><text:span text:style-name="T17">inox,</text:span><text:span text:style-name="T78"> <text:s/></text:span><text:span text:style-name="T17">per</text:span><text:span text:style-name="T78"> <text:s/></text:span><text:span text:style-name="T17">il</text:span><text:span text:style-name="T78"> <text:s/></text:span><text:span text:style-name="T17">fissaggio</text:span><text:span text:style-name="T78"> <text:s/></text:span><text:span text:style-name="T17">dei</text:span><text:span text:style-name="T78"> <text:s/></text:span><text:span text:style-name="T17">cartelli</text:span><text:span text:style-name="T78"> <text:s/></text:span><text:span text:style-name="T17">sui</text:span><text:span text:style-name="T78"> <text:s/></text:span><text:span text:style-name="T17">sostegni,</text:span><text:span text:style-name="T82"> </text:span><text:span text:style-name="T17">munita</text:span><text:span text:style-name="T97"> </text:span><text:span text:style-name="T17">di</text:span><text:span text:style-name="T109"> </text:span><text:span text:style-name="T17">dispositivo</text:span><text:span text:style-name="T97"> </text:span><text:span text:style-name="T17">antirotazione,</text:span><text:span text:style-name="T109"> </text:span><text:span text:style-name="T17">per</text:span><text:span text:style-name="T97"> </text:span><text:span text:style-name="T17">pali</text:span><text:span text:style-name="T109"> </text:span><text:span text:style-name="T17">diametro</text:span><text:span text:style-name="T109"> </text:span><text:span text:style-name="T17">mm.</text:span><text:span text:style-name="T82"> </text:span><text:span text:style-name="T41">60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3"/>
            <text:p text:style-name="P135"><text:span text:style-name="T25">c</text:span><text:span text:style-name="T27">adauna</text:span></text:p>
          </table:table-cell>
          <table:table-cell table:style-name="Tabella29.A1" office:value-type="string">
            <text:p text:style-name="P14"/>
            <text:p text:style-name="P187"><text:span text:style-name="T68">0</text:span><text:span text:style-name="T53">,70</text:span></text:p>
          </table:table-cell>
        </table:table-row>
        <table:table-row table:style-name="Tabella29.6">
          <table:table-cell table:style-name="Tabella29.A1" office:value-type="string">
            <text:p text:style-name="P12"/>
            <text:p text:style-name="P239">A17</text:p>
          </table:table-cell>
          <table:table-cell table:style-name="Tabella29.A1" office:value-type="string">
            <text:p text:style-name="P12"/>
            <text:p text:style-name="P226">a</text:p>
          </table:table-cell>
          <table:table-cell table:style-name="Tabella29.A1" office:value-type="string">
            <text:p text:style-name="P142"><text:span text:style-name="T20">Staffa</text:span><text:span text:style-name="T85"> </text:span><text:span text:style-name="T37">per</text:span><text:span text:style-name="T78"> </text:span><text:span text:style-name="T20">alluminio</text:span><text:span text:style-name="T85"> </text:span><text:span text:style-name="T37">estruso</text:span><text:span text:style-name="T36">,</text:span><text:span text:style-name="T79"> </text:span><text:span text:style-name="T20">completa</text:span><text:span text:style-name="T78"> </text:span><text:span text:style-name="T22">di</text:span><text:span text:style-name="T85"> </text:span><text:span text:style-name="T20">bulloni</text:span><text:span text:style-name="T78"> </text:span><text:span text:style-name="T33">e</text:span><text:span text:style-name="T85"> </text:span><text:span text:style-name="T20">dadi</text:span><text:span text:style-name="T78"> </text:span><text:span text:style-name="T37">in</text:span><text:span text:style-name="T82"> </text:span><text:span text:style-name="T17">acciaio</text:span><text:span text:style-name="T95"> </text:span><text:span text:style-name="T17">inox</text:span><text:span text:style-name="T97"> </text:span><text:span text:style-name="T17">per</text:span><text:span text:style-name="T97"> </text:span><text:span text:style-name="T17">il</text:span><text:span text:style-name="T97"> </text:span><text:span text:style-name="T17">fissaggio</text:span><text:span text:style-name="T97"> </text:span><text:span text:style-name="T17">dei</text:span><text:span text:style-name="T97"> </text:span><text:span text:style-name="T17">cartelli</text:span><text:span text:style-name="T95"> </text:span><text:span text:style-name="T17">sui</text:span><text:span text:style-name="T97"> </text:span><text:span text:style-name="T17">sostegni,</text:span><text:span text:style-name="T97"> </text:span><text:span text:style-name="T17">munita</text:span><text:span text:style-name="T82"> </text:span><text:span text:style-name="T17">di</text:span><text:span text:style-name="T82"> </text:span><text:span text:style-name="T17">dispositivo</text:span><text:span text:style-name="T82"> </text:span><text:span text:style-name="T17">antirotazione,</text:span><text:span text:style-name="T82"> </text:span><text:span text:style-name="T17">per</text:span><text:span text:style-name="T82"> </text:span><text:span text:style-name="T17">pali</text:span><text:span text:style-name="T82"> </text:span><text:span text:style-name="T17">diametro</text:span><text:span text:style-name="T82"> </text:span><text:span text:style-name="T17">mm.</text:span><text:span text:style-name="T97"> </text:span><text:span text:style-name="T17">60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3"/>
            <text:p text:style-name="P135"><text:span text:style-name="T25">c</text:span><text:span text:style-name="T27">adauna</text:span></text:p>
          </table:table-cell>
          <table:table-cell table:style-name="Tabella29.A1" office:value-type="string">
            <text:p text:style-name="P14"/>
            <text:p text:style-name="P187"><text:span text:style-name="T68">0</text:span><text:span text:style-name="T53">,98</text:span></text:p>
          </table:table-cell>
        </table:table-row>
        <table:table-row table:style-name="Tabella29.11">
          <table:table-cell table:style-name="Tabella29.A1" office:value-type="string">
            <text:p text:style-name="P36"/>
            <text:p text:style-name="P239">A18</text:p>
          </table:table-cell>
          <table:table-cell table:style-name="Tabella29.A1" office:value-type="string">
            <text:p text:style-name="P36"/>
            <text:p text:style-name="P226">a</text:p>
          </table:table-cell>
          <table:table-cell table:style-name="Tabella29.A1" office:value-type="string">
            <text:p text:style-name="P145"><text:span text:style-name="T37">Attacchi</text:span><text:span text:style-name="T78"> </text:span><text:span text:style-name="T31">per</text:span><text:span text:style-name="T78"> </text:span><text:span text:style-name="T37">segnaletica</text:span><text:span text:style-name="T78"> </text:span><text:span text:style-name="T45">a</text:span><text:span text:style-name="T78"> </text:span><text:span text:style-name="T37">pali</text:span><text:span text:style-name="T80"> </text:span><text:span text:style-name="T37">di</text:span><text:span text:style-name="T78"> </text:span><text:span text:style-name="T37">illuminazione</text:span><text:span text:style-name="T78"> </text:span><text:span text:style-name="T45">o</text:span><text:span text:style-name="T78"> </text:span><text:span text:style-name="T37">sostegni</text:span></text:p>
            <text:p text:style-name="P166"><text:span text:style-name="T17">semaforici</text:span><text:span text:style-name="T82"> </text:span><text:span text:style-name="T17">tipo</text:span><text:span text:style-name="T101"> </text:span><text:span text:style-name="T17">"bandit"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11"/>
            <text:p text:style-name="P187"><text:span text:style-name="T68">0</text:span><text:span text:style-name="T53">,48</text:span></text:p>
          </table:table-cell>
        </table:table-row>
        <table:table-row table:style-name="Tabella29.3">
          <table:table-cell table:style-name="Tabella29.A1" office:value-type="string">
            <text:p text:style-name="P240">A19</text:p>
          </table:table-cell>
          <table:table-cell table:style-name="Tabella29.A1" office:value-type="string">
            <text:p text:style-name="P228">a</text:p>
          </table:table-cell>
          <table:table-cell table:style-name="Tabella29.A1" office:value-type="string">
            <text:p text:style-name="P161"><text:span text:style-name="T17">Armatura</text:span><text:span text:style-name="T82"> </text:span><text:span text:style-name="T17">per</text:span><text:span text:style-name="T82"> </text:span><text:span text:style-name="T17">montaggio</text:span><text:span text:style-name="T82"> </text:span><text:span text:style-name="T17">targhe</text:span><text:span text:style-name="T102"> </text:span><text:span text:style-name="T17">toponomastiche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54"><text:span text:style-name="T25">c</text:span><text:span text:style-name="T27">adauna</text:span></text:p>
          </table:table-cell>
          <table:table-cell table:style-name="Tabella29.A1" office:value-type="string">
            <text:p text:style-name="P181"><text:span text:style-name="T53">14,</text:span><text:span text:style-name="T62">64</text:span></text:p>
          </table:table-cell>
        </table:table-row>
        <table:table-row table:style-name="Tabella29.26">
          <table:table-cell table:style-name="Tabella29.A1" office:value-type="string">
            <text:p text:style-name="P37"/>
            <text:p text:style-name="P239">A20</text:p>
          </table:table-cell>
          <table:table-cell table:style-name="Tabella29.A1" office:value-type="string">
            <text:p text:style-name="P37"/>
            <text:p text:style-name="P226">a</text:p>
          </table:table-cell>
          <table:table-cell table:style-name="Tabella29.A1" office:value-type="string">
            <text:p text:style-name="P153"><text:span text:style-name="T17">Bullone</text:span><text:span text:style-name="T103"> </text:span><text:span text:style-name="T17">in</text:span><text:span text:style-name="T103"> </text:span><text:span text:style-name="T17">acciaio</text:span><text:span text:style-name="T103"> </text:span><text:span text:style-name="T17">zincato</text:span><text:span text:style-name="T103"> </text:span><text:span text:style-name="T17">8</text:span><text:span text:style-name="T103"> </text:span><text:span text:style-name="T17">x</text:span><text:span text:style-name="T103"> </text:span><text:span text:style-name="T17">30,</text:span><text:span text:style-name="T103"> </text:span><text:span text:style-name="T17">testa</text:span><text:span text:style-name="T95"> </text:span><text:span text:style-name="T17">quadra,</text:span><text:span text:style-name="T103"> </text:span><text:span text:style-name="T17">completo</text:span><text:span text:style-name="T103"> </text:span><text:span text:style-name="T17">di</text:span><text:span text:style-name="T82"> </text:span><text:span text:style-name="T17">dado</text:span><text:span text:style-name="T82"> </text:span><text:span text:style-name="T17">in</text:span><text:span text:style-name="T82"> </text:span><text:span text:style-name="T17">acciaio</text:span><text:span text:style-name="T111"> </text:span><text:span text:style-name="T17">inox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37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38"/>
            <text:p text:style-name="P187"><text:span text:style-name="T68">0</text:span><text:span text:style-name="T53">,11</text:span></text:p>
          </table:table-cell>
        </table:table-row>
        <table:table-row table:style-name="Tabella29.27">
          <table:table-cell table:style-name="Tabella29.A1" office:value-type="string">
            <text:p text:style-name="P39"/>
            <text:p text:style-name="P239">A21</text:p>
          </table:table-cell>
          <table:table-cell table:style-name="Tabella29.A1" office:value-type="string">
            <text:p text:style-name="P39"/>
            <text:p text:style-name="P226">a</text:p>
          </table:table-cell>
          <table:table-cell table:style-name="Tabella29.A1" office:value-type="string">
            <text:p text:style-name="P39"/>
            <text:p text:style-name="P145"><text:span text:style-name="T17">Tappo</text:span><text:span text:style-name="T82"> </text:span><text:span text:style-name="T17">in</text:span><text:span text:style-name="T82"> </text:span><text:span text:style-name="T17">gomma</text:span><text:span text:style-name="T82"> </text:span><text:span text:style-name="T17">o</text:span><text:span text:style-name="T82"> </text:span><text:span text:style-name="T17">plastica</text:span><text:span text:style-name="T82"> </text:span><text:span text:style-name="T17">per</text:span><text:span text:style-name="T82"> </text:span><text:span text:style-name="T17">palo</text:span><text:span text:style-name="T82"> </text:span><text:span text:style-name="T17">di</text:span><text:span text:style-name="T82"> </text:span><text:span text:style-name="T17">diametro</text:span><text:span text:style-name="T109"> </text:span><text:span text:style-name="T17">mm.60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39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40"/>
            <text:p text:style-name="P187"><text:span text:style-name="T68">0</text:span><text:span text:style-name="T53">,08</text:span></text:p>
          </table:table-cell>
        </table:table-row>
        <table:table-row table:style-name="Tabella29.3">
          <table:table-cell table:style-name="Tabella29.A1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9.29">
          <table:table-cell table:style-name="Tabella29.A1" table:number-columns-spanned="7" office:value-type="string">
            <text:p text:style-name="P194"><text:span text:style-name="T71">FORNITURA</text:span><text:span text:style-name="T126"> <text:s/></text:span><text:span text:style-name="T71">MATERIALE</text:span><text:span text:style-name="T127"> </text:span><text:span text:style-name="T71">VARI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9.30">
          <table:table-cell table:style-name="Tabella29.A1" office:value-type="string">
            <text:p text:style-name="P41"/>
            <text:p text:style-name="P241">B1</text:p>
          </table:table-cell>
          <table:table-cell table:style-name="Tabella29.A1" office:value-type="string">
            <text:p text:style-name="P41"/>
            <text:p text:style-name="P226">a</text:p>
          </table:table-cell>
          <table:table-cell table:style-name="Tabella29.A1" office:value-type="string">
            <text:p text:style-name="P170"><text:span text:style-name="T37">Dissuasore</text:span><text:span text:style-name="T78"> </text:span><text:span text:style-name="T38">di</text:span><text:span text:style-name="T78"> </text:span><text:span text:style-name="T37">sosta</text:span><text:span text:style-name="T78"> </text:span><text:span text:style-name="T35">a</text:span><text:span text:style-name="T78"> </text:span><text:span text:style-name="T37">paletto,</text:span><text:span text:style-name="T78"> </text:span><text:span text:style-name="T22">in</text:span><text:span text:style-name="T80"> </text:span><text:span text:style-name="T37">ferro,</text:span><text:span text:style-name="T78"> </text:span><text:span text:style-name="T31">spessore</text:span><text:span text:style-name="T78"> </text:span><text:span text:style-name="T31">di</text:span><text:span text:style-name="T78"> </text:span><text:span text:style-name="T22">mm.</text:span><text:span text:style-name="T78"> </text:span><text:span text:style-name="T31">3,</text:span><text:span text:style-name="T82"> </text:span><text:span text:style-name="T17">altezza</text:span><text:span text:style-name="T78"> <text:s/></text:span><text:span text:style-name="T17">cm.</text:span><text:span text:style-name="T78"> <text:s/></text:span><text:span text:style-name="T17">130,</text:span><text:span text:style-name="T78"> <text:s/></text:span><text:span text:style-name="T17">diametro</text:span><text:span text:style-name="T78"> <text:s/></text:span><text:span text:style-name="T17">mm.</text:span><text:span text:style-name="T78"> <text:s/></text:span><text:span text:style-name="T17">60,</text:span><text:span text:style-name="T78"> <text:s/></text:span><text:span text:style-name="T17">verniciato</text:span><text:span text:style-name="T80"> <text:s/></text:span><text:span text:style-name="T17">in</text:span><text:span text:style-name="T78"> <text:s/></text:span><text:span text:style-name="T17">nero</text:span><text:span text:style-name="T78"> <text:s/></text:span><text:span text:style-name="T17">-</text:span><text:span text:style-name="T82"> </text:span><text:span text:style-name="T17">bianco</text:span><text:span text:style-name="T82"> </text:span><text:span text:style-name="T17">rifrangente,</text:span><text:span text:style-name="T82"> </text:span><text:span text:style-name="T17">con</text:span><text:span text:style-name="T82"> </text:span><text:span text:style-name="T17">trattamento</text:span><text:span text:style-name="T103"> </text:span><text:span text:style-name="T17">anticorrosione.</text:span></text:p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1"/>
          </table:table-cell>
          <table:table-cell table:style-name="Tabella29.A1" office:value-type="string">
            <text:p text:style-name="P42"/>
            <text:p text:style-name="P135"><text:span text:style-name="T25">c</text:span><text:span text:style-name="T27">adauno</text:span></text:p>
          </table:table-cell>
          <table:table-cell table:style-name="Tabella29.A1" office:value-type="string">
            <text:p text:style-name="P43"/>
            <text:p text:style-name="P181"><text:span text:style-name="T54">5</text:span><text:span text:style-name="T53">7,</text:span><text:span text:style-name="T62">36</text:span></text:p>
          </table:table-cell>
        </table:table-row>
      </table:table>
      <text:section text:style-name="Sect1" text:name="Sezione1010">
        <text:p text:style-name="P4"/>
      </text:section>
      <text:section text:style-name="Sect1" text:name="Sezione1011">
        <text:p text:style-name="P4"/>
      </text:section>
      <text:section text:style-name="Sect1" text:name="Sezione1012">
        <text:p text:style-name="P4"/>
      </text:section>
      <text:section text:style-name="Sect1" text:name="Sezione1013">
        <text:p text:style-name="P4"><text:soft-page-break/></text:p>
      </text:section>
      <table:table table:name="Tabella30" table:style-name="Tabella30">
        <table:table-column table:style-name="Tabella30.A"/>
        <table:table-column table:style-name="Tabella30.B"/>
        <table:table-column table:style-name="Tabella30.C"/>
        <table:table-column table:style-name="Tabella30.D"/>
        <table:table-column table:style-name="Tabella30.E"/>
        <table:table-column table:style-name="Tabella30.F"/>
        <table:table-column table:style-name="Tabella30.G"/>
        <table:table-row table:style-name="Tabella30.1">
          <table:table-cell table:style-name="Tabella30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30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30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30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30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30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30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30.2">
          <table:table-cell table:style-name="Tabella30.A1" office:value-type="string">
            <text:p text:style-name="P15"/>
            <text:p text:style-name="P241">B2</text:p>
          </table:table-cell>
          <table:table-cell table:style-name="Tabella30.A1" office:value-type="string">
            <text:p text:style-name="P15"/>
            <text:p text:style-name="P226">a</text:p>
          </table:table-cell>
          <table:table-cell table:style-name="Tabella30.A1" office:value-type="string">
            <text:p text:style-name="P142"><text:span text:style-name="T37">Delineatore</text:span><text:span text:style-name="T78"> </text:span><text:span text:style-name="T31">normale</text:span><text:span text:style-name="T78"> </text:span><text:span text:style-name="T31">di</text:span><text:span text:style-name="T78"> </text:span><text:span text:style-name="T37">margine</text:span><text:span text:style-name="T78"> </text:span><text:span text:style-name="T33">in</text:span><text:span text:style-name="T78"> </text:span><text:span text:style-name="T37">materiale</text:span><text:span text:style-name="T80"> </text:span><text:span text:style-name="T37">plastico,</text:span><text:span text:style-name="T78"> </text:span><text:span text:style-name="T37">sia</text:span><text:span text:style-name="T82"> </text:span><text:span text:style-name="T17">nella</text:span><text:span text:style-name="T112"> </text:span><text:span text:style-name="T17">conformazione</text:span><text:span text:style-name="T112"> </text:span><text:span text:style-name="T17">per</text:span><text:span text:style-name="T112"> </text:span><text:span text:style-name="T17">strade</text:span><text:span text:style-name="T112"> </text:span><text:span text:style-name="T17">a</text:span><text:span text:style-name="T112"> </text:span><text:span text:style-name="T17">senso</text:span><text:span text:style-name="T112"> </text:span><text:span text:style-name="T17">unico</text:span><text:span text:style-name="T113"> </text:span><text:span text:style-name="T17">che</text:span><text:span text:style-name="T112"> </text:span><text:span text:style-name="T17">a</text:span><text:span text:style-name="T112"> </text:span><text:span text:style-name="T17">doppio</text:span><text:span text:style-name="T82"> </text:span><text:span text:style-name="T20">senso</text:span><text:span text:style-name="T78"> </text:span><text:span text:style-name="T37">di</text:span><text:span text:style-name="T80"> </text:span><text:span text:style-name="T20">circolazione,</text:span><text:span text:style-name="T78"> </text:span><text:span text:style-name="T31">come</text:span><text:span text:style-name="T80"> </text:span><text:span text:style-name="T37">da</text:span><text:span text:style-name="T78"> </text:span><text:span text:style-name="T18">fig.</text:span><text:span text:style-name="T80"> </text:span><text:span text:style-name="T37">II</text:span><text:span text:style-name="T80"> </text:span><text:span text:style-name="T37">463</text:span><text:span text:style-name="T78"> </text:span><text:span text:style-name="T20">del</text:span><text:span text:style-name="T80"> </text:span><text:span text:style-name="T20">Regolamento</text:span><text:span text:style-name="T82"> </text:span><text:span text:style-name="T31">di</text:span><text:span text:style-name="T80"> </text:span><text:span text:style-name="T31">esecuzione</text:span><text:span text:style-name="T80"> </text:span><text:span text:style-name="T22">del</text:span><text:span text:style-name="T80"> </text:span><text:span text:style-name="T31">C.d.S.,</text:span><text:span text:style-name="T80"> </text:span><text:span text:style-name="T31">completo</text:span><text:span text:style-name="T80"> </text:span><text:span text:style-name="T35">di</text:span><text:span text:style-name="T83"> </text:span><text:span text:style-name="T22">base</text:span><text:span text:style-name="T80"> <text:s/></text:span><text:span text:style-name="T31">di</text:span><text:span text:style-name="T80"> </text:span><text:span text:style-name="T31">ancoraggio</text:span><text:span text:style-name="T82"> </text:span><text:span text:style-name="T17">anche</text:span><text:span text:style-name="T82"> </text:span><text:span text:style-name="T17">a</text:span><text:span text:style-name="T89"> </text:span><text:span text:style-name="T17">infissione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5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6"/>
            <text:p text:style-name="P187"><text:span text:style-name="T70">11</text:span><text:span text:style-name="T53">,54</text:span></text:p>
          </table:table-cell>
        </table:table-row>
        <table:table-row table:style-name="Tabella30.3">
          <table:table-cell table:style-name="Tabella30.A1" office:value-type="string">
            <text:p text:style-name="P44"/>
            <text:p text:style-name="P241">B3</text:p>
          </table:table-cell>
          <table:table-cell table:style-name="Tabella30.A1" office:value-type="string">
            <text:p text:style-name="P44"/>
            <text:p text:style-name="P226">a</text:p>
          </table:table-cell>
          <table:table-cell table:style-name="Tabella30.A1" office:value-type="string">
            <text:p text:style-name="P171"><text:span text:style-name="T20">Specchio</text:span><text:span text:style-name="T85"> <text:s/></text:span><text:span text:style-name="T37">parabolico,</text:span><text:span text:style-name="T78"> <text:s/></text:span><text:span text:style-name="T20">realizzato</text:span><text:span text:style-name="T78"> <text:s/></text:span><text:span text:style-name="T22">in</text:span><text:span text:style-name="T78"> <text:s/></text:span><text:span text:style-name="T20">metacrilato</text:span><text:span text:style-name="T85"> <text:s/></text:span><text:span text:style-name="T37">antiurto</text:span><text:span text:style-name="T82"> </text:span><text:span text:style-name="T17">infrangibile,</text:span><text:span text:style-name="T82"> </text:span><text:span text:style-name="T17">con</text:span><text:span text:style-name="T82"> </text:span><text:span text:style-name="T17">snodo</text:span><text:span text:style-name="T82"> </text:span><text:span text:style-name="T17">per</text:span><text:span text:style-name="T82"> </text:span><text:span text:style-name="T17">pali,</text:span><text:span text:style-name="T82"> </text:span><text:span text:style-name="T17">diametro</text:span><text:span text:style-name="T82"> </text:span><text:span text:style-name="T17">mm.</text:span><text:span text:style-name="T102"> </text:span><text:span text:style-name="T17">60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44"/>
            <text:p text:style-name="P135"><text:span text:style-name="T28">diametro</text:span><text:span text:style-name="T87"> </text:span><text:span text:style-name="T28">cm.</text:span><text:span text:style-name="T90"> </text:span><text:span text:style-name="T28">60</text:span></text:p>
          </table:table-cell>
          <table:table-cell table:style-name="Tabella30.A1" office:value-type="string">
            <text:p text:style-name="P44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45"/>
            <text:p text:style-name="P181"><text:span text:style-name="T55">85</text:span><text:span text:style-name="T53">,</text:span><text:span text:style-name="T62">58</text:span></text:p>
          </table:table-cell>
        </table:table-row>
        <table:table-row table:style-name="Tabella30.4"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9"/>
            <text:p text:style-name="P229">b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0"/>
            <text:p text:style-name="P135"><text:span text:style-name="T28">diametro</text:span><text:span text:style-name="T87"> </text:span><text:span text:style-name="T28">cm.</text:span><text:span text:style-name="T90"> </text:span><text:span text:style-name="T28">70</text:span></text:p>
          </table:table-cell>
          <table:table-cell table:style-name="Tabella30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1"/>
            <text:p text:style-name="P184"><text:span text:style-name="T64">1</text:span><text:span text:style-name="T65">02</text:span><text:span text:style-name="T62">,76</text:span></text:p>
          </table:table-cell>
        </table:table-row>
        <table:table-row table:style-name="Tabella30.4"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9"/>
            <text:p text:style-name="P231">c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0"/>
            <text:p text:style-name="P135"><text:span text:style-name="T28">diametro</text:span><text:span text:style-name="T87"> </text:span><text:span text:style-name="T28">cm.</text:span><text:span text:style-name="T90"> </text:span><text:span text:style-name="T28">80</text:span></text:p>
          </table:table-cell>
          <table:table-cell table:style-name="Tabella30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1"/>
            <text:p text:style-name="P184"><text:span text:style-name="T64">1</text:span><text:span text:style-name="T65">26</text:span><text:span text:style-name="T62">,37</text:span></text:p>
          </table:table-cell>
        </table:table-row>
        <table:table-row table:style-name="Tabella30.4"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9"/>
            <text:p text:style-name="P229">d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0"/>
            <text:p text:style-name="P135"><text:span text:style-name="T28">diametro</text:span><text:span text:style-name="T87"> </text:span><text:span text:style-name="T28">cm.</text:span><text:span text:style-name="T90"> </text:span><text:span text:style-name="T28">90</text:span></text:p>
          </table:table-cell>
          <table:table-cell table:style-name="Tabella30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1"/>
            <text:p text:style-name="P184"><text:span text:style-name="T64">1</text:span><text:span text:style-name="T65">4</text:span><text:span text:style-name="T62">8,13</text:span></text:p>
          </table:table-cell>
        </table:table-row>
        <table:table-row table:style-name="Tabella30.4">
          <table:table-cell table:style-name="Tabella30.A1" office:value-type="string">
            <text:p text:style-name="P36"/>
            <text:p text:style-name="P241">B4</text:p>
          </table:table-cell>
          <table:table-cell table:style-name="Tabella30.A1" office:value-type="string">
            <text:p text:style-name="P36"/>
            <text:p text:style-name="P226">a</text:p>
          </table:table-cell>
          <table:table-cell table:style-name="Tabella30.A1" office:value-type="string">
            <text:p text:style-name="P145"><text:span text:style-name="T17">Bandelle</text:span><text:span text:style-name="T80"> <text:s/></text:span><text:span text:style-name="T17">in</text:span><text:span text:style-name="T80"> <text:s/></text:span><text:span text:style-name="T17">alluminio</text:span><text:span text:style-name="T83"> <text:s/></text:span><text:span text:style-name="T17">rifrangenti</text:span><text:span text:style-name="T80"> <text:s/></text:span><text:span text:style-name="T17">bianco-rosso,</text:span><text:span text:style-name="T80"> <text:s/></text:span><text:span text:style-name="T17">bifacciali</text:span></text:p>
            <text:p text:style-name="P166"><text:span text:style-name="T17">per</text:span><text:span text:style-name="T82"> </text:span><text:span text:style-name="T17">catene,</text:span><text:span text:style-name="T82"> </text:span><text:span text:style-name="T17">complete</text:span><text:span text:style-name="T82"> </text:span><text:span text:style-name="T17">di</text:span><text:span text:style-name="T82"> </text:span><text:span text:style-name="T17">ganci</text:span><text:span text:style-name="T82"> </text:span><text:span text:style-name="T17">di</text:span><text:span text:style-name="T80"> </text:span><text:span text:style-name="T17">ancoraggio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0"/>
            <text:p text:style-name="P135"><text:span text:style-name="T28">lati</text:span><text:span text:style-name="T105"> </text:span><text:span text:style-name="T28">cm.</text:span><text:span text:style-name="T100"> </text:span><text:span text:style-name="T28">20x10</text:span></text:p>
          </table:table-cell>
          <table:table-cell table:style-name="Tabella30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1"/>
            <text:p text:style-name="P187"><text:span text:style-name="T68">5</text:span><text:span text:style-name="T53">,74</text:span></text:p>
          </table:table-cell>
        </table:table-row>
        <table:table-row table:style-name="Tabella30.8"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229">b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54"><text:span text:style-name="T28">lati</text:span><text:span text:style-name="T105"> </text:span><text:span text:style-name="T28">cm.</text:span><text:span text:style-name="T100"> </text:span><text:span text:style-name="T28">35x20</text:span></text:p>
          </table:table-cell>
          <table:table-cell table:style-name="Tabella30.A1" office:value-type="string">
            <text:p text:style-name="P154"><text:span text:style-name="T25">c</text:span><text:span text:style-name="T27">adauno</text:span></text:p>
          </table:table-cell>
          <table:table-cell table:style-name="Tabella30.A1" office:value-type="string">
            <text:p text:style-name="P187"><text:span text:style-name="T68">9</text:span><text:span text:style-name="T53">,60</text:span></text:p>
          </table:table-cell>
        </table:table-row>
        <table:table-row table:style-name="Tabella30.9">
          <table:table-cell table:style-name="Tabella30.A1" office:value-type="string">
            <text:p text:style-name="P26"/>
            <text:p text:style-name="P241">B5</text:p>
          </table:table-cell>
          <table:table-cell table:style-name="Tabella30.A1" office:value-type="string">
            <text:p text:style-name="P26"/>
            <text:p text:style-name="P226">a</text:p>
          </table:table-cell>
          <table:table-cell table:style-name="Tabella30.A1" office:value-type="string">
            <text:p text:style-name="P143"><text:span text:style-name="T17">Catadiottri</text:span><text:span text:style-name="T83"> <text:s/></text:span><text:span text:style-name="T17">rettangolari</text:span><text:span text:style-name="T104"> <text:s/></text:span><text:span text:style-name="T17">in</text:span><text:span text:style-name="T83"> <text:s/></text:span><text:span text:style-name="T17">alluminio</text:span><text:span text:style-name="T104"> <text:s/></text:span><text:span text:style-name="T17">rifrangenti</text:span><text:span text:style-name="T83"> <text:s/></text:span><text:span text:style-name="T17">gialli</text:span><text:span text:style-name="T104"> <text:s/></text:span><text:span text:style-name="T17">o</text:span><text:span text:style-name="T82"> </text:span><text:span text:style-name="T37">rossi</text:span><text:span text:style-name="T78"> </text:span><text:span text:style-name="T33">per</text:span><text:span text:style-name="T80"> </text:span><text:span text:style-name="T31">colonnini</text:span><text:span text:style-name="T80"> </text:span><text:span text:style-name="T45">o</text:span><text:span text:style-name="T78"> </text:span><text:span text:style-name="T31">dissuasori</text:span><text:span text:style-name="T80"> </text:span><text:span text:style-name="T22">di</text:span><text:span text:style-name="T80"> </text:span><text:span text:style-name="T31">sosta,</text:span><text:span text:style-name="T78"> </text:span><text:span text:style-name="T22">da</text:span><text:span text:style-name="T80"> </text:span><text:span text:style-name="T31">applicare</text:span><text:span text:style-name="T80"> </text:span><text:span text:style-name="T22">sia</text:span><text:span text:style-name="T82"> </text:span><text:span text:style-name="T17">con</text:span><text:span text:style-name="T82"> </text:span><text:span text:style-name="T17">viti</text:span><text:span text:style-name="T82"> </text:span><text:span text:style-name="T17">che</text:span><text:span text:style-name="T82"> </text:span><text:span text:style-name="T17">con</text:span><text:span text:style-name="T92"> </text:span><text:span text:style-name="T17">collanti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28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22"/>
            <text:p text:style-name="P187"><text:span text:style-name="T68">0</text:span><text:span text:style-name="T53">,65</text:span></text:p>
          </table:table-cell>
        </table:table-row>
        <table:table-row table:style-name="Tabella30.10">
          <table:table-cell table:style-name="Tabella30.A1" office:value-type="string">
            <text:p text:style-name="P12"/>
            <text:p text:style-name="P241">B6</text:p>
          </table:table-cell>
          <table:table-cell table:style-name="Tabella30.A1" office:value-type="string">
            <text:p text:style-name="P12"/>
            <text:p text:style-name="P226">a</text:p>
          </table:table-cell>
          <table:table-cell table:style-name="Tabella30.A1" office:value-type="string">
            <text:p text:style-name="P138"><text:span text:style-name="T37">Parapedonale</text:span><text:span text:style-name="T78"> </text:span><text:span text:style-name="T38">in</text:span><text:span text:style-name="T78"> </text:span><text:span text:style-name="T37">ferro</text:span><text:span text:style-name="T78"> </text:span><text:span text:style-name="T37">spessore</text:span><text:span text:style-name="T78"> </text:span><text:span text:style-name="T35">mm.</text:span><text:span text:style-name="T78"> </text:span><text:span text:style-name="T20">3,</text:span><text:span text:style-name="T78"> </text:span><text:span text:style-name="T31">diametro</text:span><text:span text:style-name="T78"> </text:span><text:span text:style-name="T22">mm.</text:span><text:span text:style-name="T78"> </text:span><text:span text:style-name="T37">48,</text:span><text:span text:style-name="T82"> </text:span><text:span text:style-name="T17">verniciato</text:span><text:span text:style-name="T102"> </text:span><text:span text:style-name="T17">in</text:span><text:span text:style-name="T102"> </text:span><text:span text:style-name="T17">colore</text:span><text:span text:style-name="T102"> </text:span><text:span text:style-name="T17">antracite,</text:span><text:span text:style-name="T102"> </text:span><text:span text:style-name="T17">trattato</text:span><text:span text:style-name="T102"> </text:span><text:span text:style-name="T17">contro</text:span><text:span text:style-name="T103"> </text:span><text:span text:style-name="T17">la</text:span><text:span text:style-name="T102"> </text:span><text:span text:style-name="T17">corrosione,</text:span><text:span text:style-name="T82"> </text:span><text:span text:style-name="T17">con</text:span><text:span text:style-name="T83"> </text:span><text:span text:style-name="T17">barra</text:span><text:span text:style-name="T83"> </text:span><text:span text:style-name="T17">inferiore</text:span><text:span text:style-name="T104"> </text:span><text:span text:style-name="T17">anti-minore,</text:span><text:span text:style-name="T83"> </text:span><text:span text:style-name="T17">altezza</text:span><text:span text:style-name="T83"> </text:span><text:span text:style-name="T17">cm.</text:span><text:span text:style-name="T104"> </text:span><text:span text:style-name="T17">150,</text:span><text:span text:style-name="T83"> </text:span><text:span text:style-name="T17">lunghezza</text:span><text:span text:style-name="T82"> </text:span><text:span text:style-name="T26">cm.</text:span><text:span text:style-name="T82"> </text:span><text:span text:style-name="T26">140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3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4"/>
            <text:p text:style-name="P184"><text:span text:style-name="T64">1</text:span><text:span text:style-name="T62">12,79</text:span></text:p>
          </table:table-cell>
        </table:table-row>
        <table:table-row table:style-name="Tabella30.9">
          <table:table-cell table:style-name="Tabella30.A1" office:value-type="string">
            <text:p text:style-name="P26"/>
            <text:p text:style-name="P241">B7</text:p>
          </table:table-cell>
          <table:table-cell table:style-name="Tabella30.A1" office:value-type="string">
            <text:p text:style-name="P26"/>
            <text:p text:style-name="P226">a</text:p>
          </table:table-cell>
          <table:table-cell table:style-name="Tabella30.A1" office:value-type="string">
            <text:p text:style-name="P143"><text:span text:style-name="T17">Lista</text:span><text:span text:style-name="T102"> <text:s text:c="2"/></text:span><text:span text:style-name="T17">di</text:span><text:span text:style-name="T102"> <text:s text:c="2"/></text:span><text:span text:style-name="T17">cordonato</text:span><text:span text:style-name="T102"> <text:s/></text:span><text:span text:style-name="T17">in</text:span><text:span text:style-name="T102"> <text:s/></text:span><text:span text:style-name="T17">calcestruzzo</text:span><text:span text:style-name="T102"> <text:s text:c="2"/></text:span><text:span text:style-name="T17">cementizio</text:span><text:span text:style-name="T103"> <text:s/></text:span><text:span text:style-name="T17">vibrato</text:span><text:span text:style-name="T82"> </text:span><text:span text:style-name="T17">prefabbricato</text:span><text:span text:style-name="T78"> <text:s/></text:span><text:span text:style-name="T17">con</text:span><text:span text:style-name="T80"> <text:s/></text:span><text:span text:style-name="T17">cemento</text:span><text:span text:style-name="T80"> <text:s/></text:span><text:span text:style-name="T17">tit.</text:span><text:span text:style-name="T78"> <text:s/></text:span><text:span text:style-name="T17">425</text:span><text:span text:style-name="T80"> <text:s/></text:span><text:span text:style-name="T17">delle</text:span><text:span text:style-name="T80"> <text:s/></text:span><text:span text:style-name="T17">dimensioni</text:span><text:span text:style-name="T80"> <text:s/></text:span><text:span text:style-name="T17">ml.</text:span><text:span text:style-name="T82"> </text:span><text:span text:style-name="T17">1,00</text:span><text:span text:style-name="T82"> </text:span><text:span text:style-name="T17">x</text:span><text:span text:style-name="T82"> </text:span><text:span text:style-name="T17">0,25</text:span><text:span text:style-name="T82"> </text:span><text:span text:style-name="T17">x</text:span><text:span text:style-name="T82"> </text:span><text:span text:style-name="T17">0,16</text:span><text:span text:style-name="T82"> </text:span><text:span text:style-name="T17">–</text:span><text:span text:style-name="T82"> </text:span><text:span text:style-name="T17">elementi</text:span><text:span text:style-name="T114"> </text:span><text:span text:style-name="T17">dritti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28"/>
            <text:p text:style-name="P135"><text:span text:style-name="T25">al</text:span><text:span text:style-name="T87"> </text:span><text:span text:style-name="T25">ml.</text:span></text:p>
          </table:table-cell>
          <table:table-cell table:style-name="Tabella30.A1" office:value-type="string">
            <text:p text:style-name="P22"/>
            <text:p text:style-name="P187"><text:span text:style-name="T68">9</text:span><text:span text:style-name="T53">,74</text:span></text:p>
          </table:table-cell>
        </table:table-row>
        <table:table-row table:style-name="Tabella30.10">
          <table:table-cell table:style-name="Tabella30.A1" office:value-type="string">
            <text:p text:style-name="P12"/>
            <text:p text:style-name="P241">B8</text:p>
          </table:table-cell>
          <table:table-cell table:style-name="Tabella30.A1" office:value-type="string">
            <text:p text:style-name="P12"/>
            <text:p text:style-name="P226">a</text:p>
          </table:table-cell>
          <table:table-cell table:style-name="Tabella30.A1" office:value-type="string">
            <text:p text:style-name="P138"><text:span text:style-name="T17">Lista</text:span><text:span text:style-name="T102"> <text:s text:c="2"/></text:span><text:span text:style-name="T17">di</text:span><text:span text:style-name="T102"> <text:s text:c="2"/></text:span><text:span text:style-name="T17">cordonato</text:span><text:span text:style-name="T102"> <text:s/></text:span><text:span text:style-name="T17">in</text:span><text:span text:style-name="T102"> <text:s/></text:span><text:span text:style-name="T17">calcestruzzo</text:span><text:span text:style-name="T102"> <text:s text:c="2"/></text:span><text:span text:style-name="T17">cementizio</text:span><text:span text:style-name="T103"> <text:s/></text:span><text:span text:style-name="T17">vibrato</text:span><text:span text:style-name="T82"> </text:span><text:span text:style-name="T20">prefabbricato</text:span><text:span text:style-name="T85"> </text:span><text:span text:style-name="T20">con</text:span><text:span text:style-name="T85"> </text:span><text:span text:style-name="T20">cemento</text:span><text:span text:style-name="T85"> </text:span><text:span text:style-name="T18">tit.</text:span><text:span text:style-name="T85"> </text:span><text:span text:style-name="T37">425</text:span><text:span text:style-name="T78"> </text:span><text:span text:style-name="T20">adatto</text:span><text:span text:style-name="T85"> </text:span><text:span text:style-name="T37">a</text:span><text:span text:style-name="T85"> </text:span><text:span text:style-name="T20">raccordi</text:span><text:span text:style-name="T85"> </text:span><text:span text:style-name="T20">curvi</text:span><text:span text:style-name="T82"> </text:span><text:span text:style-name="T17">per</text:span><text:span text:style-name="T97"> </text:span><text:span text:style-name="T17">cordonato</text:span><text:span text:style-name="T109"> </text:span><text:span text:style-name="T17">di</text:span><text:span text:style-name="T109"> </text:span><text:span text:style-name="T17">cui</text:span><text:span text:style-name="T109"> </text:span><text:span text:style-name="T17">al</text:span><text:span text:style-name="T109"> </text:span><text:span text:style-name="T17">punto</text:span><text:span text:style-name="T109"> </text:span><text:span text:style-name="T17">B7</text:span><text:span text:style-name="T109"> </text:span><text:span text:style-name="T17">–</text:span><text:span text:style-name="T109"> </text:span><text:span text:style-name="T17">con</text:span><text:span text:style-name="T109"> </text:span><text:span text:style-name="T17">raggio</text:span><text:span text:style-name="T109"> </text:span><text:span text:style-name="T17">tra</text:span><text:span text:style-name="T109"> </text:span><text:span text:style-name="T17">cm.</text:span><text:span text:style-name="T109"> </text:span><text:span text:style-name="T17">60</text:span><text:span text:style-name="T109"> </text:span><text:span text:style-name="T17">e</text:span><text:span text:style-name="T82"> </text:span><text:span text:style-name="T26">cm.</text:span><text:span text:style-name="T82"> </text:span><text:span text:style-name="T26">500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3"/>
            <text:p text:style-name="P135"><text:span text:style-name="T25">al</text:span><text:span text:style-name="T87"> </text:span><text:span text:style-name="T25">ml.</text:span></text:p>
          </table:table-cell>
          <table:table-cell table:style-name="Tabella30.A1" office:value-type="string">
            <text:p text:style-name="P14"/>
            <text:p text:style-name="P181"><text:span text:style-name="T53">23,</text:span><text:span text:style-name="T62">39</text:span></text:p>
          </table:table-cell>
        </table:table-row>
        <table:table-row table:style-name="Tabella30.8">
          <table:table-cell table:style-name="Tabella30.A1" office:value-type="string">
            <text:p text:style-name="P242">B9</text:p>
          </table:table-cell>
          <table:table-cell table:style-name="Tabella30.A1" office:value-type="string">
            <text:p text:style-name="P228">a</text:p>
          </table:table-cell>
          <table:table-cell table:style-name="Tabella30.A1" office:value-type="string">
            <text:p text:style-name="P161"><text:span text:style-name="T17">Sverniciatore</text:span><text:span text:style-name="T82"> </text:span><text:span text:style-name="T30">chimico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54"><text:span text:style-name="T25">al</text:span><text:span text:style-name="T87"> </text:span><text:span text:style-name="T25">Kg.</text:span></text:p>
          </table:table-cell>
          <table:table-cell table:style-name="Tabella30.A1" office:value-type="string">
            <text:p text:style-name="P187"><text:span text:style-name="T68">4</text:span><text:span text:style-name="T53">,94</text:span></text:p>
          </table:table-cell>
        </table:table-row>
        <table:table-row table:style-name="Tabella30.8">
          <table:table-cell table:style-name="Tabella30.A1" office:value-type="string">
            <text:p text:style-name="P243">B10</text:p>
          </table:table-cell>
          <table:table-cell table:style-name="Tabella30.A1" office:value-type="string">
            <text:p text:style-name="P228">a</text:p>
          </table:table-cell>
          <table:table-cell table:style-name="Tabella30.A1" office:value-type="string">
            <text:p text:style-name="P161"><text:span text:style-name="T17">Detergente</text:span><text:span text:style-name="T82"> </text:span><text:span text:style-name="T17">neutro</text:span><text:span text:style-name="T82"> </text:span><text:span text:style-name="T17">per</text:span><text:span text:style-name="T114"> </text:span><text:span text:style-name="T17">segnaletica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54"><text:span text:style-name="T25">al</text:span><text:span text:style-name="T87"> </text:span><text:span text:style-name="T25">Kg.</text:span></text:p>
          </table:table-cell>
          <table:table-cell table:style-name="Tabella30.A1" office:value-type="string">
            <text:p text:style-name="P187"><text:span text:style-name="T68">2</text:span><text:span text:style-name="T53">,68</text:span></text:p>
          </table:table-cell>
        </table:table-row>
        <table:table-row table:style-name="Tabella30.8">
          <table:table-cell table:style-name="Tabella30.A1" office:value-type="string">
            <text:p text:style-name="P243">B11</text:p>
          </table:table-cell>
          <table:table-cell table:style-name="Tabella30.A1" office:value-type="string">
            <text:p text:style-name="P228">a</text:p>
          </table:table-cell>
          <table:table-cell table:style-name="Tabella30.A1" office:value-type="string">
            <text:p text:style-name="P161"><text:span text:style-name="T17">Detergente</text:span><text:span text:style-name="T82"> </text:span><text:span text:style-name="T17">alcalino</text:span><text:span text:style-name="T82"> </text:span><text:span text:style-name="T17">per</text:span><text:span text:style-name="T116"> </text:span><text:span text:style-name="T17">segnaletica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54"><text:span text:style-name="T25">al</text:span><text:span text:style-name="T87"> </text:span><text:span text:style-name="T25">Kg.</text:span></text:p>
          </table:table-cell>
          <table:table-cell table:style-name="Tabella30.A1" office:value-type="string">
            <text:p text:style-name="P187"><text:span text:style-name="T68">2</text:span><text:span text:style-name="T53">,37</text:span></text:p>
          </table:table-cell>
        </table:table-row>
        <table:table-row table:style-name="Tabella30.9">
          <table:table-cell table:style-name="Tabella30.A1" office:value-type="string">
            <text:p text:style-name="P26"/>
            <text:p text:style-name="P244">B12</text:p>
          </table:table-cell>
          <table:table-cell table:style-name="Tabella30.A1" office:value-type="string">
            <text:p text:style-name="P26"/>
            <text:p text:style-name="P226">a</text:p>
          </table:table-cell>
          <table:table-cell table:style-name="Tabella30.A1" office:value-type="string">
            <text:p text:style-name="P143"><text:span text:style-name="T17">Rastrelliera</text:span><text:span text:style-name="T95"> <text:s/></text:span><text:span text:style-name="T17">per</text:span><text:span text:style-name="T95"> <text:s/></text:span><text:span text:style-name="T17">tre</text:span><text:span text:style-name="T97"> <text:s/></text:span><text:span text:style-name="T17">posti</text:span><text:span text:style-name="T95"> <text:s/></text:span><text:span text:style-name="T17">bici</text:span><text:span text:style-name="T95"> <text:s/></text:span><text:span text:style-name="T17">tubolare</text:span><text:span text:style-name="T97"> <text:s/></text:span><text:span text:style-name="T17">diam.</text:span><text:span text:style-name="T95"> <text:s/></text:span><text:span text:style-name="T17">mm.</text:span><text:span text:style-name="T97"> <text:s/></text:span><text:span text:style-name="T17">48,</text:span><text:span text:style-name="T82"> </text:span><text:span text:style-name="T17">altezza</text:span><text:span text:style-name="T78"> </text:span><text:span text:style-name="T17">cm.</text:span><text:span text:style-name="T80"> </text:span><text:span text:style-name="T17">127,</text:span><text:span text:style-name="T78"> </text:span><text:span text:style-name="T17">lunghezza</text:span><text:span text:style-name="T80"> </text:span><text:span text:style-name="T17">cm.</text:span><text:span text:style-name="T80"> </text:span><text:span text:style-name="T17">115</text:span><text:span text:style-name="T78"> </text:span><text:span text:style-name="T17">dello</text:span><text:span text:style-name="T80"> </text:span><text:span text:style-name="T17">stesso</text:span><text:span text:style-name="T80"> </text:span><text:span text:style-name="T17">tipo</text:span><text:span text:style-name="T78"> </text:span><text:span text:style-name="T17">e</text:span><text:span text:style-name="T80"> </text:span><text:span text:style-name="T17">colore</text:span><text:span text:style-name="T82"> </text:span><text:span text:style-name="T17">del</text:span><text:span text:style-name="T82"> </text:span><text:span text:style-name="T17">parapedonale</text:span><text:span text:style-name="T82"> </text:span><text:span text:style-name="T17">di</text:span><text:span text:style-name="T82"> </text:span><text:span text:style-name="T17">cui</text:span><text:span text:style-name="T82"> </text:span><text:span text:style-name="T17">al</text:span><text:span text:style-name="T82"> </text:span><text:span text:style-name="T17">punto</text:span><text:span text:style-name="T116"> </text:span><text:span text:style-name="T17">B6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28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22"/>
            <text:p text:style-name="P184"><text:span text:style-name="T64">1</text:span><text:span text:style-name="T62">10,10</text:span></text:p>
          </table:table-cell>
        </table:table-row>
        <table:table-row table:style-name="Tabella30.8">
          <table:table-cell table:style-name="Tabella30.A1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0.18">
          <table:table-cell table:style-name="Tabella30.A1" table:number-columns-spanned="7" office:value-type="string">
            <text:p text:style-name="P195"><text:span text:style-name="T71">POSA</text:span><text:span text:style-name="T129"> </text:span><text:span text:style-name="T71">IN</text:span><text:span text:style-name="T129"> </text:span><text:span text:style-name="T71">OPERA</text:span><text:span text:style-name="T131"> </text:span><text:span text:style-name="T71">DI</text:span><text:span text:style-name="T129"> </text:span><text:span text:style-name="T71">SEGNALETICA</text:span><text:span text:style-name="T131"> </text:span><text:span text:style-name="T71">VERTICALE</text:span><text:span text:style-name="T129"> </text:span><text:span text:style-name="T71">E</text:span><text:span text:style-name="T131"> </text:span><text:span text:style-name="T71">VARI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0.19">
          <table:table-cell table:style-name="Tabella30.A1" office:value-type="string">
            <text:p text:style-name="P4"/>
            <text:p text:style-name="P46"/>
            <text:p text:style-name="P225">C1</text:p>
          </table:table-cell>
          <table:table-cell table:style-name="Tabella30.A1" office:value-type="string">
            <text:p text:style-name="P4"/>
            <text:p text:style-name="P46"/>
            <text:p text:style-name="P226">a</text:p>
          </table:table-cell>
          <table:table-cell table:style-name="Tabella30.A1" office:value-type="string">
            <text:p text:style-name="P142"><text:span text:style-name="T31">Posa</text:span><text:span text:style-name="T78"> <text:s/></text:span><text:span text:style-name="T31">in</text:span><text:span text:style-name="T80"> </text:span><text:span text:style-name="T31">opera</text:span><text:span text:style-name="T80"> </text:span><text:span text:style-name="T37">di</text:span><text:span text:style-name="T80"> </text:span><text:span text:style-name="T31">palo</text:span><text:span text:style-name="T78"> </text:span><text:span text:style-name="T31">diametro</text:span><text:span text:style-name="T78"> <text:s/></text:span><text:span text:style-name="T33">mm.</text:span><text:span text:style-name="T83"> </text:span><text:span text:style-name="T37">60,</text:span><text:span text:style-name="T78"> <text:s/></text:span><text:span text:style-name="T22">con</text:span><text:span text:style-name="T83"> </text:span><text:span text:style-name="T37">dispositivo</text:span><text:span text:style-name="T82"> </text:span><text:span text:style-name="T17">antirotazione</text:span><text:span text:style-name="T82"> <text:s/></text:span><text:span text:style-name="T17">con</text:span><text:span text:style-name="T82"> <text:s/></text:span><text:span text:style-name="T17">fondazione</text:span><text:span text:style-name="T82"> <text:s/></text:span><text:span text:style-name="T17">in</text:span><text:span text:style-name="T82"> <text:s/></text:span><text:span text:style-name="T17">calcestruzzo</text:span><text:span text:style-name="T82"> <text:s/></text:span><text:span text:style-name="T17">di</text:span><text:span text:style-name="T109"> <text:s/></text:span><text:span text:style-name="T17">cemento</text:span><text:span text:style-name="T82"> </text:span><text:span text:style-name="T17">25x25x35</text:span><text:span text:style-name="T80"> <text:s/></text:span><text:span text:style-name="T17">in</text:span><text:span text:style-name="T83"> <text:s/></text:span><text:span text:style-name="T17">materiale</text:span><text:span text:style-name="T80"> <text:s/></text:span><text:span text:style-name="T17">compatto</text:span><text:span text:style-name="T83"> <text:s/></text:span><text:span text:style-name="T17">e</text:span><text:span text:style-name="T83"> <text:s/></text:span><text:span text:style-name="T17">30x30x40</text:span><text:span text:style-name="T80"> <text:s/></text:span><text:span text:style-name="T17">in</text:span><text:span text:style-name="T83"> <text:s/></text:span><text:span text:style-name="T17">terreno,</text:span><text:span text:style-name="T82"> </text:span><text:span text:style-name="T17">secondo</text:span><text:span text:style-name="T82"> <text:s/></text:span><text:span text:style-name="T17">le</text:span><text:span text:style-name="T82"> <text:s/></text:span><text:span text:style-name="T17">disposizioni</text:span><text:span text:style-name="T82"> <text:s/></text:span><text:span text:style-name="T17">dell’Ufficio</text:span><text:span text:style-name="T82"> <text:s/></text:span><text:span text:style-name="T17">Traffico,</text:span><text:span text:style-name="T82"> <text:s/></text:span><text:span text:style-name="T17">compreso</text:span><text:span text:style-name="T95"> <text:s/></text:span><text:span text:style-name="T17">il</text:span><text:span text:style-name="T82"> </text:span><text:span text:style-name="T31">trasporto</text:span><text:span text:style-name="T80"> </text:span><text:span text:style-name="T43">a</text:span><text:span text:style-name="T80"> </text:span><text:span text:style-name="T31">rifiuto</text:span><text:span text:style-name="T80"> </text:span><text:span text:style-name="T22">del</text:span><text:span text:style-name="T80"> </text:span><text:span text:style-name="T31">materiale</text:span><text:span text:style-name="T80"> <text:s/></text:span><text:span text:style-name="T38">di</text:span><text:span text:style-name="T80"> </text:span><text:span text:style-name="T31">resulta</text:span><text:span text:style-name="T80"> </text:span><text:span text:style-name="T35">ed</text:span><text:span text:style-name="T80"> </text:span><text:span text:style-name="T22">ogni</text:span><text:span text:style-name="T80"> </text:span><text:span text:style-name="T31">altro</text:span><text:span text:style-name="T82"> </text:span><text:span text:style-name="T17">onere</text:span><text:span text:style-name="T82"> </text:span><text:span text:style-name="T17">per</text:span><text:span text:style-name="T82"> </text:span><text:span text:style-name="T17">dare</text:span><text:span text:style-name="T82"> </text:span><text:span text:style-name="T17">il</text:span><text:span text:style-name="T82"> </text:span><text:span text:style-name="T17">lavoro</text:span><text:span text:style-name="T82"> </text:span><text:span text:style-name="T17">finito</text:span><text:span text:style-name="T82"> </text:span><text:span text:style-name="T17">a</text:span><text:span text:style-name="T82"> </text:span><text:span text:style-name="T17">perfetta</text:span><text:span text:style-name="T82"> </text:span><text:span text:style-name="T17">regola</text:span><text:span text:style-name="T97"> </text:span><text:span text:style-name="T17">d'arte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4"/>
            <text:p text:style-name="P47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4"/>
            <text:p text:style-name="P25"/>
            <text:p text:style-name="P181"><text:span text:style-name="T53">3</text:span><text:span text:style-name="T58">2</text:span><text:span text:style-name="T53">,</text:span><text:span text:style-name="T62">91</text:span></text:p>
          </table:table-cell>
        </table:table-row>
        <table:table-row table:style-name="Tabella30.20">
          <table:table-cell table:style-name="Tabella30.A1" office:value-type="string">
            <text:p text:style-name="P48"/>
            <text:p text:style-name="P225">C2</text:p>
          </table:table-cell>
          <table:table-cell table:style-name="Tabella30.A1" office:value-type="string">
            <text:p text:style-name="P48"/>
            <text:p text:style-name="P226">a</text:p>
          </table:table-cell>
          <table:table-cell table:style-name="Tabella30.A1" office:value-type="string">
            <text:p text:style-name="P142"><text:span text:style-name="T17">Posa</text:span><text:span text:style-name="T109"> </text:span><text:span text:style-name="T17">in</text:span><text:span text:style-name="T112"> </text:span><text:span text:style-name="T17">opera</text:span><text:span text:style-name="T112"> </text:span><text:span text:style-name="T17">di</text:span><text:span text:style-name="T109"> </text:span><text:span text:style-name="T17">sostegni</text:span><text:span text:style-name="T112"> </text:span><text:span text:style-name="T17">a</text:span><text:span text:style-name="T112"> </text:span><text:span text:style-name="T17">mensola</text:span><text:span text:style-name="T112"> </text:span><text:span text:style-name="T17">di</text:span><text:span text:style-name="T109"> </text:span><text:span text:style-name="T17">cui</text:span><text:span text:style-name="T112"> </text:span><text:span text:style-name="T17">al</text:span><text:span text:style-name="T112"> </text:span><text:span text:style-name="T17">punto</text:span><text:span text:style-name="T112"> </text:span><text:span text:style-name="T17">A14</text:span><text:span text:style-name="T109"> </text:span><text:span text:style-name="T17">su</text:span><text:span text:style-name="T82"> </text:span><text:span text:style-name="T17">edifici</text:span><text:span text:style-name="T104"> </text:span><text:span text:style-name="T17">a</text:span><text:span text:style-name="T104"> </text:span><text:span text:style-name="T17">fronte</text:span><text:span text:style-name="T104"> </text:span><text:span text:style-name="T17">della</text:span><text:span text:style-name="T104"> </text:span><text:span text:style-name="T17">strada,</text:span><text:span text:style-name="T102"> </text:span><text:span text:style-name="T17">con</text:span><text:span text:style-name="T104"> </text:span><text:span text:style-name="T17">ripristino</text:span><text:span text:style-name="T104"> </text:span><text:span text:style-name="T17">a</text:span><text:span text:style-name="T104"> </text:span><text:span text:style-name="T17">perfetta</text:span><text:span text:style-name="T102"> </text:span><text:span text:style-name="T17">regola</text:span><text:span text:style-name="T82"> </text:span><text:span text:style-name="T17">d'arte,</text:span><text:span text:style-name="T82"> </text:span><text:span text:style-name="T17">compresa</text:span><text:span text:style-name="T82"> </text:span><text:span text:style-name="T17">tinteggiatura</text:span><text:span text:style-name="T82"> </text:span><text:span text:style-name="T17">uguale</text:span><text:span text:style-name="T82"> </text:span><text:span text:style-name="T17">alla</text:span><text:span text:style-name="T97"> </text:span><text:span text:style-name="T17">preesistente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48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49"/>
            <text:p text:style-name="P181"><text:span text:style-name="T53">5</text:span><text:span text:style-name="T58">2</text:span><text:span text:style-name="T53">,</text:span><text:span text:style-name="T62">31</text:span></text:p>
          </table:table-cell>
        </table:table-row>
        <table:table-row table:style-name="Tabella30.10">
          <table:table-cell table:style-name="Tabella30.A1" office:value-type="string">
            <text:p text:style-name="P12"/>
            <text:p text:style-name="P225">C3</text:p>
          </table:table-cell>
          <table:table-cell table:style-name="Tabella30.A1" office:value-type="string">
            <text:p text:style-name="P12"/>
            <text:p text:style-name="P226">a</text:p>
          </table:table-cell>
          <table:table-cell table:style-name="Tabella30.A1" office:value-type="string">
            <text:p text:style-name="P138"><text:span text:style-name="T17">Posa</text:span><text:span text:style-name="T103"> </text:span><text:span text:style-name="T17">in</text:span><text:span text:style-name="T103"> </text:span><text:span text:style-name="T17">opera</text:span><text:span text:style-name="T95"> </text:span><text:span text:style-name="T17">di</text:span><text:span text:style-name="T103"> </text:span><text:span text:style-name="T17">segnali</text:span><text:span text:style-name="T103"> </text:span><text:span text:style-name="T17">su</text:span><text:span text:style-name="T95"> </text:span><text:span text:style-name="T17">sostegno</text:span><text:span text:style-name="T103"> </text:span><text:span text:style-name="T17">preesistente,</text:span><text:span text:style-name="T103"> </text:span><text:span text:style-name="T17">compresa</text:span><text:span text:style-name="T82"> </text:span><text:span text:style-name="T17">l'eventuale</text:span><text:span text:style-name="T109"> <text:s/></text:span><text:span text:style-name="T17">rimozione</text:span><text:span text:style-name="T109"> <text:s/></text:span><text:span text:style-name="T17">del</text:span><text:span text:style-name="T109"> <text:s/></text:span><text:span text:style-name="T17">segnale</text:span><text:span text:style-name="T109"> <text:s/></text:span><text:span text:style-name="T17">esistente,</text:span><text:span text:style-name="T109"> <text:s/></text:span><text:span text:style-name="T17">se</text:span><text:span text:style-name="T109"> <text:s/></text:span><text:span text:style-name="T17">non</text:span><text:span text:style-name="T112"> <text:s/></text:span><text:span text:style-name="T17">più</text:span><text:span text:style-name="T82"> </text:span><text:span text:style-name="T37">necessario</text:span><text:span text:style-name="T85"> </text:span><text:span text:style-name="T33">o</text:span><text:span text:style-name="T78"> </text:span><text:span text:style-name="T31">da</text:span><text:span text:style-name="T78"> </text:span><text:span text:style-name="T20">sostituire,</text:span><text:span text:style-name="T78"> </text:span><text:span text:style-name="T38">da</text:span><text:span text:style-name="T78"> </text:span><text:span text:style-name="T37">trasportare</text:span><text:span text:style-name="T78"> </text:span><text:span text:style-name="T22">al</text:span><text:span text:style-name="T78"> </text:span><text:span text:style-name="T37">deposito</text:span><text:span text:style-name="T85"> </text:span><text:span text:style-name="T22">od</text:span><text:span text:style-name="T78"> </text:span><text:span text:style-name="T31">a</text:span><text:span text:style-name="T82"> </text:span><text:span text:style-name="T24">rifi</text:span><text:span text:style-name="T30">uto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30"/>
            <text:p text:style-name="P196"><text:span text:style-name="T28">per</text:span><text:span text:style-name="T93"> </text:span><text:span text:style-name="T28">segnale</text:span><text:span text:style-name="T88"> </text:span><text:span text:style-name="T28">fino</text:span><text:span text:style-name="T87"> </text:span><text:span text:style-name="T28">a</text:span><text:span text:style-name="T100"> </text:span><text:span text:style-name="T28">mq.</text:span><text:span text:style-name="T91"> </text:span><text:span text:style-name="T28">1,5</text:span></text:p>
          </table:table-cell>
          <table:table-cell table:style-name="Tabella30.A1" office:value-type="string">
            <text:p text:style-name="P13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4"/>
            <text:p text:style-name="P187"><text:span text:style-name="T68">3</text:span><text:span text:style-name="T53">,85</text:span></text:p>
          </table:table-cell>
        </table:table-row>
        <table:table-row table:style-name="Tabella30.4"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36"/>
            <text:p text:style-name="P232">b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35"><text:span text:style-name="T28">per</text:span><text:span text:style-name="T87"> </text:span><text:span text:style-name="T28">segnale</text:span><text:span text:style-name="T90"> </text:span><text:span text:style-name="T28">oltre</text:span></text:p>
            <text:p text:style-name="P152"><text:span text:style-name="T25">mq.</text:span><text:span text:style-name="T87"> </text:span><text:span text:style-name="T27">1,5</text:span></text:p>
          </table:table-cell>
          <table:table-cell table:style-name="Tabella30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1"/>
            <text:p text:style-name="P187"><text:span text:style-name="T68">7</text:span><text:span text:style-name="T53">,70</text:span></text:p>
          </table:table-cell>
        </table:table-row>
        <table:table-row table:style-name="Tabella30.4">
          <table:table-cell table:style-name="Tabella30.A1" office:value-type="string">
            <text:p text:style-name="P36"/>
            <text:p text:style-name="P225">C4</text:p>
          </table:table-cell>
          <table:table-cell table:style-name="Tabella30.A1" office:value-type="string">
            <text:p text:style-name="P36"/>
            <text:p text:style-name="P226">a</text:p>
          </table:table-cell>
          <table:table-cell table:style-name="Tabella30.A1" office:value-type="string">
            <text:p text:style-name="P145"><text:span text:style-name="T17">Orientamento,</text:span><text:span text:style-name="T82"> </text:span><text:span text:style-name="T17">o</text:span><text:span text:style-name="T82"> </text:span><text:span text:style-name="T17">raddrizzamento</text:span><text:span text:style-name="T82"> </text:span><text:span text:style-name="T17">di</text:span><text:span text:style-name="T82"> </text:span><text:span text:style-name="T17">segnale</text:span><text:span text:style-name="T82"> </text:span><text:span text:style-name="T17">stradale</text:span><text:span text:style-name="T97"> </text:span><text:span text:style-name="T17">di</text:span></text:p>
            <text:p text:style-name="P166"><text:span text:style-name="T30">qualunque</text:span><text:span text:style-name="T118"> </text:span><text:span text:style-name="T17">tipo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35"><text:span text:style-name="T28">per</text:span><text:span text:style-name="T87"> </text:span><text:span text:style-name="T28">segnale</text:span><text:span text:style-name="T107"> </text:span><text:span text:style-name="T28">fino</text:span></text:p>
            <text:p text:style-name="P152"><text:span text:style-name="T28">a</text:span><text:span text:style-name="T100"> </text:span><text:span text:style-name="T28">mq.</text:span><text:span text:style-name="T91"> </text:span><text:span text:style-name="T28">1,5</text:span></text:p>
          </table:table-cell>
          <table:table-cell table:style-name="Tabella30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1"/>
            <text:p text:style-name="P187"><text:span text:style-name="T68">2</text:span><text:span text:style-name="T53">,44</text:span></text:p>
          </table:table-cell>
        </table:table-row>
        <table:table-row table:style-name="Tabella30.4"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9"/>
            <text:p text:style-name="P229">b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35"><text:span text:style-name="T28">per</text:span><text:span text:style-name="T87"> </text:span><text:span text:style-name="T28">segnale</text:span><text:span text:style-name="T90"> </text:span><text:span text:style-name="T28">oltre</text:span></text:p>
            <text:p text:style-name="P152"><text:span text:style-name="T25">mq.</text:span><text:span text:style-name="T87"> </text:span><text:span text:style-name="T27">1,5</text:span></text:p>
          </table:table-cell>
          <table:table-cell table:style-name="Tabella30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11"/>
            <text:p text:style-name="P187"><text:span text:style-name="T68">4</text:span><text:span text:style-name="T53">,88</text:span></text:p>
          </table:table-cell>
        </table:table-row>
        <table:table-row table:style-name="Tabella30.25">
          <table:table-cell table:style-name="Tabella30.A1" office:value-type="string">
            <text:p text:style-name="P4"/>
            <text:p text:style-name="P50"/>
            <text:p text:style-name="P225">C5</text:p>
          </table:table-cell>
          <table:table-cell table:style-name="Tabella30.A1" office:value-type="string">
            <text:p text:style-name="P4"/>
            <text:p text:style-name="P50"/>
            <text:p text:style-name="P226">a</text:p>
          </table:table-cell>
          <table:table-cell table:style-name="Tabella30.A1" office:value-type="string">
            <text:p text:style-name="P142"><text:span text:style-name="T31">Rimozione</text:span><text:span text:style-name="T78"> </text:span><text:span text:style-name="T31">di</text:span><text:span text:style-name="T80"> </text:span><text:span text:style-name="T31">palo</text:span><text:span text:style-name="T80"> </text:span><text:span text:style-name="T31">con</text:span><text:span text:style-name="T78"> </text:span><text:span text:style-name="T37">segnali</text:span><text:span text:style-name="T80"> </text:span><text:span text:style-name="T31">mediante</text:span><text:span text:style-name="T80"> </text:span><text:span text:style-name="T31">taglio</text:span><text:span text:style-name="T78"> </text:span><text:span text:style-name="T37">all’altezza</text:span><text:span text:style-name="T82"> </text:span><text:span text:style-name="T17">del</text:span><text:span text:style-name="T83"> <text:s/></text:span><text:span text:style-name="T17">piano</text:span><text:span text:style-name="T83"> <text:s/></text:span><text:span text:style-name="T17">di</text:span><text:span text:style-name="T104"> <text:s/></text:span><text:span text:style-name="T17">calpestio</text:span><text:span text:style-name="T83"> <text:s/></text:span><text:span text:style-name="T17">e</text:span><text:span text:style-name="T104"> <text:s/></text:span><text:span text:style-name="T17">ripristino</text:span><text:span text:style-name="T83"> <text:s/></text:span><text:span text:style-name="T17">della</text:span><text:span text:style-name="T104"> <text:s/></text:span><text:span text:style-name="T17">pavimentazione</text:span><text:span text:style-name="T82"> </text:span><text:span text:style-name="T17">stradale.</text:span><text:span text:style-name="T104"> <text:s text:c="2"/></text:span><text:span text:style-name="T17">Il</text:span><text:span text:style-name="T103"> <text:s/></text:span><text:span text:style-name="T17">materiale</text:span><text:span text:style-name="T102"> <text:s text:c="2"/></text:span><text:span text:style-name="T17">ancora</text:span><text:span text:style-name="T102"> <text:s/></text:span><text:span text:style-name="T17">utilizzabile</text:span><text:span text:style-name="T104"> <text:s text:c="2"/></text:span><text:span text:style-name="T17">dovrà</text:span><text:span text:style-name="T103"> <text:s/></text:span><text:span text:style-name="T17">essere</text:span><text:span text:style-name="T82"> </text:span><text:span text:style-name="T17">trasportato</text:span><text:span text:style-name="T82"> </text:span><text:span text:style-name="T17">al</text:span><text:span text:style-name="T82"> </text:span><text:span text:style-name="T17">deposito</text:span><text:span text:style-name="T82"> </text:span><text:span text:style-name="T17">mentre</text:span><text:span text:style-name="T82"> </text:span><text:span text:style-name="T17">quello</text:span><text:span text:style-name="T82"> </text:span><text:span text:style-name="T17">non</text:span><text:span text:style-name="T82"> </text:span><text:span text:style-name="T17">utilizzabile</text:span><text:span text:style-name="T95"> </text:span><text:span text:style-name="T17">dovrà</text:span><text:span text:style-name="T82"> </text:span><text:span text:style-name="T17">essere</text:span><text:span text:style-name="T82"> </text:span><text:span text:style-name="T17">trasportato</text:span><text:span text:style-name="T82"> </text:span><text:span text:style-name="T17">a</text:span><text:span text:style-name="T99"> </text:span><text:span text:style-name="T17">rifiuto.</text:span></text:p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1"/>
          </table:table-cell>
          <table:table-cell table:style-name="Tabella30.A1" office:value-type="string">
            <text:p text:style-name="P4"/>
            <text:p text:style-name="P51"/>
            <text:p text:style-name="P135"><text:span text:style-name="T25">c</text:span><text:span text:style-name="T27">adauno</text:span></text:p>
          </table:table-cell>
          <table:table-cell table:style-name="Tabella30.A1" office:value-type="string">
            <text:p text:style-name="P4"/>
            <text:p text:style-name="P52"/>
            <text:p text:style-name="P187"><text:span text:style-name="T68">7</text:span><text:span text:style-name="T53">,05</text:span></text:p>
          </table:table-cell>
        </table:table-row>
      </table:table>
      <text:section text:style-name="Sect1" text:name="Sezione1023">
        <text:p text:style-name="P4"/>
      </text:section>
      <text:section text:style-name="Sect1" text:name="Sezione1024">
        <text:p text:style-name="P4"/>
      </text:section>
      <text:section text:style-name="Sect1" text:name="Sezione1025">
        <text:p text:style-name="P4"/>
      </text:section>
      <text:section text:style-name="Sect1" text:name="Sezione1026">
        <text:p text:style-name="P4"/>
      </text:section>
      <text:section text:style-name="Sect1" text:name="Sezione1027">
        <text:p text:style-name="P4"><text:soft-page-break/></text:p>
      </text:section>
      <table:table table:name="Tabella31" table:style-name="Tabella31">
        <table:table-column table:style-name="Tabella31.A"/>
        <table:table-column table:style-name="Tabella31.B"/>
        <table:table-column table:style-name="Tabella31.C"/>
        <table:table-column table:style-name="Tabella31.D"/>
        <table:table-column table:style-name="Tabella31.E"/>
        <table:table-column table:style-name="Tabella31.F"/>
        <table:table-column table:style-name="Tabella31.G"/>
        <table:table-row table:style-name="Tabella31.1">
          <table:table-cell table:style-name="Tabella31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31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31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31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31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31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31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31.2">
          <table:table-cell table:style-name="Tabella31.A1" office:value-type="string">
            <text:p text:style-name="P4"/>
            <text:p text:style-name="P53"/>
            <text:p text:style-name="P225">C6</text:p>
          </table:table-cell>
          <table:table-cell table:style-name="Tabella31.A1" office:value-type="string">
            <text:p text:style-name="P4"/>
            <text:p text:style-name="P53"/>
            <text:p text:style-name="P226">a</text:p>
          </table:table-cell>
          <table:table-cell table:style-name="Tabella31.A1" office:value-type="string">
            <text:p text:style-name="P142"><text:span text:style-name="T17">Rimozione</text:span><text:span text:style-name="T102"> <text:s/></text:span><text:span text:style-name="T17">di</text:span><text:span text:style-name="T102"> <text:s/></text:span><text:span text:style-name="T17">palo</text:span><text:span text:style-name="T102"> <text:s text:c="2"/></text:span><text:span text:style-name="T17">con</text:span><text:span text:style-name="T102"> <text:s/></text:span><text:span text:style-name="T17">segnali</text:span><text:span text:style-name="T102"> <text:s text:c="2"/></text:span><text:span text:style-name="T17">mediante</text:span><text:span text:style-name="T102"> <text:s text:c="2"/></text:span><text:span text:style-name="T17">asportazione</text:span><text:span text:style-name="T82"> </text:span><text:span text:style-name="T17">completa</text:span><text:span text:style-name="T83"> <text:s/></text:span><text:span text:style-name="T17">del</text:span><text:span text:style-name="T104"> <text:s/></text:span><text:span text:style-name="T17">sostegno</text:span><text:span text:style-name="T83"> <text:s/></text:span><text:span text:style-name="T17">e</text:span><text:span text:style-name="T104"> <text:s/></text:span><text:span text:style-name="T17">ripristino</text:span><text:span text:style-name="T83"> <text:s/></text:span><text:span text:style-name="T17">della</text:span><text:span text:style-name="T104"> <text:s/></text:span><text:span text:style-name="T17">pavimentazione</text:span><text:span text:style-name="T82"> </text:span><text:span text:style-name="T17">stradale.</text:span><text:span text:style-name="T104"> <text:s text:c="2"/></text:span><text:span text:style-name="T17">Il</text:span><text:span text:style-name="T103"> <text:s/></text:span><text:span text:style-name="T17">materiale</text:span><text:span text:style-name="T102"> <text:s text:c="2"/></text:span><text:span text:style-name="T17">ancora</text:span><text:span text:style-name="T102"> <text:s/></text:span><text:span text:style-name="T17">utilizzabile</text:span><text:span text:style-name="T104"> <text:s text:c="2"/></text:span><text:span text:style-name="T17">dovrà</text:span><text:span text:style-name="T103"> <text:s/></text:span><text:span text:style-name="T17">essere</text:span><text:span text:style-name="T82"> </text:span><text:span text:style-name="T17">trasportato</text:span><text:span text:style-name="T82"> </text:span><text:span text:style-name="T17">al</text:span><text:span text:style-name="T82"> </text:span><text:span text:style-name="T17">deposito</text:span><text:span text:style-name="T82"> </text:span><text:span text:style-name="T17">mentre</text:span><text:span text:style-name="T82"> </text:span><text:span text:style-name="T17">quello</text:span><text:span text:style-name="T82"> </text:span><text:span text:style-name="T17">non</text:span><text:span text:style-name="T82"> </text:span><text:span text:style-name="T17">utilizzabile</text:span><text:span text:style-name="T95"> </text:span><text:span text:style-name="T17">dovrà</text:span><text:span text:style-name="T82"> </text:span><text:span text:style-name="T17">essere</text:span><text:span text:style-name="T82"> </text:span><text:span text:style-name="T17">trasportato</text:span><text:span text:style-name="T82"> </text:span><text:span text:style-name="T17">a</text:span><text:span text:style-name="T99"> </text:span><text:span text:style-name="T17">rifiuto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4"/>
            <text:p text:style-name="P13"/>
            <text:p text:style-name="P135"><text:span text:style-name="T25">c</text:span><text:span text:style-name="T27">adauno</text:span></text:p>
          </table:table-cell>
          <table:table-cell table:style-name="Tabella31.A1" office:value-type="string">
            <text:p text:style-name="P4"/>
            <text:p text:style-name="P54"/>
            <text:p text:style-name="P181"><text:span text:style-name="T53">19,</text:span><text:span text:style-name="T62">19</text:span></text:p>
          </table:table-cell>
        </table:table-row>
        <table:table-row table:style-name="Tabella31.3">
          <table:table-cell table:style-name="Tabella31.A1" office:value-type="string">
            <text:p text:style-name="P12"/>
            <text:p text:style-name="P225">C7</text:p>
          </table:table-cell>
          <table:table-cell table:style-name="Tabella31.A1" office:value-type="string">
            <text:p text:style-name="P12"/>
            <text:p text:style-name="P226">a</text:p>
          </table:table-cell>
          <table:table-cell table:style-name="Tabella31.A1" office:value-type="string">
            <text:p text:style-name="P138"><text:span text:style-name="T17">Rimozione</text:span><text:span text:style-name="T97"> <text:s/></text:span><text:span text:style-name="T17">di</text:span><text:span text:style-name="T97"> <text:s/></text:span><text:span text:style-name="T17">segnali</text:span><text:span text:style-name="T97"> <text:s text:c="2"/></text:span><text:span text:style-name="T17">stradali</text:span><text:span text:style-name="T109"> <text:s text:c="2"/></text:span><text:span text:style-name="T17">di</text:span><text:span text:style-name="T97"> <text:s/></text:span><text:span text:style-name="T17">qualunque</text:span><text:span text:style-name="T109"> <text:s/></text:span><text:span text:style-name="T17">tipo,</text:span><text:span text:style-name="T97"> <text:s/></text:span><text:span text:style-name="T17">con</text:span><text:span text:style-name="T82"> </text:span><text:span text:style-name="T17">trasporto</text:span><text:span text:style-name="T83"> <text:s/></text:span><text:span text:style-name="T17">al</text:span><text:span text:style-name="T83"> <text:s text:c="2"/></text:span><text:span text:style-name="T17">deposito</text:span><text:span text:style-name="T83"> <text:s/></text:span><text:span text:style-name="T17">comunale</text:span><text:span text:style-name="T83"> <text:s text:c="2"/></text:span><text:span text:style-name="T17">se</text:span><text:span text:style-name="T83"> <text:s text:c="2"/></text:span><text:span text:style-name="T17">ancora</text:span><text:span text:style-name="T104"> <text:s text:c="2"/></text:span><text:span text:style-name="T17">utilizzabili,</text:span><text:span text:style-name="T82"> </text:span><text:span text:style-name="T17">mentre</text:span><text:span text:style-name="T103"> </text:span><text:span text:style-name="T17">quelli</text:span><text:span text:style-name="T103"> </text:span><text:span text:style-name="T17">non</text:span><text:span text:style-name="T103"> </text:span><text:span text:style-name="T17">utilizzabili</text:span><text:span text:style-name="T103"> </text:span><text:span text:style-name="T17">dovranno</text:span><text:span text:style-name="T95"> </text:span><text:span text:style-name="T17">essere</text:span><text:span text:style-name="T103"> </text:span><text:span text:style-name="T17">trasportati</text:span><text:span text:style-name="T103"> </text:span><text:span text:style-name="T17">a</text:span><text:span text:style-name="T82"> </text:span><text:span text:style-name="T24">rifi</text:span><text:span text:style-name="T30">uto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30"/>
            <text:p text:style-name="P196"><text:span text:style-name="T28">per</text:span><text:span text:style-name="T93"> </text:span><text:span text:style-name="T28">segnale</text:span><text:span text:style-name="T88"> </text:span><text:span text:style-name="T28">fino</text:span><text:span text:style-name="T87"> </text:span><text:span text:style-name="T28">a</text:span><text:span text:style-name="T100"> </text:span><text:span text:style-name="T28">mq.</text:span><text:span text:style-name="T91"> </text:span><text:span text:style-name="T28">1,5</text:span></text:p>
          </table:table-cell>
          <table:table-cell table:style-name="Tabella31.A1" office:value-type="string">
            <text:p text:style-name="P13"/>
            <text:p text:style-name="P135"><text:span text:style-name="T25">c</text:span><text:span text:style-name="T27">adauno</text:span></text:p>
          </table:table-cell>
          <table:table-cell table:style-name="Tabella31.A1" office:value-type="string">
            <text:p text:style-name="P14"/>
            <text:p text:style-name="P187"><text:span text:style-name="T68">3</text:span><text:span text:style-name="T53">,20</text:span></text:p>
          </table:table-cell>
        </table:table-row>
        <table:table-row table:style-name="Tabella31.4"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36"/>
            <text:p text:style-name="P232">b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35"><text:span text:style-name="T28">per</text:span><text:span text:style-name="T87"> </text:span><text:span text:style-name="T28">segnale</text:span><text:span text:style-name="T90"> </text:span><text:span text:style-name="T28">oltre</text:span></text:p>
            <text:p text:style-name="P152"><text:span text:style-name="T25">mq.</text:span><text:span text:style-name="T87"> </text:span><text:span text:style-name="T27">1,5</text:span></text:p>
          </table:table-cell>
          <table:table-cell table:style-name="Tabella31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1.A1" office:value-type="string">
            <text:p text:style-name="P11"/>
            <text:p text:style-name="P187"><text:span text:style-name="T68">6</text:span><text:span text:style-name="T53">,89</text:span></text:p>
          </table:table-cell>
        </table:table-row>
        <table:table-row table:style-name="Tabella31.5">
          <table:table-cell table:style-name="Tabella31.A1" office:value-type="string">
            <text:p text:style-name="P4"/>
            <text:p text:style-name="P46"/>
            <text:p text:style-name="P225">C8</text:p>
          </table:table-cell>
          <table:table-cell table:style-name="Tabella31.A1" office:value-type="string">
            <text:p text:style-name="P4"/>
            <text:p text:style-name="P46"/>
            <text:p text:style-name="P226">a</text:p>
          </table:table-cell>
          <table:table-cell table:style-name="Tabella31.A1" office:value-type="string">
            <text:p text:style-name="P4"/>
            <text:p text:style-name="P46"/>
            <text:p text:style-name="P145"><text:span text:style-name="T17">Aggiornamento</text:span><text:span text:style-name="T82"> </text:span><text:span text:style-name="T17">o</text:span><text:span text:style-name="T82"> </text:span><text:span text:style-name="T17">pulitura</text:span><text:span text:style-name="T82"> </text:span><text:span text:style-name="T17">di</text:span><text:span text:style-name="T82"> </text:span><text:span text:style-name="T17">segnale</text:span><text:span text:style-name="T83"> </text:span><text:span text:style-name="T17">stradale.</text:span></text:p>
          </table:table-cell>
          <table:table-cell table:style-name="Tabella31.A1" office:value-type="string">
            <text:p text:style-name="P55"/>
            <text:p text:style-name="P138"><text:span text:style-name="T28">modifica</text:span><text:span text:style-name="T87"> </text:span><text:span text:style-name="T28">del</text:span><text:span text:style-name="T87"> </text:span><text:span text:style-name="T28">numero</text:span><text:span text:style-name="T88"> </text:span><text:span text:style-name="T28">su</text:span><text:span text:style-name="T87"> </text:span><text:span text:style-name="T19">cartello</text:span><text:span text:style-name="T91"> </text:span><text:span text:style-name="T19">personalizzato</text:span><text:span text:style-name="T87"> </text:span><text:span text:style-name="T21">spazio</text:span><text:span text:style-name="T110"> </text:span><text:span text:style-name="T19">invalidi,</text:span><text:span text:style-name="T87"> </text:span><text:span text:style-name="T28">compreso</text:span><text:span text:style-name="T91"> </text:span><text:span text:style-name="T28">onere</text:span><text:span text:style-name="T110"> </text:span><text:span text:style-name="T28">relativo</text:span><text:span text:style-name="T87"> </text:span><text:span text:style-name="T28">alla</text:span><text:span text:style-name="T87"> </text:span><text:span text:style-name="T28">pulizia</text:span><text:span text:style-name="T87"> </text:span><text:span text:style-name="T28">ed</text:span><text:span text:style-name="T91"> </text:span><text:span text:style-name="T28">ai</text:span><text:span text:style-name="T87"> </text:span><text:span text:style-name="T28">caratteri</text:span><text:span text:style-name="T81"> </text:span><text:span text:style-name="T29">alfanumerici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4"/>
            <text:p text:style-name="P47"/>
            <text:p text:style-name="P135"><text:span text:style-name="T29">per</text:span><text:span text:style-name="T81"> </text:span><text:span text:style-name="T27">segnale</text:span></text:p>
          </table:table-cell>
          <table:table-cell table:style-name="Tabella31.A1" office:value-type="string">
            <text:p text:style-name="P4"/>
            <text:p text:style-name="P25"/>
            <text:p text:style-name="P187"><text:span text:style-name="T68">5</text:span><text:span text:style-name="T53">,42</text:span></text:p>
          </table:table-cell>
        </table:table-row>
        <table:table-row table:style-name="Tabella31.6"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4"/>
            <text:p text:style-name="P4"/>
            <text:p text:style-name="P56"/>
            <text:p text:style-name="P229">b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57"/>
            <text:p text:style-name="P138"><text:span text:style-name="T28">modifica</text:span><text:span text:style-name="T87"> </text:span><text:span text:style-name="T28">del</text:span><text:span text:style-name="T87"> </text:span><text:span text:style-name="T28">giorno</text:span><text:span text:style-name="T98"> </text:span><text:span text:style-name="T28">–</text:span><text:span text:style-name="T87"> </text:span><text:span text:style-name="T28">orario</text:span><text:span text:style-name="T87"> </text:span><text:span text:style-name="T28">–</text:span><text:span text:style-name="T87"> </text:span><text:span text:style-name="T28">lato</text:span><text:span text:style-name="T93"> </text:span><text:span text:style-name="T28">di</text:span><text:span text:style-name="T87"> </text:span><text:span text:style-name="T29">spazzamen</text:span><text:span text:style-name="T28">to</text:span><text:span text:style-name="T87"> </text:span><text:span text:style-name="T19">meccanizzato</text:span><text:span text:style-name="T90"> </text:span><text:span text:style-name="T21">strade,</text:span><text:span text:style-name="T87"> </text:span><text:span text:style-name="T28">compreso</text:span><text:span text:style-name="T91"> </text:span><text:span text:style-name="T28">onere</text:span><text:span text:style-name="T110"> </text:span><text:span text:style-name="T28">relativo</text:span><text:span text:style-name="T87"> </text:span><text:span text:style-name="T28">alla</text:span><text:span text:style-name="T87"> </text:span><text:span text:style-name="T28">pulizia</text:span><text:span text:style-name="T87"> </text:span><text:span text:style-name="T28">ed</text:span><text:span text:style-name="T91"> </text:span><text:span text:style-name="T28">ai</text:span><text:span text:style-name="T87"> </text:span><text:span text:style-name="T28">caratteri</text:span><text:span text:style-name="T81"> </text:span><text:span text:style-name="T29">alfanumerici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4"/>
            <text:p text:style-name="P4"/>
            <text:p text:style-name="P58"/>
            <text:p text:style-name="P135"><text:span text:style-name="T29">per</text:span><text:span text:style-name="T81"> </text:span><text:span text:style-name="T27">segnale</text:span></text:p>
          </table:table-cell>
          <table:table-cell table:style-name="Tabella31.A1" office:value-type="string">
            <text:p text:style-name="P4"/>
            <text:p text:style-name="P4"/>
            <text:p text:style-name="P59"/>
            <text:p text:style-name="P187"><text:span text:style-name="T68">6</text:span><text:span text:style-name="T53">,51</text:span></text:p>
          </table:table-cell>
        </table:table-row>
        <table:table-row table:style-name="Tabella31.7"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60"/>
            <text:p text:style-name="P231">c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35"><text:span text:style-name="T28">pulizia</text:span><text:span text:style-name="T87"> </text:span><text:span text:style-name="T28">con</text:span><text:span text:style-name="T110"> </text:span><text:span text:style-name="T28">lavaggio</text:span></text:p>
            <text:p text:style-name="P152"><text:span text:style-name="T29">segnali,</text:span><text:span text:style-name="T87"> </text:span><text:span text:style-name="T27">per</text:span></text:p>
            <text:p text:style-name="P152"><text:span text:style-name="T27">a</text:span><text:span text:style-name="T29">sportazione</text:span></text:p>
            <text:p text:style-name="P152"><text:span text:style-name="T28">imbrattamenti</text:span><text:span text:style-name="T98"> </text:span><text:span text:style-name="T28">-</text:span><text:span text:style-name="T100"> </text:span><text:span text:style-name="T28">minimo</text:span></text:p>
            <text:p text:style-name="P152"><text:span text:style-name="T40">1</text:span><text:span text:style-name="T87"> </text:span><text:span text:style-name="T42">m</text:span><text:span text:style-name="T40">q</text:span><text:span text:style-name="T27">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61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1.A1" office:value-type="string">
            <text:p text:style-name="P62"/>
            <text:p text:style-name="P187"><text:span text:style-name="T68">3</text:span><text:span text:style-name="T53">,80</text:span></text:p>
          </table:table-cell>
        </table:table-row>
        <table:table-row table:style-name="Tabella31.3">
          <table:table-cell table:style-name="Tabella31.A1" office:value-type="string">
            <text:p text:style-name="P12"/>
            <text:p text:style-name="P225">C9</text:p>
          </table:table-cell>
          <table:table-cell table:style-name="Tabella31.A1" office:value-type="string">
            <text:p text:style-name="P12"/>
            <text:p text:style-name="P226">a</text:p>
          </table:table-cell>
          <table:table-cell table:style-name="Tabella31.A1" office:value-type="string">
            <text:p text:style-name="P138"><text:span text:style-name="T31">Muratura</text:span><text:span text:style-name="T78"> </text:span><text:span text:style-name="T31">dissuasori</text:span><text:span text:style-name="T78"> </text:span><text:span text:style-name="T22">di</text:span><text:span text:style-name="T78"> </text:span><text:span text:style-name="T37">sosta</text:span><text:span text:style-name="T78"> </text:span><text:span text:style-name="T45">a</text:span><text:span text:style-name="T80"> </text:span><text:span text:style-name="T37">paletto</text:span><text:span text:style-name="T78"> </text:span><text:span text:style-name="T33">di</text:span><text:span text:style-name="T78"> </text:span><text:span text:style-name="T37">cui</text:span><text:span text:style-name="T78"> </text:span><text:span text:style-name="T31">al</text:span><text:span text:style-name="T80"> </text:span><text:span text:style-name="T31">punto</text:span><text:span text:style-name="T78"> </text:span><text:span text:style-name="T35">B1</text:span><text:span text:style-name="T82"> </text:span><text:span text:style-name="T17">mediante</text:span><text:span text:style-name="T82"> </text:span><text:span text:style-name="T17">foro</text:span><text:span text:style-name="T82"> </text:span><text:span text:style-name="T17">del</text:span><text:span text:style-name="T82"> </text:span><text:span text:style-name="T17">diametro</text:span><text:span text:style-name="T82"> </text:span><text:span text:style-name="T17">mm.</text:span><text:span text:style-name="T82"> </text:span><text:span text:style-name="T17">80</text:span><text:span text:style-name="T82"> </text:span><text:span text:style-name="T17">in</text:span><text:span text:style-name="T82"> </text:span><text:span text:style-name="T17">asfalto,</text:span><text:span text:style-name="T82"> </text:span><text:span text:style-name="T17">cemento,</text:span><text:span text:style-name="T97"> </text:span><text:span text:style-name="T17">ecc.</text:span><text:span text:style-name="T82"> </text:span><text:span text:style-name="T17">per</text:span><text:span text:style-name="T85"> <text:s/></text:span><text:span text:style-name="T17">una</text:span><text:span text:style-name="T85"> <text:s/></text:span><text:span text:style-name="T17">profondità</text:span><text:span text:style-name="T85"> <text:s/></text:span><text:span text:style-name="T17">di</text:span><text:span text:style-name="T78"> <text:s/></text:span><text:span text:style-name="T17">cm.</text:span><text:span text:style-name="T85"> <text:s/></text:span><text:span text:style-name="T17">20</text:span><text:span text:style-name="T85"> <text:s/></text:span><text:span text:style-name="T17">-</text:span><text:span text:style-name="T85"> <text:s/></text:span><text:span text:style-name="T17">muratura</text:span><text:span text:style-name="T78"> <text:s/></text:span><text:span text:style-name="T17">con</text:span><text:span text:style-name="T85"> <text:s/></text:span><text:span text:style-name="T17">malta</text:span><text:span text:style-name="T85"> <text:s/></text:span><text:span text:style-name="T17">di</text:span><text:span text:style-name="T82"> </text:span><text:span text:style-name="T24">ceme</text:span><text:span text:style-name="T30">nto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3"/>
            <text:p text:style-name="P135"><text:span text:style-name="T25">c</text:span><text:span text:style-name="T27">adauno</text:span></text:p>
          </table:table-cell>
          <table:table-cell table:style-name="Tabella31.A1" office:value-type="string">
            <text:p text:style-name="P14"/>
            <text:p text:style-name="P181"><text:span text:style-name="T58">20</text:span><text:span text:style-name="T53">,</text:span><text:span text:style-name="T62">09</text:span></text:p>
          </table:table-cell>
        </table:table-row>
        <table:table-row table:style-name="Tabella31.9">
          <table:table-cell table:style-name="Tabella31.A1" office:value-type="string">
            <text:p text:style-name="P7"/>
            <text:p text:style-name="P239">C10</text:p>
          </table:table-cell>
          <table:table-cell table:style-name="Tabella31.A1" office:value-type="string">
            <text:p text:style-name="P7"/>
            <text:p text:style-name="P226">a</text:p>
          </table:table-cell>
          <table:table-cell table:style-name="Tabella31.A1" office:value-type="string">
            <text:p text:style-name="P134"><text:span text:style-name="T17">Muratura</text:span><text:span text:style-name="T97"> <text:s/></text:span><text:span text:style-name="T17">di</text:span><text:span text:style-name="T97"> <text:s/></text:span><text:span text:style-name="T17">transenne</text:span><text:span text:style-name="T109"> <text:s/></text:span><text:span text:style-name="T17">parapedonali</text:span><text:span text:style-name="T97"> <text:s/></text:span><text:span text:style-name="T17">o</text:span><text:span text:style-name="T109"> <text:s/></text:span><text:span text:style-name="T17">rastrelliere</text:span><text:span text:style-name="T97"> <text:s/></text:span><text:span text:style-name="T17">per</text:span><text:span text:style-name="T82"> </text:span><text:span text:style-name="T17">biciclette</text:span><text:span text:style-name="T80"> <text:s/></text:span><text:span text:style-name="T17">mediante</text:span><text:span text:style-name="T80"> <text:s/></text:span><text:span text:style-name="T17">fori</text:span><text:span text:style-name="T83"> <text:s/></text:span><text:span text:style-name="T17">del</text:span><text:span text:style-name="T80"> <text:s/></text:span><text:span text:style-name="T17">diametro</text:span><text:span text:style-name="T83"> <text:s/></text:span><text:span text:style-name="T17">mm.</text:span><text:span text:style-name="T80"> <text:s/></text:span><text:span text:style-name="T17">80</text:span><text:span text:style-name="T80"> <text:s/></text:span><text:span text:style-name="T17">in</text:span><text:span text:style-name="T104"> </text:span><text:span text:style-name="T17">asfalto,</text:span><text:span text:style-name="T82"> </text:span><text:span text:style-name="T17">calcestruzzo</text:span><text:span text:style-name="T95"> <text:s/></text:span><text:span text:style-name="T17">di</text:span><text:span text:style-name="T97"> <text:s/></text:span><text:span text:style-name="T17">cemento,</text:span><text:span text:style-name="T97"> <text:s/></text:span><text:span text:style-name="T17">zanella</text:span><text:span text:style-name="T95"> <text:s/></text:span><text:span text:style-name="T17">in</text:span><text:span text:style-name="T97"> <text:s/></text:span><text:span text:style-name="T17">granito</text:span><text:span text:style-name="T97"> <text:s/></text:span><text:span text:style-name="T17">o</text:span><text:span text:style-name="T97"> <text:s/></text:span><text:span text:style-name="T17">cemento,</text:span><text:span text:style-name="T82"> </text:span><text:span text:style-name="T17">profondità</text:span><text:span text:style-name="T82"> </text:span><text:span text:style-name="T17">cm.</text:span><text:span text:style-name="T82"> </text:span><text:span text:style-name="T17">20</text:span><text:span text:style-name="T82"> </text:span><text:span text:style-name="T17">-</text:span><text:span text:style-name="T82"> </text:span><text:span text:style-name="T17">muratura</text:span><text:span text:style-name="T82"> </text:span><text:span text:style-name="T17">con</text:span><text:span text:style-name="T82"> </text:span><text:span text:style-name="T17">malta</text:span><text:span text:style-name="T82"> </text:span><text:span text:style-name="T17">di</text:span><text:span text:style-name="T103"> </text:span><text:span text:style-name="T17">cemento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7"/>
            <text:p text:style-name="P135"><text:span text:style-name="T25">c</text:span><text:span text:style-name="T27">adauno</text:span></text:p>
          </table:table-cell>
          <table:table-cell table:style-name="Tabella31.A1" office:value-type="string">
            <text:p text:style-name="P8"/>
            <text:p text:style-name="P181"><text:span text:style-name="T53">29,</text:span><text:span text:style-name="T62">83</text:span></text:p>
          </table:table-cell>
        </table:table-row>
        <table:table-row table:style-name="Tabella31.10">
          <table:table-cell table:style-name="Tabella31.A1" office:value-type="string">
            <text:p text:style-name="P26"/>
            <text:p text:style-name="P239">C11</text:p>
          </table:table-cell>
          <table:table-cell table:style-name="Tabella31.A1" office:value-type="string">
            <text:p text:style-name="P26"/>
            <text:p text:style-name="P226">a</text:p>
          </table:table-cell>
          <table:table-cell table:style-name="Tabella31.A1" office:value-type="string">
            <text:p text:style-name="P143"><text:span text:style-name="T33">Muratura</text:span><text:span text:style-name="T80"> </text:span><text:span text:style-name="T38">di</text:span><text:span text:style-name="T80"> </text:span><text:span text:style-name="T31">lista</text:span><text:span text:style-name="T80"> </text:span><text:span text:style-name="T33">e/o</text:span><text:span text:style-name="T80"> </text:span><text:span text:style-name="T33">cordonato</text:span><text:span text:style-name="T80"> </text:span><text:span text:style-name="T22">di</text:span><text:span text:style-name="T83"> </text:span><text:span text:style-name="T22">cui</text:span><text:span text:style-name="T80"> </text:span><text:span text:style-name="T33">ai</text:span><text:span text:style-name="T80"> </text:span><text:span text:style-name="T22">punti</text:span><text:span text:style-name="T80"> </text:span><text:span text:style-name="T45">B7</text:span><text:span text:style-name="T80"> </text:span><text:span text:style-name="T35">–</text:span><text:span text:style-name="T80"> </text:span><text:span text:style-name="T33">B8,</text:span><text:span text:style-name="T82"> </text:span><text:span text:style-name="T20">compresa</text:span><text:span text:style-name="T85"> </text:span><text:span text:style-name="T37">calzatura</text:span><text:span text:style-name="T78"> </text:span><text:span text:style-name="T20">e</text:span><text:span text:style-name="T78"> </text:span><text:span text:style-name="T20">stuccatura,</text:span><text:span text:style-name="T78"> </text:span><text:span text:style-name="T37">per</text:span><text:span text:style-name="T85"> </text:span><text:span text:style-name="T20">consegnare</text:span><text:span text:style-name="T78"> </text:span><text:span text:style-name="T22">il</text:span><text:span text:style-name="T78"> </text:span><text:span text:style-name="T20">lavoro</text:span><text:span text:style-name="T82"> </text:span><text:span text:style-name="T17">finito</text:span><text:span text:style-name="T82"> </text:span><text:span text:style-name="T17">a</text:span><text:span text:style-name="T82"> </text:span><text:span text:style-name="T17">regola</text:span><text:span text:style-name="T94"> </text:span><text:span text:style-name="T17">d’arte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28"/>
            <text:p text:style-name="P135"><text:span text:style-name="T25">al</text:span><text:span text:style-name="T87"> </text:span><text:span text:style-name="T25">ml.</text:span></text:p>
          </table:table-cell>
          <table:table-cell table:style-name="Tabella31.A1" office:value-type="string">
            <text:p text:style-name="P22"/>
            <text:p text:style-name="P181"><text:span text:style-name="T53">11,</text:span><text:span text:style-name="T62">50</text:span></text:p>
          </table:table-cell>
        </table:table-row>
        <table:table-row table:style-name="Tabella31.10">
          <table:table-cell table:style-name="Tabella31.A1" office:value-type="string">
            <text:p text:style-name="P26"/>
            <text:p text:style-name="P239">C12</text:p>
          </table:table-cell>
          <table:table-cell table:style-name="Tabella31.A1" office:value-type="string">
            <text:p text:style-name="P26"/>
            <text:p text:style-name="P226">a</text:p>
          </table:table-cell>
          <table:table-cell table:style-name="Tabella31.A1" office:value-type="string">
            <text:p text:style-name="P26"/>
            <text:p text:style-name="P145"><text:span text:style-name="T17">Rimozione</text:span><text:span text:style-name="T82"> </text:span><text:span text:style-name="T17">di</text:span><text:span text:style-name="T82"> </text:span><text:span text:style-name="T17">parapedonale</text:span><text:span text:style-name="T82"> </text:span><text:span text:style-name="T17">o</text:span><text:span text:style-name="T82"> </text:span><text:span text:style-name="T17">rastrelliera</text:span><text:span text:style-name="T82"> </text:span><text:span text:style-name="T17">per</text:span><text:span text:style-name="T97"> </text:span><text:span text:style-name="T17">biciclette.</text:span></text:p>
          </table:table-cell>
          <table:table-cell table:style-name="Tabella31.A1" office:value-type="string">
            <text:p text:style-name="P143"><text:span text:style-name="T28">mediante</text:span><text:span text:style-name="T91"> </text:span><text:span text:style-name="T28">asportazione</text:span><text:span text:style-name="T110"> </text:span><text:span text:style-name="T28">e</text:span><text:span text:style-name="T87"> </text:span><text:span text:style-name="T27">r</text:span><text:span text:style-name="T29">ipristino</text:span><text:span text:style-name="T87"> </text:span><text:span text:style-name="T29">pavimentazi</text:span><text:span text:style-name="T28">one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28"/>
            <text:p text:style-name="P135"><text:span text:style-name="T25">c</text:span><text:span text:style-name="T27">adauno</text:span></text:p>
          </table:table-cell>
          <table:table-cell table:style-name="Tabella31.A1" office:value-type="string">
            <text:p text:style-name="P22"/>
            <text:p text:style-name="P181"><text:span text:style-name="T53">35,</text:span><text:span text:style-name="T62">14</text:span></text:p>
          </table:table-cell>
        </table:table-row>
        <table:table-row table:style-name="Tabella31.12"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63"/>
            <text:p text:style-name="P229">b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64"/>
            <text:p text:style-name="P138"><text:span text:style-name="T28">mediante</text:span><text:span text:style-name="T120"> </text:span><text:span text:style-name="T28">taglio</text:span><text:span text:style-name="T120"> </text:span><text:span text:style-name="T28">al</text:span><text:span text:style-name="T98"> </text:span><text:span text:style-name="T28">piano</text:span><text:span text:style-name="T87"> </text:span><text:span text:style-name="T21">di</text:span><text:span text:style-name="T79"> </text:span><text:span text:style-name="T21">calpestio</text:span><text:span text:style-name="T79"> </text:span><text:span text:style-name="T23">e</text:span><text:span text:style-name="T79"> </text:span><text:span text:style-name="T21">ripristino</text:span><text:span text:style-name="T87"> </text:span><text:span text:style-name="T29">pavimentazi</text:span><text:span text:style-name="T28">one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54"/>
            <text:p text:style-name="P135"><text:span text:style-name="T25">c</text:span><text:span text:style-name="T27">adauno</text:span></text:p>
          </table:table-cell>
          <table:table-cell table:style-name="Tabella31.A1" office:value-type="string">
            <text:p text:style-name="P65"/>
            <text:p text:style-name="P181"><text:span text:style-name="T53">14,</text:span><text:span text:style-name="T62">64</text:span></text:p>
          </table:table-cell>
        </table:table-row>
        <table:table-row table:style-name="Tabella31.13">
          <table:table-cell table:style-name="Tabella31.A1" office:value-type="string">
            <text:p text:style-name="P41"/>
            <text:p text:style-name="P239">C13</text:p>
          </table:table-cell>
          <table:table-cell table:style-name="Tabella31.A1" office:value-type="string">
            <text:p text:style-name="P41"/>
            <text:p text:style-name="P226">a</text:p>
          </table:table-cell>
          <table:table-cell table:style-name="Tabella31.A1" office:value-type="string">
            <text:p text:style-name="P170"><text:span text:style-name="T17">Prestazione</text:span><text:span text:style-name="T82"> </text:span><text:span text:style-name="T17">d’opera</text:span><text:span text:style-name="T82"> </text:span><text:span text:style-name="T17">di</text:span><text:span text:style-name="T82"> </text:span><text:span text:style-name="T17">operaio</text:span><text:span text:style-name="T82"> </text:span><text:span text:style-name="T17">specializzato,</text:span><text:span text:style-name="T82"> </text:span><text:span text:style-name="T17">compreso</text:span><text:span text:style-name="T85"> </text:span><text:span text:style-name="T17">ogni</text:span><text:span text:style-name="T82"> </text:span><text:span text:style-name="T17">onere</text:span><text:span text:style-name="T95"> </text:span><text:span text:style-name="T17">ed</text:span><text:span text:style-name="T95"> </text:span><text:span text:style-name="T17">indennità</text:span><text:span text:style-name="T97"> </text:span><text:span text:style-name="T17">contemplate</text:span><text:span text:style-name="T95"> </text:span><text:span text:style-name="T17">dai</text:span><text:span text:style-name="T97"> </text:span><text:span text:style-name="T17">contratti</text:span><text:span text:style-name="T95"> </text:span><text:span text:style-name="T17">di</text:span><text:span text:style-name="T97"> </text:span><text:span text:style-name="T17">lavoro,</text:span><text:span text:style-name="T95"> </text:span><text:span text:style-name="T17">per</text:span><text:span text:style-name="T82"> </text:span><text:span text:style-name="T17">lavori</text:span><text:span text:style-name="T82"> </text:span><text:span text:style-name="T17">non</text:span><text:span text:style-name="T82"> </text:span><text:span text:style-name="T17">compresi</text:span><text:span text:style-name="T82"> </text:span><text:span text:style-name="T17">nei</text:span><text:span text:style-name="T82"> </text:span><text:span text:style-name="T17">punti</text:span><text:span text:style-name="T78"> </text:span><text:span text:style-name="T17">precedenti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66"/>
            <text:p text:style-name="P197"><text:span text:style-name="T28">per</text:span><text:span text:style-name="T88"> </text:span><text:span text:style-name="T28">ora</text:span><text:span text:style-name="T90"> </text:span><text:span text:style-name="T28">di</text:span><text:span text:style-name="T87"> </text:span><text:span text:style-name="T25">lavo</text:span><text:span text:style-name="T27">ro</text:span></text:p>
          </table:table-cell>
          <table:table-cell table:style-name="Tabella31.A1" office:value-type="string">
            <text:p text:style-name="P43"/>
            <text:p text:style-name="P181"><text:span text:style-name="T53">2</text:span><text:span text:style-name="T58">7</text:span><text:span text:style-name="T53">,</text:span><text:span text:style-name="T62">07</text:span></text:p>
          </table:table-cell>
        </table:table-row>
        <table:table-row table:style-name="Tabella31.14">
          <table:table-cell table:style-name="Tabella31.A1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1.15">
          <table:table-cell table:style-name="Tabella31.A1" table:number-columns-spanned="7" office:value-type="string">
            <text:p text:style-name="P198"><text:span text:style-name="T71">FORNITURA</text:span><text:span text:style-name="T131"> <text:s/></text:span><text:span text:style-name="T71">DI</text:span><text:span text:style-name="T131"> <text:s/></text:span><text:span text:style-name="T71">SEGNALETICA</text:span><text:span text:style-name="T133"> </text:span><text:span text:style-name="T71">DI</text:span><text:span text:style-name="T131"> </text:span><text:span text:style-name="T71">CANTIERE,</text:span><text:span text:style-name="T133"> </text:span><text:span text:style-name="T71">PROVVISORIA</text:span><text:span text:style-name="T131"> </text:span><text:span text:style-name="T71">E</text:span><text:span text:style-name="T131"> </text:span><text:span text:style-name="T71">DI</text:span><text:span text:style-name="T133"> </text:span><text:span text:style-name="T71">EMERGENZ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1.16">
          <table:table-cell table:style-name="Tabella31.A1" office:value-type="string">
            <text:p text:style-name="P4"/>
            <text:p text:style-name="P4"/>
            <text:p text:style-name="P4"/>
            <text:p text:style-name="P25"/>
            <text:p text:style-name="P225">D1</text:p>
          </table:table-cell>
          <table:table-cell table:style-name="Tabella31.A1" office:value-type="string">
            <text:p text:style-name="P4"/>
            <text:p text:style-name="P4"/>
            <text:p text:style-name="P4"/>
            <text:p text:style-name="P25"/>
            <text:p text:style-name="P226">a</text:p>
          </table:table-cell>
          <table:table-cell table:style-name="Tabella31.A1" office:value-type="string">
            <text:p text:style-name="P140"><text:span text:style-name="T17">Fornitura</text:span><text:span text:style-name="T80"> </text:span><text:span text:style-name="T17">di</text:span><text:span text:style-name="T80"> </text:span><text:span text:style-name="T17">segnali,</text:span><text:span text:style-name="T80"> </text:span><text:span text:style-name="T17">cartelli</text:span><text:span text:style-name="T80"> </text:span><text:span text:style-name="T17">e</text:span><text:span text:style-name="T80"> </text:span><text:span text:style-name="T17">pannelli</text:span><text:span text:style-name="T80"> </text:span><text:span text:style-name="T17">integrativi</text:span><text:span text:style-name="T80"> </text:span><text:span text:style-name="T17">realizzati</text:span><text:span text:style-name="T82"> </text:span><text:span text:style-name="T17">in</text:span><text:span text:style-name="T82"> <text:s/></text:span><text:span text:style-name="T17">lamiera</text:span><text:span text:style-name="T82"> <text:s/></text:span><text:span text:style-name="T17">di</text:span><text:span text:style-name="T82"> <text:s/></text:span><text:span text:style-name="T17">ferro</text:span><text:span text:style-name="T82"> <text:s/></text:span><text:span text:style-name="T17">10/10,</text:span><text:span text:style-name="T82"> <text:s/></text:span><text:span text:style-name="T17">rinforzo</text:span><text:span text:style-name="T82"> <text:s/></text:span><text:span text:style-name="T17">perimetrale</text:span><text:span text:style-name="T82"> <text:s/></text:span><text:span text:style-name="T17">a</text:span><text:span text:style-name="T97"> <text:s/></text:span><text:span text:style-name="T17">mezzo</text:span><text:span text:style-name="T82"> </text:span><text:span text:style-name="T20">scatolatura,</text:span><text:span text:style-name="T85"> </text:span><text:span text:style-name="T37">verniciati</text:span><text:span text:style-name="T78"> </text:span><text:span text:style-name="T22">a</text:span><text:span text:style-name="T78"> </text:span><text:span text:style-name="T20">fuoco,</text:span><text:span text:style-name="T85"> </text:span><text:span text:style-name="T37">completi</text:span><text:span text:style-name="T78"> </text:span><text:span text:style-name="T31">di</text:span><text:span text:style-name="T78"> </text:span><text:span text:style-name="T20">idonei</text:span><text:span text:style-name="T85"> </text:span><text:span text:style-name="T37">attacchi</text:span><text:span text:style-name="T82"> </text:span><text:span text:style-name="T37">speciali</text:span><text:span text:style-name="T80"> </text:span><text:span text:style-name="T33">sul</text:span><text:span text:style-name="T80"> </text:span><text:span text:style-name="T37">retro.</text:span><text:span text:style-name="T80"> </text:span><text:span text:style-name="T38">Le</text:span><text:span text:style-name="T80"> </text:span><text:span text:style-name="T31">dimensioni</text:span><text:span text:style-name="T80"> </text:span><text:span text:style-name="T45">e</text:span><text:span text:style-name="T80"> </text:span><text:span text:style-name="T37">le</text:span><text:span text:style-name="T80"> </text:span><text:span text:style-name="T31">figure</text:span><text:span text:style-name="T80"> </text:span><text:span text:style-name="T31">del</text:span><text:span text:style-name="T80"> </text:span><text:span text:style-name="T31">materiale</text:span><text:span text:style-name="T82"> </text:span><text:span text:style-name="T37">fornito</text:span><text:span text:style-name="T80"> <text:s text:c="2"/></text:span><text:span text:style-name="T35">o</text:span><text:span text:style-name="T80"> <text:s text:c="2"/></text:span><text:span text:style-name="T37">impiegato</text:span><text:tab/><text:span text:style-name="T37">dovranno</text:span><text:span text:style-name="T78"> <text:s text:c="2"/></text:span><text:span text:style-name="T31">essere</text:span><text:span text:style-name="T78"> <text:s text:c="2"/></text:span><text:span text:style-name="T37">conformi</text:span><text:span text:style-name="T78"> <text:s text:c="2"/></text:span><text:span text:style-name="T31">alle</text:span></text:p>
            <text:p text:style-name="P161"><text:span text:style-name="T17">disposizioni</text:span><text:span text:style-name="T85"> <text:s/></text:span><text:span text:style-name="T17">ed</text:span><text:span text:style-name="T78"> <text:s/></text:span><text:span text:style-name="T17">alle</text:span><text:span text:style-name="T78"> <text:s/></text:span><text:span text:style-name="T17">caratteristiche</text:span><text:span text:style-name="T78"> <text:s/></text:span><text:span text:style-name="T17">previste</text:span><text:span text:style-name="T85"> <text:s/></text:span><text:span text:style-name="T17">dal</text:span><text:span text:style-name="T78"> <text:s/></text:span><text:span text:style-name="T17">D.Lgs</text:span><text:span text:style-name="T78"> <text:s/></text:span><text:span text:style-name="T17">30</text:span></text:p>
            <text:p text:style-name="P166"><text:span text:style-name="T17">aprile</text:span><text:span text:style-name="T95"> </text:span><text:span text:style-name="T17">1992,</text:span><text:span text:style-name="T95"> </text:span><text:span text:style-name="T17">n.</text:span><text:span text:style-name="T97"> </text:span><text:span text:style-name="T17">285</text:span><text:span text:style-name="T95"> </text:span><text:span text:style-name="T17">e</text:span><text:span text:style-name="T97"> </text:span><text:span text:style-name="T17">del</text:span><text:span text:style-name="T95"> <text:s/></text:span><text:span text:style-name="T17">Regolamento</text:span><text:span text:style-name="T97"> </text:span><text:span text:style-name="T17">di</text:span><text:span text:style-name="T97"> </text:span><text:span text:style-name="T17">esecuzione</text:span><text:span text:style-name="T95"> </text:span><text:span text:style-name="T17">D.P.R.</text:span></text:p>
            <text:p text:style-name="P165"><text:span text:style-name="T17">16.12.1992,</text:span><text:tab/><text:span text:style-name="T17">n.</text:span><text:span text:style-name="T112"> <text:s text:c="2"/></text:span><text:span text:style-name="T17">495,</text:span><text:span text:style-name="T112"> <text:s text:c="2"/></text:span><text:span text:style-name="T17">nonché</text:span><text:span text:style-name="T112"> <text:s text:c="2"/></text:span><text:span text:style-name="T17">alle</text:span><text:span text:style-name="T112"> <text:s text:c="2"/></text:span><text:span text:style-name="T17">loro</text:span><text:span text:style-name="T113"> <text:s text:c="2"/></text:span><text:span text:style-name="T17">modifiche</text:span><text:span text:style-name="T112"> <text:s text:c="2"/></text:span><text:span text:style-name="T17">ed</text:span></text:p>
            <text:p text:style-name="P166"><text:span text:style-name="T17">integrazioni</text:span><text:span text:style-name="T82"> </text:span><text:span text:style-name="T17">o</text:span><text:span text:style-name="T82"> </text:span><text:span text:style-name="T17">disciplinari</text:span><text:span text:style-name="T82"> </text:span><text:span text:style-name="T17">tecnici</text:span><text:span text:style-name="T82"> </text:span><text:span text:style-name="T17">appositamente</text:span><text:span text:style-name="T109"> </text:span><text:span text:style-name="T17">emanati.</text:span></text:p>
          </table:table-cell>
          <table:table-cell table:style-name="Tabella31.A1" office:value-type="string">
            <text:p text:style-name="P67"/>
            <text:p text:style-name="P136"><text:span text:style-name="T28">Per</text:span><text:span text:style-name="T96"> </text:span><text:span text:style-name="T28">il</text:span><text:span text:style-name="T96"> </text:span><text:span text:style-name="T28">materiale</text:span><text:span text:style-name="T96"> <text:s/></text:span><text:span text:style-name="T28">fornito</text:span><text:span text:style-name="T87"> </text:span><text:span text:style-name="T28">si</text:span><text:span text:style-name="T87"> <text:s text:c="2"/></text:span><text:span text:style-name="T28">intendono</text:span><text:span text:style-name="T79"> <text:s text:c="2"/></text:span><text:span text:style-name="T28">trascritti</text:span><text:span text:style-name="T87"> </text:span><text:span text:style-name="T28">integralmente</text:span><text:tab/><text:span text:style-name="T28">tutti</text:span><text:tab/><text:span text:style-name="T46">i</text:span></text:p>
            <text:p text:style-name="P162"><text:span text:style-name="T28">prezzi</text:span><text:span text:style-name="T117"> </text:span><text:span text:style-name="T28">di</text:span><text:span text:style-name="T117"> </text:span><text:span text:style-name="T28">cui</text:span><text:span text:style-name="T117"> </text:span><text:span text:style-name="T28">ai</text:span><text:span text:style-name="T117"> </text:span><text:span text:style-name="T28">nn.</text:span><text:span text:style-name="T115"> </text:span><text:span text:style-name="T28">A1</text:span><text:span text:style-name="T115"> </text:span><text:span text:style-name="T28">–</text:span><text:span text:style-name="T87"> </text:span><text:span text:style-name="T28">A2</text:span><text:span text:style-name="T87"> </text:span><text:span text:style-name="T28">-</text:span><text:span text:style-name="T87"> </text:span><text:span text:style-name="T28">A3</text:span><text:span text:style-name="T87"> </text:span><text:span text:style-name="T28">-</text:span><text:span text:style-name="T87"> </text:span><text:span text:style-name="T28">A4</text:span><text:span text:style-name="T87"> </text:span><text:span text:style-name="T28">-</text:span><text:span text:style-name="T87"> </text:span><text:span text:style-name="T28">A5</text:span><text:span text:style-name="T87"> </text:span><text:span text:style-name="T28">–</text:span><text:span text:style-name="T88"> </text:span><text:span text:style-name="T28">A6</text:span><text:span text:style-name="T87"> </text:span><text:span text:style-name="T32">–</text:span><text:span text:style-name="T79"> </text:span><text:span text:style-name="T23">A7</text:span><text:span text:style-name="T79"> </text:span><text:span text:style-name="T32">-</text:span><text:span text:style-name="T81"> </text:span><text:span text:style-name="T34">A8</text:span><text:span text:style-name="T79"> </text:span><text:span text:style-name="T36">-</text:span><text:span text:style-name="T81"> </text:span><text:span text:style-name="T32">A9,</text:span><text:span text:style-name="T79"> </text:span><text:span text:style-name="T32">con</text:span><text:span text:style-name="T81"> </text:span><text:span text:style-name="T32">la</text:span><text:span text:style-name="T87"> </text:span><text:span text:style-name="T28">riduzione</text:span><text:span text:style-name="T87"> <text:s/></text:span><text:span text:style-name="T28">del</text:span><text:span text:style-name="T87"> <text:s/></text:span><text:span text:style-name="T28">40%</text:span><text:span text:style-name="T98"> <text:s/></text:span><text:span text:style-name="T28">per</text:span><text:span text:style-name="T87"> </text:span><text:span text:style-name="T28">sottofondo</text:span><text:span text:style-name="T87"> </text:span><text:span text:style-name="T28">in</text:span><text:span text:style-name="T88"> </text:span><text:span text:style-name="T28">ferro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4"/>
            <text:p text:style-name="P4"/>
            <text:p text:style-name="P4"/>
            <text:p text:style-name="P68"/>
            <text:p text:style-name="P187"><text:span text:style-name="T68">0</text:span><text:span text:style-name="T53">,00</text:span></text:p>
          </table:table-cell>
        </table:table-row>
        <table:table-row table:style-name="Tabella31.17">
          <table:table-cell table:style-name="Tabella31.A1" office:value-type="string">
            <text:p text:style-name="P36"/>
            <text:p text:style-name="P225">D2</text:p>
          </table:table-cell>
          <table:table-cell table:style-name="Tabella31.A1" office:value-type="string">
            <text:p text:style-name="P36"/>
            <text:p text:style-name="P226">a</text:p>
          </table:table-cell>
          <table:table-cell table:style-name="Tabella31.A1" office:value-type="string">
            <text:p text:style-name="P142"><text:span text:style-name="T20">Delimitazione</text:span><text:span text:style-name="T85"> </text:span><text:span text:style-name="T18">di</text:span><text:span text:style-name="T85"> </text:span><text:span text:style-name="T20">cantiere</text:span><text:span text:style-name="T85"> </text:span><text:span text:style-name="T18">fig.</text:span><text:span text:style-name="T78"> </text:span><text:span text:style-name="T37">II</text:span><text:span text:style-name="T85"> </text:span><text:span text:style-name="T20">394,</text:span><text:span text:style-name="T85"> </text:span><text:span text:style-name="T20">segnale</text:span><text:span text:style-name="T85"> </text:span><text:span text:style-name="T18">in</text:span><text:span text:style-name="T78"> </text:span><text:span text:style-name="T20">ferro</text:span><text:span text:style-name="T85"> </text:span><text:span text:style-name="T20">10/10</text:span><text:span text:style-name="T82"> </text:span><text:span text:style-name="T17">completo</text:span><text:span text:style-name="T82"> </text:span><text:span text:style-name="T17">di</text:span><text:span text:style-name="T82"> </text:span><text:span text:style-name="T17">attacchi,</text:span><text:span text:style-name="T82"> </text:span><text:span text:style-name="T17">escluso</text:span><text:span text:style-name="T82"> </text:span><text:span text:style-name="T17">sostegno.</text:span></text:p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"/>
          </table:table-cell>
          <table:table-cell table:style-name="Tabella31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1.A1" office:value-type="string">
            <text:p text:style-name="P11"/>
            <text:p text:style-name="P181"><text:span text:style-name="T53">11,</text:span><text:span text:style-name="T62">60</text:span></text:p>
          </table:table-cell>
        </table:table-row>
      </table:table>
      <text:section text:style-name="Sect1" text:name="Sezione1037">
        <text:p text:style-name="P4"/>
      </text:section>
      <table:table table:name="Tabella32" table:style-name="Tabella32">
        <table:table-column table:style-name="Tabella32.A"/>
        <table:table-column table:style-name="Tabella32.B"/>
        <table:table-column table:style-name="Tabella32.C"/>
        <table:table-column table:style-name="Tabella32.D"/>
        <table:table-column table:style-name="Tabella32.E"/>
        <table:table-column table:style-name="Tabella32.F"/>
        <table:table-column table:style-name="Tabella32.G"/>
        <text:soft-page-break/>
        <table:table-row table:style-name="Tabella32.1">
          <table:table-cell table:style-name="Tabella32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32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32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32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32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32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32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32.2">
          <table:table-cell table:style-name="Tabella32.A1" office:value-type="string">
            <text:p text:style-name="P69"/>
            <text:p text:style-name="P225">D3</text:p>
          </table:table-cell>
          <table:table-cell table:style-name="Tabella32.A1" office:value-type="string">
            <text:p text:style-name="P69"/>
            <text:p text:style-name="P226">a</text:p>
          </table:table-cell>
          <table:table-cell table:style-name="Tabella32.A1" office:value-type="string">
            <text:p text:style-name="P164"><text:span text:style-name="T31">Treppiede</text:span><text:span text:style-name="T78"> </text:span><text:span text:style-name="T31">mobile</text:span><text:span text:style-name="T78"> </text:span><text:span text:style-name="T33">a</text:span><text:span text:style-name="T80"> </text:span><text:span text:style-name="T37">cavalletto,</text:span><text:span text:style-name="T78"> </text:span><text:span text:style-name="T22">per</text:span><text:span text:style-name="T78"> </text:span><text:span text:style-name="T31">sostegno</text:span><text:span text:style-name="T80"> </text:span><text:span text:style-name="T37">di</text:span><text:span text:style-name="T78"> </text:span><text:span text:style-name="T37">segnali,</text:span><text:span text:style-name="T78"> </text:span><text:span text:style-name="T22">di</text:span><text:span text:style-name="T82"> </text:span><text:span text:style-name="T17">tipo</text:span><text:span text:style-name="T103"> </text:span><text:span text:style-name="T17">universale,</text:span><text:span text:style-name="T95"> <text:s/></text:span><text:span text:style-name="T17">in</text:span><text:span text:style-name="T103"> </text:span><text:span text:style-name="T17">profilato</text:span><text:span text:style-name="T95"> <text:s/></text:span><text:span text:style-name="T17">di</text:span><text:span text:style-name="T103"> <text:s/></text:span><text:span text:style-name="T17">ferro,</text:span><text:span text:style-name="T95"> <text:s/></text:span><text:span text:style-name="T17">verniciato</text:span><text:span text:style-name="T95"> <text:s/></text:span><text:span text:style-name="T17">con</text:span><text:span text:style-name="T95"> </text:span><text:span text:style-name="T17">una</text:span><text:span text:style-name="T82"> </text:span><text:span text:style-name="T33">mano</text:span><text:span text:style-name="T78"> </text:span><text:span text:style-name="T22">di</text:span><text:span text:style-name="T80"> </text:span><text:span text:style-name="T31">antiruggine</text:span><text:span text:style-name="T80"> </text:span><text:span text:style-name="T48">e</text:span><text:span text:style-name="T80"> </text:span><text:span text:style-name="T22">due</text:span><text:span text:style-name="T80"> </text:span><text:span text:style-name="T22">di</text:span><text:span text:style-name="T80"> </text:span><text:span text:style-name="T22">smalto</text:span><text:span text:style-name="T80"> </text:span><text:span text:style-name="T22">di</text:span><text:span text:style-name="T78"> </text:span><text:span text:style-name="T31">colore</text:span><text:span text:style-name="T80"> </text:span><text:span text:style-name="T22">grigio</text:span><text:span text:style-name="T80"> </text:span><text:span text:style-name="T22">per</text:span><text:span text:style-name="T82"> </text:span><text:span text:style-name="T17">cartelli</text:span><text:span text:style-name="T85"> <text:s/></text:span><text:span text:style-name="T17">di</text:span><text:span text:style-name="T85"> <text:s/></text:span><text:span text:style-name="T17">ogni</text:span><text:span text:style-name="T85"> <text:s/></text:span><text:span text:style-name="T17">tipo.</text:span><text:span text:style-name="T85"> <text:s/></text:span><text:span text:style-name="T17">(</text:span><text:span text:style-name="T85"> <text:s/></text:span><text:span text:style-name="T17">B</text:span><text:span text:style-name="T85"> <text:s/></text:span><text:span text:style-name="T17">=</text:span><text:span text:style-name="T85"> <text:s/></text:span><text:span text:style-name="T17">base</text:span><text:span text:style-name="T85"> <text:s/></text:span><text:span text:style-name="T17">H</text:span><text:span text:style-name="T85"> <text:s/></text:span><text:span text:style-name="T17">=</text:span><text:span text:style-name="T85"> <text:s/></text:span><text:span text:style-name="T17">altezza,</text:span><text:span text:style-name="T85"> <text:s/></text:span><text:span text:style-name="T17">le</text:span><text:span text:style-name="T85"> <text:s/></text:span><text:span text:style-name="T17">misure</text:span><text:span text:style-name="T82"> </text:span><text:span text:style-name="T17">indicate</text:span><text:span text:style-name="T82"> </text:span><text:span text:style-name="T17">debbono</text:span><text:span text:style-name="T82"> </text:span><text:span text:style-name="T17">intendersi</text:span><text:span text:style-name="T82"> </text:span><text:span text:style-name="T17">quelle</text:span><text:span text:style-name="T80"> </text:span><text:span text:style-name="T17">minime)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4"/>
            <text:p text:style-name="P4"/>
            <text:p text:style-name="P135"><text:span text:style-name="T28">B=60</text:span><text:span text:style-name="T98"> </text:span><text:span text:style-name="T28">-</text:span><text:span text:style-name="T100"> </text:span><text:span text:style-name="T28">H=80</text:span></text:p>
          </table:table-cell>
          <table:table-cell table:style-name="Tabella32.A1" office:value-type="string">
            <text:p text:style-name="P4"/>
            <text:p text:style-name="P4"/>
            <text:p text:style-name="P135"><text:span text:style-name="T25">c</text:span><text:span text:style-name="T27">adauno</text:span></text:p>
          </table:table-cell>
          <table:table-cell table:style-name="Tabella32.A1" office:value-type="string">
            <text:p text:style-name="P70"/>
            <text:p text:style-name="P181"><text:span text:style-name="T58">22</text:span><text:span text:style-name="T53">,</text:span><text:span text:style-name="T62">74</text:span></text:p>
          </table:table-cell>
        </table:table-row>
        <table:table-row table:style-name="Tabella32.3"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229">b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54"><text:span text:style-name="T28">B=80</text:span><text:span text:style-name="T105"> </text:span><text:span text:style-name="T28">-</text:span><text:span text:style-name="T100"> </text:span><text:span text:style-name="T28">H=130</text:span></text:p>
          </table:table-cell>
          <table:table-cell table:style-name="Tabella32.A1" office:value-type="string">
            <text:p text:style-name="P154"><text:span text:style-name="T25">c</text:span><text:span text:style-name="T27">adauno</text:span></text:p>
          </table:table-cell>
          <table:table-cell table:style-name="Tabella32.A1" office:value-type="string">
            <text:p text:style-name="P181"><text:span text:style-name="T58">24</text:span><text:span text:style-name="T53">,</text:span><text:span text:style-name="T62">29</text:span></text:p>
          </table:table-cell>
        </table:table-row>
        <table:table-row table:style-name="Tabella32.4">
          <table:table-cell table:style-name="Tabella32.A1" office:value-type="string">
            <text:p text:style-name="P15"/>
            <text:p text:style-name="P225">D4</text:p>
          </table:table-cell>
          <table:table-cell table:style-name="Tabella32.A1" office:value-type="string">
            <text:p text:style-name="P15"/>
            <text:p text:style-name="P226">a</text:p>
          </table:table-cell>
          <table:table-cell table:style-name="Tabella32.A1" office:value-type="string">
            <text:p text:style-name="P142"><text:span text:style-name="T17">Piedistallo</text:span><text:span text:style-name="T82"> <text:s/></text:span><text:span text:style-name="T17">mobile</text:span><text:span text:style-name="T82"> <text:s/></text:span><text:span text:style-name="T17">a</text:span><text:span text:style-name="T82"> <text:s/></text:span><text:span text:style-name="T17">piantana</text:span><text:span text:style-name="T82"> <text:s/></text:span><text:span text:style-name="T17">circolare</text:span><text:span text:style-name="T82"> <text:s/></text:span><text:span text:style-name="T17">diametro</text:span><text:span text:style-name="T82"> <text:s/></text:span><text:span text:style-name="T17">cm.</text:span><text:span text:style-name="T95"> <text:s/></text:span><text:span text:style-name="T17">45</text:span><text:span text:style-name="T82"> </text:span><text:span text:style-name="T17">minimo</text:span><text:span text:style-name="T95"> </text:span><text:span text:style-name="T17">di</text:span><text:span text:style-name="T95"> </text:span><text:span text:style-name="T17">appoggio</text:span><text:span text:style-name="T95"> </text:span><text:span text:style-name="T17">in</text:span><text:span text:style-name="T95"> </text:span><text:span text:style-name="T17">ferro</text:span><text:span text:style-name="T95"> </text:span><text:span text:style-name="T17">piatto</text:span><text:span text:style-name="T95"> </text:span><text:span text:style-name="T17">cm.</text:span><text:span text:style-name="T95"> </text:span><text:span text:style-name="T17">5</text:span><text:span text:style-name="T95"> </text:span><text:span text:style-name="T17">x</text:span><text:span text:style-name="T95"> </text:span><text:span text:style-name="T17">0,4,</text:span><text:span text:style-name="T95"> </text:span><text:span text:style-name="T17">con</text:span><text:span text:style-name="T95"> </text:span><text:span text:style-name="T17">attacco</text:span><text:span text:style-name="T82"> </text:span><text:span text:style-name="T31">per</text:span><text:span text:style-name="T78"> </text:span><text:span text:style-name="T31">paline</text:span><text:span text:style-name="T80"> </text:span><text:span text:style-name="T22">diametro</text:span><text:span text:style-name="T80"> </text:span><text:span text:style-name="T33">mm.60;</text:span><text:span text:style-name="T80"> </text:span><text:span text:style-name="T31">verniciato</text:span><text:span text:style-name="T78"> </text:span><text:span text:style-name="T33">con</text:span><text:span text:style-name="T80"> </text:span><text:span text:style-name="T33">una</text:span><text:span text:style-name="T80"> </text:span><text:span text:style-name="T33">mano</text:span><text:span text:style-name="T80"> </text:span><text:span text:style-name="T31">di</text:span><text:span text:style-name="T82"> </text:span><text:span text:style-name="T17">antiruggine</text:span><text:span text:style-name="T78"> </text:span><text:span text:style-name="T17">ed</text:span><text:span text:style-name="T78"> </text:span><text:span text:style-name="T17">una</text:span><text:span text:style-name="T78"> </text:span><text:span text:style-name="T17">di</text:span><text:span text:style-name="T80"> </text:span><text:span text:style-name="T17">grigio</text:span><text:span text:style-name="T78"> </text:span><text:span text:style-name="T17">neutro.</text:span><text:span text:style-name="T78"> </text:span><text:span text:style-name="T17">Fornito</text:span><text:span text:style-name="T80"> </text:span><text:span text:style-name="T17">senza</text:span><text:span text:style-name="T78"> </text:span><text:span text:style-name="T17">palina</text:span><text:span text:style-name="T78"> </text:span><text:span text:style-name="T17">di</text:span><text:span text:style-name="T82"> </text:span><text:span text:style-name="T17">sostegno</text:span><text:span text:style-name="T82"> </text:span><text:span text:style-name="T17">del</text:span><text:span text:style-name="T111"> </text:span><text:span text:style-name="T17">segnale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5"/>
            <text:p text:style-name="P135"><text:span text:style-name="T25">c</text:span><text:span text:style-name="T27">adauno</text:span></text:p>
          </table:table-cell>
          <table:table-cell table:style-name="Tabella32.A1" office:value-type="string">
            <text:p text:style-name="P16"/>
            <text:p text:style-name="P181"><text:span text:style-name="T53">1</text:span><text:span text:style-name="T58">6</text:span><text:span text:style-name="T53">,</text:span><text:span text:style-name="T62">74</text:span></text:p>
          </table:table-cell>
        </table:table-row>
        <table:table-row table:style-name="Tabella32.5">
          <table:table-cell table:style-name="Tabella32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71"/>
            <text:p text:style-name="P225">D5</text:p>
          </table:table-cell>
          <table:table-cell table:style-name="Tabella32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71"/>
            <text:p text:style-name="P226">a</text:p>
          </table:table-cell>
          <table:table-cell table:style-name="Tabella32.A1" office:value-type="string">
            <text:p text:style-name="P142"><text:span text:style-name="T37">Barriera</text:span><text:span text:style-name="T85"> <text:s/></text:span><text:span text:style-name="T37">stradale</text:span><text:span text:style-name="T78"> <text:s/></text:span><text:span text:style-name="T31">mobile</text:span><text:span text:style-name="T78"> <text:s/></text:span><text:span text:style-name="T37">(transenna)</text:span><text:span text:style-name="T78"> <text:s/></text:span><text:span text:style-name="T31">altezza</text:span><text:span text:style-name="T78"> <text:s/></text:span><text:span text:style-name="T31">cm.</text:span><text:span text:style-name="T78"> <text:s/></text:span><text:span text:style-name="T37">110,</text:span><text:span text:style-name="T82"> </text:span><text:span text:style-name="T17">lunghezza</text:span><text:span text:style-name="T109"> <text:s/></text:span><text:span text:style-name="T17">cm.</text:span><text:span text:style-name="T109"> <text:s/></text:span><text:span text:style-name="T17">220,</text:span><text:span text:style-name="T112"> <text:s/></text:span><text:span text:style-name="T17">peso</text:span><text:span text:style-name="T109"> <text:s/></text:span><text:span text:style-name="T17">max.</text:span><text:span text:style-name="T112"> <text:s/></text:span><text:span text:style-name="T17">kg.</text:span><text:span text:style-name="T109"> <text:s/></text:span><text:span text:style-name="T17">30,</text:span><text:span text:style-name="T112"> <text:s/></text:span><text:span text:style-name="T17">larghezza</text:span><text:span text:style-name="T109"> <text:s/></text:span><text:span text:style-name="T17">piedi</text:span><text:span text:style-name="T82"> </text:span><text:span text:style-name="T17">appoggio</text:span><text:span text:style-name="T83"> <text:s/></text:span><text:span text:style-name="T17">cm.</text:span><text:span text:style-name="T104"> <text:s/></text:span><text:span text:style-name="T17">55,</text:span><text:span text:style-name="T83"> <text:s/></text:span><text:span text:style-name="T17">con</text:span><text:span text:style-name="T104"> <text:s/></text:span><text:span text:style-name="T17">aggancio</text:span><text:span text:style-name="T83"> <text:s/></text:span><text:span text:style-name="T17">maschio/femmina</text:span><text:span text:style-name="T104"> <text:s/></text:span><text:span text:style-name="T17">fra</text:span><text:span text:style-name="T83"> <text:s/></text:span><text:span text:style-name="T17">le</text:span><text:span text:style-name="T82"> </text:span><text:span text:style-name="T17">barriere</text:span><text:span text:style-name="T83"> <text:s/></text:span><text:span text:style-name="T17">in</text:span><text:span text:style-name="T104"> <text:s/></text:span><text:span text:style-name="T17">modo</text:span><text:span text:style-name="T104"> <text:s/></text:span><text:span text:style-name="T17">da</text:span><text:span text:style-name="T83"> <text:s/></text:span><text:span text:style-name="T17">renderne</text:span><text:span text:style-name="T104"> <text:s/></text:span><text:span text:style-name="T17">rigida</text:span><text:span text:style-name="T104"> <text:s/></text:span><text:span text:style-name="T17">l'unione,</text:span><text:span text:style-name="T83"> <text:s/></text:span><text:span text:style-name="T17">del</text:span><text:span text:style-name="T104"> <text:s/></text:span><text:span text:style-name="T17">tipo</text:span><text:span text:style-name="T82"> </text:span><text:span text:style-name="T37">compatibile</text:span><text:span text:style-name="T78"> <text:s text:c="2"/></text:span><text:span text:style-name="T33">con</text:span><text:span text:style-name="T78"> <text:s/></text:span><text:span text:style-name="T37">quello</text:span><text:span text:style-name="T78"> <text:s/></text:span><text:span text:style-name="T37">delle</text:span><text:span text:style-name="T78"> <text:s/></text:span><text:span text:style-name="T31">barriere</text:span><text:span text:style-name="T78"> <text:s/></text:span><text:span text:style-name="T37">in</text:span><text:span text:style-name="T78"> <text:s/></text:span><text:span text:style-name="T37">dotazione</text:span><text:span text:style-name="T78"> <text:s/></text:span><text:span text:style-name="T33">al</text:span><text:span text:style-name="T82"> </text:span><text:span text:style-name="T17">Comune</text:span><text:span text:style-name="T95"> </text:span><text:span text:style-name="T17">di</text:span><text:span text:style-name="T97"> </text:span><text:span text:style-name="T17">Campi</text:span><text:span text:style-name="T97"> </text:span><text:span text:style-name="T17">Bisenzio.</text:span><text:span text:style-name="T97"> </text:span><text:span text:style-name="T17">La</text:span><text:span text:style-name="T97"> </text:span><text:span text:style-name="T17">barriera</text:span><text:span text:style-name="T97"> </text:span><text:span text:style-name="T17">è</text:span><text:span text:style-name="T95"> </text:span><text:span text:style-name="T17">completa</text:span><text:span text:style-name="T97"> </text:span><text:span text:style-name="T17">di</text:span><text:span text:style-name="T97"> </text:span><text:span text:style-name="T17">due</text:span><text:span text:style-name="T82"> </text:span><text:span text:style-name="T17">pannelli</text:span><text:span text:style-name="T109"> </text:span><text:span text:style-name="T17">in</text:span><text:span text:style-name="T109"> </text:span><text:span text:style-name="T17">alluminio</text:span><text:span text:style-name="T109"> </text:span><text:span text:style-name="T17">spessore</text:span><text:span text:style-name="T109"> </text:span><text:span text:style-name="T17">25/10,</text:span><text:span text:style-name="T112"> </text:span><text:span text:style-name="T17">alti</text:span><text:span text:style-name="T109"> </text:span><text:span text:style-name="T17">20</text:span><text:span text:style-name="T109"> </text:span><text:span text:style-name="T17">cm.</text:span><text:span text:style-name="T109"> </text:span><text:span text:style-name="T17">con</text:span><text:span text:style-name="T112"> </text:span><text:span text:style-name="T17">strisce</text:span><text:span text:style-name="T82"> </text:span><text:span text:style-name="T37">alternate</text:span><text:span text:style-name="T78"> <text:s/></text:span><text:span text:style-name="T22">oblique</text:span><text:span text:style-name="T80"> <text:s/></text:span><text:span text:style-name="T31">bianche</text:span><text:span text:style-name="T78"> <text:s/></text:span><text:span text:style-name="T22">e</text:span><text:span text:style-name="T80"> <text:s/></text:span><text:span text:style-name="T37">rosse</text:span><text:span text:style-name="T78"> <text:s/></text:span><text:span text:style-name="T33">in</text:span><text:span text:style-name="T80"> <text:s/></text:span><text:span text:style-name="T37">pellicola</text:span><text:span text:style-name="T78"> <text:s/></text:span><text:span text:style-name="T31">adesiva</text:span><text:span text:style-name="T82"> </text:span><text:span text:style-name="T37">rifrangente</text:span><text:span text:style-name="T78"> <text:s/></text:span><text:span text:style-name="T31">classe</text:span><text:span text:style-name="T80"> <text:s/></text:span><text:span text:style-name="T37">2,</text:span><text:span text:style-name="T78"> </text:span><text:span text:style-name="T37">installate</text:span><text:span text:style-name="T78"> <text:s/></text:span><text:span text:style-name="T31">in</text:span><text:span text:style-name="T83"> </text:span><text:span text:style-name="T37">telaio</text:span><text:span text:style-name="T78"> </text:span><text:span text:style-name="T22">a</text:span><text:span text:style-name="T80"> </text:span><text:span text:style-name="T22">L</text:span><text:span text:style-name="T78"> </text:span><text:span text:style-name="T37">di</text:span><text:span text:style-name="T80"> </text:span><text:span text:style-name="T37">alluminio</text:span><text:span text:style-name="T82"> </text:span><text:span text:style-name="T17">fissato</text:span><text:span text:style-name="T80"> </text:span><text:span text:style-name="T17">al</text:span><text:span text:style-name="T80"> </text:span><text:span text:style-name="T17">corpo</text:span><text:span text:style-name="T83"> </text:span><text:span text:style-name="T17">delle</text:span><text:span text:style-name="T80"> </text:span><text:span text:style-name="T17">barriere</text:span><text:span text:style-name="T80"> </text:span><text:span text:style-name="T17">con</text:span><text:span text:style-name="T83"> </text:span><text:span text:style-name="T17">viti</text:span><text:span text:style-name="T80"> </text:span><text:span text:style-name="T17">autofilettanti.</text:span><text:span text:style-name="T80"> </text:span><text:span text:style-name="T17">In</text:span><text:span text:style-name="T83"> </text:span><text:span text:style-name="T17">ogni</text:span><text:span text:style-name="T82"> </text:span><text:span text:style-name="T17">pannello,</text:span><text:span text:style-name="T78"> <text:s/></text:span><text:span text:style-name="T17">in</text:span><text:span text:style-name="T80"> <text:s/></text:span><text:span text:style-name="T17">colore</text:span><text:span text:style-name="T80"> <text:s/></text:span><text:span text:style-name="T17">rosso</text:span><text:span text:style-name="T80"> <text:s/></text:span><text:span text:style-name="T17">su</text:span><text:span text:style-name="T80"> <text:s/></text:span><text:span text:style-name="T17">fondo</text:span><text:span text:style-name="T80"> <text:s/></text:span><text:span text:style-name="T17">bianco,</text:span><text:span text:style-name="T80"> <text:s/></text:span><text:span text:style-name="T17">dovrà</text:span><text:span text:style-name="T80"> <text:s/></text:span><text:span text:style-name="T17">essere</text:span><text:span text:style-name="T82"> </text:span><text:span text:style-name="T20">serigrafato</text:span><text:span text:style-name="T80"> <text:s/></text:span><text:span text:style-name="T35">lo</text:span><text:span text:style-name="T80"> </text:span><text:span text:style-name="T37">stemma</text:span><text:span text:style-name="T80"> <text:s/></text:span><text:span text:style-name="T31">del</text:span><text:span text:style-name="T80"> </text:span><text:span text:style-name="T37">Comune,</text:span><text:span text:style-name="T80"> </text:span><text:span text:style-name="T22">le</text:span><text:span text:style-name="T80"> </text:span><text:span text:style-name="T37">cui</text:span><text:span text:style-name="T80"> </text:span><text:span text:style-name="T20">caratteristiche</text:span><text:span text:style-name="T82"> </text:span><text:span text:style-name="T17">saranno</text:span><text:span text:style-name="T82"> </text:span><text:span text:style-name="T17">fornite</text:span><text:span text:style-name="T82"> </text:span><text:span text:style-name="T17">al</text:span><text:span text:style-name="T82"> </text:span><text:span text:style-name="T17">momento</text:span><text:span text:style-name="T85"> </text:span><text:span text:style-name="T17">dell'ordine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71"/>
            <text:p text:style-name="P135"><text:span text:style-name="T25">c</text:span><text:span text:style-name="T27">adauno</text:span></text:p>
          </table:table-cell>
          <table:table-cell table:style-name="Tabella32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67"/>
            <text:p text:style-name="P181"><text:span text:style-name="T61">6</text:span><text:span text:style-name="T53">1,</text:span><text:span text:style-name="T62">89</text:span></text:p>
          </table:table-cell>
        </table:table-row>
        <table:table-row table:style-name="Tabella32.6">
          <table:table-cell table:style-name="Tabella32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72"/>
            <text:p text:style-name="P225">D6</text:p>
          </table:table-cell>
          <table:table-cell table:style-name="Tabella32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72"/>
            <text:p text:style-name="P226">a</text:p>
          </table:table-cell>
          <table:table-cell table:style-name="Tabella32.A1" office:value-type="string">
            <text:p text:style-name="P141"><text:span text:style-name="T37">Divisori</text:span><text:span text:style-name="T78"> </text:span><text:span text:style-name="T22">di</text:span><text:span text:style-name="T78"> </text:span><text:span text:style-name="T37">corsia</text:span><text:span text:style-name="T78"> </text:span><text:span text:style-name="T31">dimensioni</text:span><text:span text:style-name="T78"> </text:span><text:span text:style-name="T37">h.</text:span><text:span text:style-name="T78"> </text:span><text:span text:style-name="T31">min.</text:span><text:span text:style-name="T78"> </text:span><text:span text:style-name="T31">cm.=60</text:span><text:span text:style-name="T78"> </text:span><text:span text:style-name="T31">lunghezza</text:span><text:span text:style-name="T78"> </text:span><text:span text:style-name="T22">=</text:span><text:span text:style-name="T82"> </text:span><text:span text:style-name="T37">cm.100/150/200</text:span><text:span text:style-name="T78"> <text:s/></text:span><text:span text:style-name="T37">larghezza</text:span><text:span text:style-name="T78"> </text:span><text:span text:style-name="T37">=</text:span><text:span text:style-name="T78"> </text:span><text:span text:style-name="T37">adeguata</text:span><text:span text:style-name="T78"> </text:span><text:span text:style-name="T37">per</text:span><text:span text:style-name="T80"> </text:span><text:span text:style-name="T37">evitare</text:span><text:span text:style-name="T78"> </text:span><text:span text:style-name="T18">il</text:span><text:span text:style-name="T78"> </text:span><text:span text:style-name="T20">facile</text:span><text:span text:style-name="T82"> </text:span><text:span text:style-name="T20">ribaltamento</text:span><text:span text:style-name="T78"> </text:span><text:span text:style-name="T20">(min.</text:span><text:span text:style-name="T78"> </text:span><text:span text:style-name="T37">40</text:span><text:span text:style-name="T80"> </text:span><text:span text:style-name="T20">cm.),</text:span><text:span text:style-name="T78"> </text:span><text:span text:style-name="T18">tipo</text:span><text:span text:style-name="T80"> </text:span><text:span text:style-name="T31">New</text:span><text:span text:style-name="T78"> </text:span><text:span text:style-name="T20">Jersey</text:span><text:span text:style-name="T80"> </text:span><text:span text:style-name="T20">in</text:span><text:span text:style-name="T78"> </text:span><text:span text:style-name="T18">polietilene,</text:span><text:span text:style-name="T82"> </text:span><text:span text:style-name="T18">riempibili</text:span><text:span text:style-name="T85"> </text:span><text:span text:style-name="T22">con</text:span><text:span text:style-name="T78"> </text:span><text:span text:style-name="T20">acqua</text:span><text:span text:style-name="T78"> </text:span><text:span text:style-name="T22">o</text:span><text:span text:style-name="T78"> </text:span><text:span text:style-name="T20">sabbia</text:span><text:span text:style-name="T78"> </text:span><text:span text:style-name="T20">per</text:span><text:span text:style-name="T78"> </text:span><text:span text:style-name="T20">zavorramento,</text:span><text:span text:style-name="T78"> </text:span><text:span text:style-name="T20">completi</text:span><text:span text:style-name="T82"> </text:span><text:span text:style-name="T37">di</text:span><text:span text:style-name="T80"> </text:span><text:span text:style-name="T31">tappo</text:span><text:span text:style-name="T80"> </text:span><text:span text:style-name="T31">alla</text:span><text:span text:style-name="T83"> </text:span><text:span text:style-name="T22">base</text:span><text:span text:style-name="T80"> </text:span><text:span text:style-name="T31">per</text:span><text:span text:style-name="T80"> </text:span><text:span text:style-name="T31">consentire</text:span><text:span text:style-name="T83"> </text:span><text:span text:style-name="T33">un</text:span><text:span text:style-name="T80"> </text:span><text:span text:style-name="T31">rapido</text:span><text:span text:style-name="T80"> </text:span><text:span text:style-name="T31">svuotamento</text:span><text:span text:style-name="T82"> </text:span><text:span text:style-name="T17">opportunamente</text:span><text:tab/><text:span text:style-name="T17">difeso</text:span><text:tab/><text:span text:style-name="T17">per</text:span><text:tab/><text:span text:style-name="T17">evitare</text:span><text:tab/><text:span text:style-name="T30">manovre</text:span></text:p>
            <text:p text:style-name="P155"><text:span text:style-name="T20">abusive/vandaliche</text:span><text:span text:style-name="T78"> </text:span><text:span text:style-name="T45">di</text:span><text:span text:style-name="T80"> </text:span><text:span text:style-name="T20">apertura.</text:span><text:span text:style-name="T78"> </text:span><text:span text:style-name="T31">Aggancio</text:span><text:span text:style-name="T80"> </text:span><text:span text:style-name="T20">fra</text:span><text:span text:style-name="T78"> </text:span><text:span text:style-name="T37">gli</text:span><text:span text:style-name="T80"> </text:span><text:span text:style-name="T20">elementi</text:span><text:span text:style-name="T82"> </text:span><text:span text:style-name="T17">per</text:span><text:span text:style-name="T83"> <text:s/></text:span><text:span text:style-name="T17">una</text:span><text:span text:style-name="T104"> <text:s/></text:span><text:span text:style-name="T17">migliore</text:span><text:span text:style-name="T104"> <text:s/></text:span><text:span text:style-name="T17">tenuta</text:span><text:span text:style-name="T104"> <text:s/></text:span><text:span text:style-name="T17">dell'intera</text:span><text:span text:style-name="T104"> <text:s/></text:span><text:span text:style-name="T17">struttura</text:span><text:span text:style-name="T104"> <text:s/></text:span><text:span text:style-name="T17">realizzata,</text:span><text:span text:style-name="T82"> </text:span><text:span text:style-name="T20">scanalatura</text:span><text:span text:style-name="T85"> </text:span><text:span text:style-name="T22">nel</text:span><text:span text:style-name="T78"> </text:span><text:span text:style-name="T37">corpo</text:span><text:span text:style-name="T78"> </text:span><text:span text:style-name="T37">di</text:span><text:span text:style-name="T85"> </text:span><text:span text:style-name="T37">ogni</text:span><text:span text:style-name="T78"> </text:span><text:span text:style-name="T20">elemento</text:span><text:span text:style-name="T78"> </text:span><text:span text:style-name="T22">per</text:span><text:span text:style-name="T85"> </text:span><text:span text:style-name="T20">il</text:span><text:span text:style-name="T78"> </text:span><text:span text:style-name="T20">passaggio</text:span><text:span text:style-name="T78"> </text:span><text:span text:style-name="T33">di</text:span><text:span text:style-name="T82"> </text:span><text:span text:style-name="T17">un</text:span><text:tab/><text:span text:style-name="T17">cavo</text:span><text:tab/><text:span text:style-name="T17">necessario</text:span><text:tab/><text:span text:style-name="T17">per</text:span><text:tab/><text:span text:style-name="T17">assicurare</text:span><text:tab/><text:span text:style-name="T17">un</text:span><text:tab/><text:span text:style-name="T30">ulteriore</text:span></text:p>
            <text:p text:style-name="P157"><text:span text:style-name="T37">miglioramento</text:span><text:span text:style-name="T78"> </text:span><text:span text:style-name="T22">alla</text:span><text:span text:style-name="T78"> </text:span><text:span text:style-name="T37">tenuta.</text:span><text:span text:style-name="T80"> </text:span><text:span text:style-name="T37">Strisce</text:span><text:span text:style-name="T78"> </text:span><text:span text:style-name="T37">rifrangenti</text:span><text:span text:style-name="T78"> </text:span><text:span text:style-name="T33">sui</text:span><text:span text:style-name="T80"> </text:span><text:span text:style-name="T20">lati</text:span><text:span text:style-name="T78"> </text:span><text:span text:style-name="T31">per</text:span><text:span text:style-name="T82"> </text:span><text:span text:style-name="T31">aumentarne</text:span><text:span text:style-name="T78"> <text:s/></text:span><text:span text:style-name="T22">la</text:span><text:span text:style-name="T80"> <text:s/></text:span><text:span text:style-name="T37">visibilità,</text:span><text:span text:style-name="T78"> <text:s/></text:span><text:span text:style-name="T37">forniti</text:span><text:span text:style-name="T80"> <text:s/></text:span><text:span text:style-name="T22">in</text:span><text:span text:style-name="T80"> <text:s/></text:span><text:span text:style-name="T31">due</text:span><text:span text:style-name="T78"> <text:s/></text:span><text:span text:style-name="T37">colori</text:span><text:span text:style-name="T80"> <text:s/></text:span><text:span text:style-name="T37">diversi,</text:span><text:span text:style-name="T82"> </text:span><text:span text:style-name="T17">preferibilmente</text:span><text:span text:style-name="T82"> </text:span><text:span text:style-name="T17">bianchi</text:span><text:span text:style-name="T82"> </text:span><text:span text:style-name="T17">e</text:span><text:span text:style-name="T121"> </text:span><text:span text:style-name="T17">rossi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72"/>
            <text:p text:style-name="P135"><text:span text:style-name="T25">al</text:span><text:span text:style-name="T87"> </text:span><text:span text:style-name="T25">ml.</text:span></text:p>
          </table:table-cell>
          <table:table-cell table:style-name="Tabella32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73"/>
            <text:p text:style-name="P181"><text:span text:style-name="T53">73,</text:span><text:span text:style-name="T62">00</text:span></text:p>
          </table:table-cell>
        </table:table-row>
        <table:table-row table:style-name="Tabella32.7">
          <table:table-cell table:style-name="Tabella32.A1" office:value-type="string">
            <text:p text:style-name="P12"/>
            <text:p text:style-name="P225">D7</text:p>
          </table:table-cell>
          <table:table-cell table:style-name="Tabella32.A1" office:value-type="string">
            <text:p text:style-name="P12"/>
            <text:p text:style-name="P226">a</text:p>
          </table:table-cell>
          <table:table-cell table:style-name="Tabella32.A1" office:value-type="string">
            <text:p text:style-name="P138"><text:span text:style-name="T37">Sacchi</text:span><text:span text:style-name="T85"> <text:s/></text:span><text:span text:style-name="T37">in</text:span><text:span text:style-name="T80"> </text:span><text:span text:style-name="T22">PVC</text:span><text:span text:style-name="T78"> </text:span><text:span text:style-name="T37">pesante</text:span><text:span text:style-name="T85"> <text:s/></text:span><text:span text:style-name="T37">colore</text:span><text:span text:style-name="T80"> </text:span><text:span text:style-name="T37">arancione</text:span><text:span text:style-name="T78"> </text:span><text:span text:style-name="T22">da</text:span><text:span text:style-name="T85"> </text:span><text:span text:style-name="T37">riempirsi</text:span><text:span text:style-name="T78"> <text:s/></text:span><text:span text:style-name="T37">di</text:span><text:span text:style-name="T82"> </text:span><text:span text:style-name="T17">sabbia,</text:span><text:span text:style-name="T95"> </text:span><text:span text:style-name="T17">con</text:span><text:span text:style-name="T95"> </text:span><text:span text:style-name="T17">maniglie</text:span><text:span text:style-name="T95"> </text:span><text:span text:style-name="T17">e</text:span><text:span text:style-name="T95"> </text:span><text:span text:style-name="T17">fori</text:span><text:span text:style-name="T95"> </text:span><text:span text:style-name="T17">per</text:span><text:span text:style-name="T95"> </text:span><text:span text:style-name="T17">il</text:span><text:span text:style-name="T95"> </text:span><text:span text:style-name="T17">trasporto,</text:span><text:span text:style-name="T95"> </text:span><text:span text:style-name="T17">per</text:span><text:span text:style-name="T95"> </text:span><text:span text:style-name="T17">zavorrare</text:span><text:span text:style-name="T95"> </text:span><text:span text:style-name="T17">i</text:span><text:span text:style-name="T82"> </text:span><text:span text:style-name="T17">piedistalli</text:span><text:span text:style-name="T78"> </text:span><text:span text:style-name="T17">per</text:span><text:span text:style-name="T80"> </text:span><text:span text:style-name="T17">i</text:span><text:span text:style-name="T80"> </text:span><text:span text:style-name="T17">segnali</text:span><text:span text:style-name="T80"> </text:span><text:span text:style-name="T17">mobili.</text:span><text:span text:style-name="T78"> </text:span><text:span text:style-name="T17">Contenenti</text:span><text:span text:style-name="T80"> </text:span><text:span text:style-name="T17">almeno</text:span><text:span text:style-name="T80"> </text:span><text:span text:style-name="T17">15</text:span><text:span text:style-name="T80"> </text:span><text:span text:style-name="T17">Kg.</text:span><text:span text:style-name="T80"> </text:span><text:span text:style-name="T17">di</text:span><text:span text:style-name="T82"> </text:span><text:span text:style-name="T24">sa</text:span><text:span text:style-name="T26">bbia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3"/>
            <text:p text:style-name="P135"><text:span text:style-name="T25">c</text:span><text:span text:style-name="T27">adauno</text:span></text:p>
          </table:table-cell>
          <table:table-cell table:style-name="Tabella32.A1" office:value-type="string">
            <text:p text:style-name="P14"/>
            <text:p text:style-name="P187"><text:span text:style-name="T68">6</text:span><text:span text:style-name="T53">,21</text:span></text:p>
          </table:table-cell>
        </table:table-row>
        <table:table-row table:style-name="Tabella32.8">
          <table:table-cell table:style-name="Tabella32.A1" office:value-type="string">
            <text:p text:style-name="P24"/>
            <text:p text:style-name="P225">D8</text:p>
          </table:table-cell>
          <table:table-cell table:style-name="Tabella32.A1" office:value-type="string">
            <text:p text:style-name="P24"/>
            <text:p text:style-name="P226">a</text:p>
          </table:table-cell>
          <table:table-cell table:style-name="Tabella32.A1" office:value-type="string">
            <text:p text:style-name="P142"><text:span text:style-name="T17">Coni</text:span><text:span text:style-name="T103"> </text:span><text:span text:style-name="T17">tipo</text:span><text:span text:style-name="T103"> </text:span><text:span text:style-name="T17">fig.</text:span><text:span text:style-name="T95"> </text:span><text:span text:style-name="T17">II</text:span><text:span text:style-name="T103"> </text:span><text:span text:style-name="T17">396</text:span><text:span text:style-name="T103"> </text:span><text:span text:style-name="T17">-</text:span><text:span text:style-name="T95"> </text:span><text:span text:style-name="T17">in</text:span><text:span text:style-name="T103"> </text:span><text:span text:style-name="T17">gomma,</text:span><text:span text:style-name="T103"> </text:span><text:span text:style-name="T17">di</text:span><text:span text:style-name="T95"> </text:span><text:span text:style-name="T17">colore</text:span><text:span text:style-name="T103"> </text:span><text:span text:style-name="T17">rosso</text:span><text:span text:style-name="T103"> </text:span><text:span text:style-name="T17">con</text:span><text:span text:style-name="T95"> </text:span><text:span text:style-name="T17">inserti</text:span><text:span text:style-name="T82"> </text:span><text:span text:style-name="T17">bianchi</text:span><text:span text:style-name="T80"> <text:s text:c="2"/></text:span><text:span text:style-name="T17">in</text:span><text:span text:style-name="T80"> <text:s text:c="2"/></text:span><text:span text:style-name="T17">materiale</text:span><text:span text:style-name="T80"> <text:s text:c="2"/></text:span><text:span text:style-name="T17">retroriflettente</text:span><text:span text:style-name="T80"> <text:s text:c="2"/></text:span><text:span text:style-name="T17">di</text:span><text:span text:style-name="T83"> <text:s text:c="2"/></text:span><text:span text:style-name="T17">classe</text:span><text:span text:style-name="T80"> <text:s text:c="2"/></text:span><text:span text:style-name="T17">2</text:span><text:span text:style-name="T80"> <text:s text:c="2"/></text:span><text:span text:style-name="T17">con</text:span><text:span text:style-name="T82"> </text:span><text:span text:style-name="T17">adeguata</text:span><text:span text:style-name="T103"> </text:span><text:span text:style-name="T17">base</text:span><text:span text:style-name="T103"> </text:span><text:span text:style-name="T17">di</text:span><text:span text:style-name="T95"> </text:span><text:span text:style-name="T17">appoggio</text:span><text:span text:style-name="T103"> </text:span><text:span text:style-name="T17">e</text:span><text:span text:style-name="T103"> </text:span><text:span text:style-name="T17">caratteristiche</text:span><text:span text:style-name="T95"> </text:span><text:span text:style-name="T17">stabilite</text:span><text:span text:style-name="T103"> </text:span><text:span text:style-name="T17">art.</text:span><text:span text:style-name="T95"> </text:span><text:span text:style-name="T17">34</text:span><text:span text:style-name="T82"> </text:span><text:span text:style-name="T17">Regolamento</text:span><text:span text:style-name="T85"> </text:span><text:span text:style-name="T17">esecuzione</text:span><text:span text:style-name="T78"> </text:span><text:span text:style-name="T17">Codice</text:span><text:span text:style-name="T78"> </text:span><text:span text:style-name="T17">della</text:span><text:span text:style-name="T78"> </text:span><text:span text:style-name="T17">Strada</text:span><text:span text:style-name="T78"> </text:span><text:span text:style-name="T17">altezza</text:span><text:span text:style-name="T78"> </text:span><text:span text:style-name="T17">cm.50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6"/>
            <text:p text:style-name="P135"><text:span text:style-name="T25">c</text:span><text:span text:style-name="T27">adauno</text:span></text:p>
          </table:table-cell>
          <table:table-cell table:style-name="Tabella32.A1" office:value-type="string">
            <text:p text:style-name="P25"/>
            <text:p text:style-name="P181"><text:span text:style-name="T53">1</text:span><text:span text:style-name="T61">4</text:span><text:span text:style-name="T53">,</text:span><text:span text:style-name="T62">29</text:span></text:p>
          </table:table-cell>
        </table:table-row>
        <table:table-row table:style-name="Tabella32.9">
          <table:table-cell table:style-name="Tabella32.A1" office:value-type="string">
            <text:p text:style-name="P4"/>
            <text:p text:style-name="P53"/>
            <text:p text:style-name="P225">D9</text:p>
          </table:table-cell>
          <table:table-cell table:style-name="Tabella32.A1" office:value-type="string">
            <text:p text:style-name="P4"/>
            <text:p text:style-name="P53"/>
            <text:p text:style-name="P226">a</text:p>
          </table:table-cell>
          <table:table-cell table:style-name="Tabella32.A1" office:value-type="string">
            <text:p text:style-name="P142"><text:span text:style-name="T20">Delimitatori</text:span><text:span text:style-name="T85"> </text:span><text:span text:style-name="T20">flessibili</text:span><text:span text:style-name="T78"> </text:span><text:span text:style-name="T20">tipo</text:span><text:span text:style-name="T78"> </text:span><text:span text:style-name="T20">fig.</text:span><text:span text:style-name="T85"> </text:span><text:span text:style-name="T37">II</text:span><text:span text:style-name="T78"> </text:span><text:span text:style-name="T20">397</text:span><text:span text:style-name="T78"> </text:span><text:span text:style-name="T37">-</text:span><text:span text:style-name="T85"> </text:span><text:span text:style-name="T20">in</text:span><text:span text:style-name="T78"> </text:span><text:span text:style-name="T37">gomma,</text:span><text:span text:style-name="T78"> </text:span><text:span text:style-name="T20">di</text:span><text:span text:style-name="T85"> </text:span><text:span text:style-name="T20">colore</text:span><text:span text:style-name="T82"> </text:span><text:span text:style-name="T17">rosso</text:span><text:span text:style-name="T78"> <text:s/></text:span><text:span text:style-name="T17">con</text:span><text:span text:style-name="T78"> <text:s/></text:span><text:span text:style-name="T17">inserti</text:span><text:span text:style-name="T78"> <text:s/></text:span><text:span text:style-name="T17">bianchi</text:span><text:span text:style-name="T78"> <text:s/></text:span><text:span text:style-name="T17">in</text:span><text:span text:style-name="T78"> <text:s/></text:span><text:span text:style-name="T17">materiale</text:span><text:span text:style-name="T80"> <text:s/></text:span><text:span text:style-name="T17">retroriflettente</text:span><text:span text:style-name="T78"> <text:s/></text:span><text:span text:style-name="T17">di</text:span><text:span text:style-name="T82"> </text:span><text:span text:style-name="T17">classe</text:span><text:span text:style-name="T83"> </text:span><text:span text:style-name="T17">2</text:span><text:span text:style-name="T83"> </text:span><text:span text:style-name="T17">con</text:span><text:span text:style-name="T83"> </text:span><text:span text:style-name="T17">adeguata</text:span><text:span text:style-name="T83"> </text:span><text:span text:style-name="T17">base</text:span><text:span text:style-name="T104"> </text:span><text:span text:style-name="T17">di</text:span><text:span text:style-name="T83"> </text:span><text:span text:style-name="T17">appoggio</text:span><text:span text:style-name="T83"> </text:span><text:span text:style-name="T17">e</text:span><text:span text:style-name="T83"> </text:span><text:span text:style-name="T17">caratteristiche</text:span><text:span text:style-name="T83"> </text:span><text:span text:style-name="T17">art.</text:span></text:p>
            <text:p text:style-name="P142"><text:span text:style-name="T17">34</text:span><text:span text:style-name="T103"> </text:span><text:span text:style-name="T17">del</text:span><text:span text:style-name="T103"> </text:span><text:span text:style-name="T17">Regolamento</text:span><text:span text:style-name="T95"> </text:span><text:span text:style-name="T17">di</text:span><text:span text:style-name="T103"> </text:span><text:span text:style-name="T17">esecuzione</text:span><text:span text:style-name="T95"> </text:span><text:span text:style-name="T17">del</text:span><text:span text:style-name="T103"> </text:span><text:span text:style-name="T17">Codice</text:span><text:span text:style-name="T95"> </text:span><text:span text:style-name="T17">della</text:span><text:span text:style-name="T103"> </text:span><text:span text:style-name="T17">Strada</text:span><text:span text:style-name="T95"> </text:span><text:span text:style-name="T17">-</text:span><text:span text:style-name="T82"> </text:span><text:span text:style-name="T17">altezza</text:span><text:span text:style-name="T82"> </text:span><text:span text:style-name="T17">minima</text:span><text:span text:style-name="T82"> </text:span><text:span text:style-name="T17">cm.30,</text:span><text:span text:style-name="T82"> </text:span><text:span text:style-name="T17">da</text:span><text:span text:style-name="T82"> </text:span><text:span text:style-name="T17">fissare</text:span><text:span text:style-name="T82"> </text:span><text:span text:style-name="T17">mediante</text:span><text:span text:style-name="T103"> </text:span><text:span text:style-name="T17">collante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4"/>
            <text:p text:style-name="P13"/>
            <text:p text:style-name="P135"><text:span text:style-name="T25">c</text:span><text:span text:style-name="T27">adauno</text:span></text:p>
          </table:table-cell>
          <table:table-cell table:style-name="Tabella32.A1" office:value-type="string">
            <text:p text:style-name="P4"/>
            <text:p text:style-name="P54"/>
            <text:p text:style-name="P181"><text:span text:style-name="T53">11,</text:span><text:span text:style-name="T62">93</text:span></text:p>
          </table:table-cell>
        </table:table-row>
        <table:table-row table:style-name="Tabella32.10">
          <table:table-cell table:style-name="Tabella32.A1" office:value-type="string">
            <text:p text:style-name="P74"/>
            <text:p text:style-name="P239">D10</text:p>
          </table:table-cell>
          <table:table-cell table:style-name="Tabella32.A1" office:value-type="string">
            <text:p text:style-name="P74"/>
            <text:p text:style-name="P226">a</text:p>
          </table:table-cell>
          <table:table-cell table:style-name="Tabella32.A1" office:value-type="string">
            <text:p text:style-name="P142"><text:span text:style-name="T17">Lanterna</text:span><text:span text:style-name="T109"> </text:span><text:span text:style-name="T17">a</text:span><text:span text:style-name="T109"> </text:span><text:span text:style-name="T17">luce</text:span><text:span text:style-name="T109"> </text:span><text:span text:style-name="T17">gialla</text:span><text:span text:style-name="T112"> </text:span><text:span text:style-name="T17">o</text:span><text:span text:style-name="T109"> </text:span><text:span text:style-name="T17">rossa</text:span><text:span text:style-name="T109"> </text:span><text:span text:style-name="T17">con</text:span><text:span text:style-name="T109"> </text:span><text:span text:style-name="T17">interruttore</text:span><text:span text:style-name="T112"> </text:span><text:span text:style-name="T17">manuale</text:span><text:span text:style-name="T109"> </text:span><text:span text:style-name="T17">ed</text:span><text:span text:style-name="T82"> </text:span><text:span text:style-name="T17">automatico</text:span><text:span text:style-name="T97"> <text:s/></text:span><text:span text:style-name="T17">crepuscolare,</text:span><text:span text:style-name="T97"> <text:s text:c="2"/></text:span><text:span text:style-name="T17">a</text:span><text:span text:style-name="T109"> <text:s/></text:span><text:span text:style-name="T17">luce</text:span><text:span text:style-name="T97"> <text:s/></text:span><text:span text:style-name="T17">fissa</text:span><text:span text:style-name="T97"> <text:s text:c="2"/></text:span><text:span text:style-name="T17">o</text:span><text:span text:style-name="T109"> <text:s/></text:span><text:span text:style-name="T17">lampeggiante,</text:span><text:span text:style-name="T82"> </text:span><text:span text:style-name="T17">alimentazione</text:span><text:span text:style-name="T82"> </text:span><text:span text:style-name="T17">a</text:span><text:span text:style-name="T82"> </text:span><text:span text:style-name="T17">batteria</text:span><text:span text:style-name="T82"> </text:span><text:span text:style-name="T17">entrocontenuta</text:span><text:span text:style-name="T103"> </text:span><text:span text:style-name="T17">compresa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54"/>
            <text:p text:style-name="P135"><text:span text:style-name="T25">c</text:span><text:span text:style-name="T27">adauno</text:span></text:p>
          </table:table-cell>
          <table:table-cell table:style-name="Tabella32.A1" office:value-type="string">
            <text:p text:style-name="P65"/>
            <text:p text:style-name="P181"><text:span text:style-name="T53">17,</text:span><text:span text:style-name="T62">89</text:span></text:p>
          </table:table-cell>
        </table:table-row>
        <table:table-row table:style-name="Tabella32.11">
          <table:table-cell table:style-name="Tabella32.A1" office:value-type="string">
            <text:p text:style-name="P36"/>
            <text:p text:style-name="P239">D11</text:p>
          </table:table-cell>
          <table:table-cell table:style-name="Tabella32.A1" office:value-type="string">
            <text:p text:style-name="P36"/>
            <text:p text:style-name="P226">a</text:p>
          </table:table-cell>
          <table:table-cell table:style-name="Tabella32.A1" office:value-type="string">
            <text:p text:style-name="P199"><text:span text:style-name="T17">Batterie</text:span><text:span text:style-name="T82"> </text:span><text:span text:style-name="T17">a</text:span><text:span text:style-name="T82"> </text:span><text:span text:style-name="T17">secco</text:span><text:span text:style-name="T82"> </text:span><text:span text:style-name="T17">per</text:span><text:span text:style-name="T82"> </text:span><text:span text:style-name="T17">alimentazione</text:span><text:span text:style-name="T82"> </text:span><text:span text:style-name="T17">lampeggiatori</text:span><text:span text:style-name="T82"> </text:span><text:span text:style-name="T17">di</text:span><text:span text:style-name="T82"> </text:span><text:span text:style-name="T17">cui</text:span><text:span text:style-name="T78"> </text:span><text:span text:style-name="T17">al</text:span><text:span text:style-name="T82"> </text:span><text:span text:style-name="T24">n°</text:span><text:span text:style-name="T118"> </text:span><text:span text:style-name="T26">D10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0"/>
            <text:p text:style-name="P135"><text:span text:style-name="T25">c</text:span><text:span text:style-name="T27">adauno</text:span></text:p>
          </table:table-cell>
          <table:table-cell table:style-name="Tabella32.A1" office:value-type="string">
            <text:p text:style-name="P11"/>
            <text:p text:style-name="P187"><text:span text:style-name="T68">3</text:span><text:span text:style-name="T53">,58</text:span></text:p>
          </table:table-cell>
        </table:table-row>
        <table:table-row table:style-name="Tabella32.3">
          <table:table-cell table:style-name="Tabella32.A1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2.13">
          <table:table-cell table:style-name="Tabella32.A13" table:number-columns-spanned="7" office:value-type="string">
            <text:p text:style-name="P200"><text:span text:style-name="T71">POSA</text:span><text:span text:style-name="T127"> </text:span><text:span text:style-name="T71">IN</text:span><text:span text:style-name="T127"> </text:span><text:span text:style-name="T71">OPERA</text:span><text:span text:style-name="T127"> </text:span><text:span text:style-name="T71">DI</text:span><text:span text:style-name="T127"> </text:span><text:span text:style-name="T71">SEGNALETICA</text:span><text:span text:style-name="T127"> </text:span><text:span text:style-name="T71">PROVVISORIA</text:span><text:span text:style-name="T127"> </text:span><text:span text:style-name="T71">O</text:span><text:span text:style-name="T127"> </text:span><text:span text:style-name="T71">DI</text:span><text:span text:style-name="T127"> </text:span><text:span text:style-name="T71">CANTIERE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2.14">
          <table:table-cell table:style-name="Tabella32.A1" office:value-type="string">
            <text:p text:style-name="P69"/>
            <text:p text:style-name="P241">E1</text:p>
          </table:table-cell>
          <table:table-cell table:style-name="Tabella32.A1" office:value-type="string">
            <text:p text:style-name="P69"/>
            <text:p text:style-name="P226">a</text:p>
          </table:table-cell>
          <table:table-cell table:style-name="Tabella32.A1" office:value-type="string">
            <text:p text:style-name="P142"><text:span text:style-name="T17">Installazione,</text:span><text:span text:style-name="T85"> <text:s/></text:span><text:span text:style-name="T17">noleggio</text:span><text:span text:style-name="T78"> <text:s/></text:span><text:span text:style-name="T17">e</text:span><text:span text:style-name="T78"> <text:s/></text:span><text:span text:style-name="T17">rimozione</text:span><text:span text:style-name="T78"> <text:s/></text:span><text:span text:style-name="T17">finale</text:span><text:span text:style-name="T78"> <text:s/></text:span><text:span text:style-name="T17">di</text:span><text:span text:style-name="T78"> <text:s/></text:span><text:span text:style-name="T17">treppiede</text:span><text:span text:style-name="T85"> <text:s/></text:span><text:span text:style-name="T17">o</text:span><text:span text:style-name="T82"> </text:span><text:span text:style-name="T17">piedistallo</text:span><text:span text:style-name="T102"> </text:span><text:span text:style-name="T17">mobile</text:span><text:span text:style-name="T103"> </text:span><text:span text:style-name="T17">munito</text:span><text:span text:style-name="T103"> </text:span><text:span text:style-name="T17">di</text:span><text:span text:style-name="T103"> </text:span><text:span text:style-name="T17">sostegno</text:span><text:span text:style-name="T103"> </text:span><text:span text:style-name="T17">di</text:span><text:span text:style-name="T102"> </text:span><text:span text:style-name="T17">cui</text:span><text:span text:style-name="T103"> </text:span><text:span text:style-name="T17">ai</text:span><text:span text:style-name="T103"> </text:span><text:span text:style-name="T17">nn.</text:span><text:span text:style-name="T103"> </text:span><text:span text:style-name="T17">D3</text:span><text:span text:style-name="T103"> </text:span><text:span text:style-name="T17">e</text:span><text:span text:style-name="T102"> </text:span><text:span text:style-name="T17">D4,</text:span><text:span text:style-name="T82"> </text:span><text:span text:style-name="T37">con</text:span><text:span text:style-name="T85"> <text:s/></text:span><text:span text:style-name="T37">eventuali</text:span><text:span text:style-name="T78"> <text:s/></text:span><text:span text:style-name="T37">sacchetti</text:span><text:span text:style-name="T78"> <text:s/></text:span><text:span text:style-name="T37">appesantitori,</text:span><text:span text:style-name="T78"> <text:s/></text:span><text:span text:style-name="T35">e</text:span><text:span text:style-name="T78"> <text:s/></text:span><text:span text:style-name="T37">massimo</text:span><text:span text:style-name="T85"> <text:s text:c="2"/></text:span><text:span text:style-name="T22">n.</text:span><text:span text:style-name="T80"> <text:s/></text:span><text:span text:style-name="T22">2</text:span><text:span text:style-name="T82"> </text:span><text:span text:style-name="T17">cartelli</text:span><text:span text:style-name="T82"> </text:span><text:span text:style-name="T17">standard,</text:span><text:span text:style-name="T82"> </text:span><text:span text:style-name="T17">completi</text:span><text:span text:style-name="T82"> </text:span><text:span text:style-name="T17">di</text:span><text:span text:style-name="T82"> </text:span><text:span text:style-name="T17">idonei</text:span><text:span text:style-name="T83"> </text:span><text:span text:style-name="T17">attacchi.</text:span></text:p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1"/>
          </table:table-cell>
          <table:table-cell table:style-name="Tabella32.A1" office:value-type="string">
            <text:p text:style-name="P201"><text:span text:style-name="T36">per</text:span><text:span text:style-name="T122"> </text:span><text:span text:style-name="T32">ogni</text:span><text:span text:style-name="T87"> </text:span><text:span text:style-name="T19">piedistallo</text:span><text:span text:style-name="T123"> </text:span><text:span text:style-name="T49">o</text:span><text:span text:style-name="T87"> </text:span><text:span text:style-name="T19">treppiede</text:span><text:span text:style-name="T124"> </text:span><text:span text:style-name="T21">per</text:span><text:span text:style-name="T87"> </text:span><text:span text:style-name="T36">giorno</text:span><text:span text:style-name="T122"> </text:span><text:span text:style-name="T32">di</text:span><text:span text:style-name="T87"> </text:span><text:span text:style-name="T29">p</text:span><text:span text:style-name="T27">erm</text:span><text:span text:style-name="T29">anenza</text:span></text:p>
          </table:table-cell>
          <table:table-cell table:style-name="Tabella32.A1" office:value-type="string">
            <text:p text:style-name="P70"/>
            <text:p text:style-name="P187"><text:span text:style-name="T68">0</text:span><text:span text:style-name="T53">,81</text:span></text:p>
          </table:table-cell>
        </table:table-row>
      </table:table>
      <text:section text:style-name="Sect1" text:name="Sezione1048">
        <text:p text:style-name="P4"/>
      </text:section>
      <text:section text:style-name="Sect1" text:name="Sezione1049">
        <text:p text:style-name="P4"/>
      </text:section>
      <text:section text:style-name="Sect1" text:name="Sezione1050">
        <text:p text:style-name="P4"/>
      </text:section>
      <table:table table:name="Tabella33" table:style-name="Tabella33">
        <table:table-column table:style-name="Tabella33.A"/>
        <table:table-column table:style-name="Tabella33.B"/>
        <table:table-column table:style-name="Tabella33.C"/>
        <table:table-column table:style-name="Tabella33.D"/>
        <table:table-column table:style-name="Tabella33.E"/>
        <table:table-column table:style-name="Tabella33.F"/>
        <table:table-column table:style-name="Tabella33.G"/>
        <text:soft-page-break/>
        <table:table-row table:style-name="Tabella33.1">
          <table:table-cell table:style-name="Tabella33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33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33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33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33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33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33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33.2">
          <table:table-cell table:style-name="Tabella33.A1" office:value-type="string">
            <text:p text:style-name="P26"/>
            <text:p text:style-name="P241">E2</text:p>
          </table:table-cell>
          <table:table-cell table:style-name="Tabella33.A1" office:value-type="string">
            <text:p text:style-name="P26"/>
            <text:p text:style-name="P226">a</text:p>
          </table:table-cell>
          <table:table-cell table:style-name="Tabella33.A1" office:value-type="string">
            <text:p text:style-name="P202"><text:span text:style-name="T17">Installazione,</text:span><text:span text:style-name="T82"> </text:span><text:span text:style-name="T17">noleggio</text:span><text:span text:style-name="T82"> </text:span><text:span text:style-name="T17">e</text:span><text:span text:style-name="T82"> </text:span><text:span text:style-name="T17">rimozione</text:span><text:span text:style-name="T82"> </text:span><text:span text:style-name="T17">finale</text:span><text:span text:style-name="T82"> </text:span><text:span text:style-name="T17">di</text:span><text:span text:style-name="T82"> </text:span><text:span text:style-name="T17">divisorio</text:span><text:span text:style-name="T85"> </text:span><text:span text:style-name="T17">di</text:span><text:span text:style-name="T82"> </text:span><text:span text:style-name="T17">corsia</text:span><text:span text:style-name="T85"> </text:span><text:span text:style-name="T17">di</text:span><text:span text:style-name="T85"> </text:span><text:span text:style-name="T17">cui</text:span><text:span text:style-name="T85"> </text:span><text:span text:style-name="T17">al</text:span><text:span text:style-name="T85"> </text:span><text:span text:style-name="T17">n°</text:span><text:span text:style-name="T85"> </text:span><text:span text:style-name="T17">D6,</text:span><text:span text:style-name="T85"> </text:span><text:span text:style-name="T17">completo</text:span><text:span text:style-name="T85"> </text:span><text:span text:style-name="T17">di</text:span><text:span text:style-name="T78"> </text:span><text:span text:style-name="T17">zavorra</text:span><text:span text:style-name="T85"> </text:span><text:span text:style-name="T17">in</text:span><text:span text:style-name="T85"> </text:span><text:span text:style-name="T17">acqua</text:span><text:span text:style-name="T85"> </text:span><text:span text:style-name="T17">o</text:span><text:span text:style-name="T82"> </text:span><text:span text:style-name="T24">sa</text:span><text:span text:style-name="T26">bbia.</text:span>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27"/>
            <text:p text:style-name="P203"><text:span text:style-name="T21">divisorio</text:span><text:span text:style-name="T124"> </text:span><text:span text:style-name="T32">di</text:span><text:span text:style-name="T87"> </text:span><text:span text:style-name="T27">lunghezza</text:span><text:span text:style-name="T86"> </text:span><text:span text:style-name="T29">ml.1,0</text:span></text:p>
          </table:table-cell>
          <table:table-cell table:style-name="Tabella33.A1" office:value-type="string">
            <text:p text:style-name="P27"/>
            <text:p text:style-name="P204"><text:span text:style-name="T28">per</text:span><text:span text:style-name="T110"> </text:span><text:span text:style-name="T28">giorno</text:span><text:span text:style-name="T88"> </text:span><text:span text:style-name="T28">di</text:span><text:span text:style-name="T87"> </text:span><text:span text:style-name="T27">per</text:span><text:span text:style-name="T29">manenza</text:span></text:p>
          </table:table-cell>
          <table:table-cell table:style-name="Tabella33.A1" office:value-type="string">
            <text:p text:style-name="P22"/>
            <text:p text:style-name="P187"><text:span text:style-name="T68">1</text:span><text:span text:style-name="T53">,08</text:span></text:p>
          </table:table-cell>
        </table:table-row>
        <table:table-row table:style-name="Tabella33.2"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26"/>
            <text:p text:style-name="P232">b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27"/>
            <text:p text:style-name="P203"><text:span text:style-name="T21">divisorio</text:span><text:span text:style-name="T124"> </text:span><text:span text:style-name="T32">di</text:span><text:span text:style-name="T87"> </text:span><text:span text:style-name="T27">lunghezza</text:span><text:span text:style-name="T86"> </text:span><text:span text:style-name="T29">ml.2,0</text:span></text:p>
          </table:table-cell>
          <table:table-cell table:style-name="Tabella33.A1" office:value-type="string">
            <text:p text:style-name="P27"/>
            <text:p text:style-name="P204"><text:span text:style-name="T28">per</text:span><text:span text:style-name="T110"> </text:span><text:span text:style-name="T28">giorno</text:span><text:span text:style-name="T88"> </text:span><text:span text:style-name="T28">di</text:span><text:span text:style-name="T87"> </text:span><text:span text:style-name="T27">per</text:span><text:span text:style-name="T29">manenza</text:span></text:p>
          </table:table-cell>
          <table:table-cell table:style-name="Tabella33.A1" office:value-type="string">
            <text:p text:style-name="P22"/>
            <text:p text:style-name="P187"><text:span text:style-name="T68">1</text:span><text:span text:style-name="T53">,25</text:span></text:p>
          </table:table-cell>
        </table:table-row>
        <table:table-row table:style-name="Tabella33.2">
          <table:table-cell table:style-name="Tabella33.A1" office:value-type="string">
            <text:p text:style-name="P26"/>
            <text:p text:style-name="P241">E3</text:p>
          </table:table-cell>
          <table:table-cell table:style-name="Tabella33.A1" office:value-type="string">
            <text:p text:style-name="P26"/>
            <text:p text:style-name="P226">a</text:p>
          </table:table-cell>
          <table:table-cell table:style-name="Tabella33.A1" office:value-type="string">
            <text:p text:style-name="P205"><text:span text:style-name="T17">Installazione,</text:span><text:span text:style-name="T78"> </text:span><text:span text:style-name="T17">noleggio</text:span><text:span text:style-name="T78"> </text:span><text:span text:style-name="T17">e</text:span><text:span text:style-name="T78"> </text:span><text:span text:style-name="T17">rimozione</text:span><text:span text:style-name="T78"> </text:span><text:span text:style-name="T17">finale</text:span><text:span text:style-name="T78"> </text:span><text:span text:style-name="T17">di</text:span><text:span text:style-name="T78"> </text:span><text:span text:style-name="T17">barriera</text:span><text:span text:style-name="T82"> </text:span><text:span text:style-name="T17">mobile</text:span><text:span text:style-name="T82"> </text:span><text:span text:style-name="T17">come</text:span><text:span text:style-name="T82"> </text:span><text:span text:style-name="T17">da</text:span><text:span text:style-name="T82"> </text:span><text:span text:style-name="T17">n.</text:span><text:span text:style-name="T82"> </text:span><text:span text:style-name="T17">D5,</text:span><text:span text:style-name="T82"> </text:span><text:span text:style-name="T17">anche</text:span><text:span text:style-name="T82"> </text:span><text:span text:style-name="T17">senza</text:span><text:span text:style-name="T82"> </text:span><text:span text:style-name="T17">serigrafia</text:span><text:span text:style-name="T82"> </text:span><text:span text:style-name="T17">dello</text:span><text:span text:style-name="T80"> </text:span><text:span text:style-name="T17">stemma</text:span><text:span text:style-name="T82"> </text:span><text:span text:style-name="T26">comun</text:span><text:span text:style-name="T30">ale.</text:span>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27"/>
            <text:p text:style-name="P206"><text:span text:style-name="T28">per</text:span><text:span text:style-name="T110"> </text:span><text:span text:style-name="T28">giorno</text:span><text:span text:style-name="T88"> </text:span><text:span text:style-name="T28">di</text:span><text:span text:style-name="T87"> </text:span><text:span text:style-name="T27">per</text:span><text:span text:style-name="T29">manenza</text:span></text:p>
          </table:table-cell>
          <table:table-cell table:style-name="Tabella33.A1" office:value-type="string">
            <text:p text:style-name="P22"/>
            <text:p text:style-name="P187"><text:span text:style-name="T68">0</text:span><text:span text:style-name="T53">,81</text:span></text:p>
          </table:table-cell>
        </table:table-row>
        <table:table-row table:style-name="Tabella33.5">
          <table:table-cell table:style-name="Tabella33.A1" office:value-type="string">
            <text:p text:style-name="P12"/>
            <text:p text:style-name="P241">E4</text:p>
          </table:table-cell>
          <table:table-cell table:style-name="Tabella33.A1" office:value-type="string">
            <text:p text:style-name="P12"/>
            <text:p text:style-name="P226">a</text:p>
          </table:table-cell>
          <table:table-cell table:style-name="Tabella33.A1" office:value-type="string">
            <text:p text:style-name="P207"><text:span text:style-name="T17">Installazione,</text:span><text:span text:style-name="T97"> </text:span><text:span text:style-name="T17">noleggio</text:span><text:span text:style-name="T109"> </text:span><text:span text:style-name="T17">e</text:span><text:span text:style-name="T109"> </text:span><text:span text:style-name="T17">rimozione</text:span><text:span text:style-name="T109"> </text:span><text:span text:style-name="T17">finale,</text:span><text:span text:style-name="T109"> </text:span><text:span text:style-name="T17">compresa</text:span><text:span text:style-name="T82"> </text:span><text:span text:style-name="T17">accensione,</text:span><text:span text:style-name="T82"> </text:span><text:span text:style-name="T17">di</text:span><text:span text:style-name="T82"> </text:span><text:span text:style-name="T17">lanterna</text:span><text:span text:style-name="T82"> </text:span><text:span text:style-name="T17">a</text:span><text:span text:style-name="T82"> </text:span><text:span text:style-name="T17">luce</text:span><text:span text:style-name="T82"> </text:span><text:span text:style-name="T17">rossa</text:span><text:span text:style-name="T82"> </text:span><text:span text:style-name="T17">o</text:span><text:span text:style-name="T82"> </text:span><text:span text:style-name="T17">gialla</text:span><text:span text:style-name="T82"> </text:span><text:span text:style-name="T17">come</text:span><text:span text:style-name="T82"> </text:span><text:span text:style-name="T17">da</text:span><text:span text:style-name="T82"> </text:span><text:span text:style-name="T17">n.</text:span><text:span text:style-name="T80"> </text:span><text:span text:style-name="T17">D10,</text:span><text:span text:style-name="T82"> </text:span><text:span text:style-name="T17">incluso</text:span><text:span text:style-name="T82"> </text:span><text:span text:style-name="T17">consumo</text:span><text:span text:style-name="T82"> </text:span><text:span text:style-name="T17">batterie</text:span><text:span text:style-name="T82"> </text:span><text:span text:style-name="T17">e</text:span><text:span text:style-name="T82"> </text:span><text:span text:style-name="T17">loro</text:span><text:span text:style-name="T82"> </text:span><text:span text:style-name="T17">eventuale</text:span><text:span text:style-name="T97"> </text:span><text:span text:style-name="T17">sostituzione.</text:span>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30"/>
            <text:p text:style-name="P206"><text:span text:style-name="T28">per</text:span><text:span text:style-name="T110"> </text:span><text:span text:style-name="T28">giorno</text:span><text:span text:style-name="T88"> </text:span><text:span text:style-name="T28">di</text:span><text:span text:style-name="T87"> </text:span><text:span text:style-name="T27">per</text:span><text:span text:style-name="T29">manenza</text:span></text:p>
          </table:table-cell>
          <table:table-cell table:style-name="Tabella33.A1" office:value-type="string">
            <text:p text:style-name="P14"/>
            <text:p text:style-name="P187"><text:span text:style-name="T68">1</text:span><text:span text:style-name="T53">,08</text:span></text:p>
          </table:table-cell>
        </table:table-row>
        <table:table-row table:style-name="Tabella33.2">
          <table:table-cell table:style-name="Tabella33.A1" office:value-type="string">
            <text:p text:style-name="P26"/>
            <text:p text:style-name="P241">E5</text:p>
          </table:table-cell>
          <table:table-cell table:style-name="Tabella33.A1" office:value-type="string">
            <text:p text:style-name="P26"/>
            <text:p text:style-name="P226">a</text:p>
          </table:table-cell>
          <table:table-cell table:style-name="Tabella33.A1" office:value-type="string">
            <text:p text:style-name="P208"><text:span text:style-name="T17">Sostituzione</text:span><text:span text:style-name="T78"> </text:span><text:span text:style-name="T17">periodica</text:span><text:span text:style-name="T80"> </text:span><text:span text:style-name="T17">della</text:span><text:span text:style-name="T80"> </text:span><text:span text:style-name="T17">batteria</text:span><text:span text:style-name="T80"> </text:span><text:span text:style-name="T17">per</text:span><text:span text:style-name="T78"> </text:span><text:span text:style-name="T17">funzionamento</text:span><text:span text:style-name="T82"> </text:span><text:span text:style-name="T17">continuato</text:span><text:span text:style-name="T82"> </text:span><text:span text:style-name="T17">di</text:span><text:span text:style-name="T82"> </text:span><text:span text:style-name="T17">lanterna</text:span><text:span text:style-name="T82"> </text:span><text:span text:style-name="T17">di</text:span><text:span text:style-name="T82"> </text:span><text:span text:style-name="T17">proprietà</text:span><text:span text:style-name="T82"> </text:span><text:span text:style-name="T17">del</text:span><text:span text:style-name="T82"> </text:span><text:span text:style-name="T17">Comune</text:span><text:span text:style-name="T82"> </text:span><text:span text:style-name="T17">di</text:span><text:span text:style-name="T78"> </text:span><text:span text:style-name="T17">Campi</text:span><text:span text:style-name="T82"> </text:span><text:span text:style-name="T26">Bisenz</text:span><text:span text:style-name="T30">io.</text:span>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27"/>
            <text:p text:style-name="P206"><text:span text:style-name="T28">per</text:span><text:span text:style-name="T110"> </text:span><text:span text:style-name="T28">giorno</text:span><text:span text:style-name="T88"> </text:span><text:span text:style-name="T28">di</text:span><text:span text:style-name="T87"> </text:span><text:span text:style-name="T27">per</text:span><text:span text:style-name="T29">manenza</text:span></text:p>
          </table:table-cell>
          <table:table-cell table:style-name="Tabella33.A1" office:value-type="string">
            <text:p text:style-name="P22"/>
            <text:p text:style-name="P187"><text:span text:style-name="T68">0</text:span><text:span text:style-name="T53">,81</text:span></text:p>
          </table:table-cell>
        </table:table-row>
        <table:table-row table:style-name="Tabella33.7">
          <table:table-cell table:style-name="Tabella33.A1" office:value-type="string">
            <text:p text:style-name="P36"/>
            <text:p text:style-name="P241">E6</text:p>
          </table:table-cell>
          <table:table-cell table:style-name="Tabella33.A1" office:value-type="string">
            <text:p text:style-name="P36"/>
            <text:p text:style-name="P226">a</text:p>
          </table:table-cell>
          <table:table-cell table:style-name="Tabella33.A1" office:value-type="string">
            <text:p text:style-name="P209"><text:span text:style-name="T17">Installazione,</text:span><text:span text:style-name="T82"> </text:span><text:span text:style-name="T17">noleggio</text:span><text:span text:style-name="T82"> </text:span><text:span text:style-name="T17">e</text:span><text:span text:style-name="T82"> </text:span><text:span text:style-name="T17">rimozione</text:span><text:span text:style-name="T82"> </text:span><text:span text:style-name="T17">finale</text:span><text:span text:style-name="T82"> </text:span><text:span text:style-name="T17">di</text:span><text:span text:style-name="T82"> </text:span><text:span text:style-name="T17">cono</text:span><text:span text:style-name="T82"> </text:span><text:span text:style-name="T17">in</text:span><text:span text:style-name="T80"> </text:span><text:span text:style-name="T17">gomma</text:span><text:span text:style-name="T82"> </text:span><text:span text:style-name="T17">come</text:span><text:span text:style-name="T82"> </text:span><text:span text:style-name="T17">da</text:span><text:span text:style-name="T82"> </text:span><text:span text:style-name="T17">n°</text:span><text:span text:style-name="T108"> </text:span><text:span text:style-name="T17">D8.</text:span>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35"><text:span text:style-name="T28">per</text:span><text:span text:style-name="T98"> </text:span><text:span text:style-name="T28">giorno</text:span><text:span text:style-name="T100"> </text:span><text:span text:style-name="T28">di</text:span></text:p>
            <text:p text:style-name="P152"><text:span text:style-name="T27">per</text:span><text:span text:style-name="T29">manenza</text:span></text:p>
          </table:table-cell>
          <table:table-cell table:style-name="Tabella33.A1" office:value-type="string">
            <text:p text:style-name="P11"/>
            <text:p text:style-name="P187"><text:span text:style-name="T68">0</text:span><text:span text:style-name="T53">,43</text:span></text:p>
          </table:table-cell>
        </table:table-row>
        <table:table-row table:style-name="Tabella33.2">
          <table:table-cell table:style-name="Tabella33.A1" office:value-type="string">
            <text:p text:style-name="P26"/>
            <text:p text:style-name="P241">E7</text:p>
          </table:table-cell>
          <table:table-cell table:style-name="Tabella33.A1" office:value-type="string">
            <text:p text:style-name="P26"/>
            <text:p text:style-name="P226">a</text:p>
          </table:table-cell>
          <table:table-cell table:style-name="Tabella33.A1" office:value-type="string">
            <text:p text:style-name="P208"><text:span text:style-name="T17">Installazione,</text:span><text:span text:style-name="T78"> </text:span><text:span text:style-name="T17">noleggio</text:span><text:span text:style-name="T78"> </text:span><text:span text:style-name="T17">e</text:span><text:span text:style-name="T80"> </text:span><text:span text:style-name="T17">rimozione</text:span><text:span text:style-name="T78"> </text:span><text:span text:style-name="T17">finale,</text:span><text:span text:style-name="T78"> </text:span><text:span text:style-name="T17">compreso</text:span><text:span text:style-name="T82"> </text:span><text:span text:style-name="T17">collante</text:span><text:span text:style-name="T104"> </text:span><text:span text:style-name="T17">per</text:span><text:span text:style-name="T104"> </text:span><text:span text:style-name="T17">il</text:span><text:span text:style-name="T104"> </text:span><text:span text:style-name="T17">fissaggio,</text:span><text:span text:style-name="T104"> </text:span><text:span text:style-name="T17">di</text:span><text:span text:style-name="T104"> </text:span><text:span text:style-name="T17">delimitatore</text:span><text:span text:style-name="T104"> </text:span><text:span text:style-name="T17">flessibile</text:span><text:span text:style-name="T104"> </text:span><text:span text:style-name="T17">come</text:span><text:span text:style-name="T104"> </text:span><text:span text:style-name="T17">da</text:span><text:span text:style-name="T82"> </text:span><text:span text:style-name="T24">n.</text:span><text:span text:style-name="T82"> </text:span><text:span text:style-name="T24">D9.</text:span>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27"/>
            <text:p text:style-name="P206"><text:span text:style-name="T28">per</text:span><text:span text:style-name="T110"> </text:span><text:span text:style-name="T28">giorno</text:span><text:span text:style-name="T88"> </text:span><text:span text:style-name="T28">di</text:span><text:span text:style-name="T87"> </text:span><text:span text:style-name="T27">per</text:span><text:span text:style-name="T29">manenza</text:span></text:p>
          </table:table-cell>
          <table:table-cell table:style-name="Tabella33.A1" office:value-type="string">
            <text:p text:style-name="P22"/>
            <text:p text:style-name="P187"><text:span text:style-name="T68">1</text:span><text:span text:style-name="T53">,08</text:span></text:p>
          </table:table-cell>
        </table:table-row>
        <table:table-row table:style-name="Tabella33.9">
          <table:table-cell table:style-name="Tabella33.A1" table:number-columns-spanned="7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3.10">
          <table:table-cell table:style-name="Tabella33.A10" table:number-columns-spanned="7" office:value-type="string">
            <text:p text:style-name="P210"><text:span text:style-name="T71">ESECUZIONE</text:span><text:span text:style-name="T135"> </text:span><text:span text:style-name="T71">DI</text:span><text:span text:style-name="T136"> </text:span><text:span text:style-name="T71">SEGNALETICA</text:span><text:span text:style-name="T135"> </text:span><text:span text:style-name="T71">ORIZZONTAL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3.11">
          <table:table-cell table:style-name="Tabella33.A1" office:value-type="string">
            <text:p text:style-name="P4"/>
            <text:p text:style-name="P4"/>
            <text:p text:style-name="P4"/>
            <text:p text:style-name="P75"/>
            <text:p text:style-name="P245">F1</text:p>
          </table:table-cell>
          <table:table-cell table:style-name="Tabella33.A1" office:value-type="string">
            <text:p text:style-name="P4"/>
            <text:p text:style-name="P4"/>
            <text:p text:style-name="P4"/>
            <text:p text:style-name="P75"/>
            <text:p text:style-name="P226">a</text:p>
          </table:table-cell>
          <table:table-cell table:style-name="Tabella33.A1" office:value-type="string">
            <text:p text:style-name="P142"><text:span text:style-name="T20">Esecuzione</text:span><text:span text:style-name="T85"> </text:span><text:span text:style-name="T20">di</text:span><text:span text:style-name="T85"> </text:span><text:span text:style-name="T20">segnaletica</text:span><text:span text:style-name="T85"> </text:span><text:span text:style-name="T18">orizzontale,</text:span><text:span text:style-name="T85"> </text:span><text:span text:style-name="T35">di</text:span><text:span text:style-name="T78"> </text:span><text:span text:style-name="T20">strisce</text:span><text:span text:style-name="T85"> </text:span><text:span text:style-name="T20">continue</text:span><text:span text:style-name="T85"> </text:span><text:span text:style-name="T37">o</text:span><text:span text:style-name="T82"> </text:span><text:span text:style-name="T20">discontinue</text:span><text:span text:style-name="T85"> </text:span><text:span text:style-name="T35">di</text:span><text:span text:style-name="T78"> </text:span><text:span text:style-name="T20">qualsiasi</text:span><text:span text:style-name="T78"> </text:span><text:span text:style-name="T37">tipo,</text:span><text:span text:style-name="T78"> </text:span><text:span text:style-name="T37">per</text:span><text:span text:style-name="T85"> </text:span><text:span text:style-name="T37">la</text:span><text:span text:style-name="T78"> </text:span><text:span text:style-name="T37">formazione</text:span><text:span text:style-name="T78"> </text:span><text:span text:style-name="T37">di</text:span><text:span text:style-name="T78"> </text:span><text:span text:style-name="T20">stalli</text:span><text:span text:style-name="T78"> </text:span><text:span text:style-name="T37">di</text:span><text:span text:style-name="T82"> </text:span><text:span text:style-name="T17">sosta,</text:span><text:span text:style-name="T112"> </text:span><text:span text:style-name="T17">separazione</text:span><text:span text:style-name="T112"> </text:span><text:span text:style-name="T17">di</text:span><text:span text:style-name="T112"> </text:span><text:span text:style-name="T17">corsie</text:span><text:span text:style-name="T112"> </text:span><text:span text:style-name="T17">o</text:span><text:span text:style-name="T112"> </text:span><text:span text:style-name="T17">marginali,</text:span><text:span text:style-name="T113"> </text:span><text:span text:style-name="T17">linee</text:span><text:span text:style-name="T112"> </text:span><text:span text:style-name="T17">di</text:span><text:span text:style-name="T112"> </text:span><text:span text:style-name="T17">arresto</text:span><text:span text:style-name="T112"> </text:span><text:span text:style-name="T17">su</text:span><text:span text:style-name="T82"> </text:span><text:span text:style-name="T17">intersezioni</text:span><text:span text:style-name="T95"> <text:s/></text:span><text:span text:style-name="T17">od</text:span><text:span text:style-name="T97"> </text:span><text:span text:style-name="T17">impianti</text:span><text:span text:style-name="T95"> <text:s/></text:span><text:span text:style-name="T17">semaforici</text:span><text:span text:style-name="T95"> <text:s/></text:span><text:span text:style-name="T17">ed</text:span><text:span text:style-name="T97"> <text:s/></text:span><text:span text:style-name="T17">ogni</text:span><text:span text:style-name="T95"> </text:span><text:span text:style-name="T17">altro</text:span><text:span text:style-name="T95"> <text:s/></text:span><text:span text:style-name="T17">tipo</text:span><text:span text:style-name="T97"> </text:span><text:span text:style-name="T17">di</text:span><text:span text:style-name="T82"> </text:span><text:span text:style-name="T20">striscia</text:span><text:span text:style-name="T85"> <text:s/></text:span><text:span text:style-name="T33">su</text:span><text:span text:style-name="T78"> <text:s/></text:span><text:span text:style-name="T37">superficie</text:span><text:span text:style-name="T78"> <text:s/></text:span><text:span text:style-name="T37">bitumata,</text:span><text:span text:style-name="T78"> <text:s/></text:span><text:span text:style-name="T31">cemento,</text:span><text:span text:style-name="T78"> <text:s/></text:span><text:span text:style-name="T37">pavimenti</text:span><text:span text:style-name="T78"> <text:s/></text:span><text:span text:style-name="T33">in</text:span><text:span text:style-name="T82"> </text:span><text:span text:style-name="T17">autobloccanti</text:span><text:span text:style-name="T80"> <text:s text:c="2"/></text:span><text:span text:style-name="T17">e</text:span><text:span text:style-name="T80"> <text:s text:c="2"/></text:span><text:span text:style-name="T17">quant'altro</text:span><text:span text:style-name="T83"> <text:s text:c="2"/></text:span><text:span text:style-name="T17">usato</text:span><text:span text:style-name="T80"> <text:s text:c="2"/></text:span><text:span text:style-name="T17">per</text:span><text:span text:style-name="T80"> <text:s text:c="2"/></text:span><text:span text:style-name="T17">pavimentazioni</text:span><text:span text:style-name="T82"> </text:span><text:span text:style-name="T17">viarie.</text:span><text:span text:style-name="T97"> </text:span><text:span text:style-name="T17">Ripasso</text:span><text:span text:style-name="T97"> </text:span><text:span text:style-name="T17">o</text:span><text:span text:style-name="T97"> </text:span><text:span text:style-name="T17">primo</text:span><text:span text:style-name="T97"> </text:span><text:span text:style-name="T17">impianto</text:span><text:span text:style-name="T97"> </text:span><text:span text:style-name="T17">con</text:span><text:span text:style-name="T97"> </text:span><text:span text:style-name="T17">vernice</text:span><text:span text:style-name="T97"> </text:span><text:span text:style-name="T17">spartitraffico</text:span><text:span text:style-name="T82"> </text:span><text:span text:style-name="T17">del</text:span><text:span text:style-name="T102"> </text:span><text:span text:style-name="T17">colore</text:span><text:span text:style-name="T102"> </text:span><text:span text:style-name="T17">richiesto</text:span><text:span text:style-name="T102"> </text:span><text:span text:style-name="T17">e</text:span><text:span text:style-name="T102"> </text:span><text:span text:style-name="T17">del</text:span><text:span text:style-name="T102"> </text:span><text:span text:style-name="T17">tipo</text:span><text:span text:style-name="T102"> </text:span><text:span text:style-name="T17">come</text:span><text:span text:style-name="T103"> </text:span><text:span text:style-name="T17">da</text:span><text:span text:style-name="T102"> </text:span><text:span text:style-name="T17">capitolato,</text:span><text:span text:style-name="T102"> </text:span><text:span text:style-name="T17">compresa</text:span><text:span text:style-name="T82"> </text:span><text:span text:style-name="T17">la</text:span><text:span text:style-name="T78"> <text:s/></text:span><text:span text:style-name="T17">normale</text:span><text:span text:style-name="T78"> <text:s/></text:span><text:span text:style-name="T17">pulizia</text:span><text:span text:style-name="T78"> <text:s/></text:span><text:span text:style-name="T17">del</text:span><text:span text:style-name="T78"> <text:s/></text:span><text:span text:style-name="T17">luogo</text:span><text:span text:style-name="T78"> <text:s/></text:span><text:span text:style-name="T17">dell'intervento</text:span><text:span text:style-name="T78"> <text:s/></text:span><text:span text:style-name="T17">prima</text:span><text:span text:style-name="T78"> <text:s/></text:span><text:span text:style-name="T17">della</text:span><text:span text:style-name="T82"> </text:span><text:span text:style-name="T26">vernici</text:span><text:span text:style-name="T17">atura.</text:span>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4"/>
            <text:p text:style-name="P4"/>
            <text:p text:style-name="P76"/>
            <text:p text:style-name="P211"><text:span text:style-name="T21">striscia</text:span><text:span text:style-name="T122"> </text:span><text:span text:style-name="T23">di</text:span><text:span text:style-name="T87"> </text:span><text:span text:style-name="T29">larghezza</text:span><text:span text:style-name="T87"> </text:span><text:span text:style-name="T25">di</text:span><text:span text:style-name="T117"> </text:span><text:span text:style-name="T27">cm.</text:span></text:p>
            <text:p text:style-name="P213"><text:span text:style-name="T21">12</text:span><text:span text:style-name="T123"> </text:span><text:span text:style-name="T36">comprese</text:span><text:span text:style-name="T87"> </text:span><text:span text:style-name="T28">strisce</text:span><text:span text:style-name="T93"> </text:span><text:span text:style-name="T28">per</text:span><text:span text:style-name="T88"> </text:span><text:span text:style-name="T28">stalli</text:span><text:span text:style-name="T87"> </text:span><text:span text:style-name="T29">di</text:span><text:span text:style-name="T87"> </text:span><text:span text:style-name="T29">parcheggio</text:span></text:p>
          </table:table-cell>
          <table:table-cell table:style-name="Tabella33.A1" office:value-type="string">
            <text:p text:style-name="P4"/>
            <text:p text:style-name="P4"/>
            <text:p text:style-name="P4"/>
            <text:p text:style-name="P4"/>
            <text:p text:style-name="P138"><text:span text:style-name="T27">al</text:span><text:span text:style-name="T87"> </text:span><text:span text:style-name="T27">metro</text:span><text:span text:style-name="T117"> </text:span><text:span text:style-name="T27">lineare</text:span><text:span text:style-name="T87"> </text:span><text:span text:style-name="T29">effettiv</text:span><text:span text:style-name="T28">amente</text:span><text:span text:style-name="T87"> </text:span><text:span text:style-name="T27">vern</text:span><text:span text:style-name="T29">iciato</text:span></text:p>
          </table:table-cell>
          <table:table-cell table:style-name="Tabella33.A1" office:value-type="string">
            <text:p text:style-name="P4"/>
            <text:p text:style-name="P4"/>
            <text:p text:style-name="P4"/>
            <text:p text:style-name="P77"/>
            <text:p text:style-name="P187"><text:span text:style-name="T68">0</text:span><text:span text:style-name="T53">,</text:span><text:span text:style-name="T61">5</text:span><text:span text:style-name="T58">8</text:span></text:p>
          </table:table-cell>
        </table:table-row>
        <table:table-row table:style-name="Tabella33.5"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67"/>
            <text:p text:style-name="P229">b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39"/>
            <text:p text:style-name="P215"><text:span text:style-name="T21">striscia</text:span><text:span text:style-name="T122"> </text:span><text:span text:style-name="T23">di</text:span><text:span text:style-name="T87"> </text:span><text:span text:style-name="T28">larghezza</text:span><text:span text:style-name="T93"> </text:span><text:span text:style-name="T28">di</text:span><text:span text:style-name="T110"> </text:span><text:span text:style-name="T28">cm.</text:span><text:span text:style-name="T87"> </text:span><text:span text:style-name="T15">15</text:span></text:p>
          </table:table-cell>
          <table:table-cell table:style-name="Tabella33.A1" office:value-type="string">
            <text:p text:style-name="P39"/>
            <text:p text:style-name="P138"><text:span text:style-name="T27">al</text:span><text:span text:style-name="T87"> </text:span><text:span text:style-name="T27">metro</text:span><text:span text:style-name="T117"> </text:span><text:span text:style-name="T27">lineare</text:span><text:span text:style-name="T87"> </text:span><text:span text:style-name="T29">effettiv</text:span><text:span text:style-name="T28">amente</text:span><text:span text:style-name="T87"> </text:span><text:span text:style-name="T27">vern</text:span><text:span text:style-name="T29">iciato</text:span></text:p>
          </table:table-cell>
          <table:table-cell table:style-name="Tabella33.A1" office:value-type="string">
            <text:p text:style-name="P14"/>
            <text:p text:style-name="P187"><text:span text:style-name="T68">0</text:span><text:span text:style-name="T53">,</text:span><text:span text:style-name="T61">65</text:span></text:p>
          </table:table-cell>
        </table:table-row>
        <table:table-row table:style-name="Tabella33.5"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67"/>
            <text:p text:style-name="P231">c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39"/>
            <text:p text:style-name="P215"><text:span text:style-name="T21">striscia</text:span><text:span text:style-name="T122"> </text:span><text:span text:style-name="T23">di</text:span><text:span text:style-name="T87"> </text:span><text:span text:style-name="T28">larghezza</text:span><text:span text:style-name="T93"> </text:span><text:span text:style-name="T28">di</text:span><text:span text:style-name="T110"> </text:span><text:span text:style-name="T28">cm.</text:span><text:span text:style-name="T87"> </text:span><text:span text:style-name="T15">25</text:span></text:p>
          </table:table-cell>
          <table:table-cell table:style-name="Tabella33.A1" office:value-type="string">
            <text:p text:style-name="P39"/>
            <text:p text:style-name="P138"><text:span text:style-name="T27">al</text:span><text:span text:style-name="T87"> </text:span><text:span text:style-name="T27">metro</text:span><text:span text:style-name="T117"> </text:span><text:span text:style-name="T27">lineare</text:span><text:span text:style-name="T87"> </text:span><text:span text:style-name="T29">effettiv</text:span><text:span text:style-name="T28">amente</text:span><text:span text:style-name="T87"> </text:span><text:span text:style-name="T27">vern</text:span><text:span text:style-name="T29">iciato</text:span></text:p>
          </table:table-cell>
          <table:table-cell table:style-name="Tabella33.A1" office:value-type="string">
            <text:p text:style-name="P14"/>
            <text:p text:style-name="P187"><text:span text:style-name="T68">0</text:span><text:span text:style-name="T53">,</text:span><text:span text:style-name="T58">90</text:span></text:p>
          </table:table-cell>
        </table:table-row>
        <table:table-row table:style-name="Tabella33.5"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67"/>
            <text:p text:style-name="P229">d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39"/>
            <text:p text:style-name="P215"><text:span text:style-name="T21">striscia</text:span><text:span text:style-name="T122"> </text:span><text:span text:style-name="T23">di</text:span><text:span text:style-name="T87"> </text:span><text:span text:style-name="T28">larghezza</text:span><text:span text:style-name="T93"> </text:span><text:span text:style-name="T28">di</text:span><text:span text:style-name="T110"> </text:span><text:span text:style-name="T28">cm.</text:span><text:span text:style-name="T87"> </text:span><text:span text:style-name="T15">30</text:span></text:p>
          </table:table-cell>
          <table:table-cell table:style-name="Tabella33.A1" office:value-type="string">
            <text:p text:style-name="P39"/>
            <text:p text:style-name="P138"><text:span text:style-name="T27">al</text:span><text:span text:style-name="T87"> </text:span><text:span text:style-name="T27">metro</text:span><text:span text:style-name="T117"> </text:span><text:span text:style-name="T27">lineare</text:span><text:span text:style-name="T87"> </text:span><text:span text:style-name="T29">effettiv</text:span><text:span text:style-name="T28">amente</text:span><text:span text:style-name="T87"> </text:span><text:span text:style-name="T27">vern</text:span><text:span text:style-name="T29">iciato</text:span></text:p>
          </table:table-cell>
          <table:table-cell table:style-name="Tabella33.A1" office:value-type="string">
            <text:p text:style-name="P14"/>
            <text:p text:style-name="P187"><text:span text:style-name="T68">1</text:span><text:span text:style-name="T53">,</text:span><text:span text:style-name="T58">1</text:span><text:span text:style-name="T53">2</text:span></text:p>
          </table:table-cell>
        </table:table-row>
        <table:table-row table:style-name="Tabella33.15"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4"/>
            <text:p text:style-name="P78"/>
            <text:p text:style-name="P231">e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79"/>
            <text:p text:style-name="P211"><text:span text:style-name="T21">striscia</text:span><text:span text:style-name="T122"> </text:span><text:span text:style-name="T23">di</text:span><text:span text:style-name="T87"> </text:span><text:span text:style-name="T29">larghezza</text:span><text:span text:style-name="T87"> </text:span><text:span text:style-name="T25">di</text:span><text:span text:style-name="T117"> </text:span><text:span text:style-name="T27">cm.</text:span></text:p>
            <text:p text:style-name="P217"><text:span text:style-name="T36">50</text:span><text:span text:style-name="T107"> </text:span><text:span text:style-name="T21">compresi</text:span><text:span text:style-name="T87"> </text:span><text:span text:style-name="T27">attra</text:span><text:span text:style-name="T29">versamenti</text:span><text:span text:style-name="T87"> </text:span><text:span text:style-name="T25">pedo</text:span><text:span text:style-name="T29">nali</text:span></text:p>
          </table:table-cell>
          <table:table-cell table:style-name="Tabella33.A1" office:value-type="string">
            <text:p text:style-name="P80"/>
            <text:p text:style-name="P138"><text:span text:style-name="T27">al</text:span><text:span text:style-name="T87"> </text:span><text:span text:style-name="T27">metro</text:span><text:span text:style-name="T117"> </text:span><text:span text:style-name="T27">lineare</text:span><text:span text:style-name="T87"> </text:span><text:span text:style-name="T29">effettiv</text:span><text:span text:style-name="T28">amente</text:span><text:span text:style-name="T87"> </text:span><text:span text:style-name="T27">vern</text:span><text:span text:style-name="T29">iciato</text:span></text:p>
          </table:table-cell>
          <table:table-cell table:style-name="Tabella33.A1" office:value-type="string">
            <text:p text:style-name="P4"/>
            <text:p text:style-name="P54"/>
            <text:p text:style-name="P187"><text:span text:style-name="T68">1</text:span><text:span text:style-name="T53">,</text:span><text:span text:style-name="T58">9</text:span><text:span text:style-name="T53">0</text:span></text:p>
          </table:table-cell>
        </table:table-row>
        <table:table-row table:style-name="Tabella33.16"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81"/>
            <text:p text:style-name="P234">f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218"><text:span text:style-name="T21">triangolini,</text:span><text:span text:style-name="T122"> </text:span><text:span text:style-name="T21">h.</text:span><text:span text:style-name="T87"> </text:span><text:span text:style-name="T36">cm.70</text:span><text:span text:style-name="T123"> </text:span><text:span text:style-name="T32">per</text:span><text:span text:style-name="T87"> </text:span><text:span text:style-name="T19">arresto</text:span><text:span text:style-name="T125"> </text:span><text:span text:style-name="T19">segnale</text:span><text:span text:style-name="T87"> </text:span><text:span text:style-name="T32">dare</text:span><text:span text:style-name="T124"> </text:span><text:span text:style-name="T32">la</text:span><text:span text:style-name="T87"> </text:span><text:span text:style-name="T29">p</text:span><text:span text:style-name="T27">rece</text:span><text:span text:style-name="T29">denza</text:span></text:p>
          </table:table-cell>
          <table:table-cell table:style-name="Tabella33.A1" office:value-type="string">
            <text:p text:style-name="P82"/>
            <text:p text:style-name="P219"><text:span text:style-name="T36">al</text:span><text:span text:style-name="T123"> </text:span><text:span text:style-name="T32">metro</text:span><text:span text:style-name="T87"> </text:span><text:span text:style-name="T19">lineare.</text:span><text:span text:style-name="T125"> </text:span><text:span text:style-name="T19">vuoto</text:span><text:span text:style-name="T87"> </text:span><text:span text:style-name="T27">per</text:span><text:span text:style-name="T86"> </text:span><text:span text:style-name="T27">pieno</text:span></text:p>
          </table:table-cell>
          <table:table-cell table:style-name="Tabella33.A1" office:value-type="string">
            <text:p text:style-name="P25"/>
            <text:p text:style-name="P187"><text:span text:style-name="T68">2</text:span><text:span text:style-name="T53">,</text:span><text:span text:style-name="T58">4</text:span><text:span text:style-name="T53">7</text:span></text:p>
          </table:table-cell>
        </table:table-row>
        <table:table-row table:style-name="Tabella33.17">
          <table:table-cell table:style-name="Tabella33.A1" office:value-type="string">
            <text:p text:style-name="P4"/>
            <text:p text:style-name="P4"/>
            <text:p text:style-name="P83"/>
            <text:p text:style-name="P245">F2</text:p>
          </table:table-cell>
          <table:table-cell table:style-name="Tabella33.A1" office:value-type="string">
            <text:p text:style-name="P4"/>
            <text:p text:style-name="P4"/>
            <text:p text:style-name="P83"/>
            <text:p text:style-name="P226">a</text:p>
          </table:table-cell>
          <table:table-cell table:style-name="Tabella33.A1" office:value-type="string">
            <text:p text:style-name="P142"><text:span text:style-name="T17">Esecuzione</text:span><text:span text:style-name="T103"> </text:span><text:span text:style-name="T17">di</text:span><text:span text:style-name="T103"> </text:span><text:span text:style-name="T17">segnaletica</text:span><text:span text:style-name="T103"> </text:span><text:span text:style-name="T17">orizzontale</text:span><text:span text:style-name="T95"> </text:span><text:span text:style-name="T17">con</text:span><text:span text:style-name="T103"> </text:span><text:span text:style-name="T17">la</text:span><text:span text:style-name="T103"> </text:span><text:span text:style-name="T17">verniciatura</text:span><text:span text:style-name="T103"> </text:span><text:span text:style-name="T17">di</text:span><text:span text:style-name="T82"> </text:span><text:span text:style-name="T17">superfici</text:span><text:span text:style-name="T80"> <text:s/></text:span><text:span text:style-name="T17">ampie,</text:span><text:span text:style-name="T83"> <text:s/></text:span><text:span text:style-name="T17">di</text:span><text:span text:style-name="T83"> <text:s/></text:span><text:span text:style-name="T17">figure</text:span><text:span text:style-name="T83"> <text:s/></text:span><text:span text:style-name="T17">di</text:span><text:span text:style-name="T83"> </text:span><text:span text:style-name="T17">qualsiasi</text:span><text:span text:style-name="T83"> <text:s/></text:span><text:span text:style-name="T17">dimensione,</text:span><text:span text:style-name="T83"> <text:s/></text:span><text:span text:style-name="T17">come</text:span><text:span text:style-name="T82"> </text:span><text:span text:style-name="T20">isole</text:span><text:span text:style-name="T78"> </text:span><text:span text:style-name="T20">spartitraffico,</text:span><text:span text:style-name="T78"> </text:span><text:span text:style-name="T20">zebrature,</text:span><text:span text:style-name="T80"> </text:span><text:span text:style-name="T37">ecc.</text:span><text:span text:style-name="T78"> </text:span><text:span text:style-name="T37">su</text:span><text:span text:style-name="T80"> </text:span><text:span text:style-name="T20">superficie</text:span><text:span text:style-name="T78"> </text:span><text:span text:style-name="T20">bitumata,</text:span><text:span text:style-name="T82"> </text:span><text:span text:style-name="T17">cemento,</text:span><text:span text:style-name="T82"> </text:span><text:span text:style-name="T17">pavimenti</text:span><text:span text:style-name="T82"> </text:span><text:span text:style-name="T17">in</text:span><text:span text:style-name="T82"> </text:span><text:span text:style-name="T17">autobloccanti</text:span><text:span text:style-name="T82"> </text:span><text:span text:style-name="T17">e</text:span><text:span text:style-name="T82"> </text:span><text:span text:style-name="T17">quant'altro</text:span><text:span text:style-name="T82"> </text:span><text:span text:style-name="T17">usato</text:span><text:span text:style-name="T106"> </text:span><text:span text:style-name="T17">per</text:span><text:span text:style-name="T82"> </text:span><text:span text:style-name="T17">pavimentazioni</text:span><text:span text:style-name="T78"> </text:span><text:span text:style-name="T17">viarie,</text:span><text:span text:style-name="T80"> </text:span><text:span text:style-name="T17">sia</text:span><text:span text:style-name="T78"> </text:span><text:span text:style-name="T17">di</text:span><text:span text:style-name="T80"> </text:span><text:span text:style-name="T17">ripasso</text:span><text:span text:style-name="T80"> </text:span><text:span text:style-name="T17">che</text:span><text:span text:style-name="T78"> </text:span><text:span text:style-name="T17">di</text:span><text:span text:style-name="T80"> </text:span><text:span text:style-name="T17">primo</text:span><text:span text:style-name="T80"> </text:span><text:span text:style-name="T17">impianto,</text:span><text:span text:style-name="T82"> </text:span><text:span text:style-name="T17">con</text:span><text:span text:style-name="T85"> <text:s/></text:span><text:span text:style-name="T17">vernice</text:span><text:span text:style-name="T78"> <text:s/></text:span><text:span text:style-name="T17">spartitraffico</text:span><text:span text:style-name="T78"> <text:s/></text:span><text:span text:style-name="T17">del</text:span><text:span text:style-name="T78"> <text:s/></text:span><text:span text:style-name="T17">colore</text:span><text:span text:style-name="T78"> <text:s/></text:span><text:span text:style-name="T17">richiesto</text:span><text:span text:style-name="T78"> <text:s/></text:span><text:span text:style-name="T17">e</text:span><text:span text:style-name="T78"> <text:s/></text:span><text:span text:style-name="T17">del</text:span><text:span text:style-name="T78"> <text:s/></text:span><text:span text:style-name="T17">tipo</text:span><text:span text:style-name="T82"> </text:span><text:span text:style-name="T20">come</text:span><text:span text:style-name="T85"> </text:span><text:span text:style-name="T37">da</text:span><text:span text:style-name="T85"> </text:span><text:span text:style-name="T18">capitolato,</text:span><text:span text:style-name="T85"> </text:span><text:span text:style-name="T37">compresa</text:span><text:span text:style-name="T78"> </text:span><text:span text:style-name="T37">la</text:span><text:span text:style-name="T85"> </text:span><text:span text:style-name="T20">normale</text:span><text:span text:style-name="T85"> </text:span><text:span text:style-name="T20">pulizia</text:span><text:span text:style-name="T85"> </text:span><text:span text:style-name="T20">del</text:span><text:span text:style-name="T78"> </text:span><text:span text:style-name="T20">luogo</text:span><text:span text:style-name="T82"> </text:span><text:span text:style-name="T17">dell'intervento,</text:span><text:span text:style-name="T82"> </text:span><text:span text:style-name="T31">prima</text:span><text:span text:style-name="T85"> </text:span><text:span text:style-name="T18">della</text:span><text:span text:style-name="T85"> </text:span><text:span text:style-name="T18">verniciatura.</text:span></text:p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1"/>
          </table:table-cell>
          <table:table-cell table:style-name="Tabella33.A1" office:value-type="string">
            <text:p text:style-name="P4"/>
            <text:p text:style-name="P84"/>
            <text:p text:style-name="P220"><text:span text:style-name="T36">al</text:span><text:span text:style-name="T123"> </text:span><text:span text:style-name="T32">metro</text:span><text:span text:style-name="T87"> </text:span><text:span text:style-name="T27">qua</text:span><text:span text:style-name="T29">drato</text:span><text:span text:style-name="T87"> </text:span><text:span text:style-name="T27">effett</text:span><text:span text:style-name="T29">ivamente</text:span><text:span text:style-name="T87"> </text:span><text:span text:style-name="T27">vern</text:span><text:span text:style-name="T29">iciato</text:span></text:p>
          </table:table-cell>
          <table:table-cell table:style-name="Tabella33.A1" office:value-type="string">
            <text:p text:style-name="P4"/>
            <text:p text:style-name="P4"/>
            <text:p text:style-name="P85"/>
            <text:p text:style-name="P187"><text:span text:style-name="T69">4</text:span><text:span text:style-name="T53">,</text:span><text:span text:style-name="T58">2</text:span><text:span text:style-name="T53">0</text:span></text:p>
          </table:table-cell>
        </table:table-row>
      </table:table>
      <text:section text:style-name="Sect1" text:name="Sezione1060">
        <text:p text:style-name="P4"/>
      </text:section>
      <text:section text:style-name="Sect1" text:name="Sezione1061">
        <text:p text:style-name="P4"/>
      </text:section>
      <text:section text:style-name="Sect1" text:name="Sezione1062">
        <text:p text:style-name="P4"/>
      </text:section>
      <table:table table:name="Tabella34" table:style-name="Tabella34">
        <table:table-column table:style-name="Tabella34.A"/>
        <table:table-column table:style-name="Tabella34.B"/>
        <table:table-column table:style-name="Tabella34.C"/>
        <table:table-column table:style-name="Tabella34.D"/>
        <table:table-column table:style-name="Tabella34.E"/>
        <table:table-column table:style-name="Tabella34.F"/>
        <table:table-column table:style-name="Tabella34.G"/>
        <text:soft-page-break/>
        <table:table-row table:style-name="Tabella34.1">
          <table:table-cell table:style-name="Tabella34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34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34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34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34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34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34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34.2">
          <table:table-cell table:style-name="Tabella34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245">F3</text:p>
          </table:table-cell>
          <table:table-cell table:style-name="Tabella34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226">a</text:p>
          </table:table-cell>
          <table:table-cell table:style-name="Tabella34.A1" office:value-type="string">
            <text:p text:style-name="P172"><text:span text:style-name="T20">Esecuzione</text:span><text:span text:style-name="T85"> </text:span><text:span text:style-name="T31">di</text:span><text:span text:style-name="T85"> </text:span><text:span text:style-name="T20">segnaletica</text:span><text:span text:style-name="T78"> </text:span><text:span text:style-name="T20">orizzontale</text:span><text:span text:style-name="T85"> </text:span><text:span text:style-name="T31">per</text:span><text:span text:style-name="T78"> </text:span><text:span text:style-name="T20">la</text:span><text:span text:style-name="T85"> </text:span><text:span text:style-name="T20">formazione</text:span><text:span text:style-name="T78"> </text:span><text:span text:style-name="T31">di</text:span><text:span text:style-name="T82"> </text:span><text:span text:style-name="T17">scritte</text:span><text:span text:style-name="T103"> <text:s/></text:span><text:span text:style-name="T17">o</text:span><text:span text:style-name="T95"> <text:s/></text:span><text:span text:style-name="T17">simboli</text:span><text:span text:style-name="T95"> <text:s/></text:span><text:span text:style-name="T17">con</text:span><text:span text:style-name="T95"> <text:s/></text:span><text:span text:style-name="T17">sagome</text:span><text:span text:style-name="T103"> <text:s/></text:span><text:span text:style-name="T17">predisposte,</text:span><text:span text:style-name="T95"> <text:s/></text:span><text:span text:style-name="T17">su</text:span><text:span text:style-name="T95"> <text:s/></text:span><text:span text:style-name="T17">superficie</text:span><text:span text:style-name="T82"> </text:span><text:span text:style-name="T17">bitumata,</text:span><text:tab/><text:span text:style-name="T17">cemento,</text:span><text:tab/><text:span text:style-name="T17">pavimenti</text:span><text:tab/><text:span text:style-name="T17">in</text:span><text:tab/><text:span text:style-name="T17">autobloccanti</text:span><text:tab/><text:span text:style-name="T47">e</text:span></text:p>
            <text:p text:style-name="P156"><text:span text:style-name="T20">quant'altro</text:span><text:span text:style-name="T85"> </text:span><text:span text:style-name="T20">usato</text:span><text:span text:style-name="T78"> </text:span><text:span text:style-name="T37">per</text:span><text:span text:style-name="T85"> </text:span><text:span text:style-name="T20">pavimentazioni</text:span><text:span text:style-name="T78"> </text:span><text:span text:style-name="T20">viarie,</text:span><text:span text:style-name="T85"> </text:span><text:span text:style-name="T37">sia</text:span><text:span text:style-name="T78"> </text:span><text:span text:style-name="T20">di</text:span><text:span text:style-name="T78"> </text:span><text:span text:style-name="T20">ripasso</text:span><text:span text:style-name="T82"> </text:span><text:span text:style-name="T17">che</text:span><text:tab/><text:span text:style-name="T17">di</text:span><text:tab/><text:span text:style-name="T17">primo</text:span><text:tab/><text:span text:style-name="T17">impianto,</text:span><text:tab/><text:span text:style-name="T17">con</text:span><text:tab/><text:span text:style-name="T17">l'impiego</text:span><text:tab/><text:span text:style-name="T17">di</text:span><text:tab/><text:span text:style-name="T30">vernice</text:span></text:p>
            <text:p text:style-name="P163"><text:span text:style-name="T37">spartitraffico</text:span><text:span text:style-name="T78"> <text:s text:c="2"/></text:span><text:span text:style-name="T31">del</text:span><text:span text:style-name="T78"> <text:s/></text:span><text:span text:style-name="T37">colore</text:span><text:span text:style-name="T78"> <text:s/></text:span><text:span text:style-name="T37">richiesto</text:span><text:span text:style-name="T78"> <text:s/></text:span><text:span text:style-name="T44">e</text:span><text:span text:style-name="T78"> <text:s/></text:span><text:span text:style-name="T37">del</text:span><text:span text:style-name="T78"> <text:s/></text:span><text:span text:style-name="T37">tipo</text:span><text:span text:style-name="T78"> <text:s/></text:span><text:span text:style-name="T22">come</text:span><text:span text:style-name="T78"> <text:s/></text:span><text:span text:style-name="T31">da</text:span><text:span text:style-name="T82"> </text:span><text:span text:style-name="T17">capitolato,</text:span><text:tab/><text:span text:style-name="T17">compresa</text:span><text:tab/><text:span text:style-name="T17">la</text:span><text:tab/><text:span text:style-name="T17">pulizia</text:span><text:tab/><text:span text:style-name="T17">del</text:span><text:tab/><text:span text:style-name="T17">luogo</text:span><text:tab/><text:span text:style-name="T30">oggetto</text:span></text:p>
            <text:p text:style-name="P164"><text:span text:style-name="T20">dell'intervento.Il</text:span><text:span text:style-name="T85"> </text:span><text:span text:style-name="T37">prezzo</text:span><text:span text:style-name="T78"> </text:span><text:span text:style-name="T38">è</text:span><text:span text:style-name="T78"> </text:span><text:span text:style-name="T20">inteso</text:span><text:span text:style-name="T78"> </text:span><text:span text:style-name="T31">per</text:span><text:span text:style-name="T85"> </text:span><text:span text:style-name="T20">qualsiasi</text:span><text:span text:style-name="T78"> </text:span><text:span text:style-name="T37">simbolo</text:span><text:span text:style-name="T78"> </text:span><text:span text:style-name="T37">fra</text:span><text:span text:style-name="T82"> </text:span><text:span text:style-name="T37">quelli</text:span><text:span text:style-name="T78"> </text:span><text:span text:style-name="T37">previsti</text:span><text:span text:style-name="T80"> </text:span><text:span text:style-name="T22">dal</text:span><text:span text:style-name="T78"> </text:span><text:span text:style-name="T31">Regolamento</text:span><text:span text:style-name="T80"> </text:span><text:span text:style-name="T22">di</text:span><text:span text:style-name="T78"> </text:span><text:span text:style-name="T37">Esecuzione</text:span><text:span text:style-name="T80"> </text:span><text:span text:style-name="T33">del</text:span><text:span text:style-name="T78"> </text:span><text:span text:style-name="T31">Codice</text:span><text:span text:style-name="T82"> </text:span><text:span text:style-name="T17">della</text:span><text:span text:style-name="T78"> </text:span><text:span text:style-name="T17">Strada</text:span><text:span text:style-name="T78"> </text:span><text:span text:style-name="T17">in</text:span><text:span text:style-name="T78"> </text:span><text:span text:style-name="T17">considerazione</text:span><text:span text:style-name="T78"> </text:span><text:span text:style-name="T17">del</text:span><text:span text:style-name="T78"> </text:span><text:span text:style-name="T17">tipo</text:span><text:span text:style-name="T78"> </text:span><text:span text:style-name="T17">di</text:span><text:span text:style-name="T78"> </text:span><text:span text:style-name="T17">strada</text:span><text:span text:style-name="T78"> </text:span><text:span text:style-name="T17">su</text:span><text:span text:style-name="T78"> </text:span><text:span text:style-name="T17">cui</text:span><text:span text:style-name="T78"> </text:span><text:span text:style-name="T17">sono</text:span><text:span text:style-name="T82"> </text:span><text:span text:style-name="T26">tracc</text:span><text:span text:style-name="T30">iati.</text:span></text:p>
          </table:table-cell>
          <table:table-cell table:style-name="Tabella34.A1" office:value-type="string">
            <text:p text:style-name="P4"/>
            <text:p text:style-name="P4"/>
            <text:p text:style-name="P4"/>
            <text:p text:style-name="P4"/>
            <text:p text:style-name="P86"/>
            <text:p text:style-name="P135"><text:span text:style-name="T29">scritta</text:span><text:span text:style-name="T87"> </text:span><text:span text:style-name="T29">"stop"</text:span></text:p>
          </table:table-cell>
          <table:table-cell table:style-name="Tabella34.A1" office:value-type="string">
            <text:p text:style-name="P4"/>
            <text:p text:style-name="P4"/>
            <text:p text:style-name="P4"/>
            <text:p text:style-name="P4"/>
            <text:p text:style-name="P86"/>
            <text:p text:style-name="P135"><text:span text:style-name="T28">h.</text:span><text:span text:style-name="T98"> </text:span><text:span text:style-name="T28">ml.</text:span><text:span text:style-name="T91"> </text:span><text:span text:style-name="T28">4,00</text:span></text:p>
          </table:table-cell>
          <table:table-cell table:style-name="Tabella34.A1" office:value-type="string">
            <text:p text:style-name="P4"/>
            <text:p text:style-name="P4"/>
            <text:p text:style-name="P4"/>
            <text:p text:style-name="P87"/>
            <text:p text:style-name="P221"><text:span text:style-name="T21">per</text:span><text:span text:style-name="T124"> </text:span><text:span text:style-name="T36">ogni</text:span><text:span text:style-name="T87"> </text:span><text:span text:style-name="T25">iscrizi</text:span><text:span text:style-name="T27">one</text:span></text:p>
          </table:table-cell>
          <table:table-cell table:style-name="Tabella34.A1" office:value-type="string">
            <text:p text:style-name="P4"/>
            <text:p text:style-name="P4"/>
            <text:p text:style-name="P4"/>
            <text:p text:style-name="P88"/>
            <text:p text:style-name="P181"><text:span text:style-name="T53">28,</text:span><text:span text:style-name="T62">79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29">b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critta</text:span><text:span text:style-name="T87"> </text:span><text:span text:style-name="T29">"stop"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1,6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11,</text:span><text:span text:style-name="T62">33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1">c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8">-</text:span><text:span text:style-name="T87"> </text:span><text:span text:style-name="T28">scritta</text:span><text:span text:style-name="T90"> </text:span><text:span text:style-name="T28">"scuola"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1,6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17,</text:span><text:span text:style-name="T62">03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29">d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critta</text:span><text:span text:style-name="T87"> </text:span><text:span text:style-name="T29">"bus"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1,6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7"><text:span text:style-name="T68">8</text:span><text:span text:style-name="T53">,52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1">e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imbolo</text:span><text:span text:style-name="T115"> </text:span><text:span text:style-name="T28">triangolo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6,0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20,</text:span><text:span text:style-name="T62">39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4">f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imbolo</text:span><text:span text:style-name="T115"> </text:span><text:span text:style-name="T28">triangolo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2,0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7"><text:span text:style-name="T68">3</text:span><text:span text:style-name="T53">,41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29">g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imbolo</text:span><text:span text:style-name="T84"> </text:span><text:span text:style-name="T29">invalidi</text:span></text:p>
          </table:table-cell>
          <table:table-cell table:style-name="Tabella34.A1" office:value-type="string">
            <text:p text:style-name="P10"/>
            <text:p text:style-name="P135"><text:span text:style-name="T27">cm.60x</text:span><text:span text:style-name="T29">6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7"><text:span text:style-name="T69">2</text:span><text:span text:style-name="T53">,</text:span><text:span text:style-name="T58">1</text:span><text:span text:style-name="T53">5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29">h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imbolo</text:span><text:span text:style-name="T87"> </text:span><text:span text:style-name="T29">ciclo</text:span></text:p>
          </table:table-cell>
          <table:table-cell table:style-name="Tabella34.A1" office:value-type="string">
            <text:p text:style-name="P10"/>
            <text:p text:style-name="P135"><text:span text:style-name="T27">cm.80</text:span><text:span text:style-name="T29">x105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7"><text:span text:style-name="T69">3</text:span><text:span text:style-name="T53">,</text:span><text:span text:style-name="T58">1</text:span><text:span text:style-name="T53">8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6">i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imbolo</text:span><text:span text:style-name="T87"> </text:span><text:span text:style-name="T29">ciclo</text:span></text:p>
          </table:table-cell>
          <table:table-cell table:style-name="Tabella34.A1" office:value-type="string">
            <text:p text:style-name="P10"/>
            <text:p text:style-name="P135"><text:span text:style-name="T27">cm.</text:span><text:span text:style-name="T29">150x20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10,</text:span><text:span text:style-name="T62">20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6">l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8">freccia</text:span><text:span text:style-name="T105"> </text:span><text:span text:style-name="T28">1</text:span><text:span text:style-name="T100"> </text:span><text:span text:style-name="T28">punta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5,0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12,</text:span><text:span text:style-name="T62">75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7">m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8">freccia</text:span><text:span text:style-name="T105"> </text:span><text:span text:style-name="T28">2</text:span><text:span text:style-name="T100"> </text:span><text:span text:style-name="T28">punte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5,0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22,</text:span><text:span text:style-name="T62">88</text:span></text:p>
          </table:table-cell>
        </table:table-row>
        <table:table-row table:style-name="Tabella34.13">
          <table:table-cell table:style-name="Tabella34.A1" office:value-type="string">
            <text:p text:style-name="P4"/>
            <text:p text:style-name="P89"/>
            <text:p text:style-name="P245">F4</text:p>
          </table:table-cell>
          <table:table-cell table:style-name="Tabella34.A1" office:value-type="string">
            <text:p text:style-name="P4"/>
            <text:p text:style-name="P89"/>
            <text:p text:style-name="P226">a</text:p>
          </table:table-cell>
          <table:table-cell table:style-name="Tabella34.A1" office:value-type="string">
            <text:p text:style-name="P174"><text:span text:style-name="T17">Fornitura</text:span><text:span text:style-name="T82"> <text:s/></text:span><text:span text:style-name="T17">di</text:span><text:span text:style-name="T82"> <text:s text:c="2"/></text:span><text:span text:style-name="T17">materiale</text:span><text:span text:style-name="T82"> <text:s/></text:span><text:span text:style-name="T17">elastoplastico</text:span><text:span text:style-name="T82"> <text:s/></text:span><text:span text:style-name="T17">per</text:span><text:span text:style-name="T82"> <text:s/></text:span><text:span text:style-name="T17">l'esecuzione</text:span><text:span text:style-name="T82"> <text:s/></text:span><text:span text:style-name="T17">di</text:span><text:span text:style-name="T82"> </text:span><text:span text:style-name="T17">opere</text:span><text:span text:style-name="T102"> <text:s text:c="2"/></text:span><text:span text:style-name="T17">di</text:span><text:span text:style-name="T103"> <text:s text:c="2"/></text:span><text:span text:style-name="T17">segnaletica</text:span><text:span text:style-name="T103"> <text:s text:c="2"/></text:span><text:span text:style-name="T17">stradale</text:span><text:span text:style-name="T103"> <text:s text:c="2"/></text:span><text:span text:style-name="T17">orizzontale</text:span><text:span text:style-name="T102"> <text:s text:c="2"/></text:span><text:span text:style-name="T17">inerenti</text:span><text:span text:style-name="T103"> <text:s text:c="2"/></text:span><text:span text:style-name="T17">le</text:span><text:span text:style-name="T82"> </text:span><text:span text:style-name="T20">segnaletiche</text:span><text:span text:style-name="T85"> </text:span><text:span text:style-name="T20">già</text:span><text:span text:style-name="T85"> </text:span><text:span text:style-name="T20">indicate</text:span><text:span text:style-name="T85"> </text:span><text:span text:style-name="T20">precedentemente</text:span><text:span text:style-name="T85"> </text:span><text:span text:style-name="T31">ai</text:span><text:span text:style-name="T78"> </text:span><text:span text:style-name="T20">punti</text:span><text:span text:style-name="T85"> </text:span><text:span text:style-name="T20">F1,</text:span><text:span text:style-name="T85"> </text:span><text:span text:style-name="T37">F2,</text:span><text:span text:style-name="T82"> </text:span><text:span text:style-name="T37">F3.Colori</text:span><text:span text:style-name="T85"> <text:s/></text:span><text:span text:style-name="T20">previsti</text:span><text:span text:style-name="T78"> <text:s/></text:span><text:span text:style-name="T31">dal</text:span><text:span text:style-name="T78"> <text:s/></text:span><text:span text:style-name="T37">Regolamento</text:span><text:span text:style-name="T78"> <text:s/></text:span><text:span text:style-name="T33">di</text:span><text:span text:style-name="T78"> <text:s text:c="2"/></text:span><text:span text:style-name="T37">Esecuzione</text:span><text:span text:style-name="T78"> <text:s/></text:span><text:span text:style-name="T37">del</text:span><text:span text:style-name="T82"> </text:span><text:span text:style-name="T17">Codice</text:span><text:span text:style-name="T82"> </text:span><text:span text:style-name="T17">della</text:span><text:span text:style-name="T82"> </text:span><text:span text:style-name="T17">Strada</text:span><text:span text:style-name="T82"> </text:span><text:span text:style-name="T17">e</text:span><text:span text:style-name="T82"> </text:span><text:span text:style-name="T17">materiali</text:span><text:span text:style-name="T82"> </text:span><text:span text:style-name="T17">come</text:span><text:span text:style-name="T82"> </text:span><text:span text:style-name="T17">da</text:span><text:span text:style-name="T103"> </text:span><text:span text:style-name="T17">capitolato.</text:span>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212"><text:span text:style-name="T21">striscia</text:span><text:span text:style-name="T122"> </text:span><text:span text:style-name="T23">di</text:span><text:span text:style-name="T87"> </text:span><text:span text:style-name="T29">larghezza</text:span><text:span text:style-name="T87"> </text:span><text:span text:style-name="T25">di</text:span><text:span text:style-name="T117"> </text:span><text:span text:style-name="T27">cm.</text:span></text:p>
            <text:p text:style-name="P214"><text:span text:style-name="T21">12</text:span><text:span text:style-name="T123"> </text:span><text:span text:style-name="T36">comprese</text:span><text:span text:style-name="T87"> </text:span><text:span text:style-name="T28">strisce</text:span><text:span text:style-name="T93"> </text:span><text:span text:style-name="T28">per</text:span><text:span text:style-name="T88"> </text:span><text:span text:style-name="T28">stalli</text:span><text:span text:style-name="T87"> </text:span><text:span text:style-name="T29">di</text:span><text:span text:style-name="T87"> </text:span><text:span text:style-name="T29">parcheggio</text:span></text:p>
          </table:table-cell>
          <table:table-cell table:style-name="Tabella34.A1" office:value-type="string">
            <text:p text:style-name="P4"/>
            <text:p text:style-name="P89"/>
            <text:p text:style-name="P135"><text:span text:style-name="T28">al</text:span><text:span text:style-name="T91"> </text:span><text:span text:style-name="T28">metro</text:span><text:span text:style-name="T110"> </text:span><text:span text:style-name="T28">lineare</text:span></text:p>
          </table:table-cell>
          <table:table-cell table:style-name="Tabella34.A1" office:value-type="string">
            <text:p text:style-name="P4"/>
            <text:p text:style-name="P90"/>
            <text:p text:style-name="P187"><text:span text:style-name="T68">3</text:span><text:span text:style-name="T53">,69</text:span></text:p>
          </table:table-cell>
        </table:table-row>
        <table:table-row table:style-name="Tabella34.14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29"/>
            <text:p text:style-name="P229">b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216"><text:span text:style-name="T21">striscia</text:span><text:span text:style-name="T122"> </text:span><text:span text:style-name="T23">di</text:span><text:span text:style-name="T87"> </text:span><text:span text:style-name="T28">larghezza</text:span><text:span text:style-name="T93"> </text:span><text:span text:style-name="T28">di</text:span><text:span text:style-name="T110"> </text:span><text:span text:style-name="T28">cm.</text:span><text:span text:style-name="T87"> </text:span><text:span text:style-name="T15">15</text:span></text:p>
          </table:table-cell>
          <table:table-cell table:style-name="Tabella34.A1" office:value-type="string">
            <text:p text:style-name="P28"/>
            <text:p text:style-name="P135"><text:span text:style-name="T28">al</text:span><text:span text:style-name="T91"> </text:span><text:span text:style-name="T28">metro</text:span><text:span text:style-name="T110"> </text:span><text:span text:style-name="T28">lineare</text:span></text:p>
          </table:table-cell>
          <table:table-cell table:style-name="Tabella34.A1" office:value-type="string">
            <text:p text:style-name="P22"/>
            <text:p text:style-name="P187"><text:span text:style-name="T68">4</text:span><text:span text:style-name="T53">,56</text:span></text:p>
          </table:table-cell>
        </table:table-row>
        <table:table-row table:style-name="Tabella34.14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29"/>
            <text:p text:style-name="P231">c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216"><text:span text:style-name="T21">striscia</text:span><text:span text:style-name="T122"> </text:span><text:span text:style-name="T23">di</text:span><text:span text:style-name="T87"> </text:span><text:span text:style-name="T28">larghezza</text:span><text:span text:style-name="T93"> </text:span><text:span text:style-name="T28">di</text:span><text:span text:style-name="T110"> </text:span><text:span text:style-name="T28">cm.</text:span><text:span text:style-name="T87"> </text:span><text:span text:style-name="T15">25</text:span></text:p>
          </table:table-cell>
          <table:table-cell table:style-name="Tabella34.A1" office:value-type="string">
            <text:p text:style-name="P28"/>
            <text:p text:style-name="P135"><text:span text:style-name="T28">al</text:span><text:span text:style-name="T91"> </text:span><text:span text:style-name="T28">metro</text:span><text:span text:style-name="T110"> </text:span><text:span text:style-name="T28">lineare</text:span></text:p>
          </table:table-cell>
          <table:table-cell table:style-name="Tabella34.A1" office:value-type="string">
            <text:p text:style-name="P22"/>
            <text:p text:style-name="P187"><text:span text:style-name="T68">7</text:span><text:span text:style-name="T53">,59</text:span></text:p>
          </table:table-cell>
        </table:table-row>
        <table:table-row table:style-name="Tabella34.14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29"/>
            <text:p text:style-name="P229">d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216"><text:span text:style-name="T21">striscia</text:span><text:span text:style-name="T122"> </text:span><text:span text:style-name="T23">di</text:span><text:span text:style-name="T87"> </text:span><text:span text:style-name="T28">larghezza</text:span><text:span text:style-name="T93"> </text:span><text:span text:style-name="T28">di</text:span><text:span text:style-name="T110"> </text:span><text:span text:style-name="T28">cm.</text:span><text:span text:style-name="T87"> </text:span><text:span text:style-name="T15">30</text:span></text:p>
          </table:table-cell>
          <table:table-cell table:style-name="Tabella34.A1" office:value-type="string">
            <text:p text:style-name="P28"/>
            <text:p text:style-name="P135"><text:span text:style-name="T28">al</text:span><text:span text:style-name="T91"> </text:span><text:span text:style-name="T28">metro</text:span><text:span text:style-name="T110"> </text:span><text:span text:style-name="T28">lineare</text:span></text:p>
          </table:table-cell>
          <table:table-cell table:style-name="Tabella34.A1" office:value-type="string">
            <text:p text:style-name="P22"/>
            <text:p text:style-name="P187"><text:span text:style-name="T68">9</text:span><text:span text:style-name="T53">,11</text:span></text:p>
          </table:table-cell>
        </table:table-row>
        <table:table-row table:style-name="Tabella34.17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4"/>
            <text:p text:style-name="P78"/>
            <text:p text:style-name="P231">e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79"/>
            <text:p text:style-name="P211"><text:span text:style-name="T21">striscia</text:span><text:span text:style-name="T122"> </text:span><text:span text:style-name="T23">di</text:span><text:span text:style-name="T87"> </text:span><text:span text:style-name="T29">larghezza</text:span><text:span text:style-name="T87"> </text:span><text:span text:style-name="T25">di</text:span><text:span text:style-name="T117"> </text:span><text:span text:style-name="T27">cm.</text:span></text:p>
            <text:p text:style-name="P217"><text:span text:style-name="T36">50</text:span><text:span text:style-name="T107"> </text:span><text:span text:style-name="T21">compresi</text:span><text:span text:style-name="T87"> </text:span><text:span text:style-name="T27">attra</text:span><text:span text:style-name="T29">versamenti</text:span><text:span text:style-name="T87"> </text:span><text:span text:style-name="T25">pedo</text:span><text:span text:style-name="T29">nali</text:span></text:p>
          </table:table-cell>
          <table:table-cell table:style-name="Tabella34.A1" office:value-type="string">
            <text:p text:style-name="P4"/>
            <text:p text:style-name="P13"/>
            <text:p text:style-name="P135"><text:span text:style-name="T28">al</text:span><text:span text:style-name="T91"> </text:span><text:span text:style-name="T28">metro</text:span><text:span text:style-name="T110"> </text:span><text:span text:style-name="T28">lineare</text:span></text:p>
          </table:table-cell>
          <table:table-cell table:style-name="Tabella34.A1" office:value-type="string">
            <text:p text:style-name="P4"/>
            <text:p text:style-name="P54"/>
            <text:p text:style-name="P181"><text:span text:style-name="T53">15,</text:span><text:span text:style-name="T62">18</text:span></text:p>
          </table:table-cell>
        </table:table-row>
        <table:table-row table:style-name="Tabella34.18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81"/>
            <text:p text:style-name="P234">f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218"><text:span text:style-name="T21">triangolini,</text:span><text:span text:style-name="T122"> </text:span><text:span text:style-name="T21">h.</text:span><text:span text:style-name="T87"> </text:span><text:span text:style-name="T36">cm.70</text:span><text:span text:style-name="T123"> </text:span><text:span text:style-name="T32">per</text:span><text:span text:style-name="T87"> </text:span><text:span text:style-name="T19">arresto</text:span><text:span text:style-name="T125"> </text:span><text:span text:style-name="T19">segnale</text:span><text:span text:style-name="T87"> </text:span><text:span text:style-name="T32">dare</text:span><text:span text:style-name="T124"> </text:span><text:span text:style-name="T32">la</text:span><text:span text:style-name="T87"> </text:span><text:span text:style-name="T29">p</text:span><text:span text:style-name="T27">rece</text:span><text:span text:style-name="T29">denza</text:span></text:p>
          </table:table-cell>
          <table:table-cell table:style-name="Tabella34.A1" office:value-type="string">
            <text:p text:style-name="P82"/>
            <text:p text:style-name="P219"><text:span text:style-name="T36">al</text:span><text:span text:style-name="T123"> </text:span><text:span text:style-name="T32">metro</text:span><text:span text:style-name="T87"> </text:span><text:span text:style-name="T19">lineare.</text:span><text:span text:style-name="T125"> </text:span><text:span text:style-name="T19">vuoto</text:span><text:span text:style-name="T87"> </text:span><text:span text:style-name="T27">per</text:span><text:span text:style-name="T86"> </text:span><text:span text:style-name="T27">pieno</text:span></text:p>
          </table:table-cell>
          <table:table-cell table:style-name="Tabella34.A1" office:value-type="string">
            <text:p text:style-name="P25"/>
            <text:p text:style-name="P181"><text:span text:style-name="T53">21,</text:span><text:span text:style-name="T62">69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29">g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critta</text:span><text:span text:style-name="T87"> </text:span><text:span text:style-name="T29">"stop"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4,0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4"><text:span text:style-name="T64">1</text:span><text:span text:style-name="T62">74,62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29">h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critta</text:span><text:span text:style-name="T87"> </text:span><text:span text:style-name="T29">"stop"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1,6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56,</text:span><text:span text:style-name="T62">94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6">i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critta</text:span><text:span text:style-name="T81"> </text:span><text:span text:style-name="T29">"scuola"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1,6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71,</text:span><text:span text:style-name="T62">58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6">l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critta</text:span><text:span text:style-name="T87"> </text:span><text:span text:style-name="T29">"bus"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1,6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50,</text:span><text:span text:style-name="T62">70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37">m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imbolo</text:span><text:span text:style-name="T115"> </text:span><text:span text:style-name="T28">triangolo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6,0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4"><text:span text:style-name="T64">1</text:span><text:span text:style-name="T62">89,80</text:span></text:p>
          </table:table-cell>
        </table:table-row>
        <table:table-row table:style-name="Tabella34.3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29">n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imbolo</text:span><text:span text:style-name="T115"> </text:span><text:span text:style-name="T28">triangolo</text:span></text:p>
          </table:table-cell>
          <table:table-cell table:style-name="Tabella34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2,00</text:span></text:p>
          </table:table-cell>
          <table:table-cell table:style-name="Tabella34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4.A1" office:value-type="string">
            <text:p text:style-name="P11"/>
            <text:p text:style-name="P181"><text:span text:style-name="T53">44,</text:span><text:span text:style-name="T62">47</text:span></text:p>
          </table:table-cell>
        </table:table-row>
        <table:table-row table:style-name="Tabella34.25"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9"/>
            <text:p text:style-name="P229">o</text:p>
          </table:table-cell>
          <table:table-cell table:style-name="Tabella34.A1" office:value-type="string">
            <text:p text:style-name="P1"/>
          </table:table-cell>
          <table:table-cell table:style-name="Tabella34.A1" office:value-type="string">
            <text:p text:style-name="P10"/>
            <text:p text:style-name="P135"><text:span text:style-name="T29">simbolo</text:span><text:span text:style-name="T84"> </text:span><text:span text:style-name="T29">invalidi</text:span></text:p>
          </table:table-cell>
          <table:table-cell table:style-name="Tabella34.A1" office:value-type="string">
            <text:p text:style-name="P10"/>
            <text:p text:style-name="P135"><text:span text:style-name="T27">cm.60x</text:span><text:span text:style-name="T29">60</text:span></text:p>
          </table:table-cell>
          <table:table-cell table:style-name="Tabella34.A1" office:value-type="string">
            <text:p text:style-name="P221"><text:span text:style-name="T21">per</text:span><text:span text:style-name="T124"> </text:span><text:span text:style-name="T36">ogni</text:span><text:span text:style-name="T87"> </text:span><text:span text:style-name="T25">iscrizi</text:span><text:span text:style-name="T27">one</text:span></text:p>
          </table:table-cell>
          <table:table-cell table:style-name="Tabella34.A1" office:value-type="string">
            <text:p text:style-name="P11"/>
            <text:p text:style-name="P181"><text:span text:style-name="T53">38,</text:span><text:span text:style-name="T62">78</text:span></text:p>
          </table:table-cell>
        </table:table-row>
      </table:table>
      <text:section text:style-name="Sect1" text:name="Sezione1073">
        <text:p text:style-name="P4"><text:soft-page-break/></text:p>
      </text:section>
      <table:table table:name="Tabella35" table:style-name="Tabella35">
        <table:table-column table:style-name="Tabella35.A"/>
        <table:table-column table:style-name="Tabella35.B"/>
        <table:table-column table:style-name="Tabella35.C"/>
        <table:table-column table:style-name="Tabella35.D"/>
        <table:table-column table:style-name="Tabella35.E"/>
        <table:table-column table:style-name="Tabella35.F"/>
        <table:table-column table:style-name="Tabella35.G"/>
        <table:table-row table:style-name="Tabella35.1">
          <table:table-cell table:style-name="Tabella35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35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35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35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35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35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35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35.2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9"/>
            <text:p text:style-name="P229">p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0"/>
            <text:p text:style-name="P135"><text:span text:style-name="T29">simbolo</text:span><text:span text:style-name="T87"> </text:span><text:span text:style-name="T29">ciclo</text:span></text:p>
          </table:table-cell>
          <table:table-cell table:style-name="Tabella35.A1" office:value-type="string">
            <text:p text:style-name="P10"/>
            <text:p text:style-name="P135"><text:span text:style-name="T27">cm.80</text:span><text:span text:style-name="T29">x105</text:span></text:p>
          </table:table-cell>
          <table:table-cell table:style-name="Tabella35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5.A1" office:value-type="string">
            <text:p text:style-name="P11"/>
            <text:p text:style-name="P181"><text:span text:style-name="T53">53,</text:span><text:span text:style-name="T62">69</text:span></text:p>
          </table:table-cell>
        </table:table-row>
        <table:table-row table:style-name="Tabella35.2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9"/>
            <text:p text:style-name="P229">q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0"/>
            <text:p text:style-name="P135"><text:span text:style-name="T29">simbolo</text:span><text:span text:style-name="T87"> </text:span><text:span text:style-name="T29">ciclo</text:span></text:p>
          </table:table-cell>
          <table:table-cell table:style-name="Tabella35.A1" office:value-type="string">
            <text:p text:style-name="P10"/>
            <text:p text:style-name="P135"><text:span text:style-name="T27">cm.</text:span><text:span text:style-name="T29">150x200</text:span></text:p>
          </table:table-cell>
          <table:table-cell table:style-name="Tabella35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5.A1" office:value-type="string">
            <text:p text:style-name="P11"/>
            <text:p text:style-name="P184"><text:span text:style-name="T64">1</text:span><text:span text:style-name="T62">49,13</text:span></text:p>
          </table:table-cell>
        </table:table-row>
        <table:table-row table:style-name="Tabella35.2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9"/>
            <text:p text:style-name="P238">r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0"/>
            <text:p text:style-name="P135"><text:span text:style-name="T29">freccia</text:span><text:span text:style-name="T87"> </text:span><text:span text:style-name="T29">dritta</text:span></text:p>
          </table:table-cell>
          <table:table-cell table:style-name="Tabella35.A1" office:value-type="string">
            <text:p text:style-name="P10"/>
            <text:p text:style-name="P178"><text:span text:style-name="T28">h.</text:span><text:span text:style-name="T98"> </text:span><text:span text:style-name="T28">ml.</text:span><text:span text:style-name="T91"> </text:span><text:span text:style-name="T28">5,00</text:span></text:p>
          </table:table-cell>
          <table:table-cell table:style-name="Tabella35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5.A1" office:value-type="string">
            <text:p text:style-name="P11"/>
            <text:p text:style-name="P181"><text:span text:style-name="T53">65,</text:span><text:span text:style-name="T62">61</text:span></text:p>
          </table:table-cell>
        </table:table-row>
        <table:table-row table:style-name="Tabella35.2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9"/>
            <text:p text:style-name="P231">s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0"/>
            <text:p text:style-name="P135"><text:span text:style-name="T28">freccia</text:span><text:span text:style-name="T87"> </text:span><text:span text:style-name="T28">destra</text:span><text:span text:style-name="T87"> </text:span><text:span text:style-name="T28">o</text:span><text:span text:style-name="T93"> </text:span><text:span text:style-name="T28">sinistra</text:span></text:p>
          </table:table-cell>
          <table:table-cell table:style-name="Tabella35.A1" office:value-type="string">
            <text:p text:style-name="P10"/>
            <text:p text:style-name="P178"><text:span text:style-name="T28">h.</text:span><text:span text:style-name="T98"> </text:span><text:span text:style-name="T28">ml.</text:span><text:span text:style-name="T91"> </text:span><text:span text:style-name="T28">5,00</text:span></text:p>
          </table:table-cell>
          <table:table-cell table:style-name="Tabella35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5.A1" office:value-type="string">
            <text:p text:style-name="P11"/>
            <text:p text:style-name="P181"><text:span text:style-name="T53">79,</text:span><text:span text:style-name="T62">94</text:span></text:p>
          </table:table-cell>
        </table:table-row>
        <table:table-row table:style-name="Tabella35.2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9"/>
            <text:p text:style-name="P234">t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35"><text:span text:style-name="T28">freccia</text:span><text:span text:style-name="T87"> </text:span><text:span text:style-name="T28">dritta</text:span><text:span text:style-name="T87"> </text:span><text:span text:style-name="T28">+</text:span><text:span text:style-name="T87"> </text:span><text:span text:style-name="T28">destra</text:span><text:span text:style-name="T93"> </text:span><text:span text:style-name="T28">o</text:span></text:p>
            <text:p text:style-name="P152"><text:span text:style-name="T25">sini</text:span><text:span text:style-name="T29">stra</text:span></text:p>
          </table:table-cell>
          <table:table-cell table:style-name="Tabella35.A1" office:value-type="string">
            <text:p text:style-name="P10"/>
            <text:p text:style-name="P135"><text:span text:style-name="T28">h.</text:span><text:span text:style-name="T98"> </text:span><text:span text:style-name="T28">ml.</text:span><text:span text:style-name="T91"> </text:span><text:span text:style-name="T28">5,00</text:span></text:p>
          </table:table-cell>
          <table:table-cell table:style-name="Tabella35.A1" office:value-type="string">
            <text:p text:style-name="P135"><text:span text:style-name="T27">per</text:span><text:span text:style-name="T87"> </text:span><text:span text:style-name="T27">ogni</text:span></text:p>
            <text:p text:style-name="P152"><text:span text:style-name="T27">iscri</text:span><text:span text:style-name="T29">zione</text:span></text:p>
          </table:table-cell>
          <table:table-cell table:style-name="Tabella35.A1" office:value-type="string">
            <text:p text:style-name="P11"/>
            <text:p text:style-name="P184"><text:span text:style-name="T64">1</text:span><text:span text:style-name="T62">00,21</text:span></text:p>
          </table:table-cell>
        </table:table-row>
        <table:table-row table:style-name="Tabella35.7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81"/>
            <text:p text:style-name="P229">u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64"/>
            <text:p text:style-name="P203"><text:span text:style-name="T19">Altra</text:span><text:span text:style-name="T125"> </text:span><text:span text:style-name="T21">segnaletica</text:span><text:span text:style-name="T87"> </text:span><text:span text:style-name="T28">orizzontale</text:span><text:span text:style-name="T100"> </text:span><text:span text:style-name="T28">in</text:span><text:span text:style-name="T93"> </text:span><text:span text:style-name="T28">materiale</text:span><text:span text:style-name="T87"> </text:span><text:span text:style-name="T28">elastoplastico</text:span><text:span text:style-name="T105"> </text:span><text:span text:style-name="T28">tipo</text:span><text:span text:style-name="T105"> </text:span><text:span text:style-name="T28">A</text:span><text:span text:style-name="T98"> </text:span><text:span text:style-name="T28">ad</text:span><text:span text:style-name="T87"> </text:span><text:span text:style-name="T29">alta</text:span><text:span text:style-name="T81"> </text:span><text:span text:style-name="T29">rifrangenza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6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5.A1" office:value-type="string">
            <text:p text:style-name="P25"/>
            <text:p text:style-name="P181"><text:span text:style-name="T53">38,</text:span><text:span text:style-name="T62">78</text:span></text:p>
          </table:table-cell>
        </table:table-row>
        <table:table-row table:style-name="Tabella35.8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4"/>
            <text:p text:style-name="P91"/>
            <text:p text:style-name="P231">v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92"/>
            <text:p text:style-name="P203"><text:span text:style-name="T19">Altra</text:span><text:span text:style-name="T125"> </text:span><text:span text:style-name="T21">segnaletica</text:span><text:span text:style-name="T87"> </text:span><text:span text:style-name="T28">orizzontale</text:span><text:span text:style-name="T100"> </text:span><text:span text:style-name="T28">in</text:span><text:span text:style-name="T93"> </text:span><text:span text:style-name="T28">materiale</text:span><text:span text:style-name="T87"> </text:span><text:span text:style-name="T28">elastoplastico</text:span><text:span text:style-name="T87"> </text:span><text:span text:style-name="T28">tipo</text:span><text:span text:style-name="T87"> </text:span><text:span text:style-name="T28">B</text:span><text:span text:style-name="T88"> </text:span><text:span text:style-name="T28">ad</text:span><text:span text:style-name="T87"> </text:span><text:span text:style-name="T28">altissima</text:span><text:span text:style-name="T79"> </text:span><text:span text:style-name="T29">rifrangenza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4"/>
            <text:p text:style-name="P93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5.A1" office:value-type="string">
            <text:p text:style-name="P4"/>
            <text:p text:style-name="P80"/>
            <text:p text:style-name="P181"><text:span text:style-name="T53">70,</text:span><text:span text:style-name="T62">39</text:span></text:p>
          </table:table-cell>
        </table:table-row>
        <table:table-row table:style-name="Tabella35.9">
          <table:table-cell table:style-name="Tabella35.A1" office:value-type="string">
            <text:p text:style-name="P15"/>
            <text:p text:style-name="P245">F5</text:p>
          </table:table-cell>
          <table:table-cell table:style-name="Tabella35.A1" office:value-type="string">
            <text:p text:style-name="P15"/>
            <text:p text:style-name="P226">a</text:p>
          </table:table-cell>
          <table:table-cell table:style-name="Tabella35.A1" office:value-type="string">
            <text:p text:style-name="P142"><text:span text:style-name="T17">Posa</text:span><text:span text:style-name="T80"> </text:span><text:span text:style-name="T17">in</text:span><text:span text:style-name="T83"> </text:span><text:span text:style-name="T17">opera</text:span><text:span text:style-name="T83"> </text:span><text:span text:style-name="T17">di</text:span><text:span text:style-name="T83"> </text:span><text:span text:style-name="T17">materiale</text:span><text:span text:style-name="T80"> </text:span><text:span text:style-name="T17">elastoplastico</text:span><text:span text:style-name="T83"> </text:span><text:span text:style-name="T17">per</text:span><text:span text:style-name="T83"> </text:span><text:span text:style-name="T17">l'esecuzione</text:span><text:span text:style-name="T83"> </text:span><text:span text:style-name="T17">di</text:span><text:span text:style-name="T82"> </text:span><text:span text:style-name="T22">opere</text:span><text:span text:style-name="T78"> </text:span><text:span text:style-name="T31">di</text:span><text:span text:style-name="T80"> </text:span><text:span text:style-name="T31">segnaletica</text:span><text:span text:style-name="T78"> <text:s/></text:span><text:span text:style-name="T22">stradale</text:span><text:span text:style-name="T83"> </text:span><text:span text:style-name="T31">orizzontale</text:span><text:span text:style-name="T80"> </text:span><text:span text:style-name="T38">di</text:span><text:span text:style-name="T80"> </text:span><text:span text:style-name="T31">cui</text:span><text:span text:style-name="T78"> </text:span><text:span text:style-name="T31">al</text:span><text:span text:style-name="T80"> </text:span><text:span text:style-name="T22">n°</text:span><text:span text:style-name="T80"> </text:span><text:span text:style-name="T22">F4,</text:span><text:span text:style-name="T82"> </text:span><text:span text:style-name="T37">compresi</text:span><text:span text:style-name="T78"> </text:span><text:span text:style-name="T20">collanti</text:span><text:span text:style-name="T78"> </text:span><text:span text:style-name="T31">nella</text:span><text:span text:style-name="T78"> </text:span><text:span text:style-name="T37">dose</text:span><text:span text:style-name="T78"> </text:span><text:span text:style-name="T37">necessaria</text:span><text:span text:style-name="T78"> </text:span><text:span text:style-name="T31">e</text:span><text:span text:style-name="T78"> </text:span><text:span text:style-name="T20">pulizia</text:span><text:span text:style-name="T78"> </text:span><text:span text:style-name="T31">del</text:span><text:span text:style-name="T78"> </text:span><text:span text:style-name="T37">luogo</text:span><text:span text:style-name="T82"> </text:span><text:span text:style-name="T17">oggetto</text:span><text:span text:style-name="T99"> </text:span><text:span text:style-name="T17">dell'intervento.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94"/>
            <text:p text:style-name="P222"><text:span text:style-name="T19">da</text:span><text:span text:style-name="T125"> </text:span><text:span text:style-name="T19">conteggiare</text:span><text:span text:style-name="T87"> </text:span><text:span text:style-name="T28">il</text:span><text:span text:style-name="T120"> </text:span><text:span text:style-name="T28">15%</text:span><text:span text:style-name="T105"> </text:span><text:span text:style-name="T28">di</text:span><text:span text:style-name="T105"> </text:span><text:span text:style-name="T28">ogni</text:span><text:span text:style-name="T87"> </text:span><text:span text:style-name="T28">voce</text:span><text:span text:style-name="T87"> </text:span><text:span text:style-name="T28">di</text:span><text:span text:style-name="T87"> </text:span><text:span text:style-name="T28">cui</text:span><text:span text:style-name="T110"> </text:span><text:span text:style-name="T28">al</text:span><text:span text:style-name="T87"> </text:span><text:span text:style-name="T40">n°</text:span><text:span text:style-name="T87"> </text:span><text:span text:style-name="T40">F4</text:span></text:p>
          </table:table-cell>
          <table:table-cell table:style-name="Tabella35.A1" office:value-type="string">
            <text:p text:style-name="P16"/>
            <text:p text:style-name="P187"><text:span text:style-name="T68">0</text:span><text:span text:style-name="T53">,00</text:span></text:p>
          </table:table-cell>
        </table:table-row>
        <table:table-row table:style-name="Tabella35.10">
          <table:table-cell table:style-name="Tabella35.A1" office:value-type="string">
            <text:p text:style-name="P4"/>
            <text:p text:style-name="P53"/>
            <text:p text:style-name="P245">F6</text:p>
          </table:table-cell>
          <table:table-cell table:style-name="Tabella35.A1" office:value-type="string">
            <text:p text:style-name="P4"/>
            <text:p text:style-name="P53"/>
            <text:p text:style-name="P226">a</text:p>
          </table:table-cell>
          <table:table-cell table:style-name="Tabella35.A1" office:value-type="string">
            <text:p text:style-name="P149"><text:span text:style-name="T78">Fornitura </text:span><text:span text:style-name="T83">di</text:span><text:span text:style-name="T78"> rallentatori </text:span><text:span text:style-name="T83">di</text:span><text:span text:style-name="T78"> velocità (dossi artificiali) delle</text:span><text:span text:style-name="T82"> </text:span><text:span text:style-name="T80">caratteristiche</text:span><text:span text:style-name="T78"> </text:span><text:span text:style-name="T104">come</text:span><text:span text:style-name="T78"> </text:span><text:span text:style-name="T83">da</text:span><text:span text:style-name="T78"> </text:span><text:span text:style-name="T80">capitolato </text:span><text:span text:style-name="T103">e</text:span><text:span text:style-name="T78"> </text:span><text:span text:style-name="T80">previste</text:span><text:span text:style-name="T78"> </text:span><text:span text:style-name="T80">dall'art.</text:span><text:span text:style-name="T78"> </text:span><text:span text:style-name="T83">179</text:span><text:span text:style-name="T82"> del <text:s/>Regolamento <text:s/>di <text:s/>Esecuzione <text:s/>del <text:s/>Codice <text:s/>della</text:span><text:span text:style-name="T83"> <text:s/></text:span><text:span text:style-name="T82">Strada, compreso</text:span><text:span text:style-name="T85"> <text:s/></text:span><text:span text:style-name="T82">tasselli</text:span><text:span text:style-name="T78"> <text:s/></text:span><text:span text:style-name="T82">ad</text:span><text:span text:style-name="T78"> <text:s/></text:span><text:span text:style-name="T82">espansione,</text:span><text:span text:style-name="T78"> <text:s/></text:span><text:span text:style-name="T82">viti</text:span><text:span text:style-name="T78"> <text:s/></text:span><text:span text:style-name="T82">e</text:span><text:span text:style-name="T78"> <text:s/></text:span><text:span text:style-name="T82">rondelle.</text:span><text:span text:style-name="T78"> <text:s/></text:span><text:span text:style-name="T82">Il</text:span><text:span text:style-name="T85"> <text:s/></text:span><text:span text:style-name="T82">tutto idoneo</text:span><text:span text:style-name="T104"> <text:s/></text:span><text:span text:style-name="T82">a</text:span><text:span text:style-name="T104"> <text:s/></text:span><text:span text:style-name="T82">garantire</text:span><text:span text:style-name="T104"> <text:s/></text:span><text:span text:style-name="T82">la</text:span><text:span text:style-name="T102"> <text:s/></text:span><text:span text:style-name="T82">permanenza</text:span><text:span text:style-name="T104"> <text:s/></text:span><text:span text:style-name="T82">dell'installazione</text:span><text:span text:style-name="T104"> <text:s/></text:span><text:span text:style-name="T82">per almeno</text:span><text:span text:style-name="T106"> </text:span><text:span text:style-name="T82">3</text:span><text:span text:style-name="T101"> </text:span><text:span text:style-name="T82">anni.</text:span></text:p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105"/>
            <text:p text:style-name="P107"/>
            <text:p text:style-name="P148"><text:span text:style-name="T87">h.</text:span><text:span text:style-name="T100"> </text:span><text:span text:style-name="T87">cm.</text:span><text:span text:style-name="T91"> </text:span><text:span text:style-name="T87">3</text:span></text:p>
          </table:table-cell>
          <table:table-cell table:style-name="Tabella35.A1" office:value-type="string">
            <text:p text:style-name="P105"/>
            <text:p text:style-name="P107"/>
            <text:p text:style-name="P148"><text:span text:style-name="T115">al</text:span><text:span text:style-name="T87"> </text:span><text:span text:style-name="T115">ml.</text:span></text:p>
          </table:table-cell>
          <table:table-cell table:style-name="Tabella35.A1" office:value-type="string">
            <text:p text:style-name="P105"/>
            <text:p text:style-name="P106"/>
            <text:p text:style-name="P182"><text:span text:style-name="T141">8</text:span><text:span text:style-name="T142">2</text:span><text:span text:style-name="T141">,</text:span><text:span text:style-name="T139">48</text:span></text:p>
          </table:table-cell>
        </table:table-row>
        <table:table-row table:style-name="Tabella35.11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229">b</text:p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158"><text:span text:style-name="T87">h.</text:span><text:span text:style-name="T100"> </text:span><text:span text:style-name="T87">cm.</text:span><text:span text:style-name="T91"> </text:span><text:span text:style-name="T87">5</text:span></text:p>
          </table:table-cell>
          <table:table-cell table:style-name="Tabella35.A1" office:value-type="string">
            <text:p text:style-name="P158"><text:span text:style-name="T115">al</text:span><text:span text:style-name="T87"> </text:span><text:span text:style-name="T115">ml.</text:span></text:p>
          </table:table-cell>
          <table:table-cell table:style-name="Tabella35.A1" office:value-type="string">
            <text:p text:style-name="P185"><text:span text:style-name="T137">1</text:span><text:span text:style-name="T138">51</text:span><text:span text:style-name="T139">,97</text:span></text:p>
          </table:table-cell>
        </table:table-row>
        <table:table-row table:style-name="Tabella35.11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231">c</text:p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158"><text:span text:style-name="T87">h.</text:span><text:span text:style-name="T100"> </text:span><text:span text:style-name="T87">cm.</text:span><text:span text:style-name="T91"> </text:span><text:span text:style-name="T87">7</text:span></text:p>
          </table:table-cell>
          <table:table-cell table:style-name="Tabella35.A1" office:value-type="string">
            <text:p text:style-name="P158"><text:span text:style-name="T115">al</text:span><text:span text:style-name="T87"> </text:span><text:span text:style-name="T115">ml.</text:span></text:p>
          </table:table-cell>
          <table:table-cell table:style-name="Tabella35.A1" office:value-type="string">
            <text:p text:style-name="P185"><text:span text:style-name="T137">2</text:span><text:span text:style-name="T138">3</text:span><text:span text:style-name="T139">8,43</text:span></text:p>
          </table:table-cell>
        </table:table-row>
        <table:table-row table:style-name="Tabella35.13">
          <table:table-cell table:style-name="Tabella35.A1" office:value-type="string">
            <text:p text:style-name="P95"/>
            <text:p text:style-name="P245">F7</text:p>
          </table:table-cell>
          <table:table-cell table:style-name="Tabella35.A1" office:value-type="string">
            <text:p text:style-name="P95"/>
            <text:p text:style-name="P226">a</text:p>
          </table:table-cell>
          <table:table-cell table:style-name="Tabella35.A1" office:value-type="string">
            <text:p text:style-name="P111"/>
            <text:p text:style-name="P151"><text:span text:style-name="T82">Installazione rallentatori di velocità di cui al punto n.</text:span><text:span text:style-name="T109"> </text:span><text:span text:style-name="T82">F6.</text:span></text:p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110"/>
            <text:p text:style-name="P148"><text:span text:style-name="T115">al</text:span><text:span text:style-name="T87"> </text:span><text:span text:style-name="T115">ml.</text:span></text:p>
          </table:table-cell>
          <table:table-cell table:style-name="Tabella35.A1" office:value-type="string">
            <text:p text:style-name="P183"><text:span text:style-name="T141">20,</text:span><text:span text:style-name="T139">50</text:span></text:p>
          </table:table-cell>
        </table:table-row>
        <table:table-row table:style-name="Tabella35.14">
          <table:table-cell table:style-name="Tabella35.A1" office:value-type="string">
            <text:p text:style-name="P26"/>
            <text:p text:style-name="P245">F8</text:p>
          </table:table-cell>
          <table:table-cell table:style-name="Tabella35.A1" office:value-type="string">
            <text:p text:style-name="P26"/>
            <text:p text:style-name="P226">a</text:p>
          </table:table-cell>
          <table:table-cell table:style-name="Tabella35.A1" office:value-type="string">
            <text:p text:style-name="P150"><text:span text:style-name="T83">Rimozione</text:span><text:span text:style-name="T78"> </text:span><text:span text:style-name="T83">rallentatori</text:span><text:span text:style-name="T78"> <text:s/></text:span><text:span text:style-name="T95">di</text:span><text:span text:style-name="T83"> velocità</text:span><text:span text:style-name="T78"> <text:s/></text:span><text:span text:style-name="T83">di cui</text:span><text:span text:style-name="T78"> </text:span><text:span text:style-name="T83">al</text:span><text:span text:style-name="T80"> </text:span><text:span text:style-name="T104">punto</text:span><text:span text:style-name="T80"> </text:span><text:span text:style-name="T83">n.</text:span><text:span text:style-name="T78"> </text:span><text:span text:style-name="T83">F6,</text:span><text:span text:style-name="T82"> compreso trasporto del materiale al deposito comunale od</text:span><text:span text:style-name="T106"> </text:span><text:span text:style-name="T82">a </text:span><text:span text:style-name="T114">rifi</text:span><text:span text:style-name="T118">uto.</text:span></text:p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109"/>
            <text:p text:style-name="P148"><text:span text:style-name="T115">al</text:span><text:span text:style-name="T87"> </text:span><text:span text:style-name="T115">ml.</text:span></text:p>
          </table:table-cell>
          <table:table-cell table:style-name="Tabella35.A1" office:value-type="string">
            <text:p text:style-name="P108"/>
            <text:p text:style-name="P188"><text:span text:style-name="T140">9</text:span><text:span text:style-name="T141">,32</text:span></text:p>
          </table:table-cell>
        </table:table-row>
        <table:table-row table:style-name="Tabella35.10">
          <table:table-cell table:style-name="Tabella35.A1" office:value-type="string">
            <text:p text:style-name="P4"/>
            <text:p text:style-name="P53"/>
            <text:p text:style-name="P245">F9</text:p>
          </table:table-cell>
          <table:table-cell table:style-name="Tabella35.A1" office:value-type="string">
            <text:p text:style-name="P4"/>
            <text:p text:style-name="P53"/>
            <text:p text:style-name="P226">a</text:p>
          </table:table-cell>
          <table:table-cell table:style-name="Tabella35.A1" office:value-type="string">
            <text:p text:style-name="P149"><text:span text:style-name="T82">Fornitura</text:span><text:span text:style-name="T95"> <text:s/></text:span><text:span text:style-name="T82">di</text:span><text:span text:style-name="T95"> <text:s/></text:span><text:span text:style-name="T82">delimitatore</text:span><text:span text:style-name="T95"> <text:s/></text:span><text:span text:style-name="T82">di</text:span><text:span text:style-name="T95"> <text:s/></text:span><text:span text:style-name="T82">corsia</text:span><text:span text:style-name="T95"> <text:s/></text:span><text:span text:style-name="T82">in</text:span><text:span text:style-name="T95"> <text:s/></text:span><text:span text:style-name="T82">gomma</text:span><text:span text:style-name="T95"> <text:s/></text:span><text:span text:style-name="T82">colorato giallo,</text:span><text:span text:style-name="T80"> <text:s/></text:span><text:span text:style-name="T82">di</text:span><text:span text:style-name="T83"> <text:s/></text:span><text:span text:style-name="T82">cui</text:span><text:span text:style-name="T83"> <text:s/></text:span><text:span text:style-name="T82">al</text:span><text:span text:style-name="T83"> <text:s/></text:span><text:span text:style-name="T82">punto</text:span><text:span text:style-name="T83"> <text:s/></text:span><text:span text:style-name="T82">31-B</text:span><text:span text:style-name="T83"> <text:s/></text:span><text:span text:style-name="T82">del</text:span><text:span text:style-name="T83"> <text:s/></text:span><text:span text:style-name="T82">capitolato,</text:span><text:span text:style-name="T83"> <text:s/></text:span><text:span text:style-name="T82">completo</text:span><text:span text:style-name="T83"> <text:s/></text:span><text:span text:style-name="T82">di tasselli</text:span><text:span text:style-name="T78"> <text:s/></text:span><text:span text:style-name="T82">ad</text:span><text:span text:style-name="T78"> <text:s/></text:span><text:span text:style-name="T82">espansione,</text:span><text:span text:style-name="T80"> <text:s/></text:span><text:span text:style-name="T82">viti,</text:span><text:span text:style-name="T78"> <text:s/></text:span><text:span text:style-name="T82">rondelle,</text:span><text:span text:style-name="T80"> <text:s/></text:span><text:span text:style-name="T82">eventuali</text:span><text:span text:style-name="T78"> <text:s/></text:span><text:span text:style-name="T82">collanti</text:span><text:span text:style-name="T78"> <text:s/></text:span><text:span text:style-name="T82">e </text:span><text:span text:style-name="T85">quant'altro </text:span><text:span text:style-name="T78">necessario </text:span><text:span text:style-name="T83">per</text:span><text:span text:style-name="T78"> la</text:span><text:span text:style-name="T85"> </text:span><text:span text:style-name="T78">posa in opera. </text:span><text:span text:style-name="T85">Il </text:span><text:span text:style-name="T78">tutto </text:span><text:span text:style-name="T85">idoneo</text:span><text:span text:style-name="T82"> </text:span><text:span text:style-name="T78">a</text:span><text:span text:style-name="T85"> </text:span><text:span text:style-name="T78">garantire</text:span><text:span text:style-name="T85"> </text:span><text:span text:style-name="T80">la</text:span><text:span text:style-name="T78"> permanenza</text:span><text:span text:style-name="T85"> </text:span><text:span text:style-name="T78">dell’installazione </text:span><text:span text:style-name="T104">per</text:span><text:span text:style-name="T85"> </text:span><text:span text:style-name="T78">almeno</text:span><text:span text:style-name="T85"> </text:span><text:span text:style-name="T103">3</text:span><text:span text:style-name="T82"> </text:span><text:span text:style-name="T121">an</text:span><text:span text:style-name="T114">ni.</text:span></text:p>
          </table:table-cell>
          <table:table-cell table:style-name="Tabella35.A1" office:value-type="string">
            <text:p text:style-name="P105"/>
            <text:p text:style-name="P107"/>
            <text:p text:style-name="P148"><text:span text:style-name="T119">elemento</text:span><text:span text:style-name="T79"> </text:span><text:span text:style-name="T119">dritto</text:span></text:p>
          </table:table-cell>
          <table:table-cell table:style-name="Tabella35.A1" office:value-type="string">
            <text:p text:style-name="P2"/>
          </table:table-cell>
          <table:table-cell table:style-name="Tabella35.A1" office:value-type="string">
            <text:p text:style-name="P105"/>
            <text:p text:style-name="P107"/>
            <text:p text:style-name="P179"><text:span text:style-name="T115">al</text:span><text:span text:style-name="T87"> </text:span><text:span text:style-name="T115">ml.</text:span></text:p>
          </table:table-cell>
          <table:table-cell table:style-name="Tabella35.A1" office:value-type="string">
            <text:p text:style-name="P105"/>
            <text:p text:style-name="P106"/>
            <text:p text:style-name="P185"><text:span text:style-name="T137">1</text:span><text:span text:style-name="T139">27,97</text:span></text:p>
          </table:table-cell>
        </table:table-row>
        <table:table-row table:style-name="Tabella35.11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229">b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54"><text:span text:style-name="T29">testata</text:span><text:span text:style-name="T115"> </text:span><text:span text:style-name="T28">terminale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80"><text:span text:style-name="T25">c</text:span><text:span text:style-name="T27">adauna</text:span></text:p>
          </table:table-cell>
          <table:table-cell table:style-name="Tabella35.A1" office:value-type="string">
            <text:p text:style-name="P181"><text:span text:style-name="T53">73,</text:span><text:span text:style-name="T62">50</text:span></text:p>
          </table:table-cell>
        </table:table-row>
        <table:table-row table:style-name="Tabella35.17"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4"/>
            <text:p text:style-name="P96"/>
            <text:p text:style-name="P231">c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97"/>
            <text:p text:style-name="P223"><text:span text:style-name="T28">Cilindro</text:span><text:span text:style-name="T87"> </text:span><text:span text:style-name="T28">in</text:span><text:span text:style-name="T87"> </text:span><text:span text:style-name="T28">gomma</text:span><text:span text:style-name="T88"> </text:span><text:span text:style-name="T28">con</text:span><text:span text:style-name="T87"> </text:span><text:span text:style-name="T28">pellicola</text:span><text:span text:style-name="T107"> </text:span><text:span text:style-name="T19">retroriflettente</text:span><text:span text:style-name="T87"> </text:span><text:span text:style-name="T28">di</text:span><text:span text:style-name="T120"> </text:span><text:span text:style-name="T28">colore</text:span><text:span text:style-name="T105"> </text:span><text:span text:style-name="T28">giallo</text:span><text:span text:style-name="T105"> </text:span><text:span text:style-name="T28">in</text:span><text:span text:style-name="T105"> </text:span><text:span text:style-name="T28">classe</text:span></text:p>
            <text:p text:style-name="P224"><text:span text:style-name="T28">2</text:span><text:span text:style-name="T87"> </text:span><text:span text:style-name="T28">da</text:span><text:span text:style-name="T87"> </text:span><text:span text:style-name="T28">inserire</text:span><text:span text:style-name="T91"> </text:span><text:span text:style-name="T28">nel</text:span><text:span text:style-name="T87"> </text:span><text:span text:style-name="T28">delimitatore</text:span><text:span text:style-name="T110"> </text:span><text:span text:style-name="T28">di</text:span><text:span text:style-name="T88"> </text:span><text:span text:style-name="T28">corsia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4"/>
            <text:p text:style-name="P32"/>
            <text:p text:style-name="P135"><text:span text:style-name="T25">c</text:span><text:span text:style-name="T27">adauno</text:span></text:p>
          </table:table-cell>
          <table:table-cell table:style-name="Tabella35.A1" office:value-type="string">
            <text:p text:style-name="P4"/>
            <text:p text:style-name="P33"/>
            <text:p text:style-name="P181"><text:span text:style-name="T53">15,</text:span><text:span text:style-name="T62">75</text:span></text:p>
          </table:table-cell>
        </table:table-row>
        <table:table-row table:style-name="Tabella35.2">
          <table:table-cell table:style-name="Tabella35.A1" office:value-type="string">
            <text:p text:style-name="P36"/>
            <text:p text:style-name="P246">F10</text:p>
          </table:table-cell>
          <table:table-cell table:style-name="Tabella35.A1" office:value-type="string">
            <text:p text:style-name="P36"/>
            <text:p text:style-name="P226">a</text:p>
          </table:table-cell>
          <table:table-cell table:style-name="Tabella35.A1" office:value-type="string">
            <text:p text:style-name="P147"><text:span text:style-name="T17">Posa</text:span><text:span text:style-name="T85"> </text:span><text:span text:style-name="T17">in</text:span><text:span text:style-name="T78"> </text:span><text:span text:style-name="T17">opera</text:span><text:span text:style-name="T78"> </text:span><text:span text:style-name="T17">di</text:span><text:span text:style-name="T78"> </text:span><text:span text:style-name="T17">delimitatore</text:span><text:span text:style-name="T85"> </text:span><text:span text:style-name="T17">di</text:span><text:span text:style-name="T78"> </text:span><text:span text:style-name="T17">corsia</text:span><text:span text:style-name="T78"> </text:span><text:span text:style-name="T17">di</text:span><text:span text:style-name="T78"> </text:span><text:span text:style-name="T17">cui</text:span><text:span text:style-name="T85"> </text:span><text:span text:style-name="T17">al</text:span><text:span text:style-name="T78"> </text:span><text:span text:style-name="T17">punto</text:span><text:span text:style-name="T78"> </text:span><text:span text:style-name="T17">F9</text:span><text:span text:style-name="T78"> </text:span><text:span text:style-name="T17">ivi</text:span><text:span text:style-name="T82"> </text:span><text:span text:style-name="T17">compresi</text:span><text:span text:style-name="T82"> </text:span><text:span text:style-name="T17">i</text:span><text:span text:style-name="T82"> </text:span><text:span text:style-name="T17">cilindri</text:span><text:span text:style-name="T82"> </text:span><text:span text:style-name="T17">in</text:span><text:span text:style-name="T106"> </text:span><text:span text:style-name="T17">gomma.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0"/>
            <text:p text:style-name="P135"><text:span text:style-name="T25">al</text:span><text:span text:style-name="T87"> </text:span><text:span text:style-name="T25">ml.</text:span></text:p>
          </table:table-cell>
          <table:table-cell table:style-name="Tabella35.A1" office:value-type="string">
            <text:p text:style-name="P11"/>
            <text:p text:style-name="P181"><text:span text:style-name="T53">1</text:span><text:span text:style-name="T59">9</text:span><text:span text:style-name="T53">,</text:span><text:span text:style-name="T59">6</text:span><text:span text:style-name="T62">9</text:span></text:p>
          </table:table-cell>
        </table:table-row>
        <table:table-row table:style-name="Tabella35.14">
          <table:table-cell table:style-name="Tabella35.A1" office:value-type="string">
            <text:p text:style-name="P26"/>
            <text:p text:style-name="P246">F11</text:p>
          </table:table-cell>
          <table:table-cell table:style-name="Tabella35.A1" office:value-type="string">
            <text:p text:style-name="P26"/>
            <text:p text:style-name="P226">a</text:p>
          </table:table-cell>
          <table:table-cell table:style-name="Tabella35.A1" office:value-type="string">
            <text:p text:style-name="P143"><text:span text:style-name="T31">Rimozione</text:span><text:span text:style-name="T78"> </text:span><text:span text:style-name="T31">di</text:span><text:span text:style-name="T78"> </text:span><text:span text:style-name="T37">delimitatore</text:span><text:span text:style-name="T78"> </text:span><text:span text:style-name="T38">di</text:span><text:span text:style-name="T78"> </text:span><text:span text:style-name="T37">corsia</text:span><text:span text:style-name="T78"> </text:span><text:span text:style-name="T33">di</text:span><text:span text:style-name="T78"> </text:span><text:span text:style-name="T37">cui</text:span><text:span text:style-name="T80"> </text:span><text:span text:style-name="T31">al</text:span><text:span text:style-name="T78"> </text:span><text:span text:style-name="T31">punto</text:span><text:span text:style-name="T78"> </text:span><text:span text:style-name="T31">n.</text:span><text:span text:style-name="T78"> </text:span><text:span text:style-name="T31">F9,</text:span><text:span text:style-name="T82"> </text:span><text:span text:style-name="T17">compreso</text:span><text:span text:style-name="T82"> </text:span><text:span text:style-name="T17">trasporto</text:span><text:span text:style-name="T82"> </text:span><text:span text:style-name="T17">del</text:span><text:span text:style-name="T82"> </text:span><text:span text:style-name="T17">materiale</text:span><text:span text:style-name="T82"> </text:span><text:span text:style-name="T17">al</text:span><text:span text:style-name="T82"> </text:span><text:span text:style-name="T17">deposito</text:span><text:span text:style-name="T82"> </text:span><text:span text:style-name="T17">comunale</text:span><text:span text:style-name="T82"> </text:span><text:span text:style-name="T17">od</text:span><text:span text:style-name="T106"> </text:span><text:span text:style-name="T17">a</text:span><text:span text:style-name="T82"> </text:span><text:span text:style-name="T24">rifi</text:span><text:span text:style-name="T30">uto.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28"/>
            <text:p text:style-name="P135"><text:span text:style-name="T25">al</text:span><text:span text:style-name="T87"> </text:span><text:span text:style-name="T25">ml.</text:span></text:p>
          </table:table-cell>
          <table:table-cell table:style-name="Tabella35.A1" office:value-type="string">
            <text:p text:style-name="P22"/>
            <text:p text:style-name="P187"><text:span text:style-name="T68">9</text:span><text:span text:style-name="T53">,</text:span><text:span text:style-name="T59">1</text:span><text:span text:style-name="T53">2</text:span></text:p>
          </table:table-cell>
        </table:table-row>
        <table:table-row table:style-name="Tabella35.20">
          <table:table-cell table:style-name="Tabella35.A1" office:value-type="string">
            <text:p text:style-name="P4"/>
            <text:p text:style-name="P98"/>
            <text:p text:style-name="P246">F12</text:p>
          </table:table-cell>
          <table:table-cell table:style-name="Tabella35.A1" office:value-type="string">
            <text:p text:style-name="P4"/>
            <text:p text:style-name="P98"/>
            <text:p text:style-name="P226">a</text:p>
          </table:table-cell>
          <table:table-cell table:style-name="Tabella35.A1" office:value-type="string">
            <text:p text:style-name="P173"><text:span text:style-name="T17">Eliminazione</text:span><text:span text:style-name="T109"> </text:span><text:span text:style-name="T17">di</text:span><text:span text:style-name="T109"> </text:span><text:span text:style-name="T17">segnaletica</text:span><text:span text:style-name="T109"> </text:span><text:span text:style-name="T17">orizzontale</text:span><text:span text:style-name="T109"> </text:span><text:span text:style-name="T17">sia</text:span><text:span text:style-name="T109"> </text:span><text:span text:style-name="T17">a</text:span><text:span text:style-name="T109"> </text:span><text:span text:style-name="T17">vernice</text:span><text:span text:style-name="T109"> </text:span><text:span text:style-name="T17">che</text:span><text:span text:style-name="T109"> </text:span><text:span text:style-name="T17">in</text:span><text:span text:style-name="T82"> </text:span><text:span text:style-name="T17">materiale</text:span><text:tab/><text:span text:style-name="T17">elastoplastico</text:span><text:tab/><text:span text:style-name="T17">o</text:span><text:tab/><text:span text:style-name="T17">colato</text:span><text:tab/><text:span text:style-name="T17">plastico,</text:span><text:tab/><text:span text:style-name="T30">mediante</text:span></text:p>
            <text:p text:style-name="P157"><text:span text:style-name="T18">scarnificazione</text:span><text:span text:style-name="T78"> </text:span><text:span text:style-name="T37">leggera</text:span><text:span text:style-name="T78"> </text:span><text:span text:style-name="T18">della</text:span><text:span text:style-name="T78"> </text:span><text:span text:style-name="T20">superficie</text:span><text:span text:style-name="T78"> </text:span><text:span text:style-name="T18">stradale,</text:span><text:span text:style-name="T80"> </text:span><text:span text:style-name="T20">compresa</text:span><text:span text:style-name="T82"> </text:span><text:span text:style-name="T20">pulizia</text:span><text:span text:style-name="T85"> </text:span><text:span text:style-name="T37">finale</text:span><text:span text:style-name="T85"> <text:s/></text:span><text:span text:style-name="T20">del</text:span><text:span text:style-name="T80"> </text:span><text:span text:style-name="T37">luogo</text:span><text:span text:style-name="T78"> </text:span><text:span text:style-name="T20">dell’intervento</text:span><text:span text:style-name="T85"> </text:span><text:span text:style-name="T51">e</text:span><text:span text:style-name="T78"> </text:span><text:span text:style-name="T20">smaltimento</text:span><text:span text:style-name="T85"> <text:s/></text:span><text:span text:style-name="T33">del</text:span><text:span text:style-name="T82"> </text:span><text:span text:style-name="T17">materiale</text:span><text:span text:style-name="T82"> </text:span><text:span text:style-name="T17">di</text:span><text:span text:style-name="T111"> </text:span><text:span text:style-name="T17">resulta.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4"/>
            <text:p text:style-name="P99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5.A1" office:value-type="string">
            <text:p text:style-name="P4"/>
            <text:p text:style-name="P100"/>
            <text:p text:style-name="P181"><text:span text:style-name="T53">13,</text:span><text:span text:style-name="T62">34</text:span></text:p>
          </table:table-cell>
        </table:table-row>
        <table:table-row table:style-name="Tabella35.14">
          <table:table-cell table:style-name="Tabella35.A1" office:value-type="string">
            <text:p text:style-name="P26"/>
            <text:p text:style-name="P246">F13</text:p>
          </table:table-cell>
          <table:table-cell table:style-name="Tabella35.A1" office:value-type="string">
            <text:p text:style-name="P26"/>
            <text:p text:style-name="P226">a</text:p>
          </table:table-cell>
          <table:table-cell table:style-name="Tabella35.A1" office:value-type="string">
            <text:p text:style-name="P143"><text:span text:style-name="T18">Cancellatura</text:span><text:span text:style-name="T85"> </text:span><text:span text:style-name="T22">di</text:span><text:span text:style-name="T85"> </text:span><text:span text:style-name="T18">segnaletica</text:span><text:span text:style-name="T85"> </text:span><text:span text:style-name="T20">orizzontale</text:span><text:span text:style-name="T78"> </text:span><text:span text:style-name="T37">a</text:span><text:span text:style-name="T85"> </text:span><text:span text:style-name="T18">vernice</text:span><text:span text:style-name="T85"> </text:span><text:span text:style-name="T20">mediante</text:span><text:span text:style-name="T82"> </text:span><text:span text:style-name="T17">sovrapposizione</text:span><text:span text:style-name="T95"> <text:s text:c="2"/></text:span><text:span text:style-name="T17">di</text:span><text:span text:style-name="T95"> <text:s text:c="2"/></text:span><text:span text:style-name="T17">vernice</text:span><text:span text:style-name="T95"> <text:s text:c="2"/></text:span><text:span text:style-name="T17">dello</text:span><text:span text:style-name="T95"> <text:s text:c="2"/></text:span><text:span text:style-name="T17">stesso</text:span><text:span text:style-name="T95"> <text:s text:c="2"/></text:span><text:span text:style-name="T17">colore</text:span><text:span text:style-name="T95"> <text:s text:c="2"/></text:span><text:span text:style-name="T17">della</text:span><text:span text:style-name="T82"> </text:span><text:span text:style-name="T17">pavimentazione</text:span><text:span text:style-name="T85"> </text:span><text:span text:style-name="T17">stradale</text:span><text:span text:style-name="T21">.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28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5.A1" office:value-type="string">
            <text:p text:style-name="P22"/>
            <text:p text:style-name="P187"><text:span text:style-name="T68">7</text:span><text:span text:style-name="T53">,43</text:span></text:p>
          </table:table-cell>
        </table:table-row>
        <table:table-row table:style-name="Tabella35.22">
          <table:table-cell table:style-name="Tabella35.A1" office:value-type="string">
            <text:p text:style-name="P90"/>
            <text:p text:style-name="P246">F14</text:p>
          </table:table-cell>
          <table:table-cell table:style-name="Tabella35.A1" office:value-type="string">
            <text:p text:style-name="P90"/>
            <text:p text:style-name="P226">a</text:p>
          </table:table-cell>
          <table:table-cell table:style-name="Tabella35.A1" office:value-type="string">
            <text:p text:style-name="P144"><text:span text:style-name="T17">Cancellatura</text:span><text:tab/><text:span text:style-name="T17">di</text:span><text:tab/><text:span text:style-name="T17">segnaletica</text:span><text:tab/><text:span text:style-name="T17">orizzontale</text:span><text:tab/><text:span text:style-name="T17">in</text:span><text:tab/><text:span text:style-name="T30">vernice,</text:span></text:p>
            <text:p text:style-name="P167"><text:span text:style-name="T17">mediante</text:span><text:span text:style-name="T97"> </text:span><text:span text:style-name="T17">sverniciatore</text:span><text:span text:style-name="T97"> </text:span><text:span text:style-name="T17">chimico</text:span><text:span text:style-name="T97"> </text:span><text:span text:style-name="T17">e</text:span><text:span text:style-name="T97"> </text:span><text:span text:style-name="T17">successiva</text:span><text:span text:style-name="T109"> </text:span><text:span text:style-name="T17">spazzolatura</text:span><text:span text:style-name="T97"> </text:span><text:span text:style-name="T17">a</text:span><text:span text:style-name="T82"> </text:span><text:span text:style-name="T24">ferr</text:span><text:span text:style-name="T26">o.</text:span></text:p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1"/>
          </table:table-cell>
          <table:table-cell table:style-name="Tabella35.A1" office:value-type="string">
            <text:p text:style-name="P76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5.A1" office:value-type="string">
            <text:p text:style-name="P28"/>
            <text:p text:style-name="P181"><text:span text:style-name="T53">15,</text:span><text:span text:style-name="T62">29</text:span></text:p>
          </table:table-cell>
        </table:table-row>
      </table:table>
      <text:section text:style-name="Sect1" text:name="Sezione1083">
        <text:p text:style-name="P4"/>
      </text:section>
      <text:section text:style-name="Sect1" text:name="Sezione1084">
        <text:p text:style-name="P4"><text:soft-page-break/></text:p>
      </text:section>
      <table:table table:name="Tabella36" table:style-name="Tabella36">
        <table:table-column table:style-name="Tabella36.A"/>
        <table:table-column table:style-name="Tabella36.B"/>
        <table:table-column table:style-name="Tabella36.C"/>
        <table:table-column table:style-name="Tabella36.D"/>
        <table:table-column table:style-name="Tabella36.E"/>
        <table:table-column table:style-name="Tabella36.F"/>
        <table:table-column table:style-name="Tabella36.G"/>
        <table:table-row table:style-name="Tabella36.1">
          <table:table-cell table:style-name="Tabella36.A1" office:value-type="string">
            <text:p text:style-name="P120"><text:span text:style-name="T3">COD</text:span><text:span text:style-name="T4">ICE</text:span></text:p>
            <text:p text:style-name="P121"><text:span text:style-name="T5">ARTI</text:span><text:span text:style-name="T6">COLO</text:span></text:p>
          </table:table-cell>
          <table:table-cell table:style-name="Tabella36.A1" office:value-type="string">
            <text:p text:style-name="P123"><text:span text:style-name="T3">COD</text:span><text:span text:style-name="T4">ICE</text:span></text:p>
            <text:p text:style-name="P124"><text:span text:style-name="T4">TIPOL</text:span><text:span text:style-name="T6">OGIA</text:span></text:p>
          </table:table-cell>
          <table:table-cell table:style-name="Tabella36.A1" office:value-type="string">
            <text:p text:style-name="P18"/>
            <text:p text:style-name="P125"><text:span text:style-name="T7">DESCRIZIONE</text:span><text:span text:style-name="T77"> </text:span><text:span text:style-name="T8">ARTICOLO</text:span></text:p>
          </table:table-cell>
          <table:table-cell table:style-name="Tabella36.A1" office:value-type="string">
            <text:p text:style-name="P18"/>
            <text:p text:style-name="P126"><text:span text:style-name="T9">TIPO</text:span><text:span text:style-name="T8">LOGIA</text:span></text:p>
          </table:table-cell>
          <table:table-cell table:style-name="Tabella36.A1" office:value-type="string">
            <text:p text:style-name="P18"/>
            <text:p text:style-name="P127"><text:span text:style-name="T9">DI</text:span><text:span text:style-name="T8">MENSIONI</text:span></text:p>
          </table:table-cell>
          <table:table-cell table:style-name="Tabella36.A1" office:value-type="string">
            <text:p text:style-name="P19"/>
            <text:p text:style-name="P129"><text:span text:style-name="T12">RIF</text:span><text:span text:style-name="T13">ERIMENTO</text:span></text:p>
            <text:p text:style-name="P130"><text:span text:style-name="T14">PREZ</text:span><text:span text:style-name="T12">ZO</text:span></text:p>
          </table:table-cell>
          <table:table-cell table:style-name="Tabella36.A1" office:value-type="string">
            <text:p text:style-name="P132"><text:span text:style-name="T10">PR</text:span><text:span text:style-name="T9">EZZO</text:span></text:p>
            <text:p text:style-name="P133"><text:span text:style-name="T11">EU</text:span><text:span text:style-name="T10">RO</text:span></text:p>
          </table:table-cell>
        </table:table-row>
        <table:table-row table:style-name="Tabella36.2">
          <table:table-cell table:style-name="Tabella36.A1" office:value-type="string">
            <text:p text:style-name="P26"/>
            <text:p text:style-name="P246">F15</text:p>
          </table:table-cell>
          <table:table-cell table:style-name="Tabella36.A1" office:value-type="string">
            <text:p text:style-name="P26"/>
            <text:p text:style-name="P226">a</text:p>
          </table:table-cell>
          <table:table-cell table:style-name="Tabella36.A1" office:value-type="string">
            <text:p text:style-name="P144"><text:span text:style-name="T17">Cancellatura</text:span><text:tab/><text:span text:style-name="T17">di</text:span><text:tab/><text:span text:style-name="T17">segnaletica</text:span><text:tab/><text:span text:style-name="T17">orizzontale</text:span><text:tab/><text:span text:style-name="T17">in</text:span><text:tab/><text:span text:style-name="T30">vernice,</text:span></text:p>
            <text:p text:style-name="P167"><text:span text:style-name="T18">materiale</text:span><text:span text:style-name="T85"> </text:span><text:span text:style-name="T18">elastoplastico,</text:span><text:span text:style-name="T78"> </text:span><text:span text:style-name="T20">mediante</text:span><text:span text:style-name="T85"> <text:s/></text:span><text:span text:style-name="T20">bruciatura</text:span><text:span text:style-name="T80"> </text:span><text:span text:style-name="T31">e</text:span><text:span text:style-name="T78"> </text:span><text:span text:style-name="T18">successiva</text:span><text:span text:style-name="T82"> </text:span><text:span text:style-name="T17">spazzolatura</text:span><text:span text:style-name="T82"> </text:span><text:span text:style-name="T17">a</text:span><text:span text:style-name="T111"> </text:span><text:span text:style-name="T17">ferro.</text:span></text:p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28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6.A1" office:value-type="string">
            <text:p text:style-name="P22"/>
            <text:p text:style-name="P181"><text:span text:style-name="T53">20,</text:span><text:span text:style-name="T62">01</text:span></text:p>
          </table:table-cell>
        </table:table-row>
        <table:table-row table:style-name="Tabella36.3">
          <table:table-cell table:style-name="Tabella36.A1" office:value-type="string">
            <text:p text:style-name="P101"/>
            <text:p text:style-name="P246">F16</text:p>
          </table:table-cell>
          <table:table-cell table:style-name="Tabella36.A1" office:value-type="string">
            <text:p text:style-name="P101"/>
            <text:p text:style-name="P226">a</text:p>
          </table:table-cell>
          <table:table-cell table:style-name="Tabella36.A1" office:value-type="string">
            <text:p text:style-name="P175"><text:span text:style-name="T20">Fornitura</text:span><text:span text:style-name="T85"> </text:span><text:span text:style-name="T33">di</text:span><text:span text:style-name="T78"> </text:span><text:span text:style-name="T20">dispositivi</text:span><text:span text:style-name="T78"> </text:span><text:span text:style-name="T20">retroriflettenti</text:span><text:span text:style-name="T78"> </text:span><text:span text:style-name="T31">“occhi</text:span><text:span text:style-name="T78"> </text:span><text:span text:style-name="T22">di</text:span><text:span text:style-name="T85"> </text:span><text:span text:style-name="T20">gatto”</text:span><text:span text:style-name="T78"> </text:span><text:span text:style-name="T31">in</text:span><text:span text:style-name="T82"> </text:span><text:span text:style-name="T17">policarbonato,</text:span><text:tab/><text:span text:style-name="T17">con</text:span><text:tab/><text:span text:style-name="T17">rifrangenza</text:span><text:tab/><text:span text:style-name="T17">su</text:span><text:tab/><text:span text:style-name="T17">due</text:span><text:tab/><text:span text:style-name="T17">facce</text:span><text:tab/><text:span text:style-name="T24">per</text:span></text:p>
            <text:p text:style-name="P161"><text:span text:style-name="T17">posizionamento</text:span><text:span text:style-name="T82"> </text:span><text:span text:style-name="T17">anche</text:span><text:span text:style-name="T82"> </text:span><text:span text:style-name="T17">al</text:span><text:span text:style-name="T82"> </text:span><text:span text:style-name="T17">centro</text:span><text:span text:style-name="T82"> </text:span><text:span text:style-name="T17">della</text:span><text:span text:style-name="T102"> </text:span><text:span text:style-name="T17">carreggiata.</text:span></text:p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01"/>
            <text:p text:style-name="P135"><text:span text:style-name="T25">c</text:span><text:span text:style-name="T27">adauno</text:span></text:p>
          </table:table-cell>
          <table:table-cell table:style-name="Tabella36.A1" office:value-type="string">
            <text:p text:style-name="P100"/>
            <text:p text:style-name="P187"><text:span text:style-name="T68">9</text:span><text:span text:style-name="T53">,11</text:span></text:p>
          </table:table-cell>
        </table:table-row>
        <table:table-row table:style-name="Tabella36.4">
          <table:table-cell table:style-name="Tabella36.A1" office:value-type="string">
            <text:p text:style-name="P12"/>
            <text:p text:style-name="P246">F17</text:p>
          </table:table-cell>
          <table:table-cell table:style-name="Tabella36.A1" office:value-type="string">
            <text:p text:style-name="P12"/>
            <text:p text:style-name="P226">a</text:p>
          </table:table-cell>
          <table:table-cell table:style-name="Tabella36.A1" office:value-type="string">
            <text:p text:style-name="P138"><text:span text:style-name="T33">Posa</text:span><text:span text:style-name="T80"> </text:span><text:span text:style-name="T22">in</text:span><text:span text:style-name="T80"> </text:span><text:span text:style-name="T22">opera</text:span><text:span text:style-name="T80"> </text:span><text:span text:style-name="T35">di</text:span><text:span text:style-name="T83"> </text:span><text:span text:style-name="T22">“occhi</text:span><text:span text:style-name="T80"> </text:span><text:span text:style-name="T33">di</text:span><text:span text:style-name="T80"> </text:span><text:span text:style-name="T22">gatto”</text:span><text:span text:style-name="T83"> </text:span><text:span text:style-name="T35">come</text:span><text:span text:style-name="T80"> </text:span><text:span text:style-name="T35">da</text:span><text:span text:style-name="T80"> </text:span><text:span text:style-name="T33">punto</text:span><text:span text:style-name="T83"> </text:span><text:span text:style-name="T22">n.</text:span><text:span text:style-name="T80"> </text:span><text:span text:style-name="T22">F16,</text:span><text:span text:style-name="T82"> </text:span><text:span text:style-name="T17">mediante</text:span><text:span text:style-name="T83"> <text:s/></text:span><text:span text:style-name="T17">fissaggio</text:span><text:span text:style-name="T104"> <text:s/></text:span><text:span text:style-name="T17">con</text:span><text:span text:style-name="T104"> <text:s/></text:span><text:span text:style-name="T17">tasselli</text:span><text:span text:style-name="T104"> <text:s/></text:span><text:span text:style-name="T17">o</text:span><text:span text:style-name="T83"> <text:s/></text:span><text:span text:style-name="T17">adesivo</text:span><text:span text:style-name="T104"> <text:s/></text:span><text:span text:style-name="T17">compatibile,</text:span><text:span text:style-name="T104"> <text:s/></text:span><text:span text:style-name="T17">il</text:span><text:span text:style-name="T82"> </text:span><text:span text:style-name="T37">tutto</text:span><text:span text:style-name="T78"> </text:span><text:span text:style-name="T37">idoneo</text:span><text:span text:style-name="T80"> </text:span><text:span text:style-name="T38">a</text:span><text:span text:style-name="T80"> </text:span><text:span text:style-name="T37">garantire</text:span><text:span text:style-name="T78"> </text:span><text:span text:style-name="T22">la</text:span><text:span text:style-name="T80"> </text:span><text:span text:style-name="T31">permanenza</text:span><text:span text:style-name="T80"> </text:span><text:span text:style-name="T37">dell’installazione</text:span><text:span text:style-name="T82"> </text:span><text:span text:style-name="T17">per</text:span><text:span text:style-name="T82"> </text:span><text:span text:style-name="T17">almeno</text:span><text:span text:style-name="T82"> </text:span><text:span text:style-name="T17">tre</text:span><text:span text:style-name="T111"> </text:span><text:span text:style-name="T17">anni.</text:span></text:p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3"/>
            <text:p text:style-name="P135"><text:span text:style-name="T25">c</text:span><text:span text:style-name="T27">adauno</text:span></text:p>
          </table:table-cell>
          <table:table-cell table:style-name="Tabella36.A1" office:value-type="string">
            <text:p text:style-name="P14"/>
            <text:p text:style-name="P187"><text:span text:style-name="T68">1</text:span><text:span text:style-name="T53">,30</text:span></text:p>
          </table:table-cell>
        </table:table-row>
        <table:table-row table:style-name="Tabella36.5">
          <table:table-cell table:style-name="Tabella36.A1" office:value-type="string">
            <text:p text:style-name="P80"/>
            <text:p text:style-name="P246">F18</text:p>
          </table:table-cell>
          <table:table-cell table:style-name="Tabella36.A1" office:value-type="string">
            <text:p text:style-name="P80"/>
            <text:p text:style-name="P226">a</text:p>
          </table:table-cell>
          <table:table-cell table:style-name="Tabella36.A1" office:value-type="string">
            <text:p text:style-name="P137"><text:span text:style-name="T17">Rimozione</text:span><text:span text:style-name="T97"> <text:s/></text:span><text:span text:style-name="T17">“occhi</text:span><text:span text:style-name="T97"> <text:s text:c="2"/></text:span><text:span text:style-name="T17">di</text:span><text:span text:style-name="T109"> <text:s/></text:span><text:span text:style-name="T17">gatto”</text:span><text:span text:style-name="T109"> <text:s text:c="2"/></text:span><text:span text:style-name="T17">di</text:span><text:span text:style-name="T97"> <text:s/></text:span><text:span text:style-name="T17">cui</text:span><text:span text:style-name="T109"> <text:s text:c="2"/></text:span><text:span text:style-name="T17">al</text:span><text:span text:style-name="T97"> <text:s/></text:span><text:span text:style-name="T17">punto</text:span><text:span text:style-name="T109"> <text:s/></text:span><text:span text:style-name="T17">n.</text:span><text:span text:style-name="T97"> <text:s/></text:span><text:span text:style-name="T17">F16,</text:span><text:span text:style-name="T82"> </text:span><text:span text:style-name="T17">compreso</text:span><text:span text:style-name="T103"> <text:s text:c="2"/></text:span><text:span text:style-name="T17">eventuale</text:span><text:span text:style-name="T95"> <text:s text:c="2"/></text:span><text:span text:style-name="T17">ripristino</text:span><text:span text:style-name="T103"> <text:s text:c="2"/></text:span><text:span text:style-name="T17">del</text:span><text:span text:style-name="T95"> <text:s text:c="2"/></text:span><text:span text:style-name="T17">manto</text:span><text:span text:style-name="T95"> <text:s text:c="2"/></text:span><text:span text:style-name="T17">stradale</text:span><text:tab/><text:span text:style-name="T47">e</text:span></text:p>
            <text:p text:style-name="P145"><text:span text:style-name="T17">trasporto</text:span><text:span text:style-name="T82"> </text:span><text:span text:style-name="T17">del</text:span><text:span text:style-name="T82"> </text:span><text:span text:style-name="T17">materiale</text:span><text:span text:style-name="T82"> </text:span><text:span text:style-name="T17">al</text:span><text:span text:style-name="T82"> </text:span><text:span text:style-name="T17">deposito</text:span><text:span text:style-name="T82"> </text:span><text:span text:style-name="T17">comunale</text:span><text:span text:style-name="T82"> </text:span><text:span text:style-name="T17">od</text:span><text:span text:style-name="T82"> </text:span><text:span text:style-name="T17">a</text:span><text:span text:style-name="T109"> </text:span><text:span text:style-name="T17">rifiuto.</text:span></text:p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80"/>
            <text:p text:style-name="P135"><text:span text:style-name="T25">c</text:span><text:span text:style-name="T27">adauno</text:span></text:p>
          </table:table-cell>
          <table:table-cell table:style-name="Tabella36.A1" office:value-type="string">
            <text:p text:style-name="P78"/>
            <text:p text:style-name="P187"><text:span text:style-name="T68">0</text:span><text:span text:style-name="T53">,98</text:span></text:p>
          </table:table-cell>
        </table:table-row>
        <table:table-row table:style-name="Tabella36.2">
          <table:table-cell table:style-name="Tabella36.A1" office:value-type="string">
            <text:p text:style-name="P26"/>
            <text:p text:style-name="P246">F19</text:p>
          </table:table-cell>
          <table:table-cell table:style-name="Tabella36.A1" office:value-type="string">
            <text:p text:style-name="P26"/>
            <text:p text:style-name="P226">a</text:p>
          </table:table-cell>
          <table:table-cell table:style-name="Tabella36.A1" office:value-type="string">
            <text:p text:style-name="P146"><text:span text:style-name="T17">Fornitura</text:span><text:span text:style-name="T103"> <text:s/></text:span><text:span text:style-name="T17">di</text:span><text:span text:style-name="T95"> <text:s/></text:span><text:span text:style-name="T17">colato</text:span><text:span text:style-name="T95"> <text:s/></text:span><text:span text:style-name="T17">plastico</text:span><text:span text:style-name="T103"> <text:s/></text:span><text:span text:style-name="T17">a</text:span><text:span text:style-name="T95"> <text:s/></text:span><text:span text:style-name="T17">freddo</text:span><text:span text:style-name="T95"> <text:s/></text:span><text:span text:style-name="T17">a</text:span><text:span text:style-name="T103"> <text:s/></text:span><text:span text:style-name="T17">base</text:span><text:span text:style-name="T95"> <text:s/></text:span><text:span text:style-name="T17">di</text:span><text:span text:style-name="T95"> <text:s/></text:span><text:span text:style-name="T17">resine</text:span><text:span text:style-name="T82"> </text:span><text:span text:style-name="T17">bicomponenti</text:span><text:tab/><text:span text:style-name="T17">metacrilate</text:span><text:tab/><text:span text:style-name="T17">con</text:span><text:tab/><text:span text:style-name="T17">microsfere</text:span><text:tab/><text:span text:style-name="T17">di</text:span><text:tab/><text:span text:style-name="T26">vetro</text:span></text:p>
            <text:p text:style-name="P145"><text:span text:style-name="T17">premiscelate</text:span><text:span text:style-name="T82"> </text:span><text:span text:style-name="T17">e</text:span><text:span text:style-name="T82"> </text:span><text:span text:style-name="T17">additivi</text:span><text:span text:style-name="T82"> </text:span><text:span text:style-name="T17">antisdrucciolo.</text:span></text:p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28"/>
            <text:p text:style-name="P135"><text:span text:style-name="T25">al</text:span><text:span text:style-name="T87"> </text:span><text:span text:style-name="T25">Kg.</text:span></text:p>
          </table:table-cell>
          <table:table-cell table:style-name="Tabella36.A1" office:value-type="string">
            <text:p text:style-name="P22"/>
            <text:p text:style-name="P187"><text:span text:style-name="T68">5</text:span><text:span text:style-name="T53">,57</text:span></text:p>
          </table:table-cell>
        </table:table-row>
        <table:table-row table:style-name="Tabella36.7">
          <table:table-cell table:style-name="Tabella36.A1" office:value-type="string">
            <text:p text:style-name="P36"/>
            <text:p text:style-name="P246">F20</text:p>
          </table:table-cell>
          <table:table-cell table:style-name="Tabella36.A1" office:value-type="string">
            <text:p text:style-name="P36"/>
            <text:p text:style-name="P226">a</text:p>
          </table:table-cell>
          <table:table-cell table:style-name="Tabella36.A1" office:value-type="string">
            <text:p text:style-name="P147"><text:span text:style-name="T33">Posa</text:span><text:span text:style-name="T80"> </text:span><text:span text:style-name="T33">in</text:span><text:span text:style-name="T80"> </text:span><text:span text:style-name="T33">opera</text:span><text:span text:style-name="T83"> </text:span><text:span text:style-name="T33">di</text:span><text:span text:style-name="T80"> </text:span><text:span text:style-name="T22">colato</text:span><text:span text:style-name="T83"> </text:span><text:span text:style-name="T22">plastico</text:span><text:span text:style-name="T80"> </text:span><text:span text:style-name="T50">a</text:span><text:span text:style-name="T83"> </text:span><text:span text:style-name="T33">freddo</text:span><text:span text:style-name="T80"> </text:span><text:span text:style-name="T22">di</text:span><text:span text:style-name="T83"> </text:span><text:span text:style-name="T22">cui</text:span><text:span text:style-name="T80"> </text:span><text:span text:style-name="T33">al</text:span><text:span text:style-name="T83"> </text:span><text:span text:style-name="T33">punto</text:span><text:span text:style-name="T82"> </text:span><text:span text:style-name="T52">F</text:span><text:span text:style-name="T39">19.</text:span></text:p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0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6.A1" office:value-type="string">
            <text:p text:style-name="P11"/>
            <text:p text:style-name="P181"><text:span text:style-name="T53">32,</text:span><text:span text:style-name="T62">50</text:span></text:p>
          </table:table-cell>
        </table:table-row>
        <table:table-row table:style-name="Tabella36.8">
          <table:table-cell table:style-name="Tabella36.A1" office:value-type="string">
            <text:p text:style-name="P102"/>
            <text:p text:style-name="P246">F21</text:p>
          </table:table-cell>
          <table:table-cell table:style-name="Tabella36.A1" office:value-type="string">
            <text:p text:style-name="P102"/>
            <text:p text:style-name="P226">a</text:p>
          </table:table-cell>
          <table:table-cell table:style-name="Tabella36.A1" office:value-type="string">
            <text:p text:style-name="P142"><text:span text:style-name="T17">Verniciatura</text:span><text:span text:style-name="T80"> </text:span><text:span text:style-name="T17">di</text:span><text:span text:style-name="T83"> </text:span><text:span text:style-name="T17">fondo</text:span><text:span text:style-name="T83"> </text:span><text:span text:style-name="T17">per</text:span><text:span text:style-name="T83"> </text:span><text:span text:style-name="T17">pista</text:span><text:span text:style-name="T80"> </text:span><text:span text:style-name="T17">ciclabile</text:span><text:span text:style-name="T83"> </text:span><text:span text:style-name="T17">con</text:span><text:span text:style-name="T83"> </text:span><text:span text:style-name="T17">colore</text:span><text:span text:style-name="T83"> </text:span><text:span text:style-name="T17">rosso</text:span><text:span text:style-name="T83"> </text:span><text:span text:style-name="T17">di</text:span><text:span text:style-name="T82"> </text:span><text:span text:style-name="T17">notevole</text:span><text:span text:style-name="T82"> </text:span><text:span text:style-name="T17">resistenza</text:span><text:span text:style-name="T82"> </text:span><text:span text:style-name="T17">all’abrasione,</text:span><text:span text:style-name="T82"> </text:span><text:span text:style-name="T17">all’usura</text:span><text:span text:style-name="T82"> </text:span><text:span text:style-name="T17">e</text:span><text:span text:style-name="T109"> </text:span><text:span text:style-name="T17">antiscivolo.</text:span></text:p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00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6.A1" office:value-type="string">
            <text:p text:style-name="P103"/>
            <text:p text:style-name="P187"><text:span text:style-name="T68">5</text:span><text:span text:style-name="T53">,85</text:span></text:p>
          </table:table-cell>
        </table:table-row>
        <table:table-row table:style-name="Tabella36.9">
          <table:table-cell table:style-name="Tabella36.A1" office:value-type="string">
            <text:p text:style-name="P12"/>
            <text:p text:style-name="P246">F22</text:p>
          </table:table-cell>
          <table:table-cell table:style-name="Tabella36.A1" office:value-type="string">
            <text:p text:style-name="P12"/>
            <text:p text:style-name="P226">a</text:p>
          </table:table-cell>
          <table:table-cell table:style-name="Tabella36.A1" office:value-type="string">
            <text:p text:style-name="P142"><text:span text:style-name="T31">Fornitura</text:span><text:span text:style-name="T78"> </text:span><text:span text:style-name="T31">e</text:span><text:span text:style-name="T80"> </text:span><text:span text:style-name="T31">posa</text:span><text:span text:style-name="T80"> </text:span><text:span text:style-name="T31">in</text:span><text:span text:style-name="T80"> </text:span><text:span text:style-name="T31">opera</text:span><text:span text:style-name="T78"> </text:span><text:span text:style-name="T31">di</text:span><text:span text:style-name="T80"> </text:span><text:span text:style-name="T37">rallentatori</text:span><text:span text:style-name="T80"> </text:span><text:span text:style-name="T31">acustici</text:span><text:span text:style-name="T78"> <text:s/></text:span><text:span text:style-name="T31">(bande</text:span><text:span text:style-name="T82"> </text:span><text:span text:style-name="T17">sonore)</text:span><text:span text:style-name="T82"> </text:span><text:span text:style-name="T17">come</text:span><text:span text:style-name="T82"> </text:span><text:span text:style-name="T17">da</text:span><text:span text:style-name="T82"> </text:span><text:span text:style-name="T17">art.</text:span><text:span text:style-name="T82"> </text:span><text:span text:style-name="T17">179</text:span><text:span text:style-name="T82"> </text:span><text:span text:style-name="T17">del</text:span><text:span text:style-name="T82"> </text:span><text:span text:style-name="T17">Regolamento</text:span><text:span text:style-name="T82"> </text:span><text:span text:style-name="T17">di</text:span><text:span text:style-name="T82"> </text:span><text:span text:style-name="T17">Esecuzione</text:span><text:span text:style-name="T106"> </text:span><text:span text:style-name="T17">del</text:span><text:span text:style-name="T82"> </text:span><text:span text:style-name="T37">Codice</text:span><text:span text:style-name="T85"> <text:s/></text:span><text:span text:style-name="T31">della</text:span><text:span text:style-name="T78"> <text:s/></text:span><text:span text:style-name="T37">Strada</text:span><text:span text:style-name="T78"> <text:s/></text:span><text:span text:style-name="T22">in</text:span><text:span text:style-name="T78"> <text:s/></text:span><text:span text:style-name="T37">laminato</text:span><text:span text:style-name="T78"> <text:s/></text:span><text:span text:style-name="T37">elastoplastico</text:span><text:span text:style-name="T78"> <text:s/></text:span><text:span text:style-name="T38">di</text:span><text:span text:style-name="T78"> <text:s/></text:span><text:span text:style-name="T37">alto</text:span><text:span text:style-name="T82"> </text:span><text:span text:style-name="T26">spesso</text:span><text:span text:style-name="T30">re.</text:span></text:p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"/>
          </table:table-cell>
          <table:table-cell table:style-name="Tabella36.A1" office:value-type="string">
            <text:p text:style-name="P13"/>
            <text:p text:style-name="P135"><text:span text:style-name="T25">al</text:span><text:span text:style-name="T87"> </text:span><text:span text:style-name="T25">mq.</text:span></text:p>
          </table:table-cell>
          <table:table-cell table:style-name="Tabella36.A1" office:value-type="string">
            <text:p text:style-name="P14"/>
            <text:p text:style-name="P184"><text:span text:style-name="T64">1</text:span><text:span text:style-name="T62">27,68</text:span></text:p>
          </table:table-cell>
        </table:table-row>
      </table:table>
      <text:section text:style-name="Sect1" text:name="Sezione1095">
        <text:p text:style-name="P104"/>
      </text:section>
      <text:p text:style-name="P114"><text:span text:style-name="T73">IMPORTANTE: </text:span><text:span text:style-name="T72">Nei</text:span><text:span text:style-name="T130"> </text:span><text:span text:style-name="T72">prezzi</text:span><text:span text:style-name="T132"> </text:span><text:span text:style-name="T72">elencati</text:span><text:span text:style-name="T130"> </text:span><text:span text:style-name="T72">si</text:span><text:span text:style-name="T132"> </text:span><text:span text:style-name="T72">intendono</text:span><text:span text:style-name="T130"> </text:span><text:span text:style-name="T72">pagati</text:span><text:span text:style-name="T132"> </text:span><text:span text:style-name="T72">tutti</text:span><text:span text:style-name="T130"> </text:span><text:span text:style-name="T72">gli</text:span><text:span text:style-name="T132"> </text:span><text:span text:style-name="T72">oneri</text:span><text:span text:style-name="T130"> </text:span><text:span text:style-name="T72">necessari</text:span><text:span text:style-name="T132"> </text:span><text:span text:style-name="T72">per</text:span><text:span text:style-name="T130"> </text:span><text:span text:style-name="T72">dare</text:span><text:span text:style-name="T132"> </text:span><text:span text:style-name="T72">gli</text:span><text:span text:style-name="T132"> </text:span><text:span text:style-name="T72">stessi</text:span><text:span text:style-name="T130"> </text:span><text:span text:style-name="T72">a</text:span><text:span text:style-name="T132"> </text:span><text:span text:style-name="T72">piè</text:span><text:span text:style-name="T130"> </text:span><text:span text:style-name="T72">d'opera</text:span><text:span text:style-name="T132"> </text:span><text:span text:style-name="T72">o</text:span><text:span text:style-name="T130"> </text:span><text:span text:style-name="T72">nel</text:span><text:span text:style-name="T132"> </text:span><text:span text:style-name="T72">magazzino</text:span><text:span text:style-name="T130"> </text:span><text:span text:style-name="T72">comunale</text:span><text:span text:style-name="T132"> </text:span><text:span text:style-name="T72">o</text:span><text:span text:style-name="T130"> </text:span><text:span text:style-name="T72">in qualsiasi</text:span><text:span text:style-name="T132"> </text:span><text:span text:style-name="T72">altro</text:span><text:span text:style-name="T132"> </text:span><text:span text:style-name="T72">luogo</text:span><text:span text:style-name="T134"> </text:span><text:span text:style-name="T72">del</text:span><text:span text:style-name="T132"> </text:span><text:span text:style-name="T72">territorio</text:span><text:span text:style-name="T134"> </text:span><text:span text:style-name="T72">comunale</text:span><text:span text:style-name="T132"> </text:span><text:span text:style-name="T72">stabilito</text:span><text:span text:style-name="T134"> </text:span><text:span text:style-name="T72">nell'ordine,</text:span><text:span text:style-name="T132"> </text:span><text:span text:style-name="T72">pronti</text:span><text:span text:style-name="T134"> </text:span><text:span text:style-name="T72">al</text:span><text:span text:style-name="T132"> </text:span><text:span text:style-name="T72">loro</text:span><text:span text:style-name="T134"> </text:span><text:span text:style-name="T72">impiego</text:span><text:span text:style-name="T132"> </text:span><text:span text:style-name="T72">e</text:span><text:span text:style-name="T134"> </text:span><text:span text:style-name="T72">con</text:span><text:span text:style-name="T132"> </text:span><text:span text:style-name="T72">le</text:span><text:span text:style-name="T134"> </text:span><text:span text:style-name="T72">caratteristiche</text:span><text:span text:style-name="T132"> </text:span><text:span text:style-name="T72">previste</text:span><text:span text:style-name="T134"> </text:span><text:span text:style-name="T72">nel presente</text:span><text:span text:style-name="T134"> </text:span><text:span text:style-name="T72">Elenco</text:span><text:span text:style-name="T134"> </text:span><text:span text:style-name="T72">Prezzi</text:span><text:span text:style-name="T134"> </text:span><text:span text:style-name="T72">e</text:span><text:span text:style-name="T134"> </text:span><text:span text:style-name="T72">nel</text:span><text:span text:style-name="T134"> </text:span><text:span text:style-name="T72">Capitolato</text:span><text:span text:style-name="T134"> </text:span><text:span text:style-name="T72">speciale</text:span><text:span text:style-name="T128"> </text:span><text:span text:style-name="T72">d'appalto.</text:span></text:p>
      <text:p text:style-name="P115"><text:span text:style-name="T72">Nel</text:span><text:span text:style-name="T130"> </text:span><text:span text:style-name="T72">caso</text:span><text:span text:style-name="T132"> </text:span><text:span text:style-name="T72">di</text:span><text:span text:style-name="T132"> </text:span><text:span text:style-name="T72">fornitura</text:span><text:span text:style-name="T132"> </text:span><text:span text:style-name="T72">e</text:span><text:span text:style-name="T132"> </text:span><text:span text:style-name="T72">posa</text:span><text:span text:style-name="T132"> </text:span><text:span text:style-name="T72">in</text:span><text:span text:style-name="T132"> </text:span><text:span text:style-name="T72">opera,</text:span><text:span text:style-name="T132"> </text:span><text:span text:style-name="T72">si</text:span><text:span text:style-name="T132"> </text:span><text:span text:style-name="T72">intende</text:span><text:span text:style-name="T132"> </text:span><text:span text:style-name="T72">altresì</text:span><text:span text:style-name="T132"> </text:span><text:span text:style-name="T72">compresa</text:span><text:span text:style-name="T132"> </text:span><text:span text:style-name="T72">ogni</text:span><text:span text:style-name="T132"> </text:span><text:span text:style-name="T72">opera</text:span><text:span text:style-name="T132"> </text:span><text:span text:style-name="T72">per</text:span><text:span text:style-name="T132"> </text:span><text:span text:style-name="T72">l'approntamento</text:span><text:span text:style-name="T132"> </text:span><text:span text:style-name="T72">e</text:span><text:span text:style-name="T130"> </text:span><text:span text:style-name="T72">l'impiego</text:span><text:span text:style-name="T132"> </text:span><text:span text:style-name="T72">dei</text:span><text:span text:style-name="T132"> </text:span><text:span text:style-name="T72">mezzi</text:span></text:p>
      <text:p text:style-name="P116"><text:span text:style-name="T72">d'opera,</text:span><text:span text:style-name="T132"> </text:span><text:span text:style-name="T72">trasporti,</text:span><text:span text:style-name="T134"> </text:span><text:span text:style-name="T72">carico-scarico,</text:span><text:span text:style-name="T134"> </text:span><text:span text:style-name="T72">perdite,</text:span><text:span text:style-name="T134"> </text:span><text:span text:style-name="T72">sprechi</text:span><text:span text:style-name="T134"> </text:span><text:span text:style-name="T72">e</text:span><text:span text:style-name="T132"> </text:span><text:span text:style-name="T72">quant'altro</text:span><text:span text:style-name="T134"> </text:span><text:span text:style-name="T72">occorre</text:span><text:span text:style-name="T134"> </text:span><text:span text:style-name="T72">per</text:span><text:span text:style-name="T134"> </text:span><text:span text:style-name="T72">fornire</text:span><text:span text:style-name="T134"> </text:span><text:span text:style-name="T72">il</text:span><text:span text:style-name="T132"> </text:span><text:span text:style-name="T72">lavoro</text:span><text:span text:style-name="T134"> </text:span><text:span text:style-name="T72">compiuto</text:span><text:span text:style-name="T134"> </text:span><text:span text:style-name="T72">a</text:span><text:span text:style-name="T134"> </text:span><text:span text:style-name="T72">regola</text:span><text:span text:style-name="T134"> </text:span><text:span text:style-name="T72">d'arte,</text:span><text:span text:style-name="T132"> </text:span><text:span text:style-name="T72">nonché l'utile</text:span><text:span text:style-name="T132"> </text:span><text:span text:style-name="T72">d'impresa</text:span><text:span text:style-name="T134"> </text:span><text:span text:style-name="T72">(</text:span><text:span text:style-name="T134"> </text:span><text:span text:style-name="T72">I.V.A.</text:span><text:span text:style-name="T134"> </text:span><text:span text:style-name="T72">esclusa).</text:span></text:p>
      <text:p text:style-name="P4"/>
      <text:p text:style-name="P112">La durata dei dossi artificiali in condizioni di traffico normale (strade comunali e di quartiere) deve essere garantita tre anni. Per quelli installati su strade statali il periodo di garanzia è ridotto a due.</text:p>
      <text:p text:style-name="P4"/>
      <text:p text:style-name="P113">La/le ditta/e che liberamente partecipano alla procedura di gara accettano, già dalla presentazione dell'offerta tutte le condizioni contenute nei documenti di gara.</text:p>
      <text:p text:style-name="P4"/>
      <text:p text:style-name="P4"/>
      <text:p text:style-name="P4"/>
      <text:p text:style-name="P4"/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4-12T12:47:44.944000000</meta:creation-date>
    <dc:date>2024-06-06T08:53:13.419000000</dc:date>
    <meta:editing-duration>PT1H41M10S</meta:editing-duration>
    <meta:editing-cycles>11</meta:editing-cycles>
    <meta:generator>LibreOffice/4.2.5.2$Windows_x86 LibreOffice_project/61cb170a04bb1f12e77c884eab9192be736ec5f5</meta:generator>
    <meta:document-statistic meta:table-count="10" meta:image-count="0" meta:object-count="0" meta:page-count="10" meta:paragraph-count="1230" meta:word-count="4538" meta:character-count="28114" meta:non-whitespace-character-count="24002"/>
  </office:meta>
</office:document-meta>
</file>