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NSimSun" svg:font-family="NSimSun" style:font-family-generic="moder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</office:font-face-decls>
  <office:automatic-styles>
    <style:style style:name="P1" style:family="paragraph" style:parent-style-name="Standard">
      <style:paragraph-properties fo:margin-left="0.6cm" fo:margin-right="0cm" fo:text-align="justify" style:justify-single-word="false" fo:text-indent="-0.6cm" style:auto-text-indent="false">
        <style:tab-stops/>
      </style:paragraph-properties>
      <style:text-properties style:font-name="Arial" fo:font-size="11pt" style:font-size-asian="11pt" style:font-size-complex="11pt"/>
    </style:style>
    <style:style style:name="P2" style:family="paragraph" style:parent-style-name="Standard">
      <style:paragraph-properties fo:text-align="justify" style:justify-single-word="false"/>
      <style:text-properties style:font-name="Arial" fo:font-size="11pt" style:font-size-asian="11pt" style:font-size-complex="11pt"/>
    </style:style>
    <style:style style:name="P3" style:family="paragraph" style:parent-style-name="Normale">
      <style:paragraph-properties>
        <style:tab-stops>
          <style:tab-stop style:position="13.653cm"/>
        </style:tab-stops>
      </style:paragraph-properties>
    </style:style>
    <style:style style:name="P4" style:family="paragraph" style:parent-style-name="Standard" style:master-page-name="MP0">
      <style:paragraph-properties style:page-number="auto" fo:break-before="page"/>
      <style:text-properties style:font-name="Arial" fo:font-size="11pt" officeooo:paragraph-rsid="0017763f" style:font-size-asian="11pt" style:font-size-complex="11pt"/>
    </style:style>
    <style:style style:name="P5" style:family="paragraph" style:parent-style-name="Standard">
      <style:paragraph-properties fo:text-align="justify" style:justify-single-word="false"/>
      <style:text-properties style:font-name="Arial" fo:font-size="11pt" style:font-size-asian="11pt" style:font-size-complex="11pt"/>
    </style:style>
    <style:style style:name="P6" style:family="paragraph" style:parent-style-name="Standard">
      <style:text-properties style:font-name="Arial" fo:font-size="11pt" officeooo:paragraph-rsid="0017763f" style:font-size-asian="11pt" style:font-size-complex="11pt"/>
    </style:style>
    <style:style style:name="P7" style:family="paragraph" style:parent-style-name="Standard">
      <style:text-properties style:font-name="Arial" fo:font-size="11pt" fo:font-weight="bold" officeooo:paragraph-rsid="0017763f" style:font-size-asian="11pt" style:font-weight-asian="bold" style:font-size-complex="11pt" style:font-weight-complex="bold"/>
    </style:style>
    <style:style style:name="T1" style:family="text">
      <style:text-properties officeooo:rsid="0017763f"/>
    </style:style>
    <style:style style:name="T2" style:family="text">
      <style:text-properties fo:font-weight="bold" officeooo:rsid="0017763f" style:font-weight-asian="bold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4" text:outline-level="1"><text:span text:style-name="T2">ALLEGATO B – DELIBERA “CONCESSIONE PER LA GESTIONE ED USO DELL'IMPIANTO SPORTIVO COMUNALE "F. MARONI", SITO IN VIA BRUGHIERA E CAMPO DA TENNIS SITO IN VIA PIFFARETTI”</text:span></text:h>
      <text:h text:style-name="P7" text:outline-level="1"/>
      <text:h text:style-name="P6" text:outline-level="1"/>
      <text:h text:style-name="P6" text:outline-level="1">ONERI GESTIONALI</text:h>
      <text:p text:style-name="P1">a) la richiesta e il successivo ottenimento dalle competenti autorità delle prescritte licenze, autorizzazioni, comunicazioni, nulla osta o atti di assenso comunque denominati richiesti dalle norme vigenti per la conduzione e la gestione dell'impianto e di ogni attività ivi svolta;</text:p>
      <text:p text:style-name="P1">b) <text:tab/>le manutenzioni ordinarie per l'intera durata della convenzione per il mantenimento in perfetta efficienza di tutti gli impianti, con particolare riferimento a quelli elettrici, termici ed antincendio, eseguendo le verifiche, le denunce ed i controlli previsti dalla normativa vigente ed assicurando la conduzione e manutenzione ordinaria di tutti gli impianti tecnologici;</text:p>
      <text:p text:style-name="P1">c) <text:tab/>la pulizia adeguata e frequente, a propria cura e spese, di tutti i locali e degli spazi interni ed esterni di pertinenza, adottando tutte le cautele necessarie per la tutela dell'igiene ambientale, applicando diligentemente la normativa vigente in materia e con l'osservanza delle ordinanze che l'ente Concedente o altre autorità competenti possono emanare in materia;</text:p>
      <text:p text:style-name="P1">d) <text:tab/>gli interventi esterni comprendenti la corretta manutenzione del campo sintetico, la corretta manutenzione e l'irrigazione dei prati, il taglio dell'erba, la potatura degli arbusti e delle piante, il conferimento in discarica del verde e lo sgombero della neve quando necessario e con mezzi adeguati;</text:p>
      <text:p text:style-name="P1">e) <text:tab/>la custodia e la conservazione di tutto quanto costituisce impianto ed arredamento sia dei fabbricati che degli ambiti esterni assegnati in concessione;</text:p>
      <text:p text:style-name="P1">f) <text:tab/>l'acquisto dei prodotti di consumo e per la manutenzione di qualsiasi genere e lo svolgimento di un'accurata raccolta differenziata, anche con specifico riferimento ai rifiuti speciali;</text:p>
      <text:p text:style-name="P1">g) <text:tab/>le spese relative a fornitura di energia elettrica, di combustibile, utenza idrica e di ogni utenza del canone fisso e della linea telefonica, previo espletamento - a sua cura e spese - degli adempimenti necessari per intestare a suo nome tutte le forniture medesime; </text:p>
      <text:p text:style-name="P1">h) <text:tab/>la presenza di un defibrillatore e di personale abilitato all’utilizzo nonchè di materiale di primo soccorso in quantità adeguata rispetto all'estensione dell'impianto ed al numero dei frequentatori;</text:p>
      <text:p text:style-name="P1">i) <text:tab/>il rispetto delle vigenti norme in materia di sicurezza, antincendio e sanitarie;</text:p>
      <text:p text:style-name="P1">l) <text:tab/>acquisto degli arredamenti e delle attrezzature aggiuntive a quelle esistenti e la sostituzione di arredamenti e/o attrezzature considerate obsolete e da sostituire;</text:p>
      <text:p text:style-name="P1">m) <text:tab/>la vigilanza e custodia della struttura, con assunzione delle relative responsabilità e manleva dell'Ente da ogni responsabilità per danni cagionati a persone, cose e/o animali;</text:p>
      <text:p text:style-name="P1">n) <text:tab/>l'osservanza di tutte le misure necessarie alla tutela dell'integrità fisica e la personalità morale dei lavoratori e degli utenti, assumendo le iniziative per assicurare che i servizi concessi si svolgano in permanenti condizioni di igiene e sicurezza;</text:p>
      <text:p text:style-name="P1">o) <text:tab/>acquisto del materiale d'uso e delle attrezzature minute (necessari al corretto svolgimento delle attività);</text:p>
      <text:p text:style-name="P1">p) <text:tab/>stipula delle assicurazioni necessarie ai sensi di legge.</text:p>
      <text:p text:style-name="P2"/>
      <text:p text:style-name="P2"/>
      <text:h text:style-name="P5" text:outline-level="1">INTERVENTI OBBLIGATORI:</text:h>
      <text:p text:style-name="P1">1) <text:s/><text:tab/>Adeguamento normativo delle strutture esistenti: tribune, spogliatoi, servizi igienici per utenti, servizi igienici per il pubblico, campi da gioco e relativi spazi adiacenti;</text:p>
      <text:p text:style-name="P1">2) <text:tab/>Adeguamento normativo impianti elettrici interni ed esterni, impianti idraulici e meccanici, impianti antincendio, impianti di illuminazione interni ed esterni;</text:p>
      <text:p text:style-name="P1">3) <text:tab/>Opere di adeguamento dei sistemi di accessibilità carrabile e pedonale con la riqualificazione delle strade di accesso, la realizzazione di aree per la sosta, l'abbattimento delle barriere architettoniche per l'accesso alle strutture ad atleti o utenti diversamente abili;</text:p>
      <text:p text:style-name="P1">4) <text:tab/>Rifacimento delle recinzioni e dei percorsi interni o adiacenti alle aree sportive, finalizzato all'ottimizzazione e corretta separazione degli spazi di gioco e percorsi degli atleti, degli spazi pedonali dedicati al pubblico, degli spazi carrabili e delle relative aree di manovra.</text:p>
      <text:p text:style-name="P1"/>
      <text:p text:style-name="Normale"/>
      <text:p text:style-name="Normale"><text:soft-page-break/></text:p>
      <text:p text:style-name="P3"><text:tab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NSimSun" svg:font-family="NSimSun" style:font-family-generic="moder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/>
    </style:style>
    <style:style style:name="Normale" style:family="paragraph">
      <style:paragraph-properties fo:hyphenation-ladder-count="no-limit"/>
      <style:text-properties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/>
    </style:style>
    <style:style style:name="List" style:family="paragraph" style:parent-style-name="Text_20_body" style:class="list">
      <style:paragraph-properties fo:hyphenation-ladder-count="no-limit"/>
      <style:text-properties fo:hyphenate="false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/>
    </style:style>
    <style:style style:name="Mappa_20_documento" style:display-name="Mappa documento" style:family="paragraph" style:parent-style-name="Normale">
      <style:paragraph-properties fo:hyphenation-ladder-count="no-limit"/>
      <style:text-properties style:font-name="Times New Roman" fo:font-family="'Times New Roman'" style:font-family-generic="roman" style:font-pitch="variable" style:font-name-complex="Mangal" style:font-family-complex="Mangal" style:font-family-generic-complex="roman" style:font-pitch-complex="variable" style:font-size-complex="10.5pt" fo:hyphenate="false"/>
    </style:style>
    <style:style style:name="Revisione" style:family="paragraph">
      <style:paragraph-properties fo:hyphenation-ladder-count="no-limit" style:vertical-align="auto"/>
      <style:text-properties style:font-name-complex="Mangal" style:font-family-complex="Mangal" style:font-family-generic-complex="roman" style:font-pitch-complex="variable" style:font-size-complex="10.5pt" fo:hyphenate="true"/>
    </style:style>
    <style:style style:name="Testo_20_commento" style:display-name="Testo commento" style:family="paragraph" style:parent-style-name="Normale">
      <style:paragraph-properties fo:hyphenation-ladder-count="no-limit"/>
      <style:text-properties style:font-name-complex="Mangal" style:font-family-complex="Mangal" style:font-family-generic-complex="roman" style:font-pitch-complex="variable" style:font-size-complex="10.5pt" fo:hyphenate="false"/>
    </style:style>
    <style:style style:name="Soggetto_20_commento" style:display-name="Soggetto commento" style:family="paragraph" style:parent-style-name="Testo_20_commento" style:next-style-name="Testo_20_commento">
      <style:paragraph-properties fo:hyphenation-ladder-count="no-limit"/>
      <style:text-properties fo:font-size="10pt" fo:font-weight="bold" style:font-size-asian="10pt" style:font-weight-asian="bold" style:font-size-complex="9pt" style:font-weight-complex="bold" fo:hyphenate="false"/>
    </style:style>
    <style:style style:name="Testo_20_fumetto" style:display-name="Testo fumetto" style:family="paragraph" style:parent-style-name="Normale">
      <style:paragraph-properties fo:hyphenation-ladder-count="no-limit"/>
      <style:text-properties style:font-name="Times New Roman" fo:font-family="'Times New Roman'" style:font-family-generic="roman" style:font-pitch="variable" fo:font-size="9pt" style:font-size-asian="9pt" style:font-name-complex="Mangal" style:font-family-complex="Mangal" style:font-family-generic-complex="roman" style:font-pitch-complex="variable" style:font-size-complex="8pt" fo:hyphenate="false"/>
    </style:style>
    <style:style style:name="Car._20_predefinito_20_paragrafo" style:display-name="Car. predefinito paragrafo" style:family="text"/>
    <style:style style:name="Mappa_20_documento_20_Carattere" style:display-name="Mappa documento Carattere" style:family="text" style:parent-style-name="Car._20_predefinito_20_paragrafo">
      <style:text-properties style:font-name="Times New Roman" fo:font-family="'Times New Roman'" style:font-family-generic="roman" style:font-pitch="variable" style:font-name-complex="Mangal" style:font-family-complex="Mangal" style:font-family-generic-complex="roman" style:font-pitch-complex="variable" style:font-size-complex="10.5pt"/>
    </style:style>
    <style:style style:name="Rimando_20_commento" style:display-name="Rimando commento" style:family="text" style:parent-style-name="Car._20_predefinito_20_paragrafo">
      <style:text-properties fo:font-size="9pt" style:font-size-asian="9pt" style:font-size-complex="9pt"/>
    </style:style>
    <style:style style:name="Testo_20_commento_20_Carattere" style:display-name="Testo commento Carattere" style:family="text" style:parent-style-name="Car._20_predefinito_20_paragrafo">
      <style:text-properties style:font-name-complex="Mangal" style:font-family-complex="Mangal" style:font-family-generic-complex="roman" style:font-pitch-complex="variable" style:font-size-complex="10.5pt"/>
    </style:style>
    <style:style style:name="Soggetto_20_commento_20_Carattere" style:display-name="Soggetto commento Carattere" style:family="text" style:parent-style-name="Testo_20_commento_20_Carattere">
      <style:text-properties fo:font-size="10pt" fo:font-weight="bold" style:font-size-asian="10pt" style:font-weight-asian="bold" style:font-name-complex="Mangal" style:font-family-complex="Mangal" style:font-family-generic-complex="roman" style:font-pitch-complex="variable" style:font-size-complex="9pt" style:font-weight-complex="bold"/>
    </style:style>
    <style:style style:name="Testo_20_fumetto_20_Carattere" style:display-name="Testo fumetto Carattere" style:family="text" style:parent-style-name="Car._20_predefinito_20_paragrafo">
      <style:text-properties style:font-name="Times New Roman" fo:font-family="'Times New Roman'" style:font-family-generic="roman" style:font-pitch="variable" fo:font-size="9pt" style:font-size-asian="9pt" style:font-name-complex="Mangal" style:font-family-complex="Mangal" style:font-family-generic-complex="roman" style:font-pitch-complex="variable" style:font-size-complex="8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4.2.5.2$Windows_x86 LibreOffice_project/61cb170a04bb1f12e77c884eab9192be736ec5f5</meta:generator>
    <meta:initial-creator>Gorone Chiara</meta:initial-creator>
    <meta:creation-date>2025-01-17T13:01:00Z</meta:creation-date>
    <dc:date>2025-01-17T14:02:53.708000000</dc:date>
    <meta:editing-cycles>3</meta:editing-cycles>
    <meta:editing-duration>P0D</meta:editing-duration>
    <meta:document-statistic meta:table-count="0" meta:image-count="0" meta:object-count="0" meta:page-count="2" meta:paragraph-count="22" meta:word-count="594" meta:character-count="4133" meta:non-whitespace-character-count="3539"/>
    <meta:user-defined meta:name="ContentTypeId">0x010100DCA5A68879E00A4CA411DC1CF53EB1DC</meta:user-defined>
    <meta:template xlink:type="simple" xlink:actuate="onRequest" xlink:title="" xlink:href="Normal.dotm"/>
  </office:meta>
</office:document-meta>
</file>