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style:font-name="Times New Roman" fo:font-weight="bold" style:font-weight-asian="bold"/>
    </style:style>
    <style:style style:name="P2" style:parent-style-name="Normale" style:family="paragraph">
      <style:paragraph-properties fo:text-align="center"/>
      <style:text-properties style:font-name="Times New Roman" fo:font-weight="bold" style:font-weight-asian="bold"/>
    </style:style>
    <style:style style:name="P3" style:parent-style-name="Normale" style:family="paragraph">
      <style:paragraph-properties fo:text-align="center"/>
    </style:style>
    <style:style style:name="T4" style:parent-style-name="Car.predefinitoparagrafo" style:family="text">
      <style:text-properties style:font-name="Times New Roman" fo:font-weight="bold" style:font-weight-asian="bold"/>
    </style:style>
    <style:style style:name="P5" style:parent-style-name="Normale" style:family="paragraph">
      <style:paragraph-properties fo:text-align="justify"/>
      <style:text-properties style:font-name="Times New Roman"/>
    </style:style>
    <style:style style:name="P6" style:parent-style-name="Normale" style:family="paragraph">
      <style:paragraph-properties fo:text-align="justify"/>
      <style:text-properties style:font-name="Times New Roman"/>
    </style:style>
    <style:style style:name="P7" style:parent-style-name="Normale" style:family="paragraph">
      <style:paragraph-properties fo:text-align="center"/>
      <style:text-properties style:font-name="Times New Roman" fo:font-weight="bold" style:font-weight-asian="bold"/>
    </style:style>
    <style:style style:name="P8" style:parent-style-name="Normale" style:family="paragraph">
      <style:paragraph-properties fo:text-align="justify"/>
      <style:text-properties style:font-name="Times New Roman"/>
    </style:style>
    <style:style style:name="P9" style:parent-style-name="Normale" style:family="paragraph">
      <style:paragraph-properties fo:text-align="center"/>
      <style:text-properties style:font-name="Times New Roman"/>
    </style:style>
    <style:style style:name="P10" style:parent-style-name="Normale" style:family="paragraph">
      <style:paragraph-properties fo:text-align="justify"/>
    </style:style>
    <style:style style:name="T11" style:parent-style-name="Car.predefinitoparagrafo" style:family="text">
      <style:text-properties style:font-name="Times New Roman"/>
    </style:style>
    <style:style style:name="T12" style:parent-style-name="Car.predefinitoparagrafo" style:family="text">
      <style:text-properties style:font-name="Times New Roman"/>
    </style:style>
    <style:style style:name="T13" style:parent-style-name="Car.predefinitoparagrafo" style:family="text">
      <style:text-properties style:font-name="Times New Roman"/>
    </style:style>
    <style:style style:name="P14" style:parent-style-name="Normale" style:family="paragraph">
      <style:paragraph-properties fo:text-align="center"/>
      <style:text-properties style:font-name="Times New Roman" fo:font-weight="bold" style:font-weight-asian="bold"/>
    </style:style>
    <style:style style:name="P15" style:parent-style-name="Normale" style:family="paragraph">
      <style:paragraph-properties fo:text-align="justify"/>
    </style:style>
    <style:style style:name="T16" style:parent-style-name="Car.predefinitoparagrafo" style:family="text">
      <style:text-properties style:font-name="Times New Roman"/>
    </style:style>
    <style:style style:name="T17" style:parent-style-name="Car.predefinitoparagrafo" style:family="text">
      <style:text-properties style:font-name="Times New Roman"/>
    </style:style>
    <style:style style:name="P18" style:parent-style-name="Normale" style:family="paragraph">
      <style:paragraph-properties fo:text-align="justify"/>
    </style:style>
    <style:style style:name="T19" style:parent-style-name="Car.predefinitoparagrafo" style:family="text">
      <style:text-properties style:font-name="Times New Roman"/>
    </style:style>
    <style:style style:name="T20" style:parent-style-name="Car.predefinitoparagrafo" style:family="text">
      <style:text-properties style:font-name="Times New Roman"/>
    </style:style>
    <style:style style:name="P21" style:parent-style-name="Normale" style:family="paragraph">
      <style:paragraph-properties fo:text-align="justify"/>
      <style:text-properties style:font-name="Times New Roman"/>
    </style:style>
    <style:style style:name="P22" style:parent-style-name="Normale" style:family="paragraph">
      <style:paragraph-properties fo:text-align="justify"/>
    </style:style>
    <style:style style:name="T23" style:parent-style-name="Car.predefinitoparagrafo" style:family="text">
      <style:text-properties style:font-name="Times New Roman"/>
    </style:style>
    <style:style style:name="T24" style:parent-style-name="Car.predefinitoparagrafo" style:family="text">
      <style:text-properties style:font-name="Times New Roman"/>
    </style:style>
    <style:style style:name="P25" style:parent-style-name="Normale" style:family="paragraph">
      <style:paragraph-properties fo:text-align="justify"/>
      <style:text-properties style:font-name="Times New Roman"/>
    </style:style>
    <style:style style:name="P26" style:parent-style-name="Normale" style:family="paragraph">
      <style:paragraph-properties fo:text-align="justify"/>
      <style:text-properties style:font-name="Times New Roman"/>
    </style:style>
    <style:style style:name="P27" style:parent-style-name="Normale" style:family="paragraph">
      <style:text-properties style:font-name="Times New Roman" fo:font-weight="bold" style:font-weight-asian="bold"/>
    </style:style>
    <style:style style:name="P28" style:parent-style-name="Normale" style:family="paragraph">
      <style:paragraph-properties fo:text-align="center"/>
      <style:text-properties style:font-name="Times New Roman" fo:font-weight="bold" style:font-weight-asian="bold"/>
    </style:style>
    <style:style style:name="P29" style:parent-style-name="Normale" style:family="paragraph">
      <style:paragraph-properties fo:text-align="center"/>
      <style:text-properties style:font-name="Times New Roman"/>
    </style:style>
    <style:style style:name="P30" style:parent-style-name="Normale" style:family="paragraph">
      <style:paragraph-properties fo:text-align="center"/>
      <style:text-properties style:font-name="Times New Roman" fo:font-weight="bold" style:font-weight-asian="bold"/>
    </style:style>
    <style:style style:name="P31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32" style:parent-style-name="Normale" style:family="paragraph">
      <style:paragraph-properties fo:text-align="justify"/>
      <style:text-properties style:font-name="Times New Roman"/>
    </style:style>
    <style:style style:name="P33" style:parent-style-name="Normale" style:family="paragraph">
      <style:paragraph-properties fo:text-align="justify"/>
    </style:style>
    <style:style style:name="T34" style:parent-style-name="Car.predefinitoparagrafo" style:family="text">
      <style:text-properties style:font-name="Times New Roman"/>
    </style:style>
    <style:style style:name="T35" style:parent-style-name="Car.predefinitoparagrafo" style:family="text">
      <style:text-properties style:font-name="Times New Roman"/>
    </style:style>
    <style:style style:name="P36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37" style:parent-style-name="Normale" style:family="paragraph">
      <style:paragraph-properties fo:text-align="justify"/>
    </style:style>
    <style:style style:name="T38" style:parent-style-name="Car.predefinitoparagrafo" style:family="text">
      <style:text-properties style:font-name="Times New Roman"/>
    </style:style>
    <style:style style:name="T39" style:parent-style-name="Car.predefinitoparagrafo" style:family="text">
      <style:text-properties style:font-name="Times New Roman"/>
    </style:style>
    <style:style style:name="T40" style:parent-style-name="Car.predefinitoparagrafo" style:family="text">
      <style:text-properties style:font-name="Times New Roman"/>
    </style:style>
    <style:style style:name="P41" style:parent-style-name="Normale" style:family="paragraph">
      <style:paragraph-properties fo:text-align="justify"/>
      <style:text-properties style:font-name="Times New Roman"/>
    </style:style>
    <style:style style:name="P42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43" style:parent-style-name="Normale" style:family="paragraph">
      <style:paragraph-properties fo:text-align="justify"/>
    </style:style>
    <style:style style:name="T44" style:parent-style-name="Car.predefinitoparagrafo" style:family="text">
      <style:text-properties style:font-name="Times New Roman"/>
    </style:style>
    <style:style style:name="P45" style:parent-style-name="Normale" style:family="paragraph">
      <style:paragraph-properties fo:text-align="justify"/>
      <style:text-properties style:font-name="Times New Roman"/>
    </style:style>
    <style:style style:name="P46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47" style:parent-style-name="Normale" style:family="paragraph">
      <style:paragraph-properties fo:text-align="justify"/>
    </style:style>
    <style:style style:name="T48" style:parent-style-name="Car.predefinitoparagrafo" style:family="text">
      <style:text-properties style:font-name="Times New Roman"/>
    </style:style>
    <style:style style:name="T49" style:parent-style-name="Car.predefinitoparagrafo" style:family="text">
      <style:text-properties style:font-name="Times New Roman"/>
    </style:style>
    <style:style style:name="T50" style:parent-style-name="Car.predefinitoparagrafo" style:family="text">
      <style:text-properties style:font-name="Times New Roman"/>
    </style:style>
    <style:style style:name="T51" style:parent-style-name="Car.predefinitoparagrafo" style:family="text">
      <style:text-properties style:font-name="Times New Roman"/>
    </style:style>
    <style:style style:name="P52" style:parent-style-name="Normale" style:family="paragraph">
      <style:paragraph-properties fo:text-align="justify"/>
    </style:style>
    <style:style style:name="T53" style:parent-style-name="Car.predefinitoparagrafo" style:family="text">
      <style:text-properties style:font-name="Times New Roman"/>
    </style:style>
    <style:style style:name="T54" style:parent-style-name="Car.predefinitoparagrafo" style:family="text">
      <style:text-properties style:font-name="Times New Roman"/>
    </style:style>
    <style:style style:name="P55" style:parent-style-name="Normale" style:family="paragraph">
      <style:paragraph-properties fo:text-align="justify"/>
      <style:text-properties style:font-name="Times New Roman"/>
    </style:style>
    <style:style style:name="P56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57" style:parent-style-name="Normale" style:family="paragraph">
      <style:paragraph-properties fo:text-align="justify"/>
      <style:text-properties style:font-name="Times New Roman"/>
    </style:style>
    <style:style style:name="P58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59" style:parent-style-name="Normale" style:family="paragraph">
      <style:paragraph-properties fo:text-align="justify"/>
      <style:text-properties style:font-name="Times New Roman"/>
    </style:style>
    <style:style style:name="P60" style:parent-style-name="Normale" style:family="paragraph">
      <style:paragraph-properties fo:text-align="justify"/>
    </style:style>
    <style:style style:name="T61" style:parent-style-name="Car.predefinitoparagrafo" style:family="text">
      <style:text-properties style:font-name="Times New Roman"/>
    </style:style>
    <style:style style:name="T62" style:parent-style-name="Car.predefinitoparagrafo" style:family="text">
      <style:text-properties style:font-name="Times New Roman"/>
    </style:style>
    <style:style style:name="P63" style:parent-style-name="Normale" style:family="paragraph">
      <style:paragraph-properties fo:text-align="justify"/>
      <style:text-properties style:font-name="Times New Roman"/>
    </style:style>
    <style:style style:name="P64" style:parent-style-name="Normale" style:family="paragraph">
      <style:paragraph-properties fo:text-align="justify"/>
      <style:text-properties style:font-name="Times New Roman"/>
    </style:style>
    <style:style style:name="P65" style:parent-style-name="Normale" style:family="paragraph">
      <style:paragraph-properties fo:text-align="justify"/>
    </style:style>
    <style:style style:name="T66" style:parent-style-name="Car.predefinitoparagrafo" style:family="text">
      <style:text-properties style:font-name="Times New Roman" fo:font-weight="bold" style:font-weight-asian="bold"/>
    </style:style>
    <style:style style:name="P67" style:parent-style-name="Normale" style:family="paragraph">
      <style:paragraph-properties fo:text-align="justify"/>
    </style:style>
    <style:style style:name="T68" style:parent-style-name="Car.predefinitoparagrafo" style:family="text">
      <style:text-properties style:font-name="Times New Roman"/>
    </style:style>
    <style:style style:name="T69" style:parent-style-name="Car.predefinitoparagrafo" style:family="text">
      <style:text-properties style:font-name="Times New Roman"/>
    </style:style>
    <style:style style:name="T70" style:parent-style-name="Car.predefinitoparagrafo" style:family="text">
      <style:text-properties style:font-name="Times New Roman"/>
    </style:style>
    <style:style style:name="P71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72" style:parent-style-name="Normale" style:family="paragraph">
      <style:paragraph-properties fo:text-align="justify"/>
      <style:text-properties style:font-name="Times New Roman"/>
    </style:style>
    <style:style style:name="P73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74" style:parent-style-name="Normale" style:family="paragraph">
      <style:paragraph-properties fo:text-align="justify"/>
    </style:style>
    <style:style style:name="T75" style:parent-style-name="Car.predefinitoparagrafo" style:family="text">
      <style:text-properties style:font-name="Times New Roman"/>
    </style:style>
    <style:style style:name="T76" style:parent-style-name="Car.predefinitoparagrafo" style:family="text">
      <style:text-properties style:font-name="Times New Roman"/>
    </style:style>
    <style:style style:name="P77" style:parent-style-name="Normale" style:family="paragraph">
      <style:paragraph-properties fo:text-align="justify"/>
    </style:style>
    <style:style style:name="T78" style:parent-style-name="Car.predefinitoparagrafo" style:family="text">
      <style:text-properties style:font-name="Times New Roman"/>
    </style:style>
    <style:style style:name="T79" style:parent-style-name="Car.predefinitoparagrafo" style:family="text">
      <style:text-properties style:font-name="Times New Roman"/>
    </style:style>
    <style:style style:name="T80" style:parent-style-name="Car.predefinitoparagrafo" style:family="text">
      <style:text-properties style:font-name="Times New Roman"/>
    </style:style>
    <style:style style:name="T81" style:parent-style-name="Car.predefinitoparagrafo" style:family="text">
      <style:text-properties style:font-name="Times New Roman"/>
    </style:style>
    <style:style style:name="P82" style:parent-style-name="Normale" style:family="paragraph">
      <style:paragraph-properties fo:text-align="justify"/>
    </style:style>
    <style:style style:name="T83" style:parent-style-name="Car.predefinitoparagrafo" style:family="text">
      <style:text-properties style:font-name="Times New Roman"/>
    </style:style>
    <style:style style:name="T84" style:parent-style-name="Car.predefinitoparagrafo" style:family="text">
      <style:text-properties style:font-name="Times New Roman"/>
    </style:style>
    <style:style style:name="P85" style:parent-style-name="Normale" style:family="paragraph">
      <style:paragraph-properties fo:text-align="justify"/>
    </style:style>
    <style:style style:name="T86" style:parent-style-name="Car.predefinitoparagrafo" style:family="text">
      <style:text-properties style:font-name="Times New Roman"/>
    </style:style>
    <style:style style:name="P87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88" style:parent-style-name="Normale" style:family="paragraph">
      <style:paragraph-properties fo:text-align="justify"/>
    </style:style>
    <style:style style:name="T89" style:parent-style-name="Car.predefinitoparagrafo" style:family="text">
      <style:text-properties style:font-name="Times New Roman"/>
    </style:style>
    <style:style style:name="T90" style:parent-style-name="Car.predefinitoparagrafo" style:family="text">
      <style:text-properties style:font-name="Times New Roman"/>
    </style:style>
    <style:style style:name="P91" style:parent-style-name="Normale" style:family="paragraph">
      <style:paragraph-properties fo:text-align="justify"/>
      <style:text-properties style:font-name="Times New Roman"/>
    </style:style>
    <style:style style:name="P92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93" style:parent-style-name="Normale" style:family="paragraph">
      <style:paragraph-properties fo:text-align="justify"/>
    </style:style>
    <style:style style:name="T94" style:parent-style-name="Car.predefinitoparagrafo" style:family="text">
      <style:text-properties style:font-name="Times New Roman"/>
    </style:style>
    <style:style style:name="T95" style:parent-style-name="Car.predefinitoparagrafo" style:family="text">
      <style:text-properties style:font-name="Times New Roman"/>
    </style:style>
    <style:style style:name="P96" style:parent-style-name="Normale" style:family="paragraph">
      <style:paragraph-properties fo:text-align="justify"/>
      <style:text-properties style:font-name="Times New Roman" fo:font-weight="bold" style:font-weight-asian="bold"/>
    </style:style>
    <style:style style:name="P97" style:parent-style-name="Normale" style:family="paragraph">
      <style:paragraph-properties fo:text-align="justify"/>
      <style:text-properties style:font-name="Times New Roman"/>
    </style:style>
    <style:style style:name="P98" style:parent-style-name="Normale" style:family="paragraph">
      <style:paragraph-properties fo:text-align="justify"/>
      <style:text-properties style:font-name="Times New Roman"/>
    </style:style>
    <style:style style:name="P99" style:parent-style-name="Normale" style:family="paragraph">
      <style:paragraph-properties fo:text-align="justify"/>
      <style:text-properties style:font-name="Times New Roman"/>
    </style:style>
    <style:style style:name="P100" style:parent-style-name="Normale" style:family="paragraph">
      <style:paragraph-properties fo:text-align="justify"/>
      <style:text-properties style:font-name="Times New Roman"/>
    </style:style>
    <style:style style:name="P101" style:parent-style-name="Normale" style:family="paragraph">
      <style:paragraph-properties fo:text-align="justify"/>
      <style:text-properties style:font-name="Times New Roman"/>
    </style:style>
    <style:style style:name="P102" style:parent-style-name="Normale" style:family="paragraph">
      <style:paragraph-properties fo:text-align="justify"/>
    </style:style>
    <style:style style:name="T103" style:parent-style-name="Car.predefinitoparagrafo" style:family="text">
      <style:text-properties style:font-name="Times New Roman"/>
    </style:style>
    <style:style style:name="T104" style:parent-style-name="Car.predefinitoparagrafo" style:family="text">
      <style:text-properties style:font-name="Times New Roman"/>
    </style:style>
  </office:automatic-styles>
  <office:body>
    <office:text text:use-soft-page-breaks="true">
      <text:p text:style-name="P1">CONVENZIONE TRA IL COMUNE DI INDUNO OLONA<text:s/></text:p>
      <text:p text:style-name="P2">E</text:p>
      <text:p text:style-name="P3"><text:span text:style-name="T4">Fondazione Don Carlo Gnocchi Onlus</text:span></text:p>
      <text:p text:style-name="P5"/>
      <text:p text:style-name="P6">L'anno 2025, il giorno …. del mese di …... nella sede del Comune di Induno Olona si stipula convenzione</text:p>
      <text:p text:style-name="P7">TRA</text:p>
      <text:p text:style-name="P8">il Comune di Induno Olona, con sede in via Porro 35, C.F. 00271270126, rappresentato dalla dott.ssa ……… Responsabile del ……., nata a …….. il ………, C.F……… (di seguito denominato per brevità Comune)</text:p>
      <text:p text:style-name="P9">E</text:p>
      <text:p text:style-name="P10"><text:span text:style-name="T11">Fondazione Don Carlo Gnocchi Onlus, con sede legale i</text:span><text:span text:style-name="T12">n Milano, Via Carlo Girola, n. 30, <text:s/>codice fiscale …..., partita Iva <text:s text:c="5"/>……., rappresentata ai fini del presente atto dal Presidente Don Vincenzo Barbante, nato a Alzano Lombardo, il 05/09/1958, domiciliato per la carica presso la sede legale della Fondaz</text:span><text:span text:style-name="T13">ione.<text:s/></text:span></text:p>
      <text:p text:style-name="P14">PREMESSO CHE:</text:p>
      <text:p text:style-name="P15"><text:span text:style-name="T16">Fondazione Don Carlo Gnocchi Onlus gestisce Centri Diurni, Residenziali, di Riabilitazione ambulatoriale e domiciliare, che operano in ambito sanitario, socio-sanitario integrato e socio-assistenziale, ed è in possesso del relativo acc</text:span><text:span text:style-name="T17">reditamento Regione Lombardia e titolo autorizzativo (Deliberazione n. ...del …..);</text:span></text:p>
      <text:p text:style-name="P18"><text:span text:style-name="T19">Fondazione Don Carlo Gnocchi Onlus presso il Centro “Santa Maria al Monte” in Malnate (VA) sta garantendo la continuità delle prestazioni socio-sanitarie a due persone anzi</text:span><text:span text:style-name="T20">ane per i quali il Comune integra la retta di ricovero;</text:span></text:p>
      <text:p text:style-name="P21">I due beneficiari dell’integrazione rette di ricovero di cui sopra furono a suo tempo inseriti presso tale struttura su segnalazione del Servizio Sociale Professionale del Comune di Induno Olona in quanto non assistibili a domicilio;<text:s/></text:p>
      <text:p text:style-name="P22"><text:span text:style-name="T23">Per le ragioni sopra esposte, legate alla particolare tipologia e fragilità psico-fisica e sociale dei beneficiari, il Comune necessita di provvedere per la loro continuità assistenziale nella medesima struttura, prosegue</text:span><text:span text:style-name="T24">ndo quindi nell’integrazione delle rette di ricovero e continuando, di conseguenza, ad avvalersi della Fondazione Don Carlo Gnocchi Onlus per il proseguimento delle prestazioni previste;</text:span></text:p>
      <text:p text:style-name="P25">Ai sensi della Determina ANAC n. 4/2011 punto 3.5, aggiornata con Delibera n. 585 del 19 dicembre 2023, con riferimento alle prestazioni socio sanitarie e di ricovero, di specialistica ambulatoriale e diagnostica strumentale erogate dai soggetti privati in regime di accreditamento ai sensi della normativa nazionale e regionale in materia, la stazione appaltante potrà acquisire il CIG in occasione della sottoscrizione della convenzione con l’operatore economico accreditato e riportare lo stesso in tutti i pagamenti disposti in attuazione della convenzione.</text:p>
      <text:p text:style-name="P26">Il Comune di Induno<text:s/>Olona, per la ragione sopra esposta, utilizzerà tale convenzione anche per eventuali inserimenti futuri in struttura residenziale o semi-residenziale per persone in possesso dei requisiti richiesti per l’erogazione di diverse prestazioni socio-sanitarie per il periodo di durata di tale accordo.<text:s/></text:p>
      <text:p text:style-name="P27"/>
      <text:p text:style-name="P28">DI COMUNE ACCORDO</text:p>
      <text:p text:style-name="P29">Prendendo atto che la premessa sono parte integrante e sostanziale del presente atto</text:p>
      <text:p text:style-name="P30">CONVENGONO E STIPULANO QUANTO SEGUE</text:p>
      <text:p text:style-name="P31">Art. 1 – Condizioni generali</text:p>
      <text:p text:style-name="P32">La struttura Centro “Santa Maria al Monte” su<text:s/>indicata e sita in Malnate (VA) <text:s/>e gestita dalla Fondazione Don Carlo Gnocchi Onlus, autorizzata al funzionamento, si impegna ad ospitare, nel pieno rispetto della normativa vigente, persone di ambo i sessi, anziane o con una disabilità, che necessitano di intervento residenziale o semi-<text:soft-page-break/>residenziale a tempo indeterminato o determinato assicurando loro idonei supporti sanitari e assistenziali tendenti a favorire l’armonico sviluppo psico-fisico e l’integrazione sociale.<text:s/></text:p>
      <text:p text:style-name="P33"><text:span text:style-name="T34">Il progetto di vita delle persone an</text:span><text:span text:style-name="T35">ziane o con disabilità sarà predisposto dal Servizio Sociale Professionale d’intesa con la struttura che a sua volta effettuerà una valutazione multidimensionale ai fini di un inserimento residenziale.</text:span></text:p>
      <text:p text:style-name="P36">Art. 2 – Oggetto</text:p>
      <text:p text:style-name="P37"><text:span text:style-name="T38">Il Comune di Induno Olona si avvale d</text:span><text:span text:style-name="T39">ella Fondazione Don Carlo Gnocchi Onlus per l’erogazione di prestazioni di assistenza residenziale o semi-residenziale socio sanitaria integrata a favore di persone anziane o con disabilità. La Fondazione Don Carlo Gnocchi Onlus garantisce le prestazioni d</text:span><text:span text:style-name="T40">i assistenza socio sanitaria avvalendosi delle proprie strutture, servizi e personale come definiti dalla normativa regionale.</text:span></text:p>
      <text:p text:style-name="P41">Gli utenti inseriti con costo parzialmente a carico del Comune di Induno Olona sono stati segnalati dal Servizio Sociale Professionale per la valutazione ed eventuale rivalutazione socio-economica. Il Comune si impegna a riconoscere l’integrazione della retta di soggiorno ai sensi del Regolamento Comunale approvato con Delibera di Consiglio Comunale n. 6 del 28/03/2017.</text:p>
      <text:p text:style-name="P42">Art. 3 – Requisiti autorizzativi</text:p>
      <text:p text:style-name="P43"><text:span text:style-name="T44">La Fondazione Don Carlo Gnocchi Onlus si impegna a mantenere nel tempo i requisiti strutturali e gestionali previsti dal quadro legislativo di riferimento.</text:span></text:p>
      <text:p text:style-name="P45">In caso di inadempienze che comportino revoca del titolo autorizzativo o dell’accreditamento, il presente contratto si intende automaticamente risolto.</text:p>
      <text:p text:style-name="P46">Art. 4 – Procedure di accoglienza</text:p>
      <text:p text:style-name="P47"><text:span text:style-name="T48">La Fondazione Don Carlo Gnocchi Onlus si impegna ad effettuare tutte le procedure di accoglienza di persone anziane o con condizione di disabilità di</text:span><text:span text:style-name="T49"><text:s/>cui alla presente convenzione secondo le modalità definite dalla normativa regionale, a redigere per ciascuno di essi il Piano di Assistenza Individuale P.A.I. e ad aprire un fascicolo sanitario da aggiornare almeno mensilmente. Al momento dell’ingresso i</text:span><text:span text:style-name="T50">n struttura, l’assistito dovrà firmare l’informativa e dare il proprio consenso al trattamento dei dati personali comuni e sensibili necessari per il raggiungimento delle finalità previste dalla presente convenzione. La Fondazione Don Carlo Gnocchi Onlus è</text:span><text:span text:style-name="T51"><text:s/>tenuta a comunicare al Comune di Induno Olona l’eventuale rideterminazione della quota carico dello stesso.</text:span></text:p>
      <text:p text:style-name="P52"><text:span text:style-name="T53">In tale ambito la Fondazione Don Carlo Gnocchi Onlus esercita le funzioni previste dalla legge n. 328/2000 per la realizzazione del sistema integra</text:span><text:span text:style-name="T54">to di interventi e servizi sociali e ne garantisce l'ottimizzazione secondo criteri di efficacia, efficienza ed economicità</text:span></text:p>
      <text:p text:style-name="P55">Eventuali procedure di valutazione e rivalutazione delle condizioni psico-fisiche dell’ospite sono promosse a cura della struttura.</text:p>
      <text:p text:style-name="P56">Art. 5 Protezione dei dati personali e riservatezza</text:p>
      <text:p text:style-name="P57">Le parti, nello svolgimento delle proprie funzioni, agiscono nel pieno rispetto dei diritti e delle libertà fondamentali nonché della dignità dei beneficiari finali, anche con particolare riferimento alla<text:s/>riservatezza, all'identità personale e al diritto alla protezione dei dati personali. Si impegnano a trattare tutti i dati relativi all’applicazione della presente convenzione, o ad essa inerenti, in termini conformi al vigente Regolamento (UE) n. 2016/679 (GDPR) e al d. lgs. n. 196/2003 e s.m.i.</text:p>
      <text:p text:style-name="P58">Art. 6 – Sistema tariffario e pagamenti</text:p>
      <text:p text:style-name="P59">Le tariffe di compartecipazione del Comune di Induno Olona vengono stabilite annualmente con Delibera di Giunta ai sensi del Regolamento Comunale avente ad oggetto “SERVIZI<text:s/>A DOMANDA INDIVIDUALE”, approvato con Delibera di Consiglio Comunale n. 6 del 28/03/2017.</text:p>
      <text:p text:style-name="P60"><text:span text:style-name="T61">La retta da erogare alla Fondazione Don Carlo Gnocchi Onlus viene valutata dal Servizio Sociale Professionale in base alla condizione socio-economica del beneficiario</text:span><text:span text:style-name="T62"><text:s/>mediante la predisposizione di un PAI sottoscritto da chi ne esercita la Tutela.</text:span></text:p>
      <text:soft-page-break/>
      <text:p text:style-name="P63">La fatturazione avverrà, ai sensi dalla Legge n. 228 del 24 dicembre 2012 (Legge di Stabilità) e s.m.i., con modalità elettronica tramite il sistema SDI del MEF, con IVA in split payment. La fattura elettronica dovrà contenere i dati necessari quali il codice univoco di fatturazione elettronica L96RO1, il CIG afferente all’affidamento e gli estremi della Determinazione del Responsabile del Settore Servizi alla Persona. Allegato alla fattura sarà onere del fornitore presentare un rapporto relativo a tutta l’attività di fornitura espletata.</text:p>
      <text:p text:style-name="P64">E’ fatta salva la facoltà del Comune di Induno Olona di sospendere i pagamenti nei limiti delle contestazioni elevate ogni qual volta siano in corso contestazioni formali o accertamenti di gravi violazioni di legge e della normativa vigente in materia socio-sanitaria che possono assumere rilievo e/o pregiudizio per un sereno e corretto adempimento agli obblighi del presente contratto. L’avvenuto pagamento non pregiudica il recupero di somme che, sulla base dei controlli sull’attività erogata, risultassero non dovute o dovute in parte.</text:p>
      <text:p text:style-name="P65"><text:span text:style-name="T66">Art. 7 – Registrazione delle prestazioni e verifiche. Dimissioni, decesso delle persone inserite</text:span></text:p>
      <text:p text:style-name="P67"><text:span text:style-name="T68">La Fondazione<text:s/></text:span><text:span text:style-name="T69">Don Carlo Gnocchi Onlus si impegna a rispettare le indicazioni regionali circa le modalità di compilazione e tenuta della documentazione socio-sanitaria e a comunicare immediatamente al Comune le dimissioni e i decessi. In tali casi nulla è dovuto a partir</text:span><text:span text:style-name="T70">e dal giorno successivo a quello in cui si verifica l’evento.</text:span></text:p>
      <text:p text:style-name="P71">Art. 8 – Sistema aziendale per il miglioramento della qualità</text:p>
      <text:p text:style-name="P72">Le parti identificano il miglioramento della qualità quale obiettivo primario, da perseguire in uno spirito di piena collaborazione.</text:p>
      <text:p text:style-name="P73">Art. 9 – Risoluzione della Convenzione</text:p>
      <text:p text:style-name="P74"><text:span text:style-name="T75">Ai sensi dell’art. 1456 del Codice civile, il Comune e la Fondazione Don Carlo Gnocchi Onlus hanno facoltà di<text:s/></text:span><text:span text:style-name="T76">risolvere la presente convenzione per ogni violazione o inadempimento delle obbligazioni assunte.</text:span></text:p>
      <text:p text:style-name="P77"><text:span text:style-name="T78">Il Comune, in particolare, può risolvere la presente Convenzione in ogni momento, previa diffida, per provata inadempienza da parte della Fondazione degli imp</text:span><text:span text:style-name="T79">egni previsti nel precedente art. 3, senza oneri a proprio carico se non quelli derivanti dalla liquidazione delle spese sostenute dalla Fondazione stessa fino al ricevimento della diffida. Inoltre, il Comune può risolvere la presente Convenzione, qualora<text:s/></text:span><text:span text:style-name="T80">la Fondazione violi leggi, regolamenti anche comunali, ordinanze o prescrizioni delle autorità competenti; venga sciolta e posta in liquidazione, ovvero si determini una sostanziale modifica nell’assetto associativo tale da far venir meno il rapporto fiduc</text:span><text:span text:style-name="T81">iario con il Comune.</text:span></text:p>
      <text:p text:style-name="P82"><text:span text:style-name="T83">La Fondazione può risolvere, invece, la presente Convenzione in ogni momento, previa diffida di almeno 30 giorni, per provata inadempienza da parte del Comune di impegni previsti nel precedente art. 6 che riguardino in senso stretto l’</text:span><text:span text:style-name="T84">attività oggetto della presente Convenzione.</text:span></text:p>
      <text:p text:style-name="P85"><text:span text:style-name="T86">La risoluzione è efficace decorsi giorni 30 (trenta) dalla comunicazione di una parte, in forma scritta tramite raccomandata A.R.</text:span></text:p>
      <text:p text:style-name="P87">Art. 10 – Controversie</text:p>
      <text:p text:style-name="P88"><text:span text:style-name="T89">I rapporti tra Comune e Fondazione si svolgono ispirandos</text:span><text:span text:style-name="T90">i ai principi della leale collaborazione, correttezza (art. 1175 del Codice civile), buona fede (artt. 1337 e 1366 del Codice civile).</text:span></text:p>
      <text:p text:style-name="P91">Eventuali controversie derivanti dall’applicazione della presente Convenzione, se non risolte in sede bonaria, saranno devolute all'autorità giudiziaria territorialmente competente, ovvero il Foro del Tribunale di Varese.</text:p>
      <text:p text:style-name="P92">Art. 11 – Durata</text:p>
      <text:p text:style-name="P93"><text:span text:style-name="T94">La presente convenzione ha durata triennale e giungerà a scadenza il ……….. I suoi effetti decorrono dalla data di sottoscrizione. Di comun</text:span><text:span text:style-name="T95">e accordo le parti si impegnano alla sua revisione a seguito di sopravvenute disposizioni nazionali e regionali nonché a rivederne, alla scadenza di ciascun anno, i termini e i contenuti.</text:span></text:p>
      <text:p text:style-name="P96">Art. 12 – Disposizioni fiscali, spese, controversie</text:p>
      <text:p text:style-name="P97">Per tutto quanto<text:s/>non previsto nella presente convenzione, si fa rinvio alle disposizioni nazionali e regionali vigenti in materia.<text:s/></text:p>
      <text:soft-page-break/>
      <text:p text:style-name="P98">La presente convenzione sarà soggetta a registrazione solo in caso d’uso e secondo la normativa di riferimento. Le spese eventuali di registrazione sono a carico della Parte richiedente la registrazione. Fondazione è esente da bollo ai sensi dell’art. 82, comma 5, e dell’art. 104, comma 1, D.lgs. 117/2017 ed ai sensi dell’art. 17 D.lgs. 460/1997. L’altra Parte provvederà all’assolvimento dell’imposta, di propria spettanza, ai sensi della disciplina di legge ad essa applicabile.<text:s/></text:p>
      <text:p text:style-name="P99"/>
      <text:p text:style-name="P100">Induno Olona, lì<text:tab/><text:tab/><text:tab/><text:tab/><text:tab/><text:tab/>Milano, lì <text:s/></text:p>
      <text:p text:style-name="P101">Per il Comune di Induno Olona <text:s text:c="55"/>per la Fondazione Don Carlo Gnocchi Onlus</text:p>
      <text:p text:style-name="P102"><text:span text:style-name="T103">la Re</text:span><text:span text:style-name="T104">sponsabile del Settore Servizi alla Persona <text:s text:c="27"/>il Presidente Don Vincenzo Barbante 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Revisione" style:display-name="Revisione" style:family="paragraph">
      <style:paragraph-properties style:vertical-align="auto" fo:margin-bottom="0in"/>
      <style:text-properties fo:hyphenate="tru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terina Barbagli</meta:initial-creator>
    <dc:creator>Caterina Barbagli</dc:creator>
    <meta:creation-date>2025-02-25T16:03:00Z</meta:creation-date>
    <dc:date>2025-03-13T11:49:00Z</dc:date>
    <meta:print-date>2025-03-13T11:48:00Z</meta:print-date>
    <meta:template xlink:href="Normal" xlink:type="simple"/>
    <meta:editing-cycles>5</meta:editing-cycles>
    <meta:editing-duration>PT0S</meta:editing-duration>
    <meta:document-statistic meta:page-count="4" meta:paragraph-count="23" meta:word-count="1785" meta:character-count="11939" meta:row-count="84" meta:non-whitespace-character-count="10177"/>
  </office:meta>
</office:document-meta>
</file>