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e" style:master-page-name="MP0" style:family="paragraph">
      <style:paragraph-properties fo:break-before="page" fo:text-align="center"/>
      <style:text-properties style:font-name="Times New Roman" fo:font-weight="bold" style:font-weight-asian="bold"/>
    </style:style>
    <style:style style:name="P2" style:parent-style-name="Normale" style:family="paragraph">
      <style:paragraph-properties fo:text-align="center"/>
      <style:text-properties style:font-name="Times New Roman" fo:font-weight="bold" style:font-weight-asian="bold"/>
    </style:style>
    <style:style style:name="P3" style:parent-style-name="Normale" style:family="paragraph">
      <style:paragraph-properties fo:text-align="center"/>
      <style:text-properties style:font-name="Times New Roman"/>
    </style:style>
    <style:style style:name="P4" style:parent-style-name="Normale" style:family="paragraph">
      <style:paragraph-properties fo:text-align="justify"/>
      <style:text-properties style:font-name="Times New Roman"/>
    </style:style>
    <style:style style:name="P5" style:parent-style-name="Normale" style:family="paragraph">
      <style:paragraph-properties fo:text-align="justify"/>
      <style:text-properties style:font-name="Times New Roman"/>
    </style:style>
    <style:style style:name="P6" style:parent-style-name="Normale" style:family="paragraph">
      <style:paragraph-properties fo:text-align="center"/>
      <style:text-properties style:font-name="Times New Roman" fo:font-weight="bold" style:font-weight-asian="bold"/>
    </style:style>
    <style:style style:name="P7" style:parent-style-name="Normale" style:family="paragraph">
      <style:paragraph-properties fo:text-align="justify" fo:line-height="115%"/>
      <style:text-properties style:font-name="Times New Roman"/>
    </style:style>
    <style:style style:name="P8" style:parent-style-name="Normale" style:family="paragraph">
      <style:paragraph-properties fo:text-align="center"/>
      <style:text-properties style:font-name="Times New Roman"/>
    </style:style>
    <style:style style:name="P9" style:parent-style-name="Normale" style:family="paragraph">
      <style:paragraph-properties fo:text-align="justify" fo:line-height="115%"/>
    </style:style>
    <style:style style:name="T10" style:parent-style-name="Car.predefinitoparagrafo" style:family="text">
      <style:text-properties style:font-name="Times New Roman"/>
    </style:style>
    <style:style style:name="T11" style:parent-style-name="Car.predefinitoparagrafo" style:family="text">
      <style:text-properties style:font-name="Times New Roman"/>
    </style:style>
    <style:style style:name="T12" style:parent-style-name="Car.predefinitoparagrafo" style:family="text">
      <style:text-properties style:font-name="Times New Roman"/>
    </style:style>
    <style:style style:name="T13" style:parent-style-name="Car.predefinitoparagrafo" style:family="text">
      <style:text-properties style:font-name="Times New Roman"/>
    </style:style>
    <style:style style:name="T14" style:parent-style-name="Car.predefinitoparagrafo" style:family="text">
      <style:text-properties style:font-name="Times New Roman"/>
    </style:style>
    <style:style style:name="T15" style:parent-style-name="Car.predefinitoparagrafo" style:family="text">
      <style:text-properties style:font-name="Times New Roman"/>
    </style:style>
    <style:style style:name="T16" style:parent-style-name="Car.predefinitoparagrafo" style:family="text">
      <style:text-properties style:font-name="Times New Roman"/>
    </style:style>
    <style:style style:name="T17" style:parent-style-name="Car.predefinitoparagrafo" style:family="text">
      <style:text-properties style:font-name="Times New Roman"/>
    </style:style>
    <style:style style:name="T18" style:parent-style-name="Car.predefinitoparagrafo" style:family="text">
      <style:text-properties style:font-name="Times New Roman"/>
    </style:style>
    <style:style style:name="T19" style:parent-style-name="Car.predefinitoparagrafo" style:family="text">
      <style:text-properties style:font-name="Times New Roman"/>
    </style:style>
    <style:style style:name="T20" style:parent-style-name="Car.predefinitoparagrafo" style:family="text">
      <style:text-properties style:font-name="Times New Roman"/>
    </style:style>
    <style:style style:name="T21" style:parent-style-name="Car.predefinitoparagrafo" style:family="text">
      <style:text-properties style:font-name="Times New Roman"/>
    </style:style>
    <style:style style:name="P22" style:parent-style-name="Normale" style:family="paragraph">
      <style:paragraph-properties fo:text-align="center"/>
      <style:text-properties style:font-name="Times New Roman" fo:font-weight="bold" style:font-weight-asian="bold"/>
    </style:style>
    <style:style style:name="P23" style:parent-style-name="Normale" style:family="paragraph">
      <style:paragraph-properties fo:text-align="justify" fo:line-height="115%"/>
    </style:style>
    <style:style style:name="T24" style:parent-style-name="Car.predefinitoparagrafo" style:family="text">
      <style:text-properties style:font-name="Times New Roman"/>
    </style:style>
    <style:style style:name="T25" style:parent-style-name="Car.predefinitoparagrafo" style:family="text">
      <style:text-properties style:font-name="Times New Roman"/>
    </style:style>
    <style:style style:name="T26" style:parent-style-name="Car.predefinitoparagrafo" style:family="text">
      <style:text-properties style:font-name="Times New Roman"/>
    </style:style>
    <style:style style:name="T27" style:parent-style-name="Car.predefinitoparagrafo" style:family="text">
      <style:text-properties style:font-name="Times New Roman"/>
    </style:style>
    <style:style style:name="T28" style:parent-style-name="Car.predefinitoparagrafo" style:family="text">
      <style:text-properties style:font-name="Times New Roman"/>
    </style:style>
    <style:style style:name="T29" style:parent-style-name="Car.predefinitoparagrafo" style:family="text">
      <style:text-properties style:font-name="Times New Roman"/>
    </style:style>
    <style:style style:name="T30" style:parent-style-name="Car.predefinitoparagrafo" style:family="text">
      <style:text-properties style:font-name="Times New Roman"/>
    </style:style>
    <style:style style:name="T31" style:parent-style-name="Car.predefinitoparagrafo" style:family="text">
      <style:text-properties style:font-name="Times New Roman"/>
    </style:style>
    <style:style style:name="T32" style:parent-style-name="Car.predefinitoparagrafo" style:family="text">
      <style:text-properties style:font-name="Times New Roman"/>
    </style:style>
    <style:style style:name="T33" style:parent-style-name="Car.predefinitoparagrafo" style:family="text">
      <style:text-properties style:font-name="Times New Roman"/>
    </style:style>
    <style:style style:name="T34" style:parent-style-name="Car.predefinitoparagrafo" style:family="text">
      <style:text-properties style:font-name="Times New Roman"/>
    </style:style>
    <style:style style:name="P35" style:parent-style-name="Normale" style:family="paragraph">
      <style:paragraph-properties fo:text-align="justify" fo:line-height="115%"/>
    </style:style>
    <style:style style:name="T36" style:parent-style-name="Car.predefinitoparagrafo" style:family="text">
      <style:text-properties style:font-name="Times New Roman"/>
    </style:style>
    <style:style style:name="T37" style:parent-style-name="Car.predefinitoparagrafo" style:family="text">
      <style:text-properties style:font-name="Times New Roman"/>
    </style:style>
    <style:style style:name="P38" style:parent-style-name="Normale" style:family="paragraph">
      <style:paragraph-properties fo:text-align="justify" fo:line-height="115%"/>
    </style:style>
    <style:style style:name="T39" style:parent-style-name="Car.predefinitoparagrafo" style:family="text">
      <style:text-properties style:font-name="Times New Roman"/>
    </style:style>
    <style:style style:name="T40" style:parent-style-name="Car.predefinitoparagrafo" style:family="text">
      <style:text-properties style:font-name="Times New Roman"/>
    </style:style>
    <style:style style:name="T41" style:parent-style-name="Car.predefinitoparagrafo" style:family="text">
      <style:text-properties style:font-name="Times New Roman"/>
    </style:style>
    <style:style style:name="P42" style:parent-style-name="Normale" style:family="paragraph">
      <style:paragraph-properties fo:text-align="justify" fo:line-height="115%"/>
      <style:text-properties style:font-name="Times New Roman"/>
    </style:style>
    <style:style style:name="P43" style:parent-style-name="Normale" style:family="paragraph">
      <style:paragraph-properties fo:text-align="justify" fo:line-height="115%"/>
      <style:text-properties style:font-name="Times New Roman"/>
    </style:style>
    <style:style style:name="P44" style:parent-style-name="Normale" style:family="paragraph">
      <style:paragraph-properties fo:text-align="justify" fo:line-height="115%"/>
      <style:text-properties style:font-name="Times New Roman"/>
    </style:style>
    <style:style style:name="P45" style:parent-style-name="Normale" style:family="paragraph">
      <style:paragraph-properties fo:text-align="justify" fo:line-height="115%"/>
      <style:text-properties style:font-name="Times New Roman"/>
    </style:style>
    <style:style style:name="P46" style:parent-style-name="Normale" style:family="paragraph">
      <style:text-properties style:font-name="Times New Roman" fo:font-weight="bold" style:font-weight-asian="bold"/>
    </style:style>
    <style:style style:name="P47" style:parent-style-name="Normale" style:family="paragraph">
      <style:text-properties style:font-name="Times New Roman" fo:font-weight="bold" style:font-weight-asian="bold"/>
    </style:style>
    <style:style style:name="P48" style:parent-style-name="Normale" style:family="paragraph">
      <style:paragraph-properties fo:text-align="center"/>
      <style:text-properties style:font-name="Times New Roman" fo:font-weight="bold" style:font-weight-asian="bold"/>
    </style:style>
    <style:style style:name="P49" style:parent-style-name="Normale" style:family="paragraph">
      <style:paragraph-properties fo:text-align="justify"/>
      <style:text-properties style:font-name="Times New Roman"/>
    </style:style>
    <style:style style:name="P50" style:parent-style-name="Normale" style:family="paragraph">
      <style:paragraph-properties fo:text-align="center"/>
      <style:text-properties style:font-name="Times New Roman" fo:font-weight="bold" style:font-weight-asian="bold"/>
    </style:style>
    <style:style style:name="P51" style:parent-style-name="Normale" style:family="paragraph">
      <style:paragraph-properties fo:text-align="justify"/>
      <style:text-properties style:font-name="Times New Roman" fo:font-weight="bold" style:font-weight-asian="bold"/>
    </style:style>
    <style:style style:name="P52" style:parent-style-name="Normale" style:family="paragraph">
      <style:paragraph-properties fo:text-align="justify" fo:line-height="115%"/>
      <style:text-properties style:font-name="Times New Roman"/>
    </style:style>
    <style:style style:name="P53" style:parent-style-name="Normale" style:family="paragraph">
      <style:paragraph-properties fo:text-align="justify" fo:line-height="115%"/>
    </style:style>
    <style:style style:name="T54" style:parent-style-name="Car.predefinitoparagrafo" style:family="text">
      <style:text-properties style:font-name="Times New Roman"/>
    </style:style>
    <style:style style:name="T55" style:parent-style-name="Car.predefinitoparagrafo" style:family="text">
      <style:text-properties style:font-name="Times New Roman"/>
    </style:style>
    <style:style style:name="P56" style:parent-style-name="Normale" style:family="paragraph">
      <style:paragraph-properties fo:text-align="justify"/>
      <style:text-properties style:font-name="Times New Roman" fo:font-weight="bold" style:font-weight-asian="bold"/>
    </style:style>
    <style:style style:name="P57" style:parent-style-name="Normale" style:family="paragraph">
      <style:paragraph-properties fo:text-align="justify" fo:line-height="115%"/>
    </style:style>
    <style:style style:name="T58" style:parent-style-name="Car.predefinitoparagrafo" style:family="text">
      <style:text-properties style:font-name="Times New Roman"/>
    </style:style>
    <style:style style:name="T59" style:parent-style-name="Car.predefinitoparagrafo" style:family="text">
      <style:text-properties style:font-name="Times New Roman"/>
    </style:style>
    <style:style style:name="P60" style:parent-style-name="Normale" style:family="paragraph">
      <style:paragraph-properties fo:text-align="justify" fo:line-height="115%"/>
      <style:text-properties style:font-name="Times New Roman"/>
    </style:style>
    <style:style style:name="P61" style:parent-style-name="Normale" style:family="paragraph">
      <style:paragraph-properties fo:text-align="justify"/>
      <style:text-properties style:font-name="Times New Roman" fo:font-weight="bold" style:font-weight-asian="bold"/>
    </style:style>
    <style:style style:name="P62" style:parent-style-name="Normale" style:family="paragraph">
      <style:paragraph-properties fo:text-align="justify" fo:line-height="115%"/>
    </style:style>
    <style:style style:name="T63" style:parent-style-name="Car.predefinitoparagrafo" style:family="text">
      <style:text-properties style:font-name="Times New Roman"/>
    </style:style>
    <style:style style:name="T64" style:parent-style-name="Car.predefinitoparagrafo" style:family="text">
      <style:text-properties style:font-name="Times New Roman"/>
    </style:style>
    <style:style style:name="T65" style:parent-style-name="Car.predefinitoparagrafo" style:family="text">
      <style:text-properties style:font-name="Times New Roman"/>
    </style:style>
    <style:style style:name="P66" style:parent-style-name="Normale" style:family="paragraph">
      <style:paragraph-properties fo:text-align="justify" fo:line-height="115%"/>
      <style:text-properties style:font-name="Times New Roman"/>
    </style:style>
    <style:style style:name="P67" style:parent-style-name="Normale" style:family="paragraph">
      <style:paragraph-properties fo:text-align="justify"/>
      <style:text-properties style:font-name="Times New Roman" fo:font-weight="bold" style:font-weight-asian="bold"/>
    </style:style>
    <style:style style:name="P68" style:parent-style-name="Normale" style:family="paragraph">
      <style:paragraph-properties fo:text-align="justify" fo:line-height="115%"/>
    </style:style>
    <style:style style:name="T69" style:parent-style-name="Car.predefinitoparagrafo" style:family="text">
      <style:text-properties style:font-name="Times New Roman"/>
    </style:style>
    <style:style style:name="T70" style:parent-style-name="Car.predefinitoparagrafo" style:family="text">
      <style:text-properties style:font-name="Times New Roman"/>
    </style:style>
    <style:style style:name="T71" style:parent-style-name="Car.predefinitoparagrafo" style:family="text">
      <style:text-properties style:font-name="Times New Roman"/>
    </style:style>
    <style:style style:name="T72" style:parent-style-name="Car.predefinitoparagrafo" style:family="text">
      <style:text-properties style:font-name="Times New Roman"/>
    </style:style>
    <style:style style:name="T73" style:parent-style-name="Car.predefinitoparagrafo" style:family="text">
      <style:text-properties style:font-name="Times New Roman"/>
    </style:style>
    <style:style style:name="P74" style:parent-style-name="Normale" style:family="paragraph">
      <style:paragraph-properties fo:text-align="justify" fo:line-height="115%"/>
    </style:style>
    <style:style style:name="T75" style:parent-style-name="Car.predefinitoparagrafo" style:family="text">
      <style:text-properties style:font-name="Times New Roman"/>
    </style:style>
    <style:style style:name="T76" style:parent-style-name="Car.predefinitoparagrafo" style:family="text">
      <style:text-properties style:font-name="Times New Roman"/>
    </style:style>
    <style:style style:name="T77" style:parent-style-name="Car.predefinitoparagrafo" style:family="text">
      <style:text-properties style:font-name="Times New Roman"/>
    </style:style>
    <style:style style:name="T78" style:parent-style-name="Car.predefinitoparagrafo" style:family="text">
      <style:text-properties style:font-name="Times New Roman"/>
    </style:style>
    <style:style style:name="P79" style:parent-style-name="Normale" style:family="paragraph">
      <style:paragraph-properties fo:text-align="justify"/>
      <style:text-properties style:font-name="Times New Roman" fo:font-weight="bold" style:font-weight-asian="bold"/>
    </style:style>
    <style:style style:name="P80" style:parent-style-name="Normale" style:family="paragraph">
      <style:paragraph-properties fo:text-align="justify" fo:line-height="115%"/>
      <style:text-properties style:font-name="Times New Roman"/>
    </style:style>
    <style:style style:name="P81" style:parent-style-name="Normale" style:family="paragraph">
      <style:paragraph-properties fo:text-align="justify"/>
      <style:text-properties style:font-name="Times New Roman" fo:font-weight="bold" style:font-weight-asian="bold"/>
    </style:style>
    <style:style style:name="P82" style:parent-style-name="Normale" style:family="paragraph">
      <style:paragraph-properties fo:text-align="justify" fo:line-height="115%"/>
    </style:style>
    <style:style style:name="T83" style:parent-style-name="Car.predefinitoparagrafo" style:family="text">
      <style:text-properties style:font-name="Times New Roman"/>
    </style:style>
    <style:style style:name="T84" style:parent-style-name="Car.predefinitoparagrafo" style:family="text">
      <style:text-properties style:font-name="Times New Roman"/>
    </style:style>
    <style:style style:name="P85" style:parent-style-name="Normale" style:family="paragraph">
      <style:paragraph-properties fo:text-align="justify" fo:line-height="115%"/>
    </style:style>
    <style:style style:name="T86" style:parent-style-name="Car.predefinitoparagrafo" style:family="text">
      <style:text-properties style:font-name="Times New Roman"/>
    </style:style>
    <style:style style:name="T87" style:parent-style-name="Car.predefinitoparagrafo" style:family="text">
      <style:text-properties style:font-name="Times New Roman"/>
    </style:style>
    <style:style style:name="P88" style:parent-style-name="Normale" style:family="paragraph">
      <style:paragraph-properties fo:text-align="justify" fo:line-height="115%"/>
      <style:text-properties style:font-name="Times New Roman"/>
    </style:style>
    <style:style style:name="P89" style:parent-style-name="Normale" style:family="paragraph">
      <style:paragraph-properties fo:text-align="justify" fo:line-height="115%"/>
      <style:text-properties style:font-name="Times New Roman"/>
    </style:style>
    <style:style style:name="P90" style:parent-style-name="Normale" style:family="paragraph">
      <style:paragraph-properties fo:text-align="justify"/>
    </style:style>
    <style:style style:name="T91" style:parent-style-name="Car.predefinitoparagrafo" style:family="text">
      <style:text-properties style:font-name="Times New Roman" fo:font-weight="bold" style:font-weight-asian="bold"/>
    </style:style>
    <style:style style:name="P92" style:parent-style-name="Normale" style:family="paragraph">
      <style:paragraph-properties fo:text-align="justify" fo:line-height="115%"/>
    </style:style>
    <style:style style:name="T93" style:parent-style-name="Car.predefinitoparagrafo" style:family="text">
      <style:text-properties style:font-name="Times New Roman"/>
    </style:style>
    <style:style style:name="T94" style:parent-style-name="Car.predefinitoparagrafo" style:family="text">
      <style:text-properties style:font-name="Times New Roman"/>
    </style:style>
    <style:style style:name="T95" style:parent-style-name="Car.predefinitoparagrafo" style:family="text">
      <style:text-properties style:font-name="Times New Roman"/>
    </style:style>
    <style:style style:name="T96" style:parent-style-name="Car.predefinitoparagrafo" style:family="text">
      <style:text-properties style:font-name="Times New Roman"/>
    </style:style>
    <style:style style:name="P97" style:parent-style-name="Normale" style:family="paragraph">
      <style:paragraph-properties fo:text-align="justify"/>
      <style:text-properties style:font-name="Times New Roman" fo:font-weight="bold" style:font-weight-asian="bold"/>
    </style:style>
    <style:style style:name="P98" style:parent-style-name="Normale" style:family="paragraph">
      <style:paragraph-properties fo:text-align="justify" fo:line-height="115%"/>
      <style:text-properties style:font-name="Times New Roman"/>
    </style:style>
    <style:style style:name="P99" style:parent-style-name="Normale" style:family="paragraph">
      <style:paragraph-properties fo:text-align="justify"/>
      <style:text-properties style:font-name="Times New Roman" fo:font-weight="bold" style:font-weight-asian="bold"/>
    </style:style>
    <style:style style:name="P100" style:parent-style-name="Normale" style:family="paragraph">
      <style:paragraph-properties fo:text-align="justify"/>
      <style:text-properties style:font-name="Times New Roman" fo:font-weight="bold" style:font-weight-asian="bold"/>
    </style:style>
    <style:style style:name="P101" style:parent-style-name="Normale" style:family="paragraph">
      <style:paragraph-properties fo:text-align="justify" fo:line-height="115%"/>
    </style:style>
    <style:style style:name="T102" style:parent-style-name="Car.predefinitoparagrafo" style:family="text">
      <style:text-properties style:font-name="Times New Roman"/>
    </style:style>
    <style:style style:name="T103" style:parent-style-name="Car.predefinitoparagrafo" style:family="text">
      <style:text-properties style:font-name="Times New Roman"/>
    </style:style>
    <style:style style:name="P104" style:parent-style-name="Normale" style:family="paragraph">
      <style:paragraph-properties fo:text-align="justify" fo:line-height="115%"/>
    </style:style>
    <style:style style:name="T105" style:parent-style-name="Car.predefinitoparagrafo" style:family="text">
      <style:text-properties style:font-name="Times New Roman"/>
    </style:style>
    <style:style style:name="T106" style:parent-style-name="Car.predefinitoparagrafo" style:family="text">
      <style:text-properties style:font-name="Times New Roman"/>
    </style:style>
    <style:style style:name="T107" style:parent-style-name="Car.predefinitoparagrafo" style:family="text">
      <style:text-properties style:font-name="Times New Roman"/>
    </style:style>
    <style:style style:name="T108" style:parent-style-name="Car.predefinitoparagrafo" style:family="text">
      <style:text-properties style:font-name="Times New Roman"/>
    </style:style>
    <style:style style:name="P109" style:parent-style-name="Normale" style:family="paragraph">
      <style:paragraph-properties fo:text-align="justify" fo:line-height="115%"/>
    </style:style>
    <style:style style:name="T110" style:parent-style-name="Car.predefinitoparagrafo" style:family="text">
      <style:text-properties style:font-name="Times New Roman"/>
    </style:style>
    <style:style style:name="T111" style:parent-style-name="Car.predefinitoparagrafo" style:family="text">
      <style:text-properties style:font-name="Times New Roman"/>
    </style:style>
    <style:style style:name="P112" style:parent-style-name="Normale" style:family="paragraph">
      <style:paragraph-properties fo:text-align="justify" fo:line-height="115%"/>
      <style:text-properties style:font-name="Times New Roman"/>
    </style:style>
    <style:style style:name="P113" style:parent-style-name="Normale" style:family="paragraph">
      <style:paragraph-properties fo:text-align="justify"/>
      <style:text-properties style:font-name="Times New Roman" fo:font-weight="bold" style:font-weight-asian="bold"/>
    </style:style>
    <style:style style:name="P114" style:parent-style-name="Normale" style:family="paragraph">
      <style:paragraph-properties fo:text-align="justify" fo:line-height="115%"/>
    </style:style>
    <style:style style:name="T115" style:parent-style-name="Car.predefinitoparagrafo" style:family="text">
      <style:text-properties style:font-name="Times New Roman"/>
    </style:style>
    <style:style style:name="T116" style:parent-style-name="Car.predefinitoparagrafo" style:family="text">
      <style:text-properties style:font-name="Times New Roman"/>
    </style:style>
    <style:style style:name="P117" style:parent-style-name="Normale" style:family="paragraph">
      <style:paragraph-properties fo:text-align="justify" fo:line-height="115%"/>
      <style:text-properties style:font-name="Times New Roman"/>
    </style:style>
    <style:style style:name="P118" style:parent-style-name="Normale" style:family="paragraph">
      <style:paragraph-properties fo:text-align="justify"/>
      <style:text-properties style:font-name="Times New Roman" fo:font-weight="bold" style:font-weight-asian="bold"/>
    </style:style>
    <style:style style:name="P119" style:parent-style-name="Normale" style:family="paragraph">
      <style:paragraph-properties fo:text-align="justify" fo:line-height="115%"/>
      <style:text-properties style:font-name="Times New Roman"/>
    </style:style>
    <style:style style:name="P120" style:parent-style-name="Normale" style:family="paragraph">
      <style:paragraph-properties fo:text-align="justify"/>
      <style:text-properties style:font-name="Times New Roman" fo:font-weight="bold" style:font-weight-asian="bold"/>
    </style:style>
    <style:style style:name="P121" style:parent-style-name="Normale" style:family="paragraph">
      <style:paragraph-properties fo:text-align="justify" fo:line-height="115%"/>
      <style:text-properties style:font-name="Times New Roman"/>
    </style:style>
    <style:style style:name="P122" style:parent-style-name="Normale" style:family="paragraph">
      <style:paragraph-properties fo:text-align="justify"/>
      <style:text-properties style:font-name="Times New Roman" fo:font-weight="bold" style:font-weight-asian="bold"/>
    </style:style>
    <style:style style:name="P123" style:parent-style-name="Normale" style:family="paragraph">
      <style:paragraph-properties fo:text-align="justify" fo:line-height="115%"/>
      <style:text-properties style:font-name="Times New Roman"/>
    </style:style>
    <style:style style:name="P124" style:parent-style-name="Normale" style:family="paragraph">
      <style:paragraph-properties fo:text-align="justify"/>
      <style:text-properties style:font-name="Times New Roman"/>
    </style:style>
    <style:style style:name="P125" style:parent-style-name="Normale" style:family="paragraph">
      <style:paragraph-properties fo:text-align="justify"/>
      <style:text-properties style:font-name="Times New Roman"/>
    </style:style>
    <style:style style:name="P126" style:parent-style-name="Normale" style:family="paragraph">
      <style:paragraph-properties fo:text-align="justify"/>
    </style:style>
    <style:style style:name="T127" style:parent-style-name="Car.predefinitoparagrafo" style:family="text">
      <style:text-properties style:font-name="Times New Roman"/>
    </style:style>
    <style:style style:name="P128" style:parent-style-name="Normale" style:family="paragraph">
      <style:paragraph-properties fo:text-align="justify"/>
    </style:style>
    <style:style style:name="T129" style:parent-style-name="Car.predefinitoparagrafo" style:family="text">
      <style:text-properties style:font-name="Times New Roman"/>
    </style:style>
    <style:style style:name="T130" style:parent-style-name="Car.predefinitoparagrafo" style:family="text">
      <style:text-properties style:font-name="Times New Roman"/>
    </style:style>
  </office:automatic-styles>
  <office:body>
    <office:text text:use-soft-page-breaks="true">
      <text:p text:style-name="P1">CONVENZIONE TRA IL COMUNE DI INDUNO OLONA E</text:p>
      <text:p text:style-name="P2">Fondazione Istituto Cavalier Francesco Menotti Onlus</text:p>
      <text:p text:style-name="P3">(Art. 56 del Codice del Terzo settore – D.Lgs. n. 117/2017)</text:p>
      <text:p text:style-name="P4"/>
      <text:p text:style-name="P5">L'anno 2025, il giorno ….<text:s/>del mese di …... nella sede del Comune di Induno Olona si stipula convenzione</text:p>
      <text:p text:style-name="P6">TRA</text:p>
      <text:p text:style-name="P7">il Comune di Induno Olona, con sede in via Porro 35, C.F. 00271270126, rappresentato dalla dott.ssa ……… Responsabile del ……., nata a …….. il ………, C.F……… (di seguito denominato per brevità Comune)</text:p>
      <text:p text:style-name="P8">E</text:p>
      <text:p text:style-name="P9"><text:span text:style-name="T10">Fondazione Istituto Cavalier Francesco Menotti Onlus, una Residenza Sanitaria Anziani che progetta, realizza e gestisce servizi a favore delle persone anziane. - con sede in<text:s/></text:span><text:span text:style-name="T11">………..</text:span><text:span text:style-name="T12">(</text:span><text:span text:style-name="T13">…</text:span><text:span text:style-name="T14">), Via<text:s/></text:span><text:span text:style-name="T15">……….</text:span><text:span text:style-name="T16">n.<text:s/></text:span><text:span text:style-name="T17">…..</text:span><text:span text:style-name="T18"><text:s/>- codice f</text:span><text:span text:style-name="T19">iscale<text:s/></text:span><text:span text:style-name="T20">…………</text:span><text:span text:style-name="T21"><text:s/>rappresentata dal Presidente …....., nato/a a __________ il __________ residente in ___________ via ______ n. ____</text:span></text:p>
      <text:p text:style-name="P22">PREMESSO CHE:</text:p>
      <text:p text:style-name="P23"><text:span text:style-name="T24">Fondazione Istituto Cavalier Francesco Menotti Onlus gestisce una Residenza Sanitaria Anziani, che opera in<text:s/></text:span><text:span text:style-name="T25">ambito socio-sanitario integrato e socio-assistenziale, localizzata nella provincia di Varese - con sede in<text:s/></text:span><text:span text:style-name="T26"><text:s/>………</text:span><text:span text:style-name="T27">Via<text:s/></text:span><text:span text:style-name="T28">…………</text:span><text:span text:style-name="T29">n.</text:span><text:span text:style-name="T30"><text:s/>….</text:span><text:span text:style-name="T31"><text:s/>- codice fiscale</text:span><text:span text:style-name="T32"><text:s/>…….<text:s/></text:span><text:span text:style-name="T33">, rappresentata dal Presidente …....., nato/a a __________ il __________ reside</text:span><text:span text:style-name="T34">nte in ___________ via ______ n. ____ <text:s/>ed è in possesso del relativo accreditamento Regione Lombardia e titolo autorizzativo (Deliberazione n. ...del …..);</text:span></text:p>
      <text:p text:style-name="P35"><text:span text:style-name="T36">Fondazione Istituto Cavalier Francesco Menotti Onlus sta garantendo la continuità delle prestazioni<text:s/></text:span><text:span text:style-name="T37">socio-sanitarie ad una persona anziana per il quali il Comune integra la retta di ricovero;</text:span></text:p>
      <text:p text:style-name="P38"><text:span text:style-name="T39">La beneficiaria dell’integrazione rette di ricovero di cui sopra fu a suo tempo inserita presso tale struttura su segnalazione del Servizio Sociale Professionale de</text:span><text:span text:style-name="T40">l Comune di Induno Olona in quanto non assistibili a domicilio; per le ragioni sopra esposte, legate alla particolare tipologia e fragilità psico-fisica e sociale dei beneficiari, il Comune necessita di provvedere per la loro continuità assistenziale nella</text:span><text:span text:style-name="T41"><text:s/>medesima struttura, proseguendo quindi nell’integrazione delle rette di ricovero e continuando, di conseguenza, ad avvalersi della Fondazione <text:s/>Istituto Cavalier Francesco Menotti Onlus per il proseguimento delle prestazioni previste;</text:span></text:p>
      <text:p text:style-name="P42"/>
      <text:p text:style-name="P43">ai sensi della Determina ANAC n. 4/2011 punto 3.5, aggiornata con Delibera n. 585 del 19 dicembre 2023, con riferimento alle prestazioni socio sanitarie e di ricovero, di specialistica ambulatoriale e diagnostica strumentale erogate dai soggetti privati in regime di accreditamento ai sensi della normativa nazionale e regionale in materia, la stazione appaltante potrà acquisire il CIG in occasione della sottoscrizione della convenzione con l’operatore economico accreditato e riportare lo stesso in tutti i pagamenti disposti in<text:s/>attuazione della convenzione.</text:p>
      <text:p text:style-name="P44"/>
      <text:p text:style-name="P45">Il Comune di Induno Olona, per la ragione sopra esposta, utilizzerà tale convenzione anche per eventuali inserimenti futuri in struttura residenziale o semi-residenziale per persone in possesso dei requisiti richiesti per l’erogazione di diverse prestazioni socio-sanitarie per il periodo di durata di tale accordo.<text:s/></text:p>
      <text:p text:style-name="P46"/>
      <text:p text:style-name="P47"/>
      <text:soft-page-break/>
      <text:p text:style-name="P48">DI COMUNE ACCORDO</text:p>
      <text:p text:style-name="P49">Prendendo atto che la premessa è patto e forma parte integrante e sostanziale del presente atto</text:p>
      <text:p text:style-name="P50">CONVENGONO E STIPULANO QUANTO SEGUE</text:p>
      <text:p text:style-name="P51">Art. 1 –<text:s/>Condizioni generali</text:p>
      <text:p text:style-name="P52">La struttura su indicata e sita …....... e in ……………………….. e gestita dalla ……………………. Cod.fisc…………………, autorizzata al funzionamento; si impegna ad ospitare, nel pieno rispetto di ogni diritto naturale e giuridico della persona umana, persone di ambo i sessi, anziane o con una disabilità, che necessitano di intervento residenziale o semi-residenziale a tempo indeterminato o determinato assicurando loro idonei supporti sanitari e assistenziali tendenti a favorire l’armonico sviluppo psico-fisico e l’integrazione sociale. La struttura deve fornire una realtà abitativa adeguata, inserita in un contesto urbano le cui risorse territoriali siano sufficienti e di facile ed immediata fruizione, deve garantire l’impiego di personale specificamente qualificato, nel rispetto delle normative vigenti, che lavori in funzione dell'integrale sviluppo della persona deve comunque essere ben collegata ed integrata con la realtà cittadina, allo scopo di ridurre i rischi di isolamento e ghettizzazione delle strutture.<text:s/></text:p>
      <text:p text:style-name="P53"><text:span text:style-name="T54"><text:s/>Il progetto di vita delle persone anziane <text:s/>o con disabilità compatibili con il ricovero in RSA sarà predisposto dal Servizio Sociale Professionale d’intesa con la struttura <text:s/>che a sua volta effettuerà una valutazione multidimensionale ai fini di un</text:span><text:span text:style-name="T55"><text:s/>inserimento residenziale.</text:span></text:p>
      <text:p text:style-name="P56">Art. 2 – Oggetto</text:p>
      <text:p text:style-name="P57"><text:span text:style-name="T58">Il Comune di Induno Olona si avvale della Fondazione Istituto Cavalier Menotti Onlus per l’erogazione di prestazioni di assistenza residenziale socio sanitaria integrata a favore di persone anziane. La Fondazione</text:span><text:span text:style-name="T59"><text:s/>Istituto Cavalier Francesco Menotti Onlus garantisce le prestazioni di assistenza socio sanitaria avvalendosi delle strutture, servizi e personale come definiti dalla normativa regionale.</text:span></text:p>
      <text:p text:style-name="P60">Gli utenti inseriti con costo parzialmente a carico del Comune di Induno Olona sono stati segnalati dal Servizio Sociale Professionale <text:s/>per la valutazione ed eventuale rivalutazione socio-economica. Il Comune si impegna a riconoscere l’integrazione della retta di soggiorno ai sensi del Regolamento Comunale approvato con Delibera di Consiglio Comunale n. 6 del 28/03/2017.</text:p>
      <text:p text:style-name="P61">Art. 3 – Requisiti autorizzativi</text:p>
      <text:p text:style-name="P62"><text:span text:style-name="T63">La Fondazione Istituto Cavalier Menotti Onlus si impegna a mantenere nel tempo i requisiti strutturali e gestionali previsti dal quadro legislativo di riferimento. Il Comun</text:span><text:span text:style-name="T64">e di Induno Olona, , previa autorizzazione della Direzione Sanitaria della Fondazione in ragione delle specifiche condizioni dei singoli Ospiti e del contesto comunitario, può accedere a tutti i locali della struttura ed assumere informazioni dirette dal p</text:span><text:span text:style-name="T65">ersonale, dagli ospiti e dai loro familiari in ordine ai servizi e alle prestazioni che la struttura è tenuta a garantire ed erogare agli assistiti che usufruiscono dell’integrazione comunale alla retta di ricovero .</text:span></text:p>
      <text:p text:style-name="P66">In caso di inadempienze che comportino<text:s/>revoca del titolo autorizzativo o dell’accreditamento, il presente contratto si intende automaticamente risolto.</text:p>
      <text:p text:style-name="P67">Art. 4 – Procedure di accoglienza</text:p>
      <text:p text:style-name="P68"><text:span text:style-name="T69">La Fondazione Istituto Cavalier Menotti Onlus si impegna ad effettuare tutte le procedure di accoglienza di p</text:span><text:span text:style-name="T70">ersone anziane o con condizione di disabilità di cui alla presente convenzione secondo le modalità definite dalla normativa regionale, a redigere per ciascuno di essi il Piano di Assistenza Individuale P.A.I. e ad aprire un fascicolo sanitario da aggiornar</text:span><text:span text:style-name="T71">e almeno mensilmente. Al momento dell’ingresso in struttura, l’assistito ha firmato l’informativa e dato il proprio consenso al trattamento dei dati personali comuni e sensibili necessari per il raggiungimento delle finalità previste dalla presente convenz</text:span><text:span text:style-name="T72">ione. La Fondazione Istituto Cavalier<text:s/></text:span><text:soft-page-break/><text:span text:style-name="T73">Menotti Onlus è tenuta a comunicare al Comune di Induno Olona l’eventuale rideterminazione della quota carico dello stesso.</text:span></text:p>
      <text:p text:style-name="P74"><text:span text:style-name="T75">In tale ambito la Fondazione Istituto Cavalier Menotti Onlus esercita le funzioni previste dal</text:span><text:span text:style-name="T76">la legge n. 328/2000 per la realizzazione del sistema integrato di interventi e servizi sociali e ne garantisce l'ottimizzazione secondo criteri di efficacia, efficienza ed economicità.</text:span><text:s/><text:span text:style-name="T77">Eventuali procedure di valutazione e rivalutazione delle condizioni ps</text:span><text:span text:style-name="T78">ico-fisiche dell’ospite sono promosse a cura della struttura.</text:span></text:p>
      <text:p text:style-name="P79">Art. 5 Protezione dei dati personali e riservatezza</text:p>
      <text:p text:style-name="P80">Le parti, nello svolgimento delle proprie funzioni, agiscono nel pieno rispetto dei diritti e delle libertà fondamentali nonché della dignità<text:s/>dei beneficiari finali, anche con particolare riferimento alla riservatezza, all'identità personale e al diritto alla protezione dei dati personali. Si impegnano a trattare tutti i dati relativi all’applicazione della presente convenzione, o ad essa inerenti, in termini conformi al vigente Regolamento (UE) n. 2016/679 (GDPR) e al d. lgs. n. 196/2003 e s.m.i.</text:p>
      <text:p text:style-name="P81">Art. 6 – Sistema tariffario e pagamenti</text:p>
      <text:p text:style-name="P82"><text:span text:style-name="T83">Le tariffe di compartecipazione del Comune di Induno Olona vengono stabilite annualmente con Delibera di Giunta</text:span><text:span text:style-name="T84"><text:s/>ai sensi del Regolamento Comunale ad oggetto “SERVIZI A DOMANDA INDIVIDUALE”, approvato con Delibera di Consiglio Comunale n. 6 del 28/03/2017, tenuto in considerazione del dato comunicato dalla Fondazione circa l’ammontare della retta.<text:s/></text:span></text:p>
      <text:p text:style-name="P85"><text:span text:style-name="T86">La retta da eroga</text:span><text:span text:style-name="T87">re alla Fondazione Istituto Cavalier Menotti Onlus viene valutata dal Servizio Sociale Professionale in base alla condizione socio-economica del beneficiario mediante la predisposizione di un PAI sottoscritto da chi ne esercita la Tutela.</text:span></text:p>
      <text:p text:style-name="P88">La fatturazione avverrà, ai sensi dalla Legge n. 228 del 24 dicembre 2012 (Legge di Stabilità) e s.m.i., con modalità elettronica tramite il sistema SDI del MEF, con IVA in split payment. La fattura elettronica dovrà contenere i dati necessari quali il codice univoco di fatturazione elettronica L96RO1, il CIG afferente all’affidamento e gli estremi della Determinazione del Responsabile del Settore Servizi alla Persona. Allegato alla fattura sarà onere del fornitore presentare un rapporto relativo a tutta l’attività di fornitura espletata.</text:p>
      <text:p text:style-name="P89">E’ fatta salva la facoltà del Comune di Induno Olona di sospendere i pagamenti nei limiti delle contestazioni elevate ogni qual volta siano in corso contestazioni formali o accertamenti di gravi violazioni di legge e della normativa vigente<text:s/>in materia socio-sanitaria che possono assumere rilievo e/o pregiudizio per un sereno e corretto adempimento agli obblighi del presente contratto. L’avvenuto pagamento non pregiudica il recupero di somme che, sulla base dei controlli sull’attività erogata, risultassero non dovute o dovute in parte.</text:p>
      <text:p text:style-name="P90"><text:span text:style-name="T91">Art. 7 – Registrazione delle prestazioni e verifiche. Dimissioni, decesso delle persone inserite</text:span></text:p>
      <text:p text:style-name="P92"><text:span text:style-name="T93">La Fondazione Istituto Cavalier Menotti Onlus si impegna a rispettare le indicazioni regionali circa le modalità<text:s/></text:span><text:span text:style-name="T94">di compilazione e tenuta della documentazione socio-sanitaria e a comunicare immediatamente al Comune le dimissioni e i decessi. In tali casi, per quanto riguarda la quota di spettanza del Comune, nulla è dovuto a partire dal giorno successivo a quello in<text:s/></text:span><text:span text:style-name="T95">cui si verifica l’evento. La fondazione si riserva altresì la facoltà di procedere alle dimissioni degli ospiti inseriti in forza della presente convenzione al ricorrere delle condizioni contrattualmente previste in fase d’ingresso, accettate e formalizzat</text:span><text:span text:style-name="T96">e con la sottoscrizione del contratto d’ingresso. Le dimissioni dovranno avvenire nei modi previsti dalla normativa vigente.<text:s/></text:span></text:p>
      <text:p text:style-name="P97">Art. 8 – Sistema aziendale per il miglioramento della qualità</text:p>
      <text:p text:style-name="P98">Le parti identificano il miglioramento della qualità quale obiettivo<text:s/>primario, da perseguire in uno spirito di piena collaborazione.</text:p>
      <text:p text:style-name="P99"/>
      <text:soft-page-break/>
      <text:p text:style-name="P100">Art. 9 – Risoluzione della Convenzione</text:p>
      <text:p text:style-name="P101"><text:span text:style-name="T102">Ai sensi dell’art. 1456 del Codice civile, il Comune e la Fondazione Istituto Cavalier Menotti Onlus hanno facoltà di risolvere la presente per ogni<text:s/></text:span><text:span text:style-name="T103">violazione o inadempimento delle obbligazioni assunte.</text:span></text:p>
      <text:p text:style-name="P104"><text:span text:style-name="T105">Il Comune, in particolare, può risolvere la presente Convenzione in ogni momento, previa diffida, per provata inadempienza da parte della Fondazione degli impegni previsti nel precedente art. 5, senza<text:s/></text:span><text:span text:style-name="T106">oneri a proprio carico se non quelli derivanti dalla liquidazione delle rette dovute per l’intero periodo di permanenza in RSA e delle spese sostenute dalla Fondazione stessa fino al ricevimento della diffida. Inoltre, il Comune può risolvere la presente C</text:span><text:span text:style-name="T107">onvenzione, qualora la Fondazione violi leggi, regolamenti anche comunali, ordinanze o prescrizioni delle autorità competenti; venga sciolta e posta in liquidazione, ovvero si determini una sostanziale modifica nell’assetto associativo tale da far venir me</text:span><text:span text:style-name="T108">no il rapporto fiduciario con il Comune.</text:span></text:p>
      <text:p text:style-name="P109"><text:span text:style-name="T110">La Fondazione può risolvere, invece, la presente Convenzione in ogni momento, previa diffida di almeno 30 giorni, per provata inadempienza da parte del Comune di impegni previsti nel precedente art. 6 che riguardino</text:span><text:span text:style-name="T111"><text:s/>in senso stretto l’attività oggetto della presente Convenzione.</text:span></text:p>
      <text:p text:style-name="P112">La risoluzione è efficace decorsi giorni 30 (trenta) dalla comunicazione di una parte, in forma scritta tramite raccomandata A.R.</text:p>
      <text:p text:style-name="P113">Art. 10 – Controversie</text:p>
      <text:p text:style-name="P114"><text:span text:style-name="T115">I rapporti tra Comune e Fondazione si<text:s/></text:span><text:span text:style-name="T116">svolgono ispirandosi ai principi della leale collaborazione, correttezza (art. 1175 del Codice civile), buona fede (artt. 1337 e 1366 del Codice civile).</text:span></text:p>
      <text:p text:style-name="P117">Eventuali controversie derivanti dall’applicazione della presente Convenzione, se non risolte in sede<text:s/>bonaria, saranno devolute all'autorità giudiziaria territorialmente competente, ovvero il Foro del Tribunale di Varese.</text:p>
      <text:p text:style-name="P118">Art. 11 – Sanzioni</text:p>
      <text:p text:style-name="P119">Si applicano al rapporto disciplinato dal presente contratto le decadenze e le cause di risoluzione ivi contemplate,<text:s/>nonché quelle previste dalla vigente legislazione nazionale e regionale e dagli articoli 1453 e seguenti del Codice Civile. Il Comune di <text:s/>Induno Olona, accertata l’inadempienza ad uno degli obblighi nei confronti dei singoli utenti di cui agli articoli precedenti, diffida il legale rappresentante a sanarla e a far pervenire le proprie controdeduzioni entro il termine di 15 giorni. La mancata controdeduzione nei termini stabiliti o l’inadempienza agli obblighi assunti nei confronti del singolo utente per il<text:s/>ripristino dei requisiti carenti comporta la risoluzione anticipata della quota specifica di integrazione. Nel caso di gravi e persistenti inadempienze nella gestione del servizio, nelle more dei provvedimenti revocatori previsti dalla vigente normativa, il Comune di Induno Olona può proporre agli utenti o decidere – nei casi oggetto di provvedimento dell’Autorità Giudiziaria – il trasferimento presso altra struttura.</text:p>
      <text:p text:style-name="P120">Art. 12 – Durata</text:p>
      <text:p text:style-name="P121">La presente convenzione ha durata triennale e giungerà a scadenza il ……….<text:s/>I suoi effetti decorrono dal…... Di comune accordo le parti si impegnano alla sua revisione a seguito di sopravvenute disposizioni nazionali e regionali nonché a rivederne, alla scadenza di ciascun anno, i termini e i contenuti.</text:p>
      <text:p text:style-name="P122">Art. 13 – Disposizioni fiscali , spese, controversie</text:p>
      <text:p text:style-name="P123">Per tutto quanto non previsto nella presente convenzione, si fa rinvio alle disposizioni nazionali e regionali vigenti in materia. Per qualsiasi controversia relativa o, comunque, occasionata dalla presente Convenzione, sarà esclusivamente competente il Presidente del Tribunale di Varese .</text:p>
      <text:p text:style-name="P124"/>
      <text:p text:style-name="P125"><text:s/></text:p>
      <text:soft-page-break/>
      <text:p text:style-name="P126"><text:span text:style-name="T127">Per il Comune di Induno Olona <text:s text:c="46"/>per la Fondazione Istituto Cavalier Menotti Onlus</text:span></text:p>
      <text:p text:style-name="P128"><text:span text:style-name="T129">la Responsabile del Settore Servizi alla Persona <text:s text:c="16"/></text:span><text:span text:style-name="T130"><text:s text:c="3"/>il Presidente <text:s text:c="3"/></text:span></text:p>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4%"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line-height="100%"/>
      <style:text-properties fo:hyphenate="false"/>
    </style:style>
    <style:style style:name="Car.predefinitoparagrafo" style:display-name="Car. predefinito paragrafo" style:family="text"/>
    <style:style style:name="Paragrafoelenco" style:display-name="Paragrafo elenco" style:family="paragraph" style:parent-style-name="Normale">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terina Barbagli</meta:initial-creator>
    <dc:creator>Caterina Barbagli</dc:creator>
    <meta:creation-date>2025-03-11T11:36:00Z</meta:creation-date>
    <dc:date>2025-03-20T08:15:00Z</dc:date>
    <meta:template xlink:href="Normal.dotm" xlink:type="simple"/>
    <meta:editing-cycles>4</meta:editing-cycles>
    <meta:editing-duration>PT0S</meta:editing-duration>
    <meta:document-statistic meta:page-count="5" meta:paragraph-count="28" meta:word-count="2160" meta:character-count="14448" meta:row-count="102" meta:non-whitespace-character-count="12316"/>
  </office:meta>
</office:document-meta>
</file>