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2F40000038A99D500C1.jpg" manifest:media-type="image/jpe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iberation Serif" svg:font-family="'Liberation Serif'" style:font-family-generic="roman" style:font-pitch="variable"/>
    <style:font-face style:name="Times New Roman" svg:font-family="'Times New Roman'"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OpenSymbol" svg:font-family="OpenSymbol"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margin-left="0.7cm" fo:margin-right="0cm" fo:text-align="justify" style:justify-single-word="false" fo:text-indent="-0.7cm" style:auto-text-indent="false">
        <style:tab-stops/>
      </style:paragraph-properties>
    </style:style>
    <style:style style:name="P3" style:family="paragraph" style:parent-style-name="Standard" style:master-page-name="MP0">
      <style:paragraph-properties fo:text-align="justify" style:justify-single-word="false" style:page-number="auto" fo:break-before="page"/>
      <style:text-properties style:font-name="Times New Roman" fo:font-size="11pt" fo:font-weight="bold" style:font-size-asian="11pt" style:font-weight-asian="bold" style:font-size-complex="11pt" style:font-weight-complex="bold"/>
    </style:style>
    <style:style style:name="P4" style:family="paragraph" style:parent-style-name="Standard">
      <style:paragraph-properties fo:margin-left="0.7cm" fo:margin-right="0cm" fo:text-align="justify" style:justify-single-word="false" fo:text-indent="-0.7cm" style:auto-text-indent="false">
        <style:tab-stops/>
      </style:paragraph-properties>
      <style:text-properties fo:color="#000000" style:font-name="Times New Roman" fo:font-size="11pt" fo:background-color="transparent" style:font-size-asian="11pt" style:font-size-complex="11pt"/>
    </style:style>
    <style:style style:name="P5" style:family="paragraph" style:parent-style-name="Standard">
      <style:paragraph-properties fo:margin-left="0.7cm" fo:margin-right="0cm" fo:text-align="justify" style:justify-single-word="false" fo:text-indent="-0.7cm" style:auto-text-indent="false">
        <style:tab-stops/>
      </style:paragraph-properties>
      <style:text-properties style:font-name="Times New Roman" fo:font-size="11pt" style:font-size-asian="11pt" style:font-size-complex="11pt"/>
    </style:style>
    <style:style style:name="P6" style:family="paragraph" style:parent-style-name="Standard">
      <style:paragraph-properties fo:text-align="justify" style:justify-single-word="false"/>
      <style:text-properties fo:color="#000000" style:font-name="Times New Roman" fo:font-size="11pt" fo:background-color="transparent" style:font-size-asian="11pt" style:font-size-complex="11pt"/>
    </style:style>
    <style:style style:name="P7" style:family="paragraph" style:parent-style-name="Standard">
      <style:paragraph-properties fo:text-align="justify" style:justify-single-word="false"/>
      <style:text-properties style:font-name="Times New Roman" fo:font-size="11pt" style:font-size-asian="11pt" style:font-size-complex="11pt"/>
    </style:style>
    <style:style style:name="P8" style:family="paragraph" style:parent-style-name="Standard">
      <style:paragraph-properties fo:text-align="justify" style:justify-single-word="false"/>
      <style:text-properties style:font-name="Times New Roman" fo:font-size="11pt" fo:font-weight="bold" style:font-size-asian="11pt" style:font-weight-asian="bold" style:font-size-complex="11pt" style:font-weight-complex="bold"/>
    </style:style>
    <style:style style:name="P9" style:family="paragraph" style:parent-style-name="Standard">
      <style:paragraph-properties fo:text-align="center" style:justify-single-word="false"/>
      <style:text-properties style:font-name="Times New Roman" fo:font-size="11pt" fo:font-weight="bold" style:font-size-asian="11pt" style:font-weight-asian="bold" style:font-size-complex="11pt" style:font-weight-complex="bold"/>
    </style:style>
    <style:style style:name="P10" style:family="paragraph" style:parent-style-name="Standard">
      <style:paragraph-properties fo:margin-left="1cm" fo:margin-right="0cm" fo:text-align="justify" style:justify-single-word="false" fo:text-indent="-1cm" style:auto-text-indent="false">
        <style:tab-stops/>
      </style:paragraph-properties>
      <style:text-properties style:font-name="Times New Roman" fo:font-size="11pt" style:font-size-asian="11pt" style:font-size-complex="11pt"/>
    </style:style>
    <style:style style:name="P11" style:family="paragraph" style:parent-style-name="Standard">
      <style:paragraph-properties fo:margin-left="0.9cm" fo:margin-right="0cm" fo:text-align="justify" style:justify-single-word="false" fo:text-indent="-0.9cm" style:auto-text-indent="false">
        <style:tab-stops/>
      </style:paragraph-properties>
      <style:text-properties style:font-name="Times New Roman" fo:font-size="11pt" style:font-size-asian="11pt" style:font-size-complex="11pt"/>
    </style:style>
    <style:style style:name="T1" style:family="text">
      <style:text-properties style:font-name="Calibri"/>
    </style:style>
    <style:style style:name="T2" style:family="text">
      <style:text-properties style:font-name="Calibri" fo:font-size="11pt" style:font-size-asian="11pt" style:font-size-complex="11pt"/>
    </style:style>
    <style:style style:name="T3" style:family="text">
      <style:text-properties style:font-name="Calibri" fo:font-size="11pt" fo:background-color="#ffff00" loext:char-shading-value="0" style:font-size-asian="11pt" style:font-size-complex="11pt"/>
    </style:style>
    <style:style style:name="T4" style:family="text">
      <style:text-properties style:font-name="Calibri" fo:font-size="11pt" fo:background-color="transparent" loext:char-shading-value="0" style:font-size-asian="11pt" style:font-size-complex="11pt"/>
    </style:style>
    <style:style style:name="T5" style:family="text">
      <style:text-properties fo:color="#ff0000" style:font-name="Calibri" fo:font-size="11pt" fo:background-color="#ffff00" loext:char-shading-value="0" style:font-size-asian="11pt" style:font-size-complex="11pt"/>
    </style:style>
    <style:style style:name="T6" style:family="text">
      <style:text-properties fo:color="#ff0000" style:font-name="Calibri" fo:font-size="11pt" style:font-size-asian="11pt" style:font-size-complex="11pt"/>
    </style:style>
    <style:style style:name="T7" style:family="text">
      <style:text-properties fo:color="#ff0000" fo:font-size="11pt" style:font-size-asian="11pt" style:font-size-complex="11pt"/>
    </style:style>
    <style:style style:name="T8" style:family="text">
      <style:text-properties fo:color="#ff0000" style:font-name="Times New Roman" fo:font-size="11pt" style:font-size-asian="11pt" style:font-size-complex="11pt"/>
    </style:style>
    <style:style style:name="T9" style:family="text">
      <style:text-properties style:text-line-through-style="solid" style:text-line-through-type="single" style:font-name="Calibri" fo:font-size="11pt" style:text-underline-mode="continuous" style:text-overline-mode="continuous" style:text-line-through-mode="continuous" style:font-size-asian="11pt" style:font-size-complex="11pt"/>
    </style:style>
    <style:style style:name="T10" style:family="text">
      <style:text-properties style:text-line-through-style="solid" style:text-line-through-type="single" style:font-name="Calibri" fo:font-size="11pt" style:text-underline-mode="continuous" style:text-overline-mode="continuous" style:text-line-through-mode="continuous" fo:background-color="#ffff00" loext:char-shading-value="0" style:font-size-asian="11pt" style:font-size-complex="11pt"/>
    </style:style>
    <style:style style:name="T11" style:family="text">
      <style:text-properties fo:color="#069a2e" style:font-name="Calibri" fo:font-size="11pt" style:font-size-asian="11pt" style:font-size-complex="11pt"/>
    </style:style>
    <style:style style:name="T12" style:family="text">
      <style:text-properties fo:color="#000000"/>
    </style:style>
    <style:style style:name="T13" style:family="text">
      <style:text-properties fo:color="#000000" style:font-name="Calibri" fo:font-size="11pt" fo:background-color="#ffff00" loext:char-shading-value="0" style:font-size-asian="11pt" style:font-size-complex="11pt"/>
    </style:style>
    <style:style style:name="T14" style:family="text">
      <style:text-properties fo:color="#000000" style:font-name="Calibri" fo:font-size="11pt" fo:background-color="transparent" loext:char-shading-value="0" style:font-size-asian="11pt" style:font-size-complex="11pt"/>
    </style:style>
    <style:style style:name="T15" style:family="text">
      <style:text-properties fo:color="#000000" style:font-name="Calibri" fo:font-size="11pt" style:font-size-asian="11pt" style:font-size-complex="11pt"/>
    </style:style>
    <style:style style:name="T16" style:family="text">
      <style:text-properties fo:color="#000000" fo:background-color="transparent" loext:char-shading-value="0"/>
    </style:style>
    <style:style style:name="T17" style:family="text">
      <style:text-properties fo:color="#000000" fo:font-size="11pt" fo:background-color="transparent" loext:char-shading-value="0" style:font-size-asian="11pt" style:font-size-complex="11pt"/>
    </style:style>
    <style:style style:name="T18" style:family="text">
      <style:text-properties fo:color="#000000" fo:font-size="11pt" style:font-size-asian="11pt" style:font-size-complex="11pt"/>
    </style:style>
    <style:style style:name="T19" style:family="text">
      <style:text-properties fo:color="#000000" style:font-name="Times New Roman" fo:font-size="11pt" fo:background-color="transparent" loext:char-shading-value="0" style:font-size-asian="11pt" style:font-size-complex="11pt"/>
    </style:style>
    <style:style style:name="T20" style:family="text">
      <style:text-properties fo:color="#000000" style:font-name="Times New Roman" fo:font-size="11pt" style:font-size-asian="11pt" style:font-size-complex="11pt"/>
    </style:style>
    <style:style style:name="T21" style:family="text">
      <style:text-properties fo:font-size="11pt" style:font-size-asian="11pt" style:font-size-complex="11pt"/>
    </style:style>
    <style:style style:name="T22" style:family="text">
      <style:text-properties fo:font-size="11pt" fo:background-color="transparent" loext:char-shading-value="0" style:font-size-asian="11pt" style:font-size-complex="11pt"/>
    </style:style>
    <style:style style:name="T23" style:family="text">
      <style:text-properties style:font-name="Times New Roman"/>
    </style:style>
    <style:style style:name="T24" style:family="text">
      <style:text-properties style:font-name="Times New Roman" fo:font-size="11pt" style:font-size-asian="11pt" style:font-size-complex="11pt"/>
    </style:style>
    <style:style style:name="T25" style:family="text">
      <style:text-properties style:font-name="Times New Roman" fo:font-size="11pt" fo:background-color="transparent" loext:char-shading-value="0" style:font-size-asian="11pt" style:font-size-complex="11pt"/>
    </style:style>
    <style:style style:name="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draw:frame draw:style-name="fr1" draw:name="Immagine1" text:anchor-type="paragraph" svg:y="0cm" svg:width="3.588cm" svg:height="4.115cm" draw:z-index="0"><draw:image xlink:href="Pictures/10000000000002F40000038A99D500C1.jpg" xlink:type="simple" xlink:show="embed" xlink:actuate="onLoad"/></draw:frame></text:p>
      <text:p text:style-name="P8"/>
      <text:p text:style-name="P8"/>
      <text:p text:style-name="P8"/>
      <text:p text:style-name="P8"/>
      <text:p text:style-name="P8"/>
      <text:p text:style-name="P8"/>
      <text:p text:style-name="P8"/>
      <text:p text:style-name="P9"/>
      <text:p text:style-name="P8"/>
      <text:p text:style-name="P8">CONVENZIONE PER LA GESTIONE ED USO DELLA PALESTRA COMUNALE LUIGI GANNA, SITA IN VIA CROCI N. 23, E DELLA PALESTRA COMUNALE DON MILANI, SITA IN VIA CAMPO DEI FIORI N. 20, E RELATIVI LOCALI E AREE ACCESSORIE</text:p>
      <text:p text:style-name="P7"/>
      <text:p text:style-name="P7">ART. 1 – OGGETTO DELLA CONVENZIONE</text:p>
      <text:p text:style-name="P7">Oggetto della convenzione è l’affidamento in gestione ed uso della palestra comunale Luigi Ganna, e relativi locali e aree accessorie, e della palestra Don Milani, nonché di tutte le attrezzature sportive di proprietà del Comune in dotazione come meglio specificato nel successivo articolo 3. Trattasi di impianti sportivi privi di rilevanza economica.</text:p>
      <text:p text:style-name="P7"/>
      <text:p text:style-name="P7">ART. 2 – FINALITÀ</text:p>
      <text:p text:style-name="P7">Con l’affidamento si intende:</text:p>
      <text:p text:style-name="P10">1.<text:tab/>promuovere la pratica sportiva con particolare riguardo alle attività giovanili, rivolte ai ragazzi e ragazze di minore età, con finalità sia agonistiche che ludico-motorie-ricreative-educative;</text:p>
      <text:p text:style-name="P10">2.<text:tab/>valorizzare l’associazionismo sportivo espressione del territorio e che da anni opera nel settore sportivo, senza finalità di lucro;</text:p>
      <text:p text:style-name="P10">3.<text:tab/>realizzare, in applicazione del principio di sussidiarietà delineato dall’art. 118 della Costituzione, una gestione dei servizi a valenza sociale, con la collaborazione di soggetti utilizzatori;</text:p>
      <text:p text:style-name="P10">4.<text:tab/>ottenere una conduzione efficace ed efficiente degli impianti e salvaguardare il patrimonio;</text:p>
      <text:p text:style-name="P10">5.<text:tab/>massimizzare la fruibilità delle strutture da parte di associazioni e società sportive, di federazioni ed enti di promozione sportiva e di scuole, per la pratica di attività sportivo- ricreative-sociali.</text:p>
      <text:p text:style-name="P7"/>
      <text:p text:style-name="P7">ART. 3 – IDENTIFICAZIONE DEGLI IMPIANTI SPORTIVI</text:p>
      <text:p text:style-name="P7">1. PALESTRA COMUNALE LUIGI GANNA:</text:p>
      <text:p text:style-name="P5">•<text:tab/>palestra, dotata di canestri per la pratica del basket e la possibilità di installare rete per pallavolo e altre attrezzature sportive utili per altri sport di squadra e/o individuali;</text:p>
      <text:p text:style-name="P5">•<text:tab/>gradinate a servizio del pubblico della palestra utilizzate, nello spazio sottostante, quali magazzino per attrezzature sportive;</text:p>
      <text:p text:style-name="P5">•<text:tab/>2 <text:s/>spogliatoi con docce e <text:s/>1 spogliatoio con panche e appendiabiti;</text:p>
      <text:p text:style-name="P5">•<text:tab/>1 locale di infermeria/arbitro;</text:p>
      <text:p text:style-name="P5">•<text:tab/>1 locale adibito a ufficio;</text:p>
      <text:p text:style-name="P5">•<text:tab/>1 <text:s/>locale adibito a deposito attrezzi ginnici;</text:p>
      <text:p text:style-name="P5">•<text:tab/>2 bagni per il pubblico;</text:p>
      <text:p text:style-name="P2"><text:span text:style-name="Car._20_predefinito_20_paragrafo"><text:span text:style-name="T24">•<text:tab/>2 palestrine per attività polivalente;</text:span></text:span></text:p>
      <text:p text:style-name="P5">•<text:tab/>piccolo locale di deposito;</text:p>
      <text:p text:style-name="P7"/>
      <text:p text:style-name="P7">2. PALESTRA SCUOLA DON MILANI</text:p>
      <text:p text:style-name="P5">•<text:tab/> palestra dotata di canestri per la pratica del basket e attrezzature per altri sportive</text:p>
      <text:p text:style-name="P5">•<text:tab/> 2 spogliatoi</text:p>
      <text:p text:style-name="P7">I locali vengono consegnati con le dotazioni base in termini di arredi e attrezzature per bagni, spogliatoi, infermeria e aree per l’esercizio dell’attività sportiva in modo da permetterne l’immediato utilizzo, nonché delle attrezzature sportive ivi presenti e di proprietà comunale.</text:p>
      <text:p text:style-name="P7"/>
      <text:p text:style-name="P7">ART. 4 – USO DEGLI IMPIANTI</text:p>
      <text:p text:style-name="P7">L’affidatario dovrà garantire l’uso pubblico degli impianti tenendo conto anche di richieste e proposte provenienti dal Comune e da altri soggetti che svolgono attività sportiva, in modo da permetterne l’uso più ampio e utile alla comunità.</text:p>
      <text:p text:style-name="P7"><text:soft-page-break/>L’affidatario deve consentire l’utilizzo dei beni esclusivamente per le attività a cui sono destinati, vigilando sul rispetto di tale conforme uso secondo la diligenza del buon padre di famiglia.</text:p>
      <text:p text:style-name="P7">L’affidatario può consentire, solo previa autorizzazione da parte del Comune, l’utilizzo degli impianti per attività non sportive sempre che siano compatibili con la destinazione d’uso della struttura stessa.</text:p>
      <text:p text:style-name="P7">L’affidatario deve osservare le disposizioni di Legge ed i regolamenti comunali applicabili alla natura dell’impianto e all’esercizio delle attività svolte nel medesimo.</text:p>
      <text:p text:style-name="P7">L’affidatario si impegna a mantenere le strutture nello stato di efficienza e conservazione non inferiore a quello in cui l’ha ricevuto e a riconsegnarlo al Comune alla scadenza dell’affidamento nelle stesse condizioni salvo il normale deterioramento d’uso dei beni.</text:p>
      <text:p text:style-name="P7">L’affidatario si impegna a non eseguire opere e lavori senza la preventiva formale autorizzazione da parte dell’Amministrazione.</text:p>
      <text:p text:style-name="P1"><text:span text:style-name="Car._20_predefinito_20_paragrafo"><text:span text:style-name="T23">L’affidatario trasmette all'Amministrazione il programma di utilizzo delle palestre entro il 15 settembre. L’affidatario ha la facoltà di apportare variazioni alla propria programmazione, dandone tempestivamente comunicazione all'Amministrazione Comunale.</text:span></text:span></text:p>
      <text:p text:style-name="P7"/>
      <text:p text:style-name="P7">ART. 5 - GIORNATE RISERVATE AL COMUNE PER PROPRIE ATTIVITÀ E MANIFESTAZIONI</text:p>
      <text:p text:style-name="P1"><text:span text:style-name="Car._20_predefinito_20_paragrafo"><text:span text:style-name="T24">L’affidatario dovrà mettere a disposizione del Comune gratuitamente gli impianti fino a un massimo d</text:span></text:span><text:span text:style-name="Car._20_predefinito_20_paragrafo"><text:span text:style-name="T25">i n. 15 (quindici) giornate annue per proprie attività/manifestazioni e per eventuali per attività/manifest</text:span></text:span><text:span text:style-name="Car._20_predefinito_20_paragrafo"><text:span text:style-name="T24">azioni organizzate da associazioni e patrocinate dal Comune di Induno Olona.</text:span></text:span></text:p>
      <text:p text:style-name="P7">Nel caso di utilizzo da parte del Comune per proprie attività, l’affidatario dovrà prestare piena collaborazione con il proprio personale per apertura, custodia, pulizia e chiusura.</text:p>
      <text:p text:style-name="P7"><text:s/></text:p>
      <text:p text:style-name="P7">ART. 6 - TARIFFE</text:p>
      <text:p text:style-name="P7">L’affidatario è tenuto ad applicare le tariffe in vigore approvate annualmente dal Comune ed eventuali successive modifiche e integrazioni.</text:p>
      <text:p text:style-name="P7">Gli introiti relativi all’uso degli impianti saranno incassati dall’affidatario con l’obbligo di riportarli nel rendiconto di gestione di cui all’art. 9.</text:p>
      <text:p text:style-name="P7"/>
      <text:p text:style-name="P7">ART. 7 – DURATA DELL’AFFIDAMENTO</text:p>
      <text:p text:style-name="P1"><text:span text:style-name="Car._20_predefinito_20_paragrafo"><text:span text:style-name="T24">L’affidamento in gestione ed uso degli impianti avrà la durata di anni</text:span></text:span><text:span text:style-name="Car._20_predefinito_20_paragrafo"><text:span text:style-name="T25"> 6 (sei) con decorrenza dalla data di consegna delle strutture, prorogabile di ulteriori 3 (tre) anni su richie</text:span></text:span><text:span text:style-name="Car._20_predefinito_20_paragrafo"><text:span text:style-name="T24">sta di una delle due parti e relativa accettazione dell’altra.</text:span></text:span></text:p>
      <text:p text:style-name="P7">L’affidatario, al termine della durata della convenzione o della proroga, ed in relazione all’esigenza di dar corso alle procedure per l’individuazione di un nuovo affidatario, al fine di garantire la continuità del servizio, si impegna ad accettare la proroga tecnica dell’affidamento, alle stesse condizioni contrattuali o più favorevoli per il Comune, a seguito di richiesta espressa del Comune, fino all’individuazione del nuovo affidatario e comunque per un periodo massimo di 12 mesi dalla scadenza del rapporto.</text:p>
      <text:p text:style-name="P7"/>
      <text:p text:style-name="P7">ART. 8- ONERI A CARICO DELL’AFFIDATARIO</text:p>
      <text:p text:style-name="P7">Sono a carico dell’affidatario:</text:p>
      <text:p text:style-name="P5">-<text:tab/>la sorveglianza, custodia, pulizia delle aree interne ed esterne e delle attrezzature di cui sono dotate le strutture e alla immediata segnalazione al Comune di eventuali danneggiamenti occorsi e alla riparazione immediata di impianti, materiali e di attrezzi;</text:p>
      <text:p text:style-name="P5">-<text:tab/>l'apertura e la chiusura delle strutture durante le attività;</text:p>
      <text:p text:style-name="P5">-<text:tab/>la manutenzione ordinaria delle strutture e delle attrezzature sportive, dei campi da gioco, dei servizi igienici, degli spogliatoi e docce, anche in occasione di utilizzo da parte del Comune;</text:p>
      <text:p text:style-name="P4">- <text:tab/>*in ogni caso, la manutenzione straordinaria delle attrezzature sportive per il gioco della pallacanestro (canestri e relativi impianti di movimentazione) e della pallavolo;</text:p>
      <text:p text:style-name="P4">-<text:tab/>*in ogni caso, la manutenzione straordinaria dell’impianto di illuminazione del campo da gioco con riparazioni o sostituzioni dei fari comprese le relative opere provvisionali per lavori in quota (ponteggi, trabattelli, ecc.); </text:p>
      <text:p text:style-name="P4">-<text:tab/>*la manutenzione straordinaria di interruttori, prese e corpi illuminanti, solo in caso di danni causati da urti, pallonate e altre situazioni riconducibili alle fasi di gioco, di allenamento e utilizzo;</text:p>
      <text:p text:style-name="P4">-<text:tab/>*la manutenzione straordinaria di porte, finestre e portefinestre, solo in caso di danni causati da urti, pallonate e altre situazioni riconducibili alle fasi di gioco, di allenamento e utilizzo;</text:p>
      <text:p text:style-name="P4"><text:soft-page-break/>-<text:tab/>*manutenzione straordinaria del controsoffitto, solo in caso di danni causati da pallonate, con conseguente successiva riparazione o sostituzione delle parti danneggiate, compreso l’approntamento delle opere provvisionali per lavori in quota (ponteggi, trabattelli, ecc.);</text:p>
      <text:p text:style-name="P4">-<text:tab/>la conduzione degli impianti mediante l’impiego di idoneo personale negli orari dell'attività sportiva;</text:p>
      <text:p text:style-name="P4">- <text:tab/>lo sfalcio dell’erba per n. 6/8 tagli all’anno in relazione alle necessità ed in accordo con l’Ufficio Tecnico Comunale;</text:p>
      <text:p text:style-name="P4">-<text:tab/>il mantenimento ordinato delle siepi e degli arbusti con particolare riguardo alle formazioni vegetali presenti lungo i confini con altre proprietà;</text:p>
      <text:p text:style-name="P5">-<text:tab/>la destinazione esclusiva della struttura in orari scolastici (tutte le mattine dal lunedì al venerdì dalle 8.00 alle 16.00 durante il periodo di apertura della scuola) per le attività svolte dagli studenti delle scuole dell’Istituto Comprensivo di Induno Olona;</text:p>
      <text:p text:style-name="P5">-<text:tab/>la stipula di polizza assicurativa per danni e responsabilità civile;</text:p>
      <text:p text:style-name="P5">-<text:tab/>il rispetto degli obblighi in tema di sicurezza di cui al successivo art. 8;</text:p>
      <text:p text:style-name="P5">-<text:tab/>provvedere alla dotazione del materiale sanitario previsto per il primo soccorso e alla fornitura dei materiali di consumo necessari per bagni e spogliatoi;</text:p>
      <text:p text:style-name="P5">-<text:tab/>la messa a disposizione degli impianti, quando compatibile con le proprie attività, anche ad altre associazione e società sportive al fine di garantire l’uso pubblico delle strutture;</text:p>
      <text:p text:style-name="P2"><text:span text:style-name="Car._20_predefinito_20_paragrafo"><text:span text:style-name="T25">-</text:span></text:span><text:span text:style-name="Car._20_predefinito_20_paragrafo"><text:span text:style-name="T19"><text:tab/>la messa a disposizione degli impianti al fine di garantire l’uso pubblico delle strutture per eventuali necessità straordinarie dell’Amministrazione Comunale;</text:span></text:span></text:p>
      <text:p text:style-name="P4">-<text:tab/>l’obbligo di rendicontazione della gestione;</text:p>
      <text:p text:style-name="P2"><text:span text:style-name="Car._20_predefinito_20_paragrafo"><text:span text:style-name="T24">-<text:tab/>pagamento di un canone annuo per l’utilizzo della struttura</text:span></text:span><text:span text:style-name="Car._20_predefinito_20_paragrafo"><text:span text:style-name="T25"> annue <text:s/>da pagarsi con scadenza 1 ottobre.</text:span></text:span></text:p>
      <text:p text:style-name="P5">Il gestore segnalerà ai competenti uffici del Comune ogni rottura o ammaloramento di parti della struttura.</text:p>
      <text:p text:style-name="P5"><text:s/></text:p>
      <text:p text:style-name="P7">ART. 9 - ADEMPIMENTI IN TEMA DI SICUREZZA</text:p>
      <text:p text:style-name="P7">L’affidatario ha l’obbligo di:</text:p>
      <text:p text:style-name="P5">a)<text:tab/>rispettare le vigenti norme in materia di sicurezza ed igiene nei luoghi di lavoro nonché di sicurezza antincendio. Viene pertanto posto a carico dell’affidatario l’obbligo di adottare le misure necessarie ai fini della prevenzione incendi e dell’evacuazione riportandole, ove previsto dalla normativa in un apposito Piano di Emergenza. Quanto sopra, fermo restando l’obbligo dell’affidatario di mantenere in condizioni di efficienza le attrezzature e gli impianti di protezione antincendio esistenti.</text:p>
      <text:p text:style-name="P5">b)<text:tab/>rispettare le norme di sicurezza di cui al D.M. 18/03/1996 e ss.mm. e dal D.P.R. 151/2011 per la costruzione ed esercizio degli impianti sportivi, ove ricadenti;</text:p>
      <text:p text:style-name="P2"><text:span text:style-name="Car._20_predefinito_20_paragrafo"><text:span text:style-name="T24">c)<text:tab/>effettuare le </text:span></text:span><text:span text:style-name="Car._20_predefinito_20_paragrafo"><text:span text:style-name="T20">necessarie verifiche periodiche su strutture e attrezzature sportive riportandone riscontro</text:span></text:span><text:span text:style-name="Car._20_predefinito_20_paragrafo"><text:span text:style-name="T8"> </text:span></text:span><text:span text:style-name="Car._20_predefinito_20_paragrafo"><text:span text:style-name="T24">in appositi registri;</text:span></text:span></text:p>
      <text:p text:style-name="P2"><text:span text:style-name="Car._20_predefinito_20_paragrafo"><text:span text:style-name="T24">d)<text:tab/></text:span></text:span><text:span text:style-name="Car._20_predefinito_20_paragrafo"><text:span text:style-name="T19">segnalare tempestivamente all’Ufficio Tecnico del Comune ogni situazione <text:s/>che possa pregiudicare le condizioni di sicurezza per l’utilizzo delle strutture <text:s/>l’eventuale necessità di esclusione dell’accesso al pubblico;</text:span></text:span></text:p>
      <text:p text:style-name="P4">e)<text:tab/>segnalare tempestivamente all’Ufficio Tecnico del Comune eventuale riscontro di danni non riconducibili alla concessione;</text:p>
      <text:p text:style-name="P4">f)<text:tab/>segnalare tempestivamente all’Ufficio Tecnico del Comune eventuali danni causati da urti, pallonate ed altre situazioni riconducibili alle fasi di gioco e di allenamento;</text:p>
      <text:p text:style-name="P4">g)<text:tab/>per quanto riportato al precedente punto e), segnalare tempestivamente all’Ufficio Tecnico del Comune la tipologia di opere manutentive o di riparazioni che l’affidatario intende attuare in relazione a quanto indicato nell’ art. 8 della presente convenzione; <text:s/></text:p>
      <text:p text:style-name="P4">h)<text:tab/>provvedere alla tempestiva messa in sicurezza delle situazioni segnalate.</text:p>
      <text:p text:style-name="P6"/>
      <text:p text:style-name="P7">ART. 10 – RENDICONTO</text:p>
      <text:p text:style-name="P7">L’affidatario ha l’obbligo di trasmettere al Comune:</text:p>
      <text:p text:style-name="P2"><text:span text:style-name="Car._20_predefinito_20_paragrafo"><text:span text:style-name="T24">a)<text:tab/>un rendiconto dettagliato della gestione degli impianti che dovrà comprende</text:span></text:span><text:span text:style-name="Car._20_predefinito_20_paragrafo"><text:span text:style-name="T20">re i ricavi e le sp</text:span></text:span><text:span text:style-name="Car._20_predefinito_20_paragrafo"><text:span text:style-name="T24">ese sostenute in merito alla gestione delle strutture e allo svolgimento delle attività;</text:span></text:span></text:p>
      <text:p text:style-name="P5">b)<text:tab/>una relazione annuale che illustri l’andamento della gestione degli impianti nell’esercizio (o stagione sportiva) precedente, i principali interventi manutentivi effettuati, il numero di associazioni che utilizzano gli impianti e le ore loro riservate, le iniziative varie, campionati e manifestazioni effettuate, l’utilizzo e i risultati ottenuti nelle varie attività rispetto le finalità sportive dell’affidatario.</text:p>
      <text:p text:style-name="P7"/>
      <text:p text:style-name="P7"/>
      <text:p text:style-name="P7">ART. 11 – ONERI A CARICO DEL COMUNE</text:p>
      <text:p text:style-name="P7"><text:soft-page-break/>Sono a carico del Comune:</text:p>
      <text:p text:style-name="P2"><text:span text:style-name="Car._20_predefinito_20_paragrafo"><text:span text:style-name="T19">a) <text:tab/>gli oneri di manutenzione straordinaria ove non riconducibili alle situazioni di cui all’art. 8 della presente convenzione;</text:span></text:span></text:p>
      <text:p text:style-name="P4">b) <text:tab/>gli oneri relativi alle utenze elettriche, di riscaldamento, di acqua e rifiuti visto l’uso promiscuo della struttura con le attività scolastiche; </text:p>
      <text:p text:style-name="P4">c)<text:tab/>segnalazione preventiva di eventuali necessità di utilizzo e/o occupazione degli impianti sportivi per lo svolgimento di attività straordinarie.</text:p>
      <text:p text:style-name="P6"/>
      <text:p text:style-name="P7">ART. 12 – SUB-AFFIDAMENTO</text:p>
      <text:p text:style-name="P7">È vietato espressamente ogni sub-affidamento a terzi della gestione delle strutture. In caso di inottemperanza la convenzione deve intendersi risolta di diritto ai sensi dell’art. 1456 del Codice Civile.</text:p>
      <text:p text:style-name="P7"/>
      <text:p text:style-name="P7">ART. 13 – PUBBLICITÀ COMMERCIALE</text:p>
      <text:p text:style-name="P7">L’affidatario è autorizzato ad effettuare in forma sonora e visiva la pubblicità commerciale all’interno delle strutture a condizione che siano sottoscritti regolari contratti, che il materiale pubblicitario venga affisso senza danneggiare la struttura sportiva e nel rispetto di tutte le prescrizioni regolamentari e leggi vigenti in materia. Allo scadere della convenzione l’affidatario dovrà rimuovere a propria cura e spesa ogni materiale pubblicitario. L’affidatario è tenuto ad espletare in proprio tutte le incombenze amministrative per ottenere le relative autorizzazioni.</text:p>
      <text:p text:style-name="P7">Resta a carico dell’affidatario l’onere delle imposte sulla pubblicità determinato a norma di legge e di regolamento comunale.</text:p>
      <text:p text:style-name="P7"/>
      <text:p text:style-name="P7">ART. 14 – MODIFICHE AGLI IMPIANTI SPORTIVI</text:p>
      <text:p text:style-name="P7">È vietato apportare innovazioni e modifiche agli impianti, senza specifica autorizzazione formale dell’Ufficio Tecnico Comunale.</text:p>
      <text:p text:style-name="P7">Ove modifiche od innovazioni autorizzate richiedano prove di collaudo, di agibilità e di omologazione è fatto obbligo all’affidatario di acquisirle a sua cura e spese.</text:p>
      <text:p text:style-name="P7">Alla riconsegna degli impianti l’affidatario nulla potrà richiedere per eventuali innovazioni apportate all’impianto stesso.</text:p>
      <text:p text:style-name="P7"><text:s/></text:p>
      <text:p text:style-name="P7">ART. 15 – MODIFICA RAGIONE SOCIALE DELL’AFFIDATARIO</text:p>
      <text:p text:style-name="P7">L’affidatario è tenuto a informare l’Amministrazione comunale di ogni variazione che intenda apportare alla denominazione, alla ragione sociale e natura giuridica, indicando il motivo della variazione.</text:p>
      <text:p text:style-name="P7">In ogni caso ogni modifica apportata dovrà rispondere ai requisiti di qualificazione previsti in sede di procedura di affidamento, pena la risoluzione del rapporto contrattuale.</text:p>
      <text:p text:style-name="P7"/>
      <text:p text:style-name="P7">ART. 16 – RESPONSABILITÀ’ VERSO TERZI</text:p>
      <text:p text:style-name="P7">L’affidatario si obbliga a tenere indenne il Comune da ogni responsabilità per danni di ogni genere, anche nei confronti di terzi, derivanti dall’attività oggetto dell’affidamento.</text:p>
      <text:p text:style-name="P7">A tale scopo l’affidatario stipulerà una polizza assicurativa di Responsabilità Civile verso terzi, con dei massimali adeguati per danni a persone e/o cose derivanti dall’espletamento delle attività oggetto della presente convenzione, inclusi eventuali danni all’impianto sportivo e ai beni di proprietà comunale.</text:p>
      <text:p text:style-name="P7">Il contratto assicurativo dovrà avere efficacia per l’intera durata dell’affidamento.</text:p>
      <text:p text:style-name="P7">Qualora a causa dell’inadeguatezza dei massimali di polizza e/o altre deficienze di copertura i danni di cui trattasi non fossero risarciti o lo fossero parzialmente, l’affidatario, mediante la sottoscrizione della presente convenzione, assumerà a proprio carico il relativo onere qualora imputabile a responsabilità propria e/o delle persone delle quali deve rispondere a norma di Legge.</text:p>
      <text:p text:style-name="P7">Copia del contratto assicurativo dovrà essere trasmesso all’Amministrazione comunale prima della stipula della convenzione. Annualmente, l’affidatario dovrà inviare al Comune copia della quietanza comprovante il pagamento del premio.</text:p>
      <text:p text:style-name="P7"/>
      <text:p text:style-name="P7">ART. 17 – INADEMPIMENTO, RISOLUZIONE ANTICIPATA, REVOCA, RECESSO, PENALITÀ</text:p>
      <text:p text:style-name="P7"/>
      <text:p text:style-name="P7">In caso di inadempimento agli obblighi derivanti dal presente atto il Comune potrà dichiarare la risoluzione della convenzione con immediata decadenza dell’affidatario tramite comunicazione scritta e motivata.</text:p>
      <text:p text:style-name="P7">In particolare sono cause di risoluzione espressa ex art. 1456 Codice Civile:</text:p>
      <text:p text:style-name="P11">a)<text:tab/>l’applicazione di tariffe difformi da quelle convenute;</text:p>
      <text:p text:style-name="P11"><text:soft-page-break/>b)<text:tab/>la chiusura totale o parziale dell’impianto anche temporanea senza giustificato motivo;</text:p>
      <text:p text:style-name="P11">c)<text:tab/>la violazione dell’obbligo di curare la manutenzione ordinaria di cui all’art. 7;</text:p>
      <text:p text:style-name="P11">d)<text:tab/>la violazione delle disposizioni in materia di sub affidamento dell’art. 11;</text:p>
      <text:p text:style-name="P11">e)<text:tab/>l’esecuzione di eventuali opere in modo difforme da quello autorizzato;</text:p>
      <text:p text:style-name="P11">f)<text:tab/>la violazione del divieto di utilizzare anche parzialmente e temporaneamente le strutture e gli impianti per usi e finalità diverse da quelle di cui alla presente convenzione;</text:p>
      <text:p text:style-name="P11"><text:s/>g)<text:tab/>la conduzione tecnica e funzionale dell’impianto pregiudizievole dell’incolumità e salute degli utenti.</text:p>
      <text:p text:style-name="P7">La convenzione è revocata inoltre per gravi e inderogabili esigenze di pubblico interesse senza che ciò comporti alcun indennizzo per l’affidatario e qualora vengano modificate, senza essere preventivamente concordate con l’Amministrazione comunale, le finalità statutarie dell’associazione o della società.</text:p>
      <text:p text:style-name="P7">L’affidatario ha facoltà di recedere dall’affidamento dando un preavviso di almeno mesi 6 (sei).</text:p>
      <text:p text:style-name="P7">Per violazioni degli obblighi contrattuali che non comportano la risoluzione anticipata, l’Amministrazione può applicare una penale da un minimo di € 50,00 (cinquanta) ad un massimo di € 500,00 (cinquecento) da graduare in relazione alla gravità dell’inadempienza ed al numero delle violazioni eventualmente commesse.</text:p>
      <text:p text:style-name="P7"/>
      <text:p text:style-name="P7">ART. 18 – ATTIVITÀ DI CONTROLLO DELL’ENTE</text:p>
      <text:p text:style-name="P7">È piena facoltà dell’Amministrazione comunale effettuare, in qualsiasi momento, senza necessità di preavviso e con le modalità ritenute più opportune, ogni intervento di controllo al fine di verificare il rispetto delle obbligazioni di cui alla presente convenzione.</text:p>
      <text:p text:style-name="P7">L’affidatario dovrà consentire in ogni momento l’accesso e l’ispezione di tecnici, funzionari o incaricati del Comune.</text:p>
      <text:p text:style-name="P7">Eventuali inadempienze e/o omissioni rilevate in capo all’affidatario saranno formalmente contestate e valutate con tempestività in contraddittorio.</text:p>
      <text:p text:style-name="P7">L’affidatario deve tener conto delle indicazioni impartite dagli Uffici comunali competenti. L’attività di controllo sarà esercitata dal Responsabile del settore LL.PP. e dal Responsabile del settore Servizi alla Persona, ognuno per quanto di propria competenza.</text:p>
      <text:p text:style-name="P7"/>
      <text:p text:style-name="P7">ART. 19 – CONSEGNA DEGLI IMPIANTI SPORTIVI</text:p>
      <text:p text:style-name="P7">Le parti si danno reciprocamente atto che la consegna dell’impianto avviene nello stato di fatto e di diritto in cui si trova e che l’affidatario dichiara di conoscere ed accettare integralmente.</text:p>
      <text:p text:style-name="P7">Alla consegna dell’impianto verrà redatto apposito verbale con l’elenco degli arredi e delle attrezzature.</text:p>
      <text:p text:style-name="P7"/>
      <text:p text:style-name="P7">ART. 20 - OBBLIGHI RELATIVI ALLA TRACCIABILITÀ DEI FLUSSI FINANZIARI</text:p>
      <text:p text:style-name="P7">L’affidatario è tenuto ad assolvere a tutti gli obblighi previsti dall’art. 3 della legge 136/2010 al fine di assicurare la tracciabilità dei movimenti finanziari.</text:p>
      <text:p text:style-name="P7">A tal fine, tutte le transazioni finanziarie relative alla presente convenzione dovranno avvenire esclusivamente su conto corrente.</text:p>
      <text:p text:style-name="P7">L’affidatario si impegna ad introdurre, a pena di nullità, nei contratti sottoscritti con i subcontraenti, apposita clausola con cui assumono gli obblighi di tracciabilità dei flussi finanziari di cui all’art. 3 della legge 136/2010.</text:p>
      <text:p text:style-name="P7">La mancata osservanza di quanto sopra comporta la risoluzione di diritto della presente convenzione.</text:p>
      <text:p text:style-name="P7"/>
      <text:p text:style-name="P7">ART. 21 – RESTITUZIONE DEGLI IMPIANTI</text:p>
      <text:p text:style-name="P7">Alla scadenza della presente convenzione o nei casi di cui al precedente art. 17, l’affidatario dovrà riconsegnare i locali e le attrezzature in buono stato di conservazione, salvo il normale deterioramento.</text:p>
      <text:p text:style-name="P7">All’atto della riconsegna dovrà essere redatto in contraddittorio con l’Amministrazione Comunale il processo verbale di restituzione regolare da cui si evinca lo stato di conservazione dei beni.</text:p>
      <text:p text:style-name="P7"/>
      <text:p text:style-name="P7">ART. 22 – DISPOSIZIONI GENERALI E FINALI</text:p>
      <text:p text:style-name="P7">L’affidatario è tenuto all’osservanza delle disposizioni in materia di concessioni di pubblico servizio.</text:p>
      <text:p text:style-name="P7">Per quanto non regolamentato dalla presente convenzione si rinvia alle disposizioni di legge in materia, in quanto applicabili e compatibili con la natura dell’atto.</text:p>
      <text:p text:style-name="P7">Le spese inerenti al presente atto, imposte, tasse e quant’altro necessario per dare corso legale all’affidamento, immediate e future, saranno a carico dell’affidatario.</text:p>
      <text:p text:style-name="P1"><text:span text:style-name="Car._20_predefinito_20_paragrafo"><text:span text:style-name="T24">Per tutte le controversie che potrebbero insorgere relativamente all’interpretazione ed esecuzione della presente convenzione viene dichiarato competente il Foro di Varese.</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Liberation Serif" svg:font-family="'Liberation Serif'" style:font-family-generic="roman" style:font-pitch="variable"/>
    <style:font-face style:name="Times New Roman" svg:font-family="'Times New Roman'"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OpenSymbol" svg:font-family="OpenSymbol" style:font-family-generic="system" style:font-pitch="variable"/>
    <style:font-face style:name="SimSun" svg:font-family="SimSun"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style:font-name-asia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fo:hyphenate="false"/>
    </style:style>
    <style:style style:name="Normale" style:family="paragraph">
      <style:paragraph-properties fo:hyphenation-ladder-count="no-limit"/>
      <style:text-properties fo:hyphenate="false"/>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size-complex="14pt" fo:hyphenate="false"/>
    </style:style>
    <style:style style:name="Text_20_body" style:display-name="Text body" style:family="paragraph" style:parent-style-name="Standard" style:class="text">
      <style:paragraph-properties fo:margin-top="0cm" fo:margin-bottom="0.247cm" style:contextual-spacing="false" fo:line-height="120%" fo:hyphenation-ladder-count="no-limit"/>
      <style:text-properties fo:hyphenate="false"/>
    </style:style>
    <style:style style:name="List" style:family="paragraph" style:parent-style-name="Text_20_body" style:class="list">
      <style:paragraph-properties fo:hyphenation-ladder-count="no-limit"/>
      <style:text-properties fo:hyphenate="false"/>
    </style:style>
    <style:style style:name="Caption" style:family="paragraph" style:parent-style-name="Standard" style:class="extra">
      <style:paragraph-properties fo:margin-top="0.212cm" fo:margin-bottom="0.212cm" style:contextual-spacing="false" fo:hyphenation-ladder-count="no-limit" text:number-lines="false" text:line-number="0"/>
      <style:text-properties fo:font-style="italic" style:font-style-asian="italic" style:font-style-complex="italic" fo:hyphenate="false"/>
    </style:style>
    <style:style style:name="Index" style:family="paragraph" style:parent-style-name="Standard" style:class="index">
      <style:paragraph-properties fo:hyphenation-ladder-count="no-limit" text:number-lines="false" text:line-number="0"/>
      <style:text-properties fo:hyphenate="false"/>
    </style:style>
    <style:style style:name="Tabella_20_normale1" style:display-name="Tabella normale1" style:family="paragraph">
      <style:paragraph-properties fo:margin-top="0cm" fo:margin-bottom="0.353cm" style:contextual-spacing="false" fo:line-height="115%" fo:orphans="2" fo:widows="2" fo:hyphenation-ladder-count="no-limit" style:vertical-align="auto"/>
      <style:text-properties style:font-name="Calibri" fo:font-family="Calibri" style:font-family-generic="swiss" style:font-pitch="variable" fo:font-size="11pt" style:font-name-asian="Times New Roman" style:font-family-asian="'Times New Roman'" style:font-family-generic-asian="roman" style:font-pitch-asian="variable" style:font-size-asian="11pt" style:language-asian="en" style:country-asian="US" style:font-name-complex="Times New Roman" style:font-family-complex="'Times New Roman'" style:font-family-generic-complex="roman" style:font-pitch-complex="variable" style:font-size-complex="11pt" style:language-complex="ar" style:country-complex="SA" fo:hyphenate="false"/>
    </style:style>
    <style:style style:name="Car._20_predefinito_20_paragrafo" style:display-name="Car. predefinito paragrafo" style:family="text"/>
    <style:style style:name="Bullet_20_Symbols" style:display-name="Bullet Symbols"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Character_20_Style_20_1" style:display-name="Character Style 1" style:family="text">
      <style:text-properties fo:font-size="11.5pt" style:font-size-asian="11.5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2.5.2$Windows_x86 LibreOffice_project/61cb170a04bb1f12e77c884eab9192be736ec5f5</meta:generator>
    <meta:initial-creator>Amedeo Manduzio</meta:initial-creator>
    <meta:creation-date>2025-04-16T12:50:00Z</meta:creation-date>
    <dc:date>2025-04-17T14:25:49.270000000</dc:date>
    <meta:print-date>2025-04-15T16:20:00Z</meta:print-date>
    <meta:editing-cycles>6</meta:editing-cycles>
    <meta:editing-duration>PT14M50S</meta:editing-duration>
    <meta:document-statistic meta:table-count="0" meta:image-count="1" meta:object-count="0" meta:page-count="5" meta:paragraph-count="138" meta:word-count="2767" meta:character-count="19597" meta:non-whitespace-character-count="16928"/>
    <meta:template xlink:type="simple" xlink:actuate="onRequest" xlink:title="" xlink:href="Normal"/>
  </office:meta>
</office:document-meta>
</file>