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000000002F40000038A99D500C1.jpg" manifest:media-type="image/jpe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Lucida Sans1" svg:font-family="'Lucida Sans'" style:font-family-generic="swiss"/>
    <style:font-face style:name="Liberation Serif" svg:font-family="'Liberation Serif'" style:font-family-generic="roman" style:font-pitch="variable"/>
    <style:font-face style:name="Arial Narrow" svg:font-family="'Arial Narrow'"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justify" style:justify-single-word="false"/>
      <style:text-properties style:font-name="Arial Narrow" fo:font-size="13pt" officeooo:rsid="00085c82" officeooo:paragraph-rsid="00085c82" style:font-size-asian="13pt" style:font-size-complex="13pt"/>
    </style:style>
    <style:style style:name="P2" style:family="paragraph" style:parent-style-name="Standard">
      <style:paragraph-properties fo:text-align="justify" style:justify-single-word="false"/>
      <style:text-properties style:font-name="Arial Narrow" fo:font-size="13pt" officeooo:rsid="00085c82" officeooo:paragraph-rsid="0011ebb2" style:font-size-asian="13pt" style:font-size-complex="13pt"/>
    </style:style>
    <style:style style:name="P3" style:family="paragraph" style:parent-style-name="Standard">
      <style:paragraph-properties fo:text-align="center" style:justify-single-word="false"/>
      <style:text-properties style:font-name="Arial Narrow" fo:font-size="13pt" officeooo:rsid="00085c82" officeooo:paragraph-rsid="00085c82" style:font-size-asian="13pt" style:font-size-complex="13pt"/>
    </style:style>
    <style:style style:name="P4" style:family="paragraph" style:parent-style-name="Standard">
      <style:paragraph-properties fo:text-align="justify" style:justify-single-word="false"/>
      <style:text-properties style:font-name="Arial Narrow" fo:font-size="13pt" officeooo:rsid="000ad1d7" officeooo:paragraph-rsid="000ad1d7" style:font-size-asian="13pt" style:font-size-complex="13pt"/>
    </style:style>
    <style:style style:name="P5" style:family="paragraph" style:parent-style-name="Standard">
      <style:paragraph-properties fo:text-align="center" style:justify-single-word="false"/>
      <style:text-properties style:font-name="Arial Narrow" fo:font-size="13pt" fo:font-weight="bold" officeooo:rsid="000af80b" officeooo:paragraph-rsid="000af80b" style:font-size-asian="13pt" style:font-weight-asian="bold" style:font-size-complex="13pt" style:font-weight-complex="bold"/>
    </style:style>
    <style:style style:name="P6" style:family="paragraph" style:parent-style-name="Standard">
      <style:paragraph-properties fo:text-align="justify" style:justify-single-word="false"/>
      <style:text-properties style:font-name="Arial Narrow" fo:font-size="13pt" fo:font-weight="bold" officeooo:rsid="00085c82" officeooo:paragraph-rsid="00085c82" style:font-size-asian="13pt" style:font-weight-asian="bold" style:font-size-complex="13pt" style:font-weight-complex="bold"/>
    </style:style>
    <style:style style:name="P7" style:family="paragraph" style:parent-style-name="Standard" style:list-style-name="L1">
      <style:paragraph-properties fo:text-align="justify" style:justify-single-word="false"/>
      <style:text-properties style:font-name="Arial Narrow" fo:font-size="13pt" officeooo:rsid="00085c82" officeooo:paragraph-rsid="00085c82" style:font-size-asian="13pt" style:font-size-complex="13pt"/>
    </style:style>
    <style:style style:name="P8" style:family="paragraph" style:parent-style-name="Standard">
      <style:paragraph-properties fo:text-align="justify" style:justify-single-word="false"/>
      <style:text-properties style:font-name="Arial Narrow" fo:font-size="13pt" officeooo:rsid="00085c82" officeooo:paragraph-rsid="00085c82" style:font-size-asian="13pt" style:font-size-complex="13pt"/>
    </style:style>
    <style:style style:name="P9" style:family="paragraph" style:parent-style-name="Standard">
      <style:paragraph-properties fo:text-align="justify" style:justify-single-word="false"/>
      <style:text-properties style:font-name="Arial Narrow" fo:font-size="13pt" officeooo:rsid="00085c82" officeooo:paragraph-rsid="00165aea" style:font-size-asian="13pt" style:font-size-complex="13pt"/>
    </style:style>
    <style:style style:name="P10" style:family="paragraph" style:parent-style-name="Standard">
      <style:paragraph-properties fo:text-align="justify" style:justify-single-word="false"/>
      <style:text-properties style:font-name="Arial Narrow" fo:font-size="13pt" officeooo:rsid="001335c7" officeooo:paragraph-rsid="001335c7" style:font-size-asian="13pt" style:font-size-complex="13pt"/>
    </style:style>
    <style:style style:name="T1" style:family="text">
      <style:text-properties officeooo:rsid="00089987"/>
    </style:style>
    <style:style style:name="T2" style:family="text">
      <style:text-properties officeooo:rsid="0008c183"/>
    </style:style>
    <style:style style:name="T3" style:family="text">
      <style:text-properties officeooo:rsid="00094164"/>
    </style:style>
    <style:style style:name="T4" style:family="text">
      <style:text-properties officeooo:rsid="000ad1d7"/>
    </style:style>
    <style:style style:name="T5" style:family="text">
      <style:text-properties officeooo:rsid="000dbfb2"/>
    </style:style>
    <style:style style:name="T6" style:family="text">
      <style:text-properties officeooo:rsid="000fa601"/>
    </style:style>
    <style:style style:name="T7" style:family="text">
      <style:text-properties officeooo:rsid="0011ebb2"/>
    </style:style>
    <style:style style:name="T8" style:family="text">
      <style:text-properties fo:font-weight="bold" style:font-weight-asian="bold" style:font-weight-complex="bold"/>
    </style:style>
    <style:style style:name="T9" style:family="text">
      <style:text-properties fo:font-weight="bold" officeooo:rsid="0011ebb2" style:font-weight-asian="bold" style:font-weight-complex="bold"/>
    </style:style>
    <style:style style:name="T10" style:family="text">
      <style:text-properties fo:font-weight="bold" officeooo:rsid="0008c183" style:font-weight-asian="bold" style:font-weight-complex="bold"/>
    </style:style>
    <style:style style:name="T11" style:family="text">
      <style:text-properties fo:font-weight="bold" officeooo:rsid="001335c7" style:font-weight-asian="bold" style:font-weight-complex="bold"/>
    </style:style>
    <style:style style:name="T12" style:family="text">
      <style:text-properties fo:font-weight="bold" officeooo:rsid="00085c82" style:font-weight-asian="bold" style:font-weight-complex="bold"/>
    </style:style>
    <style:style style:name="T13" style:family="text">
      <style:text-properties fo:font-weight="bold" officeooo:rsid="0013cc15" style:font-weight-asian="bold" style:font-weight-complex="bold"/>
    </style:style>
    <style:style style:name="T14" style:family="text">
      <style:text-properties fo:font-weight="bold" officeooo:rsid="0015998a" style:font-weight-asian="bold" style:font-weight-complex="bold"/>
    </style:style>
    <style:style style:name="T15" style:family="text">
      <style:text-properties fo:font-weight="bold" officeooo:rsid="00165aea" style:font-weight-asian="bold" style:font-weight-complex="bold"/>
    </style:style>
    <style:style style:name="T16" style:family="text">
      <style:text-properties officeooo:rsid="001335c7"/>
    </style:style>
    <style:style style:name="T17" style:family="text">
      <style:text-properties officeooo:rsid="00085c82"/>
    </style:style>
    <style:style style:name="T18" style:family="text">
      <style:text-properties officeooo:rsid="0013cc15"/>
    </style:style>
    <style:style style:name="T19" style:family="text">
      <style:text-properties officeooo:rsid="00165aea"/>
    </style:style>
    <style:style style:name="fr1"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
      <text:p text:style-name="P3"><draw:frame draw:style-name="fr1" draw:name="Immagine1" text:anchor-type="paragraph" svg:y="0cm" svg:width="3.588cm" svg:height="4.115cm" draw:z-index="0"><draw:image xlink:href="Pictures/10000000000002F40000038A99D500C1.jpg" xlink:type="simple" xlink:show="embed" xlink:actuate="onLoad"/></draw:frame></text:p>
      <text:p text:style-name="P1"/>
      <text:p text:style-name="P1"/>
      <text:p text:style-name="P1"/>
      <text:p text:style-name="P1"/>
      <text:p text:style-name="P1"/>
      <text:p text:style-name="P1"/>
      <text:p text:style-name="P1"/>
      <text:p text:style-name="P5">COMUNE DI INDUNO OLONA (VA)</text:p>
      <text:p text:style-name="P1"/>
      <text:p text:style-name="P6"><text:span text:style-name="T5">PROCEDURA APERTA PER AFFIDAMENTO</text:span> DEL PROGETTO DI DOPOSCUOLA DENOMINATO PER GLI ALUNNI SCUOLA SECONDARIA DI PRIMO GRADO “PASSERINI” <text:s/>DELL’ISTITUTO COMPRENSIVO DI INDUNO OLONA PER L' ANNO SCOLASTICO <text:s/>2025-2026 <text:span text:style-name="T5">MEDIANTE</text:span> IL CRITERIO DELL’OFFERTA ECONOMICAMENTE PIÙ VANTAGGIOSA .CIG <text:s/></text:p>
      <text:p text:style-name="P1"/>
      <text:p text:style-name="P1">Periodo: <text:s/>settembre 2025 – giugno 2026 (a.s. 2025-2026)</text:p>
      <text:p text:style-name="P1"/>
      <text:p text:style-name="P1">Art. 1 – OGGETTO DELL’APPALTO</text:p>
      <text:p text:style-name="P1">L’appalto ha per oggetto l’affidamento in gestione dell’organizzazione e della gestione del progetto <text:s/>di Doposcuola approvato con de<text:span text:style-name="T5">terminazione </text:span>n. , <text:s/>destinato ai minori frequentanti la scuola secondaria di primo grado <text:s/>“Passerini “ di Induno Olona.</text:p>
      <text:p text:style-name="P1">Questo servizio ha la <text:s/>finalità di offrire un sostegno agli alunni ed alle loro famiglie, consentendo ai <text:span text:style-name="T5">ragazzi </text:span>di trascorrere il tempo post scolastico pomeridiano, vivendo un’esperienza di socializzazione in una dimensione educativa, mediante attività didattico-formative e ricreative, favorendo così una migliore conciliazione dei tempi di vita e di lavoro delle famiglie</text:p>
      <text:p text:style-name="P1"/>
      <text:p text:style-name="P1">Art. 2 – DURATA DELL’APPALTO</text:p>
      <text:p text:style-name="P1">La durata dell’appalto per garantire la conclusione della procedura di affidamento del servizio (proposta di aggiudicazione) è prevista dal <text:s/>29 settembre 2025 <text:s/>fino al 5 giugno 2026, ovvero per l'anno scolastico 2025/2026.</text:p>
      <text:p text:style-name="P1">Il servizio dovrà essere svolto nei mesi e nei giorni di effettiva attività delle scuole secondo quanto previsto dal Calendario Scolastico Regionale, così come recepito ed approvato dal Consiglio d’Istituto. Le interruzioni previste per le vacanze natalizie e pasquali verranno definite dal calendario scolastico stesso. </text:p>
      <text:p text:style-name="P1"/>
      <text:p text:style-name="P1">Art. 3 – SPECIFICHE DEL SERVIZIO: DESCRIZIONE E TIPOLOGIA DEGLI INTERVENTI PREVISTI</text:p>
      <text:p text:style-name="P1">Sommariamente, e fatte salve le proposte migliorative offerte nel progetto organizzativo di dettaglio del servizio, elaborato dall’operatore economico per la partecipazione alla gara aggiudicatale, il progetto di Doposcuola si concretizza nel supportare i bambini che frequentano la scuola secondaria di primo grado di <text:span text:style-name="T1">Induno Olona</text:span>, che ne avessero la necessità, nello svolgimento dei compiti e nell’aggregazione ludica. Il servizio sarà svolto presso i locali <text:span text:style-name="T1">adiacenti alla scuola Ferrarin</text:span>, partendo dal ritiro dei bambini che ne avessero fatto richiesta sin dal termine delle lezioni, assistendoli durante il pranzo e quindi all’effettivo supporto alle attività didattiche.</text:p>
      <text:p text:style-name="P1">Alla fine del servizio, gli alunni <text:span text:style-name="T5">saranno affidati</text:span> ai genitori od alle persone autorizzate dai medesimi.</text:p>
      <text:p text:style-name="P1"/>
      <text:p text:style-name="P1">Il servizio dovrà essere espletato in orario pomeridiano, per <text:span text:style-name="T1">5</text:span> pomeriggi alla settimana dalle ore 14.00 <text:soft-page-break/>alle ore 1<text:span text:style-name="T1">8.0</text:span>0 <text:span text:style-name="T1">da</text:span> lunedì <text:span text:style-name="T1">a </text:span>venerdì, secondo il calendario scolastico. <text:s/>Il numero dei <text:span text:style-name="T6">ragazzi</text:span> per gruppo potrà comunque subire variazioni in base alle effettive iscrizioni ed all’organizzazione del servizio. </text:p>
      <text:p text:style-name="P1">L’operatore economico aggiudicatario del servizio ha l’obbligo di assicurare <text:s/>il servizio per l’intera durata dell’affidamento e risponde, fra l’altro, <text:span text:style-name="T6">del</text:span>l’esatta e diligente esecuzione a regola d’arte di ogni specifico adempimento <text:span text:style-name="T6">richiesto</text:span>.</text:p>
      <text:p text:style-name="P1">In caso di malattia o di assenza per qualsiasi causa del personale impiegato, l’appaltatore ha l’obbligo di provvedere tempestivamente alle dovute sostituzioni al fine di non pregiudicare la regolarità, continuità e sicurezza del servizio.</text:p>
      <text:p text:style-name="P1">Il servizio dovrà essere svolto tenendo conto di un rapporto di 1/1<text:span text:style-name="T6">5</text:span>, e potrà variare a seconda della reale partecipazione degli iscritti. In caso di un solo gruppo d<text:span text:style-name="T6">i</text:span> 1<text:span text:style-name="T1">0/15 <text:s/>ragazzi</text:span> l’aggiudicatario dovrà garantire la presenza di almeno due operatori <text:span text:style-name="T1">ai fini della compresenza. </text:span></text:p>
      <text:p text:style-name="P1"><text:span text:style-name="T5">Le predette modalità gestionali, </text:span><text:s/><text:span text:style-name="T5">l</text:span>e fasce orarie <text:span text:style-name="T5">e la sede delle attivi</text:span>t<text:span text:style-name="T5">à so</text:span>no da intendersi a titolo presuntivo e possono variare in base alle esigenze <text:s/><text:span text:style-name="T5">della scuola e / o </text:span>della stazione appaltante.</text:p>
      <text:p text:style-name="P1"/>
      <text:p text:style-name="P1">Art. 4 – PERSONALE E ORGANIZZAZIONE DELL’IMPRESA</text:p>
      <text:p text:style-name="P1">Il servizio dovrà essere svolto dall’operatore economico aggiudicatario del procedimento di gara esclusivamente a suo rischio, con propri capitali, con proprio personale e mediante autonoma organizzazione d’impresa.</text:p>
      <text:p text:style-name="P1">L’organizzazione dell’attività deve essere tale da garantire la continuità e la regolarità delle prestazioni affidate, al fine di non creare disservizi o disagi all’utenza.</text:p>
      <text:p text:style-name="P1"><text:span text:style-name="T6">L'aggiudicatario </text:span>non potrà sospendere o interrompere il servizio di sua iniziativa per alcuna ragione.</text:p>
      <text:p text:style-name="P1">Per l’espletamento del servizio l’impresa aggiudicataria dovrà avvalersi esclusivamente di personale qualificato, in possesso di idoneo profilo professionale ed inquadrato nella categoria corretta per educatori professionali, prevista dal CCNL di riferimento.</text:p>
      <text:p text:style-name="P1">L’operatore economico aggiudicatario si impegna a trasmettere all’Amministrazione Comunale l’elenco del personale operante con l’indicazione della relativa qualifica. Ogni variazione di detto elenco dovrà essere comunicata entro sette giorni.</text:p>
      <text:p text:style-name="P1">L’aggiudicatario dovrà altresì impegnarsi a sostituire quel personale che abbia commesso gravi negligenze o che, in base a valutazione motivata dell’Amministrazione Comunale, abbia disatteso le prescrizioni sopra indicate.</text:p>
      <text:p text:style-name="P1">Al fine di garantire la continuità, almeno parziale nell’erogazione dei servizi, la ditta subentrante, in caso di necessità, si impegna ad accogliere prioritariamente il personale dipendente della ditta uscente, garantendo il rispetto delle condizioni di miglior favore per il personale come previsto dal CCNL, nel caso in cui l’aggiudicatario sia una Cooperativa Sociale.</text:p>
      <text:p text:style-name="P1"/>
      <text:p text:style-name="P1"/>
      <text:p text:style-name="P1">Art. 5 – ENTITA’ DELL’APPALTO</text:p>
      <text:p text:style-name="P1">L’importo presunto dell’appalto è stimato in <text:span text:style-name="T8">€ </text:span><text:span text:style-name="T10">4</text:span><text:span text:style-name="T15">3</text:span><text:span text:style-name="T10">.</text:span><text:span text:style-name="T14">5</text:span><text:span text:style-name="T10">00,00</text:span> <text:s/>(iva al 5% <text:span text:style-name="T18">)</text:span> pari ad € <text:span text:style-name="T15">45.675,00</text:span><text:span text:style-name="T8"> </text:span><text:s/>ed è così composto<text:span text:style-name="T16">: costo del personale pari a 2 Educatori per 40 ore settimanali per 33 settimane ( max </text:span><text:span text:style-name="T10">1320</text:span><text:span text:style-name="T8"> </text:span>ore per l’intera durata dell’appalto) oltre a Coordinamento <text:span text:style-name="T19">3</text:span>0 ore</text:p>
      <text:p text:style-name="P10"/>
      <text:p text:style-name="P2">L’Importo di <text:s/>€ <text:span text:style-name="T19">45.675,00</text:span> <text:s/>è da intendersi comprensivo <text:span text:style-name="T16">di IVA 5% .</text:span></text:p>
      <text:p text:style-name="P1">La stima dell’entità del servizio si basa sulle necessità verificatesi nei passati anni scolastici, tenendo altresì in considerazione l’eventuale necessità di rimodulazione del servizio e ferma restando la possibilità di variazioni circa le necessità del servizio dovute a cambiamenti di orari scolastici <text:span text:style-name="T2">o</text:span> quant’altro. Sono escluse le offerte alla pari o in rialzo dell’importo a base di gara.</text:p>
      <text:p text:style-name="P1">L’entità del servizio suindicata potrà comunque subire variazioni, in aumento o diminuzione, che non <text:soft-page-break/>dovranno costituire motivo per l’aggiudicatario di risolvere anticipatamente il contratto, né tanto meno per vantare compensazioni o diritti di sorta.</text:p>
      <text:p text:style-name="P1"/>
      <text:p text:style-name="P1">Art. 6 – OFFERTA ECONOMICA</text:p>
      <text:p text:style-name="P9">Gli operatori economici partecipanti dovranno presentare un’offerta economica, contenente l’indicazione del ribasso sul totale complessivo stimato a base d’asta di € <text:s/>€ <text:span text:style-name="T19">45.675,00 </text:span>al quale andranno aggiunti gli oneri per la sicurezza.</text:p>
      <text:p text:style-name="P1">Dovrà inoltre essere specificato il costo orario offerto per ogni mansione richiesta (coordinamento <text:span text:style-name="T2">e </text:span><text:s/>servizio educativ<text:span text:style-name="T2">o</text:span>)</text:p>
      <text:p text:style-name="P1">La procedura SINTEL, lanciata per l’esecuzione della gara oggetto del presente capitolato speciale, prevede una precisa modalità per il caricamento dell’offerta economica. <text:s/>L’offerta economica dovrà essere comprensiva di tutti i costi diretti e indiretti del personale, delle spese generali, di materiale, dei costi di programmazione, coordinamento e verifica periodica del servizio e delle spese per la sicurezza non suscettibili di ribasso. Le modalità di redazione e di presentazione dell’offerta sono stabilite nel Disciplinare di gara.</text:p>
      <text:p text:style-name="P1">Il punteggio attribuito all’offerta economica avrà un peso pari al <text:span text:style-name="T2">2</text:span>0% del risultato finale.</text:p>
      <text:p text:style-name="P1"/>
      <text:p text:style-name="P1">Art. 7 – OFFERTA TECNICA</text:p>
      <text:p text:style-name="P1">Gli operatori economici concorrenti alla gara devono formulare un articolato e particolareggiato progetto dei servizi contenente, la proposta organizzativa per lo svolgimento del servizio oggetto dell’appalto, attinenti all’assistenza ed alla vigilanza durante il tragitto funzionale al servizio Doposcuola .</text:p>
      <text:p text:style-name="P1">Il progetto tecnico dev<text:span text:style-name="T2">e </text:span>essere articolat<text:span text:style-name="T2">o </text:span><text:s/>in forma di relazione e devono indicare in maniera chiara e specifica le proposte di dettaglio del servizio, in armonia con i principi, le finalità, le modalità esecutive e gli standard del servizio prestabiliti nel presente capitolato, che costituiscono le indicazioni minime inderogabili la valutazione delle offerte.</text:p>
      <text:p text:style-name="P1">Le offerte tecniche presentate dagli operatori economici concorrenti sono per gli stessi vincolanti in quanto costituiscono proposta contrattuale.</text:p>
      <text:p text:style-name="P1">Il punteggio attribuito all’offerta tecnica avrà un peso pari al <text:span text:style-name="T3">8</text:span>0% del risultato finale.</text:p>
      <text:p text:style-name="P1"/>
      <text:p text:style-name="P1">Art. 8 - OBBLIGHI DELLA DITTA APPALTATRICE VERSO IL PERSONALE</text:p>
      <text:p text:style-name="P1">Nessun rapporto di lavoro viene ad instaurarsi tra il Comune ed il personale addetto all’espletamento delle prestazioni assunte dall’aggiudicatario.</text:p>
      <text:p text:style-name="P1">Tutto il personale adibito al servizio appaltato, assunto e registrato nei regolari libri paga e matricola, in possesso dell’età lavorativa secondo norma di legge, opererà in regime di dipendenza e sotto l’esclusiva responsabilità dell’Impresa appaltatrice, sia nei confronti del committente, che nei confronti di terzi.</text:p>
      <text:p text:style-name="P1">L'affidatario del servizio dovrà osservare, nei confronti dei dipendenti e/o soci, tutte le norme relative alle retribuzioni, assicurazioni, prevenzione degli infortuni sul lavoro, contributi a vario titolo posti a carico dei datori di lavoro, stabiliti nella normativa vigente, nonché derivanti dal contratto collettivo di lavoro nazionale ed eventuali contratti integrativi o da altre forme di contratto previste dalla normativa vigente. I suddetti obblighi vincolano l’aggiudicatario, indipendentemente dalla sua natura, dalla sua struttura o dimensione e da ogni altra sua qualificazione giuridica. L’operatore economico si obbliga altresì ad applicare il contratto e gli accordi di lavoro provinciali anche dopo la loro scadenza e fino alla loro sostituzione e a rispettare i relativi accordi nazionali e provinciali di lavoro anche nei rapporti coi soci. E’ vietata in ogni caso e per qualsiasi operatore impiegato, l’applicazione di regolamenti o di altre norme interne che stabiliscano condizioni peggiorative rispetto alle disposizioni del Contratto <text:soft-page-break/>Collettivo. Gli obblighi di cui sopra vincolano l’operatore economico anche se lo stesso non sia aderente alle associazioni stipulanti gli accordi o receda da esse, indipendentemente dalla struttura o dimensione della stessa e da ogni altra qualificazione giuridica, economica o sindacale.</text:p>
      <text:p text:style-name="P1">L’aggiudicatario del servizio fornirà, a richiesta dell'Amministrazione Comunale, copia dei modelli comprovanti l'avvenuto versamento dei contributi previdenziali relativi ai propri addetti impiegati nei servizi appaltati. L’operatore economico si impegna a permettere la visione dei libri paga e di ogni altra documentazione inerente i rapporti contrattuali con dipendenti e soci impegnati nei servizi di cui al presente capitolato, al fine di verificare il rispetto delle condizioni di cui al presente articolo. Gli operatori dell’Amministrazione Comunale sono tenuti al segreto d’ufficio sulle notizie apprese, salvo che le stesse configurino illecito o denuncino un contrasto con quanto pattuito con l’Amministrazione Comunale. L’operatore economico garantisce inoltre la puntuale applicazione della vigente normativa in materia di salute e sicurezza sui luoghi di lavoro, per quanto riguarda l'attivazione di tutte le procedure necessarie per la prevenzione degli infortuni, l'utilizzo di dispositivi di protezione e attrezzature antinfortunistiche, nonché l'adempimento di tutti gli obblighi di formazione ed informazione dei dipendenti ed ogni altro obbligo di legge.</text:p>
      <text:p text:style-name="P1">Il mancato rispetto di tali condizioni è causa di risoluzione del contratto.</text:p>
      <text:p text:style-name="P1"/>
      <text:p text:style-name="P1">Art. 9 - SCIOPERI DEL PERSONALE</text:p>
      <text:p text:style-name="P1">In riferimento a quanto disposto dalla normativa in materia di garanzie minime essenziali nei pubblici servizi in caso di sciopero, la Ditta appaltatrice è tenuta ad uniformare la propria autoregolamentazione del diritto di sciopero a quella in vigore per il personale degli Enti Locali addetto a servizi analoghi. Nulla è dovuto alla Ditta per la mancata prestazione del servizio, anche se causato da scioperi dei propri dipendenti.</text:p>
      <text:p text:style-name="P1"/>
      <text:p text:style-name="P1">Art. 10 - CONTINUITA’ DELLE PRESTAZIONI</text:p>
      <text:p text:style-name="P1">La Ditta aggiudicataria si impegna ad assicurare la continuità della prestazione del medesimo operatore presso gli utenti segnalati dall’Amministrazione Comunale.</text:p>
      <text:p text:style-name="P1">Non saranno tollerati turnover di personale, se non per cause di forza maggiore, superiori di norma a 1/5 delle forze presenti.</text:p>
      <text:p text:style-name="P1"/>
      <text:p text:style-name="P1">Art. 11 - REFERENTE E SEDE OPERATIVA</text:p>
      <text:p text:style-name="P1">Prima dell’inizio dell’espletamento del servizio, la Cooperativa aggiudicataria dovrà comunicare per iscritto, oltre al nominativo del personale impiegato nel servizio, anche il nome e il recapito telefonico di un Coordinatore/referente, in grado di assumere le decisioni necessarie ad assicurare la tempestiva sostituzione degli addetti e l’attivazione degli interventi di emergenza che dovessero rendersi necessari, al quale fare riferimento per tutte le comunicazioni di servizio necessarie. Altresì la Ditta affidataria dovrà comunicare preventivamente per iscritto ogni eventuale variazione intervenuta relativamente ai dati in precedenza comunicati. La Ditta si impegna ad individuare una sede non lontana più di <text:span text:style-name="T3">2</text:span>0 km dal Comune di <text:span text:style-name="T3">Induno Olona</text:span>.</text:p>
      <text:p text:style-name="P1">Il servizio di coordinamento va inteso come elemento complementare alle prestazioni e pertanto l’Amministrazione Comunale non riconoscerà nessun corrispettivo specifico.</text:p>
      <text:p text:style-name="P1"/>
      <text:p text:style-name="P1">Art. 12 - CONTROLLI E VERIFICHE</text:p>
      <text:p text:style-name="P1">I controlli sulla natura e sul buon svolgimento del servizio verranno svolti di norma trimestralmente per conto dell’Ente dal<text:span text:style-name="T3">la </text:span>Responsabile del Settore Servizi alla Persona o suo delegato. Nel corso delle verifiche si constaterà il regolare svolgimento del servizio, l’efficienza e l’efficacia della gestione. Resta facoltà dell’Ente richiedere in qualsiasi momento informazioni sul regolare svolgimento del <text:soft-page-break/>servizio e di attuare controlli a campione. Sono inoltre riconosciute al Comune ampie facoltà di controllo e di indirizzo in merito:</text:p>
      <text:list xml:id="list337567054169122087" text:style-name="L1">
        <text:list-item>
          <text:p text:style-name="P7">all’adempimento puntuale e preciso dei programmi di lavoro;</text:p>
        </text:list-item>
        <text:list-item>
          <text:p text:style-name="P7">al rispetto delle norme contrattuali e contributive nei confronti degli operatori della Ditta assegnataria.</text:p>
        </text:list-item>
      </text:list>
      <text:p text:style-name="P1">Quanto sopra potrà essere effettuato anche mediante ispezioni, sondaggi o altro, senza che la Ditta aggiudicataria possa eccepire alcunché e prevedendo fin d’ora che la stessa si renda invece disponibile a dare la massima collaborazione per il buon fine dei controlli.</text:p>
      <text:p text:style-name="P1">Il Comune si riserva la facoltà di risolvere il contratto di appalto, dopo aver accertato ripetute e persistenti violazioni alle norme e alle disposizioni prescrittive del presente capitolato.</text:p>
      <text:p text:style-name="P1">Eventuali correttivi utili al raggiungimento degli obiettivi, fermo restando i corrispettivi pattuiti, saranno concordati tra i due contraenti.</text:p>
      <text:p text:style-name="P1"/>
      <text:p text:style-name="P1">Art. 13 - DIVIETO DI CESSIONE E SUBAPPALTO</text:p>
      <text:p text:style-name="P1">L’impresa appaltatrice è tenuta ad eseguire in proprio tutti i servizi e le prestazioni comprese nel presente capitolato d’oneri e nella convenzione contratto. È vietato il subappalto.</text:p>
      <text:p text:style-name="P1">La violazione ai divieti innanzi stabiliti costituisce motivo di risoluzione ipso iure del contratto e di incameramento della garanzia fideiussoria per la cauzione definitiva, fate salve le ulteriori eventuali azioni di danno.</text:p>
      <text:p text:style-name="P1"/>
      <text:p text:style-name="P1"/>
      <text:p text:style-name="P1">Art. 14 - RESPONSABILITA’ DELL’AGGIUDICATARIA E GARANZIE</text:p>
      <text:p text:style-name="P1">La gestione dei servizi oggetto del presente appalto viene effettuata dalla ditta aggiudicataria in proprio nome, per proprio conto ed a proprio rischio e pericolo in qualità di titolare dell’attività a tutti gli effetti di legge. La ditta si intende espressamente obbligata a tenere, comunque, sollevata ed indenne l’Amministrazione Comunale da qualsivoglia danno, diretto ed indiretto, causato ai propri dipendenti od a proprie attrezzature derivanti da comportamenti di terzi, nonché da danni di qualsiasi natura che possano derivare per fatto doloso o colposo a persone o a cose dall’attività del proprio personale e dagli utenti affidati, in relazione ai servizi oggetto dell’appalto.</text:p>
      <text:p text:style-name="P1">L’Amministrazione Comunale rimane pertanto esentata da ogni azione, giudiziale o stragiudiziale, da chiunque instaurata.</text:p>
      <text:p text:style-name="P1">La ditta risponde interamente per ogni difetto dei mezzi ed attrezzature impiegati, anche se di proprietà dell’Amministrazione Comunale, nell’espletamento dei servizi, nonché degli eventuali danni a persone o cose che dagli stessi possano derivare.</text:p>
      <text:p text:style-name="P1">La ditta, oltre alle norme del presente capitolato, deve osservare e far osservare ai propri dipendenti tutte le disposizioni conseguenti a leggi, regolamenti e decreti in vigore o emanati nel periodo dell’appalto, comprese le disposizioni regolamentari dell’Amministrazione Comunale, per quanto funzionali allo svolgimento del servizio.</text:p>
      <text:p text:style-name="P1">La ditta assume l’impegno a stipulare idonea assicurazione a copertura delle responsabilità civili per danni causati o subiti dai propri dipendenti, dai lavoratori interinali, dai lavoratori parasubordinati, dai frequentatori dei servizi, dai non dipendenti che partecipano alle attività e in ogni caso verso terzi.</text:p>
      <text:p text:style-name="P1">La ditta appaltatrice risponde verso gli utenti ed i terzi per i danni arrecati dai propri dipendenti nell'espletamento dei servizi e si impegna a sollevare l’Amministrazione Comunale da ogni molestia e responsabilità relativa.</text:p>
      <text:p text:style-name="P1">L'accertamento dei danni sarà effettuato dall'Amministrazione Comunale in contraddittorio con i rappresentanti della Ditta. Nel caso di loro assenza si procederà agli accertamenti dinanzi a due testimoni, anche dipendenti della Amministrazione Comunale stessa, senza che la ditta possa <text:soft-page-break/>sollevare eccezione alcuna.</text:p>
      <text:p text:style-name="P1">La ditta aggiudicataria dovrà fornire all’Amministrazione Comunale copia della polizza prima dell’inizio del servizio nonché copia degli eventuali successivi aggiornamenti.</text:p>
      <text:p text:style-name="P1"/>
      <text:p text:style-name="P1">Art. 15 - ADEMPIMENTI A CARICO DELL’AGGIUDICATARIO: DICHIARAZIONI INIZIALI E SUCCESSIVE</text:p>
      <text:p text:style-name="P1">L’impresa aggiudicataria avrà 30 giorni di tempo, dalla comunicazione di aggiudicazione, per compiere i seguenti adempimenti:</text:p>
      <text:p text:style-name="P1"><text:tab/>produrre documentazione dimostrativa delle dichiarazioni sostitutive fornite in sede di gara, qualora non acquisibili direttamente dalla stazione appaltante;</text:p>
      <text:p text:style-name="P1"><text:tab/>produrre apposita scrittura privata autenticata da un notaio da cui risulti l’eventuale raggruppamento di imprese;</text:p>
      <text:p text:style-name="P1"><text:tab/>consegnare copia conforme all’originale della polizza assicurativa per la copertura di danni a cose opersone avente validità per tutto il periodo contrattuale.</text:p>
      <text:p text:style-name="P1">Qualora richiesto esplicitamente, l'affidatario si impegna a trasmettere al Settore Servizi Sociali del Comune di <text:span text:style-name="T7">Induno Olona</text:span> copia dei versamenti contributivi, previdenziali, assicurativi.</text:p>
      <text:p text:style-name="P1">Il mancato rispetto di tali obblighi comporta la risoluzione del contratto.</text:p>
      <text:p text:style-name="P1">La Ditta, prima di sottoscrivere il contratto con l’Amministrazione Comunale, dovrà:</text:p>
      <text:p text:style-name="P1"><text:tab/>versare l’importo di tutte le spese contrattuali, che sono a carico della Ditta senza diritto di rivalsanei confronti del Comune;</text:p>
      <text:p text:style-name="P1"><text:tab/>comunicare il domicilio fiscale;</text:p>
      <text:p text:style-name="P1"><text:tab/>comunicare il recapito operativo;</text:p>
      <text:p text:style-name="P1"><text:tab/>costituire la cauzione definitiva (in sostituzione o ad integrazione della cauzione provvisoria che, nella misura del 2% dell’importo a base d’asta, dovrà accompagnare l’istanza di partecipazione alla gara) nella misura prevista dall’art. 117 del D.lgs 36/2023 Nuovo codice degli appalti;</text:p>
      <text:p text:style-name="P1">La cauzione potrà essere costituita o mediante fidejussione bancaria o polizza fideiussoria assicurativa a favore del Comune di <text:span text:style-name="T7">Induno Olona</text:span>.</text:p>
      <text:p text:style-name="P1">Sia la fideiussione bancaria che la polizza assicurativa devono contenere espressamente la rinunzia al beneficio della preventiva escussione del debitore principale e la loro operatività a semplice richiesta scritta della stazione appaltante.</text:p>
      <text:p text:style-name="P1">La cauzione è prestata a garanzia dell’esatto adempimento degli obblighi derivanti dal contratto, dell’eventuale risarcimento di danni, nonché del rimborso delle somme che il Comune dovesse eventualmente sostenere durante l’esecuzione del contratto per fatto dell’appaltatore a causa di inadempimento o cattiva esecuzione del servizio.</text:p>
      <text:p text:style-name="P1">Resta salvo per il Comune l’esperimento di ogni altra azione nel caso in cui la cauzione risultasse insufficiente. L’appaltatore resta obbligato a reintegrare la cauzione di cui il Comune avesse dovuto valersi in tutto o in parte, durante l’esecuzione del contratto. La cauzione resta vincolata, anche dopo la scadenza del contratto, sino al completo soddisfacimento degli obblighi contrattuali.</text:p>
      <text:p text:style-name="P1"/>
      <text:p text:style-name="P1">Art. 16 - PENALITA’</text:p>
      <text:p text:style-name="P1"/>
      <text:p text:style-name="P1">Nel caso in cui, per qualsiasi motivo imputabile alla Ditta e da questa non giustificato per causa di forza maggiore, il servizio non dovesse essere espletato a favore di uno o più utenti con le modalità previste dal presente capitolato, l’Amministrazione applicherà all’impresa una penale pari un minimo di € 100,00 e un massimo di € 1.000,00 secondo la gravità, per ogni giorno di inadempimento. In caso di completo mancato espletamento del servizio, l’Amministrazione applicherà all’impresa una penale pari un minimo di € 2.500,00 e un massimo di € 5.000,00 (la penale andrà poi graduata in base <text:soft-page-break/>all’importanza della violazione). Se la ditta sarà sottoposta al pagamento di tre penali il contratto potrà essere rescisso e aggiudicato alla seconda in graduatoria ed in tal caso l’Amministrazione riscuoterà la fideiussione a titolo di risarcimento del danno e addebiterà alla parte inadempiente le maggiori spese sostenute. Le contestazioni in merito a quanto sopra verranno formulate dall’Ufficio competente per iscritto a mezzo raccomandata A.R o posta elettronica certificata e, sempre per iscritto, l’Affidatario potrà produrre le proprie contro-deduzioni entro cinque giorni lavorativi dal ricevimento della contestazione. Qualora non pervenisse alcun riscontro o le giustificazioni prodotte non risultassero comprovate e sufficienti, si provvederà a determinare la relativa penale. Il Comune provvederà al recupero della penalità mediante ritenuta sul mandato di pagamento della fattura emessa nel mese nel quale è assunto il provvedimento di infrazione dall’Affidatario. Le norme del presente articolo non pregiudicano la possibilità che il Comune proceda con ogni mezzo possibile, alla richiesta di indennizzi anche maggiori delle somme indicate nel caso in cui i danni provocati risultino superiori. Nel caso l’appaltatore richieda la risoluzione del contratto, sarà facoltà del Comune incamerare l’intera cauzione prestata, fatto salvo il diritto alla rifusione dei danni e delle spese sostenute per l’ammontare eventualmente non coperto dalla cauzione definitiva prestata per la stipula del contratto d’appalto.</text:p>
      <text:p text:style-name="P1"/>
      <text:p text:style-name="P1">ART. 17 - RISOLUZIONE DEL CONTRATTO</text:p>
      <text:p text:style-name="P1">L’Amministrazione Comunale, nei casi previsti di seguito, può procedere alla risoluzione del contratto di appalto senza che la Ditta appaltatrice possa pretendere risarcimenti o indennizzi di alcun genere:</text:p>
      <text:p text:style-name="P1">a)<text:tab/>mancata assunzione del servizio alla data stabilita;</text:p>
      <text:p text:style-name="P1">b)<text:tab/>gravi e reiterate violazioni agli obblighi contrattuali non eliminate a seguito di diffida formale da parte dell’Amministrazione Comunale;</text:p>
      <text:p text:style-name="P1">c)<text:tab/>mancato rispetto degli obblighi di cui all’art. 8 del presente capitolato;</text:p>
      <text:p text:style-name="P1">d)<text:tab/>arbitraria e ingiustificata interruzione o sospensione da parte dell’impresa appaltatrice del servizio oggetto del presente capitolato, non dipendente da causa di forza maggiore;</text:p>
      <text:p text:style-name="P1">e)<text:tab/>nelle ipotesi previste all'art. 12 del presente capitolato;</text:p>
      <text:p text:style-name="P1">f)<text:tab/>frode;</text:p>
      <text:p text:style-name="P1">g)<text:tab/>sopravvenute cause di esclusione o sopravvenute cause ostative legate alla legislazione antimafia;</text:p>
      <text:p text:style-name="P1">h)<text:tab/>sopravvenuta condanna definitiva del legale rappresentante per un reato contro la Pubblica Amministrazione;</text:p>
      <text:p text:style-name="P1">i)<text:tab/>assegnazione di personale non corrispondente alle qualifiche professionali dichiarate in sede digara;</text:p>
      <text:p text:style-name="P1">j)<text:tab/>mancato rispetto dell’indicazione dell’Amministrazione Comunale di sostituire personale ritenuto inidoneo;</text:p>
      <text:p text:style-name="P1">k)<text:tab/>violazione dell’obbligo di permettere all’Amministrazione Comunale di vigilare sul corretto svolgimento dei servizi.</text:p>
      <text:p text:style-name="P1">In caso di risoluzione del contratto per i motivi di cui sopra, non spetta alla Ditta alcun indennizzo e l’Amministrazione Comunale ha facoltà di incamerare la cauzione quale penale, oltre alle eventuali somme relative al danno che possa esserne derivato all'appaltante.</text:p>
      <text:p text:style-name="P1"/>
      <text:p text:style-name="P1">Art. 18 - STIPULA DEL CONTRATTO E SPESE CONTRATTUALI</text:p>
      <text:p text:style-name="P1">La stipulazione del relativo contratto potrà avvenire anche in data successiva all’avvio del servizio in oggetto. Tutte le spese contrattuali, nessuna esclusa, nonché ogni altra spesa accessoria e conseguente, sono a carico della Ditta assegnataria (spese di bollo, di registro, diritti di segreteria, tasse ed imposte presenti e future inerenti ed emergenti dal servizio), senza diritto di rivalsa nei <text:soft-page-break/>confronti del Comune.</text:p>
      <text:p text:style-name="P1">Se dagli accertamenti previsti dalla normativa vigente sulla veridicità delle dichiarazioni sostitutive presentate in sede di gara, risulti che la Ditta aggiudicataria non sia in possesso dei requisiti per l’assunzione dell’appalto, non si farà luogo alla stipulazione del contratto.</text:p>
      <text:p text:style-name="P1">La mancata sottoscrizione del contratto comporta la revoca dell’aggiudicazione del servizio. In tal caso l’Amministrazione potrà aggiudicare l’appalto al concorrente che segue in graduatoria. Il materiale di consumo e gli oneri per la sicurezza dovranno essere fatturati ogni anno con l’ultima fattura di maggio</text:p>
      <text:p text:style-name="P1"/>
      <text:p text:style-name="P1">Art. 19 - LIQUIDAZIONE E PAGAMENTO CORRISPETTIVI</text:p>
      <text:p text:style-name="P1">Il prezzo applicato per il servizio dovrà essere unico e comprensivo degli oneri riflessi, di assicurazione, ecc.; è esclusa solo l’IVA in misura di legge.</text:p>
      <text:p text:style-name="P1">Il prezzo orario proposto si intende fisso ed invariabile per tutta la durata dell’appalto.</text:p>
      <text:p text:style-name="P1">La Ditta deve emettere fattura elettronica con cadenza da concordarsi con la stazione appaltante (mensile/trimestrale) sulla base delle ore di servizio prestate, riportante gli estremi richiesti nella comunicazione di assegnazione che verrà trasmessa prima dell’inizio del servizio, compreso il C.I.G. – Codice Identificativo Gara, nonché la descrizione del servizio ed il periodo relativo.</text:p>
      <text:p text:style-name="P1">Al riguardo la Ditta appaltatrice dovrà obbligatoriamente allegare a ciascuna fattura prospetto riepilogativo delle ore effettuate da ciascun operatore. Si precisa che l'importo orario decorre dal momento dell'entrata in servizio del personale ed è riconosciuto unicamente per il numero di ore autorizzato dal Servizio referente dell’Amministrazione Comunale.</text:p>
      <text:p text:style-name="P1">I pagamenti dovuti per la regolare esecuzione del servizio avverranno esclusivamente mediante bonifico bancario al conto corrente dedicato, anche in via non esclusiva, che l’aggiudicatario dovrà accendere presso una banca o presso Poste Italiane S.p.A., ai sensi e per gli effetti dell’art. 3 della L. 136/2010, entro 60 giorni dalla ricezione delle fatture, accompagnate da atto di liquidazione sottoscritto dal Responsabile del Servizio, che attesterà con lo stesso la regolarità nella fornitura delle prestazioni.</text:p>
      <text:p text:style-name="P1">Si precisa che i Commi 629 e seguenti della Legge n. 190 del 23.12.2014 (Legge di stabilità 2015), hanno introdotto a carico dei Comuni un nuovo adempimento che è stato denominato “Split-payment” che consiste nell’obbligo da parte dei Comuni di versare direttamente allo Stato l’IVA esposta dai fornitori in fattura.</text:p>
      <text:p text:style-name="P1">L’Amministrazione Comunale si riserva la facoltà di procrastinare il pagamento qualora insorgano contestazioni circa l’ammontare delle fatture presentate; si riserva inoltre di irrogare le eventuali sanzioni, trattenendone l’importo dai pagamenti. I pagamenti si intendono senza spese per l’amministrazione e pertanto le commissioni bancarie di bonifico sono a carico del creditore.</text:p>
      <text:p text:style-name="P1"/>
      <text:p text:style-name="P1">Art. 20 - TRATTAMENTO DATI PERSONALI</text:p>
      <text:p text:style-name="P1">Ai sensi e per gli effetti del Regolamento (UE) n. 679/2016 e del D. Lgs. n. 196 del 30 giugno 2003, per le disposizioni non incompatibili con il Regolamento medesimo, in risposta alla presente procedura o comunque raccolti a tale scopo, informa che tali dati verranno utilizzati unicamente:</text:p>
      <text:p text:style-name="P1">-<text:tab/>ai fini della partecipazione alla procedura medesima, della selezione dei concorrenti e delle attività adessa correlate e conseguenti.</text:p>
      <text:p text:style-name="P1">In relazione alle descritte finalità, il trattamento dei dati personali avviene mediante:</text:p>
      <text:p text:style-name="P1">-<text:tab/>strumenti manuali, informatici e telematici, con logiche strettamente correlate alle finalità predette e, comunque, in modo da garantire la sicurezza e la riservatezza dei dati stessi.</text:p>
      <text:p text:style-name="P1">I dati potranno essere trattati anche in base a criteri qualitativi, quantitativi e temporali di volta in volta individuati.</text:p>
      <text:p text:style-name="P1"><text:soft-page-break/>Il trattamento dei dati giudiziari è effettuato esclusivamente per valutare il possesso dei requisiti e delle qualità previsti dalla vigente normativa in materia di acquisizione di beni e servizi ed avviene sulla base dell’autorizzazione al trattamento dei dati a carattere giudiziario da parte di privati, di enti pubblici economici e di soggetti pubblici, rilasciata dal Garante per la protezione dei dati personali.</text:p>
      <text:p text:style-name="P1">Il conferimento dei dati è necessario per valutare il possesso dei requisiti e delle qualità richiesti per la partecipazione alla procedura nel cui ambito i dati stessi sono acquisiti; pertanto, la loro mancata indicazione può precludere l’effettuazione della relativa istruttoria.</text:p>
      <text:p text:style-name="P1">Potranno venire a conoscenza dei suddetti dati personali gli operatori dal titolare designati per il trattamento dei dati personali.</text:p>
      <text:p text:style-name="P1">I dati raccolti potranno altresì essere conosciuti da:</text:p>
      <text:p text:style-name="P1">-<text:tab/>soggetti esterni, i cui nominativi sono a disposizione degli interessati, e facenti parte della Commissione;</text:p>
      <text:p text:style-name="P1">-<text:tab/>soggetti terzi fornitori di servizi per il titolare, o comunque ad esso legati da rapporto contrattuale, unicamente per le finalità sopra descritte, previa designazione in qualità di Responsabili del trattamento e comunque garantendo il medesimo livello di protezione;</text:p>
      <text:p text:style-name="P1">-<text:tab/>altre amministrazioni pubbliche, cui i dati potranno essere comunicati per adempimenti procedimentali;</text:p>
      <text:p text:style-name="P1">-<text:tab/>altri concorrenti che facciano richiesta di accesso ai documenti di gara, secondo le modalità e nei limiti di quanto previsto dalla vigente normativa in materia;</text:p>
      <text:p text:style-name="P1">-<text:tab/>legali incaricati per la tutela del titolare, in sede stragiudiziale e giudiziale;</text:p>
      <text:p text:style-name="P1">-<text:tab/>ad ogni altro soggetto esterno a cui si renda necessario, per obbligo di legge o di regolamento, comuni- care i dati personali ai fini dell’affidamento e dell’aggiudicazione del contratto.</text:p>
      <text:p text:style-name="P1">In ogni caso, operazioni di comunicazione e diffusione di dati personali, diversi da quelli sensibili e giudiziari, potranno essere effettuate dall’ente solo nel rispetto di quanto previsto dal Regolamento (UE) n.679/2016 e del D. Lgs. n. 196 del 30 giugno 2003, per le disposizioni non incompatibili con il Regola- mento medesimo.</text:p>
      <text:p text:style-name="P1">I dati vengono trattati per un periodo non superiore a quello strettamente necessario per le finalità per le quali sono stati raccolti e per le quali vengono trattati. Il periodo di trattamento è correlato alla durata della procedura di affidamento di aggiudicazione del contratto. La data di cessazione del trattamento, per le finalità di cui sopra, coincide con la stipulazione del contratto a seguito della quale il titolare procederà alla archiviazione dei dati della procedura di affidamento, conformemente alle disposizioni vigenti, fatto salvo i dati personali da allegare al contratto medesimo.</text:p>
      <text:p text:style-name="P1">Con l’invio e la sottoscrizione della domanda di partecipazione, i concorrenti esprimono pertanto il loro consenso al predetto trattamento.</text:p>
      <text:p text:style-name="P1">Con separato provvedimento, da adottarsi entro venti giorni dalla data del contratto, l’operatore economico aggiudicatario sarà nominato RESPONSABILE DEL TRATTAMENTO DEI DATI per le attività collegate con l’esecuzione dell’appalto. L’Aggiudicatario ha l’obbligo di mantenere riservati i dati e le informazioni, ivi comprese quelle che transitano per le apparecchiature di elaborazione dati, di cui venga in possesso e, comunque, a conoscenza, di non divulgarli in alcun modo e in qualsiasi forma e di non farne oggetto di utilizzazione a qualsiasi titolo per scopi diversi da quelli strettamente necessari all’esecuzione del contratto e comunque per i cinque anni successivi alla cessazione di efficacia del rapporto contrattuale.</text:p>
      <text:p text:style-name="P1">I diritti dell’interessato sono disciplinati dal Regolamento (UE) n. 679/2016 e dal D. Lgs. n. 196 del 30 giugno 2003, per le disposizioni non incompatibili con il Regolamento medesimo. In particolare, l’interessato ha il diritto di ottenere la conferma dell’esistenza o meno dei propri dati e di conoscerne il con- tenuto e l’origine, di verificarne l’esattezza o chiederne l’integrazione o l’aggiornamento, oppure la rettificazione; ha altresì il diritto di chiedere la cancellazione, la trasformazione in forma anonima o il <text:soft-page-break/>blocco dei dati trattati in violazione di legge, nonché di opporsi in ogni caso, per motivi legittimi, al loro trattamento.</text:p>
      <text:p text:style-name="P1"/>
      <text:p text:style-name="P1">ART. 21 - RISPETTO DEL D.LGS. 81/2008 E S.M.I “TUTELA DELLA SICUREZZA E SALUTE NEI LUOGHI DI LAVORO”</text:p>
      <text:p text:style-name="P1">L’impresa aggiudicataria ha l’obbligo di ottemperare a tutti gli obblighi e le prescrizioni in materia di sicurezza sul lavoro contenuti nel D. Lgs. 81/2008 e successive modifiche ed integrazioni, in particolare per quanto riguardal’attivazione di tutte le procedure necessarie per la prevenzione degli infortuni, l’utilizzo di dispositivi di protezione ed attrezzature antinfortunistiche, nonché l’adempimento di tutti gli obblighi di formazione ed informazione dei dipendenti ed ogni altro obbligo di legge.</text:p>
      <text:p text:style-name="P1">Ogni e più ampia responsabilità in caso di infortunio ricadrà pertanto sul soggetto accreditato, rendendone sollevate le amministrazioni Comunali dell’ambito distrettuale, nonché il personale preposto alla direzione e sorveglianza.</text:p>
      <text:p text:style-name="P1">Nel caso siano previste attività esterne alle strutture sedi dell’attività oggetto dell’appalto con relativo impiego di automezzi, dovranno essere utilizzati esclusivamente mezzi pubblici o vettori autorizzati o mezzi propri adeguati e condotti da personale in possesso delle specifiche patenti di abilitazione; L’organizzazione e la gestione dell’emergenza nelle strutture sedi dell’attività oggetto dell’appalto ed in particolare in quelle dove non è prevista compresenza di personale comunale operativo è a carico dell’aggiudicatario; a tale scopo – come predetto – l’Amministrazione Comunale fornirà all’aggiudicatario, al momento dell’aggiudicazione copia dei piano di emergenza generali in essere presso le predette strutture, al fine di consentirgli l’osservanza degli adempimenti prescritti in materia di primo soccorso, di prevenzione incendi, lotta antincendio e gestione delle emergenze.</text:p>
      <text:p text:style-name="P1"><text:s/>Nell’espletamento del servizio il personale dell’aggiudicatario (dipendenti e soci) dovrà essere munito di apposita tessera di riconoscimento, corredata di fotografia, contenente le generalità del lavoratore e l’indicazione del datore di lavoro. L’appaltatore dovrà comunicare il nominativo del Responsabile della Sicurezza.</text:p>
      <text:p text:style-name="P1"/>
      <text:p text:style-name="P1">Art. 22 - CONTROVERSIE</text:p>
      <text:p text:style-name="P1"/>
      <text:p text:style-name="P1">Per ogni controversia che dovesse insorgere tra le parti nella applicazione del presente contratto e che non dovesse essere risolta tra le parti è competente il Foro di <text:span text:style-name="T4">Varese</text:span>.</text:p>
      <text:p text:style-name="P1"/>
      <text:p text:style-name="P1">Art. 23 - INVII NORMATIVI</text:p>
      <text:p text:style-name="P1">Per tutto quanto non previsto dal presente capitolato, si fa esplicito rinvio alle leggi e regolamenti vigenti</text:p>
      <text:p text:style-name="P1"/>
      <text:p text:style-name="P1">Per l’operatore economico</text:p>
      <text:p text:style-name="P1">Il legale rappresentante (timbro e firma)</text:p>
      <text:p text:style-name="P1">Per l’Ente</text:p>
      <text:p text:style-name="P1"/>
      <text:p text:style-name="P4"><text:span text:style-name="T7">L</text:span>a responsabile del settore Servizi alla Persona</text:p>
      <text:p text:style-name="P4">dott.ssa Rossana Turuani</text:p>
      <text:p text:style-name="P1"><text:s/></text:p>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Lucida Sans1" svg:font-family="'Lucida Sans'" style:font-family-generic="swiss"/>
    <style:font-face style:name="Liberation Serif" svg:font-family="'Liberation Serif'" style:font-family-generic="roman" style:font-pitch="variable"/>
    <style:font-face style:name="Arial Narrow" svg:font-family="'Arial Narrow'"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it" fo:country="IT" style:letter-kerning="true" style:font-name-asian="SimSun" style:font-size-asian="10.5pt" style:language-asian="zh" style:country-asian="CN"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Endnote_20_Symbol" style:display-name="Endnote Symbol" style:family="text"/>
    <style:style style:name="Endnote_20_anchor" style:display-name="Endnote anchor" style:family="text">
      <style:text-properties style:text-position="super 58%"/>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line-style="solid" style:adjustment="left" style:rel-width="25%" style:color="#000000"/>
      </style:page-layout-properties>
      <style:header-style/>
      <style:footer-style>
        <style:header-footer-properties fo:min-height="0cm" fo:margin-left="0cm" fo:margin-right="0cm" fo:margin-top="0.499cm"/>
      </style:footer-style>
    </style:page-layout>
  </office:automatic-styles>
  <office:master-styles>
    <style:master-page style:name="Standard" style:page-layout-name="Mpm1">
      <style:footer>
        <text:p text:style-name="Footer"><text:page-number text:select-page="current">10</text:page-number></text:p>
      </style:footer>
    </style:master-page>
    <style:master-page style:name="Footnote" style:page-layout-name="Mpm2">
      <style:footer>
        <text:p text:style-name="Footer"/>
      </style:footer>
    </style:master-page>
    <style:master-page style:name="Endnote" style:page-layout-name="Mpm2">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5-06-16T16:47:18.031000000</meta:creation-date>
    <dc:date>2025-07-02T14:08:57.957000000</dc:date>
    <meta:editing-duration>PT4H47M13S</meta:editing-duration>
    <meta:editing-cycles>11</meta:editing-cycles>
    <meta:generator>LibreOffice/4.2.5.2$Windows_x86 LibreOffice_project/61cb170a04bb1f12e77c884eab9192be736ec5f5</meta:generator>
    <meta:document-statistic meta:table-count="0" meta:image-count="1" meta:object-count="0" meta:page-count="10" meta:paragraph-count="154" meta:word-count="4917" meta:character-count="34768" meta:non-whitespace-character-count="29966"/>
  </office:meta>
</office:document-meta>
</file>