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8.5cm" style:rel-column-width="32767*"/>
    </style:style>
    <style:style style:name="Tabella1.B" style:family="table-column">
      <style:table-column-properties style:column-width="8.5cm" style:rel-column-width="32768*"/>
    </style:style>
    <style:style style:name="Tabel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1.B1" style:family="table-cell">
      <style:table-cell-properties fo:padding="0.097cm" fo:border="0.5pt solid #000000"/>
    </style:style>
    <style:style style:name="Tabella1.A2" style:family="table-cell">
      <style:table-cell-properties fo:padding="0.097cm" fo:border-left="0.5pt solid #000000" fo:border-right="none" fo:border-top="none" fo:border-bottom="0.5pt solid #000000"/>
    </style:style>
    <style:style style:name="Tabella1.B2" style:family="table-cell">
      <style:table-cell-properties fo:padding="0.097cm" fo:border-left="0.5pt solid #000000" fo:border-right="0.5pt solid #000000" fo:border-top="none" fo:border-bottom="0.5pt solid #000000"/>
    </style:style>
    <style:style style:name="Tabella2" style:family="table">
      <style:table-properties style:width="17cm" table:align="margins"/>
    </style:style>
    <style:style style:name="Tabella2.A" style:family="table-column">
      <style:table-column-properties style:column-width="8.5cm" style:rel-column-width="32767*"/>
    </style:style>
    <style:style style:name="Tabella2.B" style:family="table-column">
      <style:table-column-properties style:column-width="8.5cm" style:rel-column-width="32768*"/>
    </style:style>
    <style:style style:name="Tabella2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2.B1" style:family="table-cell">
      <style:table-cell-properties fo:padding="0.097cm" fo:border="0.5pt solid #000000"/>
    </style:style>
    <style:style style:name="Tabella2.A2" style:family="table-cell">
      <style:table-cell-properties fo:padding="0.097cm" fo:border-left="0.5pt solid #000000" fo:border-right="none" fo:border-top="none" fo:border-bottom="0.5pt solid #000000"/>
    </style:style>
    <style:style style:name="Tabella2.B2" style:family="table-cell">
      <style:table-cell-properties fo:padding="0.097cm" fo:border-left="0.5pt solid #000000" fo:border-right="0.5pt solid #000000" fo:border-top="none" fo:border-bottom="0.5pt solid #000000"/>
    </style:style>
    <style:style style:name="Tabella3" style:family="table">
      <style:table-properties style:width="17cm" table:align="margins"/>
    </style:style>
    <style:style style:name="Tabella3.A" style:family="table-column">
      <style:table-column-properties style:column-width="8.698cm" style:rel-column-width="33531*"/>
    </style:style>
    <style:style style:name="Tabella3.B" style:family="table-column">
      <style:table-column-properties style:column-width="8.303cm" style:rel-column-width="32004*"/>
    </style:style>
    <style:style style:name="Tabella3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3.B1" style:family="table-cell">
      <style:table-cell-properties fo:padding="0.097cm" fo:border="0.5pt solid #000000"/>
    </style:style>
    <style:style style:name="Tabella3.A2" style:family="table-cell">
      <style:table-cell-properties fo:padding="0.097cm" fo:border-left="0.5pt solid #000000" fo:border-right="none" fo:border-top="none" fo:border-bottom="0.5pt solid #000000"/>
    </style:style>
    <style:style style:name="Tabella3.B2" style:family="table-cell">
      <style:table-cell-properties fo:padding="0.097cm" fo:border-left="0.5pt solid #000000" fo:border-right="0.5pt solid #000000" fo:border-top="none" fo:border-bottom="0.5pt solid #000000"/>
    </style:style>
    <style:style style:name="Tabella4" style:family="table">
      <style:table-properties style:width="17cm" table:align="margins"/>
    </style:style>
    <style:style style:name="Tabella4.A" style:family="table-column">
      <style:table-column-properties style:column-width="8.5cm" style:rel-column-width="32767*"/>
    </style:style>
    <style:style style:name="Tabella4.B" style:family="table-column">
      <style:table-column-properties style:column-width="8.5cm" style:rel-column-width="32768*"/>
    </style:style>
    <style:style style:name="Tabella4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4.B1" style:family="table-cell">
      <style:table-cell-properties fo:padding="0.097cm" fo:border="0.5pt solid #000000"/>
    </style:style>
    <style:style style:name="Tabella4.A2" style:family="table-cell">
      <style:table-cell-properties fo:padding="0.097cm" fo:border-left="0.5pt solid #000000" fo:border-right="none" fo:border-top="none" fo:border-bottom="0.5pt solid #000000"/>
    </style:style>
    <style:style style:name="Tabella4.B2" style:family="table-cell">
      <style:table-cell-properties fo:padding="0.097cm" fo:border-left="0.5pt solid #000000" fo:border-right="0.5pt solid #000000" fo:border-top="none" fo:border-bottom="0.5pt solid #000000"/>
    </style:style>
    <style:style style:name="Tabella5" style:family="table">
      <style:table-properties style:width="17cm" table:align="margins"/>
    </style:style>
    <style:style style:name="Tabella5.A" style:family="table-column">
      <style:table-column-properties style:column-width="8.5cm" style:rel-column-width="32767*"/>
    </style:style>
    <style:style style:name="Tabella5.B" style:family="table-column">
      <style:table-column-properties style:column-width="8.5cm" style:rel-column-width="32768*"/>
    </style:style>
    <style:style style:name="Tabella5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5.B1" style:family="table-cell">
      <style:table-cell-properties fo:padding="0.097cm" fo:border="0.5pt solid #000000"/>
    </style:style>
    <style:style style:name="Tabella5.A2" style:family="table-cell">
      <style:table-cell-properties fo:padding="0.097cm" fo:border-left="0.5pt solid #000000" fo:border-right="none" fo:border-top="none" fo:border-bottom="0.5pt solid #000000"/>
    </style:style>
    <style:style style:name="Tabella5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text-properties officeooo:rsid="001dec81"/>
    </style:style>
    <style:style style:name="P2" style:family="paragraph" style:parent-style-name="Standard">
      <style:paragraph-properties fo:text-align="justify" style:justify-single-word="false"/>
      <style:text-properties style:font-name="Arial" fo:font-weight="bold" officeooo:rsid="001dec81" officeooo:paragraph-rsid="001dec81" style:font-weight-asian="bold" style:font-weight-complex="bold"/>
    </style:style>
    <style:style style:name="P3" style:family="paragraph" style:parent-style-name="Standard">
      <style:paragraph-properties fo:text-align="justify" style:justify-single-word="false"/>
      <style:text-properties style:font-name="Arial" officeooo:rsid="001dec81" officeooo:paragraph-rsid="001dec81"/>
    </style:style>
    <style:style style:name="P4" style:family="paragraph" style:parent-style-name="Standard">
      <style:paragraph-properties fo:text-align="justify" style:justify-single-word="false"/>
      <style:text-properties style:font-name="Arial" officeooo:rsid="001dec81" officeooo:paragraph-rsid="0034b036"/>
    </style:style>
    <style:style style:name="P5" style:family="paragraph" style:parent-style-name="Standard">
      <style:paragraph-properties fo:text-align="justify" style:justify-single-word="false"/>
      <style:text-properties style:font-name="Arial" fo:font-style="italic" officeooo:rsid="00310afb" officeooo:paragraph-rsid="001dec81" style:font-style-asian="italic" style:font-style-complex="italic"/>
    </style:style>
    <style:style style:name="P6" style:family="paragraph" style:parent-style-name="Table_20_Contents">
      <style:paragraph-properties fo:text-align="center" style:justify-single-word="false"/>
      <style:text-properties style:font-name="Arial" officeooo:rsid="002e79a7" officeooo:paragraph-rsid="002e79a7"/>
    </style:style>
    <style:style style:name="P7" style:family="paragraph" style:parent-style-name="Table_20_Contents">
      <style:paragraph-properties fo:text-align="justify" style:justify-single-word="false"/>
      <style:text-properties style:font-name="Arial" officeooo:rsid="002e79a7" officeooo:paragraph-rsid="002e79a7"/>
    </style:style>
    <style:style style:name="P8" style:family="paragraph" style:parent-style-name="Table_20_Contents">
      <style:paragraph-properties fo:text-align="center" style:justify-single-word="false"/>
      <style:text-properties style:font-name="Arial" officeooo:rsid="002fe2e6" officeooo:paragraph-rsid="002fe2e6"/>
    </style:style>
    <style:style style:name="P9" style:family="paragraph" style:parent-style-name="Table_20_Contents">
      <style:paragraph-properties fo:text-align="center" style:justify-single-word="false"/>
      <style:text-properties style:font-name="Arial" officeooo:rsid="00310afb" officeooo:paragraph-rsid="00310afb"/>
    </style:style>
    <style:style style:name="T1" style:family="text">
      <style:text-properties officeooo:rsid="002e79a7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officeooo:rsid="00310afb"/>
    </style:style>
    <style:style style:name="T4" style:family="text">
      <style:text-properties fo:font-style="italic" officeooo:rsid="00310afb" style:font-style-asian="italic" style:font-style-complex="italic"/>
    </style:style>
    <style:style style:name="T5" style:family="text">
      <style:text-properties officeooo:rsid="0031a165"/>
    </style:style>
    <style:style style:name="T6" style:family="text">
      <style:text-properties officeooo:rsid="00377b65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BANDO PER L’ASSEGNAZIONE DI BORSE DI STUDIO COMUNALI PER L’ANNO</text:p>
      <text:p text:style-name="P2">SCOLASTICO 202<text:span text:style-name="T1">4</text:span>/202<text:span text:style-name="T1">5</text:span></text:p>
      <text:p text:style-name="P2"/>
      <text:p text:style-name="P3">L’Amministrazione comunale di Induno Olona con Deliberazione di Giunta n………del………., ha istituito n.<text:span text:style-name="T1">21</text:span> Borse di Studio da assegnare, in base a merito e reddito, a studenti residenti a Induno Olona che, nell’Anno Scolastico 202<text:span text:style-name="T1">4</text:span>/2<text:span text:style-name="T1">5</text:span>, abbiano frequentato scuole secondarie di secondo grado o <text:s/><text:span text:style-name="T6">percorsi E.F.P. o </text:span>corsi universitari.</text:p>
      <text:p text:style-name="P3"/>
      <text:p text:style-name="P3">La somma complessiva stanziata a bilancio è di € <text:span text:style-name="T1">7</text:span>.<text:span text:style-name="T1">5</text:span>00,00 e viene così suddivisa:</text:p>
      <text:p text:style-name="P3"/>
      <text:p text:style-name="P2">A. Scuole secondarie di secondo grado / <text:span text:style-name="T1">percorsi E.F.P</text:span>:</text:p>
      <text:p text:style-name="P3">- n. 1<text:span text:style-name="T1">5</text:span> Borse di Studio del valore € 300,00 cadauna</text:p>
      <text:p text:style-name="P3"/>
      <text:p text:style-name="P2">B. Corso universitario:</text:p>
      <text:p text:style-name="P3">- n. 6 Borse di Studio del valore di € 500,00 cadauna</text:p>
      <text:p text:style-name="P3"/>
      <text:p text:style-name="P2">REQUISITI PER PARTECIPARE AL BANDO</text:p>
      <text:p text:style-name="P2"/>
      <text:p text:style-name="P3">- essere residenti nel Comune di Induno Olona</text:p>
      <text:p text:style-name="P3">- essere in possesso di attestazione ISEE, in corso di validità</text:p>
      <text:p text:style-name="P3"/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6">ISEE</text:p>
          </table:table-cell>
          <table:table-cell table:style-name="Tabella1.B1" office:value-type="string">
            <text:p text:style-name="P6">PUNTEGGIO</text:p>
          </table:table-cell>
        </table:table-row>
        <table:table-row>
          <table:table-cell table:style-name="Tabella1.A2" office:value-type="string">
            <text:p text:style-name="P7">Fino a € 28.000,00</text:p>
          </table:table-cell>
          <table:table-cell table:style-name="Tabella1.B2" office:value-type="string">
            <text:p text:style-name="P6">2</text:p>
          </table:table-cell>
        </table:table-row>
        <table:table-row>
          <table:table-cell table:style-name="Tabella1.A2" office:value-type="string">
            <text:p text:style-name="P7">Da € 28.081,00 a € 38.000,00</text:p>
          </table:table-cell>
          <table:table-cell table:style-name="Tabella1.B2" office:value-type="string">
            <text:p text:style-name="P6">1</text:p>
          </table:table-cell>
        </table:table-row>
      </table:table>
      <text:p text:style-name="P3"/>
      <text:p text:style-name="P3"/>
      <text:p text:style-name="P3">Requisiti di <text:span text:style-name="T2">merito:</text:span></text:p>
      <text:p text:style-name="P2"/>
      <text:p text:style-name="P3"><text:span text:style-name="T2">A. Scuole secondarie di secondo grado</text:span>, n. 1<text:span text:style-name="T1">5</text:span> Borse di Studio del valore € 300,00 cadauna agli studenti che:</text:p>
      <text:p text:style-name="P3"/>
      <text:p text:style-name="P3">- nell’Anno scolastico 202<text:span text:style-name="T1">4</text:span>/202<text:span text:style-name="T1">5</text:span> abbiano frequentato dal I° al IV° anno di scuola secondaria di secondo grado con una media non inferiore a 7/10*</text:p>
      <text:p text:style-name="P3"/>
      <text:p text:style-name="P3">- nell’Anno scolastico 202<text:span text:style-name="T1">4</text:span>/202<text:span text:style-name="T1">5</text:span> abbiano conseguito il diploma di scuola secondaria di secondo grado con una votazione non inferiore ad 80/100</text:p>
      <text:p text:style-name="P3"/>
      <text:p text:style-name="P3">* La media deve essere calcolata comprendendo il voto di condotta ed escludendo i voti relativi alle materie facoltative. Inoltre gli aspiranti alle Borse di Studio non devono avere frequentato da ripetenti l’Anno Scolastico 2023/2024 né avere età superiore a ventun anni.</text:p>
      <text:p text:style-name="P3"/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8">I° al IV anno di scuola secondaria</text:p>
            <text:p text:style-name="P8">di secondo grado</text:p>
            <text:p text:style-name="P8">MEDIA</text:p>
          </table:table-cell>
          <table:table-cell table:style-name="Tabella2.B1" office:value-type="string">
            <text:p text:style-name="P8">PUNTEGGIO</text:p>
          </table:table-cell>
        </table:table-row>
        <table:table-row>
          <table:table-cell table:style-name="Tabella2.A2" office:value-type="string">
            <text:p text:style-name="P8">8/10</text:p>
          </table:table-cell>
          <table:table-cell table:style-name="Tabella2.B2" office:value-type="string">
            <text:p text:style-name="P8">2</text:p>
          </table:table-cell>
        </table:table-row>
        <table:table-row>
          <table:table-cell table:style-name="Tabella2.A2" office:value-type="string">
            <text:p text:style-name="P8">9/10</text:p>
          </table:table-cell>
          <table:table-cell table:style-name="Tabella2.B2" office:value-type="string">
            <text:p text:style-name="P8">3</text:p>
          </table:table-cell>
        </table:table-row>
        <table:table-row>
          <table:table-cell table:style-name="Tabella2.A2" office:value-type="string">
            <text:p text:style-name="P8">10/10</text:p>
          </table:table-cell>
          <table:table-cell table:style-name="Tabella2.B2" office:value-type="string">
            <text:p text:style-name="P8">4</text:p>
          </table:table-cell>
        </table:table-row>
      </table:table>
      <text:p text:style-name="P3"/>
      <table:table table:name="Tabella3" table:style-name="Tabella3">
        <table:table-column table:style-name="Tabella3.A"/>
        <table:table-column table:style-name="Tabella3.B"/>
        <text:soft-page-break/>
        <table:table-row>
          <table:table-cell table:style-name="Tabella3.A1" office:value-type="string">
            <text:p text:style-name="P9">Diploma di scuola secondaria</text:p>
            <text:p text:style-name="P9">di secondo grado</text:p>
            <text:p text:style-name="P9">VOTAZIONE</text:p>
          </table:table-cell>
          <table:table-cell table:style-name="Tabella3.B1" office:value-type="string">
            <text:p text:style-name="P9">PUNTEGGIO</text:p>
          </table:table-cell>
        </table:table-row>
        <table:table-row>
          <table:table-cell table:style-name="Tabella3.A2" office:value-type="string">
            <text:p text:style-name="P9">80/100</text:p>
          </table:table-cell>
          <table:table-cell table:style-name="Tabella3.B2" office:value-type="string">
            <text:p text:style-name="P9">2</text:p>
          </table:table-cell>
        </table:table-row>
        <table:table-row>
          <table:table-cell table:style-name="Tabella3.A2" office:value-type="string">
            <text:p text:style-name="P9">90/100</text:p>
          </table:table-cell>
          <table:table-cell table:style-name="Tabella3.B2" office:value-type="string">
            <text:p text:style-name="P9">3</text:p>
          </table:table-cell>
        </table:table-row>
        <table:table-row>
          <table:table-cell table:style-name="Tabella3.A2" office:value-type="string">
            <text:p text:style-name="P9">100/100</text:p>
          </table:table-cell>
          <table:table-cell table:style-name="Tabella3.B2" office:value-type="string">
            <text:p text:style-name="P9">4</text:p>
          </table:table-cell>
        </table:table-row>
      </table:table>
      <text:p text:style-name="P3"/>
      <text:p text:style-name="P3"/>
      <text:p text:style-name="P3"><text:span text:style-name="T2">B. Corso universitario,</text:span> n. 6 Borse di Studio del valore di € 500,00 cadauna agli studenti che:</text:p>
      <text:p text:style-name="P3"/>
      <text:p text:style-name="P3">- nell’Anno Accademico 202<text:span text:style-name="T3">4</text:span>/202<text:span text:style-name="T3">5</text:span>, erano iscritti ad un corso di laurea triennale,specialistica o magistrale a ciclo unico e che, a settembre 202<text:span text:style-name="T3">4</text:span>, erano in possesso dell’ 80% dei crediti formativi universitari, escludendo gli studenti fuori corso.</text:p>
      <text:p text:style-name="P3"/>
      <table:table table:name="Tabella4" table:style-name="Tabella4">
        <table:table-column table:style-name="Tabella4.A"/>
        <table:table-column table:style-name="Tabella4.B"/>
        <table:table-row>
          <table:table-cell table:style-name="Tabella4.A1" office:value-type="string">
            <text:p text:style-name="P9">Corso di laurea triennale</text:p>
            <text:p text:style-name="P9">CREDITI</text:p>
          </table:table-cell>
          <table:table-cell table:style-name="Tabella4.B1" office:value-type="string">
            <text:p text:style-name="P9">PUNTEGGIO</text:p>
          </table:table-cell>
        </table:table-row>
        <table:table-row>
          <table:table-cell table:style-name="Tabella4.A2" office:value-type="string">
            <text:p text:style-name="P9">80%</text:p>
          </table:table-cell>
          <table:table-cell table:style-name="Tabella4.B2" office:value-type="string">
            <text:p text:style-name="P9">1</text:p>
          </table:table-cell>
        </table:table-row>
        <table:table-row>
          <table:table-cell table:style-name="Tabella4.A2" office:value-type="string">
            <text:p text:style-name="P9">90%</text:p>
          </table:table-cell>
          <table:table-cell table:style-name="Tabella4.B2" office:value-type="string">
            <text:p text:style-name="P9">2</text:p>
          </table:table-cell>
        </table:table-row>
        <table:table-row>
          <table:table-cell table:style-name="Tabella4.A2" office:value-type="string">
            <text:p text:style-name="P9">100%</text:p>
          </table:table-cell>
          <table:table-cell table:style-name="Tabella4.B2" office:value-type="string">
            <text:p text:style-name="P9">3</text:p>
          </table:table-cell>
        </table:table-row>
      </table:table>
      <text:p text:style-name="P3"/>
      <text:p text:style-name="P3"/>
      <text:p text:style-name="P3">- a studenti che, nell’Anno Accademico 202<text:span text:style-name="T3">4</text:span>/202<text:span text:style-name="T3">5</text:span>, hanno conseguito il diploma di laurea di primo o secondo livello (specialistica) o magistrale, con votazione non inferiore a 95/110</text:p>
      <text:p text:style-name="P3"/>
      <table:table table:name="Tabella5" table:style-name="Tabella5">
        <table:table-column table:style-name="Tabella5.A"/>
        <table:table-column table:style-name="Tabella5.B"/>
        <table:table-row>
          <table:table-cell table:style-name="Tabella5.A1" office:value-type="string">
            <text:p text:style-name="P9">Diploma di laurea</text:p>
            <text:p text:style-name="P9">VOTAZIONE</text:p>
          </table:table-cell>
          <table:table-cell table:style-name="Tabella5.B1" office:value-type="string">
            <text:p text:style-name="P9">PUNTEGGIO</text:p>
          </table:table-cell>
        </table:table-row>
        <table:table-row>
          <table:table-cell table:style-name="Tabella5.A2" office:value-type="string">
            <text:p text:style-name="P9">95/110</text:p>
          </table:table-cell>
          <table:table-cell table:style-name="Tabella5.B2" office:value-type="string">
            <text:p text:style-name="P9">1</text:p>
          </table:table-cell>
        </table:table-row>
        <table:table-row>
          <table:table-cell table:style-name="Tabella5.A2" office:value-type="string">
            <text:p text:style-name="P9">100/110</text:p>
          </table:table-cell>
          <table:table-cell table:style-name="Tabella5.B2" office:value-type="string">
            <text:p text:style-name="P9">2</text:p>
          </table:table-cell>
        </table:table-row>
        <table:table-row>
          <table:table-cell table:style-name="Tabella5.A2" office:value-type="string">
            <text:p text:style-name="P9">105/110</text:p>
          </table:table-cell>
          <table:table-cell table:style-name="Tabella5.B2" office:value-type="string">
            <text:p text:style-name="P9">3</text:p>
          </table:table-cell>
        </table:table-row>
        <table:table-row>
          <table:table-cell table:style-name="Tabella5.A2" office:value-type="string">
            <text:p text:style-name="P9">110/110</text:p>
          </table:table-cell>
          <table:table-cell table:style-name="Tabella5.B2" office:value-type="string">
            <text:p text:style-name="P9">4</text:p>
          </table:table-cell>
        </table:table-row>
      </table:table>
      <text:p text:style-name="P3"/>
      <text:p text:style-name="P3"/>
      <text:p text:style-name="P3">Il Bando per l’assegnazione di Borse di Studio – a.s. 202<text:span text:style-name="T3">4</text:span>/202<text:span text:style-name="T3">5</text:span> è aperto dal 03/01/202<text:span text:style-name="T3">6</text:span> al 31/03/202<text:span text:style-name="T3">6</text:span></text:p>
      <text:p text:style-name="P3"/>
      <text:p text:style-name="P3">Non saranno ammesse le domande che perverranno oltre i termini stabiliti.</text:p>
      <text:p text:style-name="P3"/>
      <text:p text:style-name="P3">Gli studenti di secondaria di secondo grado devono far pervenire, oltre al modulo di richiesta e all’attestazione ISEE <text:span text:style-name="T3">anno 2025</text:span>, un’attestazione rilasciata dalla scuola che riporti la votazione conseguita alla fine dell’Anno Scolastico 202<text:span text:style-name="T3">4</text:span>/202<text:span text:style-name="T3">5</text:span>.</text:p>
      <text:p text:style-name="P3"/>
      <text:p text:style-name="P3">Gli universitari, oltre al modulo di richiesta e all’attestazione ISEE, devono inviare copia del libretto universitario e un’autocertificazione relativa alla percentuale dei crediti formativi universitari; i laureati devono presentare un’attestazione comprovante il conseguimento del diploma di laurea.</text:p>
      <text:p text:style-name="P3"/>
      <text:p text:style-name="P3"><text:soft-page-break/>Saranno esclusi i candidati le cui domande non risulteranno corredate dalla prescritta documentazione.</text:p>
      <text:p text:style-name="P3"/>
      <text:p text:style-name="P3">Le domande, corredate dalla documentazione, devono pervenire tramite <text:span text:style-name="T4">form.</text:span></text:p>
      <text:p text:style-name="P5"/>
      <text:p text:style-name="P4">L’esame dei documenti presentati dagli aspiranti alle Borse di Studio sarà effettuato da una commissione tecnica composta da:</text:p>
      <text:p text:style-name="P3"/>
      <text:p text:style-name="P3"/>
      <text:p text:style-name="P3">- Responsabile del Settore Servizi alla Persona e Istruzione / <text:span text:style-name="T5">1 Assistente Sociale</text:span>;</text:p>
      <text:p text:style-name="P3">- Personale Amministrativo del Settore Servizi alla Persona e Istruzione;</text:p>
      <text:p text:style-name="P3"/>
      <text:p text:style-name="P3">Nella fase di valutazione della documentazione, in caso di parità di punteggio per ISEE e di merito scolastico, verrà data precedenza al concorrente con l’indicatore del valore ISEE 202<text:span text:style-name="T5">5</text:span> più basso.</text:p>
      <text:p text:style-name="P3"/>
      <text:p text:style-name="P3">L’assegnazione della Borsa di Studio sarà effettuata dalla commissione stessa.</text:p>
      <text:p text:style-name="P3"/>
      <text:p text:style-name="P3">INFORMAZIONI SUL TRATTAMENTO DEI DATI PERSONALI ai sensi dell'articolo 13 del Regolamento UE 2016/679 e successive modifiche:</text:p>
      <text:p text:style-name="P3">Titolare del trattamento: Comune di Induno Olona, con sede legale in Induno Olona via Porro 35</text:p>
      <text:p text:style-name="P3"/>
      <text:p text:style-name="P3">Ai sensi del Regolamento (UE) 2016/679 (GDPR), e dell’art. 13 del D. Lgs. 196/2003 in materia di protezione dei dati personali, si informa che i dati forniti saranno utilizzati dagli uffici esclusivamente per le finalità di gestione della procedura e saranno trattati successivamente per le finalità connesse alla valutazione della domanda di contributo economico.</text:p>
      <text:p text:style-name="P3"/>
      <text:p text:style-name="P3">Cliccando qui &gt; modulo secondaria secondo grado</text:p>
      <text:p text:style-name="P3">Cliccando qui &gt; modulo università</text:p>
      <text:p text:style-name="P3">Cliccando qui &gt; modulo laure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3-12T09:26:22.143148000</meta:creation-date>
    <dc:date>2025-11-03T18:00:10.372000000</dc:date>
    <meta:editing-duration>PT42M45S</meta:editing-duration>
    <meta:editing-cycles>12</meta:editing-cycles>
    <meta:generator>LibreOffice/4.2.5.2$Windows_x86 LibreOffice_project/61cb170a04bb1f12e77c884eab9192be736ec5f5</meta:generator>
    <meta:print-date>2025-05-23T09:36:59.417062000</meta:print-date>
    <meta:document-statistic meta:table-count="5" meta:image-count="0" meta:object-count="0" meta:page-count="3" meta:paragraph-count="82" meta:word-count="699" meta:character-count="4515" meta:non-whitespace-character-count="3896"/>
  </office:meta>
</office:document-meta>
</file>