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2" svg:font-family="'Lucida Sans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fo:font-size="11pt" style:font-size-asian="11pt" style:font-size-complex="11pt"/>
    </style:style>
    <style:style style:name="P2" style:family="paragraph" style:parent-style-name="Standard">
      <style:paragraph-properties fo:text-align="start" style:justify-single-word="false"/>
      <style:text-properties fo:font-size="11pt" officeooo:paragraph-rsid="005de879" style:font-size-asian="11pt" style:font-size-complex="11pt"/>
    </style:style>
    <style:style style:name="P3" style:family="paragraph" style:parent-style-name="Standard">
      <style:paragraph-properties fo:text-align="start" style:justify-single-word="false"/>
      <style:text-properties fo:font-size="11pt" officeooo:paragraph-rsid="005fb8fe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fo:font-size="11pt" officeooo:paragraph-rsid="0060b311" style:font-size-asian="11pt" style:font-size-complex="11pt"/>
    </style:style>
    <style:style style:name="P5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weight-complex="bold"/>
    </style:style>
    <style:style style:name="P6" style:family="paragraph" style:parent-style-name="Standard">
      <style:paragraph-properties fo:text-align="start" style:justify-single-word="false"/>
      <style:text-properties style:font-name="Arial" fo:font-size="12pt" style:font-size-asian="12pt"/>
    </style:style>
    <style:style style:name="P7" style:family="paragraph" style:parent-style-name="Standard">
      <style:paragraph-properties fo:text-align="start" style:justify-single-word="false"/>
      <style:text-properties style:font-name="Arial" fo:font-size="11pt" style:font-size-asian="11pt" style:font-size-complex="11pt"/>
    </style:style>
    <style:style style:name="P8" style:family="paragraph" style:parent-style-name="Standard">
      <style:paragraph-properties fo:text-align="start" style:justify-single-word="false"/>
      <style:text-properties style:font-name="Arial" fo:font-size="11pt" officeooo:paragraph-rsid="005fb8fe" style:font-size-asian="11pt" style:font-size-complex="11pt"/>
    </style:style>
    <style:style style:name="P9" style:family="paragraph" style:parent-style-name="Standard">
      <style:paragraph-properties fo:text-align="start" style:justify-single-word="false"/>
      <style:text-properties style:font-name="Arial" fo:font-size="11pt" officeooo:paragraph-rsid="005de879" style:font-size-asian="11pt" style:font-size-complex="11pt"/>
    </style:style>
    <style:style style:name="P10" style:family="paragraph" style:parent-style-name="Standard">
      <style:paragraph-properties fo:text-align="start" style:justify-single-word="false"/>
      <style:text-properties style:font-name="Arial" fo:font-size="11pt" officeooo:rsid="005fb8fe" officeooo:paragraph-rsid="005fb8fe" style:font-size-asian="11pt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12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size-complex="11pt"/>
    </style:style>
    <style:style style:name="P13" style:family="paragraph" style:parent-style-name="Standard">
      <style:paragraph-properties fo:text-align="center" style:justify-single-word="false"/>
      <style:text-properties style:font-name="Arial" fo:font-size="11pt" fo:font-weight="bold" style:font-size-asian="11pt" style:font-weight-asian="bold" style:font-size-complex="11pt" style:font-weight-complex="normal"/>
    </style:style>
    <style:style style:name="P14" style:family="paragraph" style:parent-style-name="Standard">
      <style:paragraph-properties fo:text-align="center" style:justify-single-word="false"/>
      <style:text-properties style:font-name="Arial" fo:font-size="11pt" fo:font-weight="bold" officeooo:rsid="005de879" style:font-size-asian="11pt" style:font-weight-asian="bold" style:font-size-complex="11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6pt" style:font-size-asian="5.25pt" style:font-size-complex="6pt"/>
    </style:style>
    <style:style style:name="P16" style:family="paragraph" style:parent-style-name="Standard">
      <style:paragraph-properties fo:text-align="start" style:justify-single-word="false"/>
      <style:text-properties style:font-name="Arial" fo:font-size="6pt" style:font-size-asian="5.25pt" style:font-size-complex="6pt"/>
    </style:style>
    <style:style style:name="P17" style:family="paragraph" style:parent-style-name="Standard" style:master-page-name="">
      <loext:graphic-properties draw:fill="none"/>
      <style:paragraph-properties fo:margin-left="0cm" fo:margin-right="1.101cm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0.16cm" style:type="right"/>
          <style:tab-stop style:position="11.43cm"/>
        </style:tab-stops>
      </style:paragraph-properties>
      <style:text-properties fo:hyphenate="false" fo:hyphenation-remain-char-count="2" fo:hyphenation-push-char-count="2"/>
    </style:style>
    <style:style style:name="P18" style:family="paragraph" style:parent-style-name="Standard" style:master-page-name="">
      <loext:graphic-properties draw:fill="none"/>
      <style:paragraph-properties fo:margin-left="0cm" fo:margin-right="1.101cm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0.16cm" style:type="right"/>
          <style:tab-stop style:position="11.43cm"/>
        </style:tab-stops>
      </style:paragraph-properties>
      <style:text-properties fo:font-size="11pt" officeooo:paragraph-rsid="005de879" style:font-size-asian="11pt" style:font-size-complex="11pt" fo:hyphenate="false" fo:hyphenation-remain-char-count="2" fo:hyphenation-push-char-count="2"/>
    </style:style>
    <style:style style:name="P19" style:family="paragraph" style:parent-style-name="Standard" style:master-page-name="">
      <loext:graphic-properties draw:fill="none"/>
      <style:paragraph-properties fo:margin-left="0cm" fo:margin-right="1cm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fo:font-size="11pt" fo:font-weight="normal" officeooo:paragraph-rsid="005fb8fe" style:font-size-asian="11pt" style:font-weight-asian="normal" style:font-size-complex="11pt" style:font-weight-complex="normal" fo:hyphenate="false" fo:hyphenation-remain-char-count="2" fo:hyphenation-push-char-count="2"/>
    </style:style>
    <style:style style:name="P20" style:family="paragraph" style:parent-style-name="Standard">
      <loext:graphic-properties draw:fill="none"/>
      <style:paragraph-properties fo:margin-left="0cm" fo:margin-right="1cm" fo:text-align="justify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fo:font-size="11pt" fo:font-weight="normal" officeooo:paragraph-rsid="005fb8fe" style:font-size-asian="11pt" style:font-weight-asian="normal" style:font-size-complex="11pt" style:font-weight-complex="normal" fo:hyphenate="false" fo:hyphenation-remain-char-count="2" fo:hyphenation-push-char-count="2"/>
    </style:style>
    <style:style style:name="P21" style:family="paragraph" style:parent-style-name="Standard">
      <loext:graphic-properties draw:fill="none"/>
      <style:paragraph-properties fo:margin-left="0cm" fo:margin-right="1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1pt" fo:font-weight="normal" officeooo:rsid="005ffe8e" officeooo:paragraph-rsid="005ffe8e" style:font-size-asian="11pt" style:font-weight-asian="normal" style:font-size-complex="11pt" style:font-weight-complex="normal" fo:hyphenate="false" fo:hyphenation-remain-char-count="2" fo:hyphenation-push-char-count="2"/>
    </style:style>
    <style:style style:name="P22" style:family="paragraph" style:parent-style-name="Standard" style:master-page-name="">
      <loext:graphic-properties draw:fill="none"/>
      <style:paragraph-properties fo:margin-left="1.6cm" fo:margin-right="0.7cm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fo:hyphenate="false" fo:hyphenation-remain-char-count="2" fo:hyphenation-push-char-count="2"/>
    </style:style>
    <style:style style:name="P23" style:family="paragraph" style:parent-style-name="Standard" style:master-page-name="">
      <loext:graphic-properties draw:fill="none"/>
      <style:paragraph-properties fo:margin-left="1.6cm" fo:margin-right="0.7cm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0.16cm" style:type="right"/>
          <style:tab-stop style:position="11.43cm"/>
        </style:tab-stops>
      </style:paragraph-properties>
      <style:text-properties style:font-name="Arial" fo:font-size="12pt" fo:font-weight="bold" officeooo:rsid="005fb8fe" officeooo:paragraph-rsid="005fb8fe" style:font-size-asian="12pt" style:font-weight-asian="bold" fo:hyphenate="false" fo:hyphenation-remain-char-count="2" fo:hyphenation-push-char-count="2"/>
    </style:style>
    <style:style style:name="P24" style:family="paragraph" style:parent-style-name="Standard">
      <style:paragraph-properties fo:margin-left="1.588cm" fo:margin-right="8.11cm" fo:text-align="justify" style:justify-single-word="false" fo:text-indent="0cm" style:auto-text-indent="false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2pt" fo:font-weight="bold" style:font-size-asian="12pt" style:font-weight-asian="bold"/>
    </style:style>
    <style:style style:name="P25" style:family="paragraph" style:parent-style-name="Standard">
      <style:paragraph-properties fo:margin-left="1.588cm" fo:margin-right="8.11cm" fo:text-align="justify" style:justify-single-word="false" fo:text-indent="0cm" style:auto-text-indent="false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2pt" fo:font-weight="bold" officeooo:rsid="005fb8fe" officeooo:paragraph-rsid="005fb8fe" style:font-size-asian="12pt" style:font-weight-asian="bold"/>
    </style:style>
    <style:style style:name="P26" style:family="paragraph" style:parent-style-name="Standard">
      <loext:graphic-properties draw:fill="none"/>
      <style:paragraph-properties fo:margin-left="0cm" fo:margin-right="8.1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1pt" fo:font-weight="bold" officeooo:rsid="005de879" officeooo:paragraph-rsid="005de879" style:font-size-asian="11pt" style:font-weight-asian="bold" style:font-size-complex="11pt" fo:hyphenate="false" fo:hyphenation-remain-char-count="2" fo:hyphenation-push-char-count="2"/>
    </style:style>
    <style:style style:name="P27" style:family="paragraph" style:parent-style-name="Standard">
      <loext:graphic-properties draw:fill="none"/>
      <style:paragraph-properties fo:margin-left="0cm" fo:margin-right="8.1cm" fo:text-align="justify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1pt" fo:font-weight="bold" style:font-size-asian="11pt" style:font-weight-asian="bold" style:font-size-complex="11pt" fo:hyphenate="false" fo:hyphenation-remain-char-count="2" fo:hyphenation-push-char-count="2"/>
    </style:style>
    <style:style style:name="P28" style:family="paragraph" style:parent-style-name="Standard" style:master-page-name="">
      <loext:graphic-properties draw:fill="none"/>
      <style:paragraph-properties fo:margin-left="0cm" fo:margin-right="1.199cm" fo:text-align="center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0.16cm" style:type="right"/>
          <style:tab-stop style:position="11.43cm"/>
        </style:tab-stops>
      </style:paragraph-properties>
      <style:text-properties style:font-name="Arial" fo:font-size="11pt" fo:font-weight="bold" style:font-size-asian="11pt" style:font-weight-asian="bold" style:font-size-complex="11pt" fo:hyphenate="false" fo:hyphenation-remain-char-count="2" fo:hyphenation-push-char-count="2"/>
    </style:style>
    <style:style style:name="P29" style:family="paragraph" style:parent-style-name="Standard" style:master-page-name="">
      <loext:graphic-properties draw:fill="none"/>
      <style:paragraph-properties fo:margin-left="0cm" fo:margin-right="2cm" fo:text-align="justify" style:justify-single-word="false" fo:orphans="2" fo:widows="2" fo:hyphenation-ladder-count="no-limit" fo:text-indent="0cm" style:auto-text-indent="false" style:page-number="auto" fo:background-color="transparent" style:writing-mode="lr-tb">
        <style:tab-stops>
          <style:tab-stop style:position="11.43cm"/>
        </style:tab-stops>
      </style:paragraph-properties>
      <style:text-properties style:font-name="Arial" fo:font-size="11pt" style:font-size-asian="11pt" style:font-size-complex="11pt" fo:hyphenate="false" fo:hyphenation-remain-char-count="2" fo:hyphenation-push-char-count="2"/>
    </style:style>
    <style:style style:name="P30" style:family="paragraph" style:parent-style-name="Standard">
      <loext:graphic-properties draw:fill="none"/>
      <style:paragraph-properties fo:margin-left="0cm" fo:margin-right="2cm" fo:text-align="justify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11.43cm"/>
        </style:tab-stops>
      </style:paragraph-properties>
      <style:text-properties style:font-name="Arial" fo:font-size="11pt" style:font-size-asian="11pt" style:font-size-complex="11pt" fo:hyphenate="false" fo:hyphenation-remain-char-count="2" fo:hyphenation-push-char-count="2"/>
    </style:style>
    <style:style style:name="P31" style:family="paragraph" style:parent-style-name="Standard" style:master-page-name="Standard">
      <style:paragraph-properties fo:margin-left="1.588cm" fo:margin-right="8.11cm" fo:text-align="justify" style:justify-single-word="false" fo:text-indent="0cm" style:auto-text-indent="false" style:page-number="auto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2pt" fo:font-weight="bold" style:font-size-asian="12pt" style:font-weight-asian="bold"/>
    </style:style>
    <style:style style:name="P32" style:family="paragraph" style:parent-style-name="Standard">
      <style:paragraph-properties fo:text-align="justify" style:justify-single-word="false"/>
      <style:text-properties style:font-name="Arial" fo:font-size="11pt" style:font-size-asian="11pt" style:font-size-complex="11pt"/>
    </style:style>
    <style:style style:name="P33" style:family="paragraph" style:parent-style-name="Standard">
      <loext:graphic-properties draw:fill="none"/>
      <style:paragraph-properties fo:margin-left="0cm" fo:margin-right="1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1pt" fo:font-weight="normal" officeooo:rsid="005ffe8e" officeooo:paragraph-rsid="005ffe8e" style:font-size-asian="11pt" style:font-weight-asian="normal" style:font-size-complex="11pt" style:font-weight-complex="normal" fo:hyphenate="false" fo:hyphenation-remain-char-count="2" fo:hyphenation-push-char-count="2"/>
    </style:style>
    <style:style style:name="P34" style:family="paragraph" style:parent-style-name="Standard">
      <loext:graphic-properties draw:fill="none"/>
      <style:paragraph-properties fo:margin-left="0cm" fo:margin-right="1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8pt" fo:font-weight="normal" officeooo:rsid="005de879" officeooo:paragraph-rsid="005ffe8e" style:font-size-asian="7pt" style:font-weight-asian="normal" style:font-size-complex="8pt" style:font-weight-complex="normal" fo:hyphenate="false" fo:hyphenation-remain-char-count="2" fo:hyphenation-push-char-count="2"/>
    </style:style>
    <style:style style:name="P35" style:family="paragraph" style:parent-style-name="Standard">
      <loext:graphic-properties draw:fill="none"/>
      <style:paragraph-properties fo:margin-left="0cm" fo:margin-right="1cm" fo:text-align="start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fo:font-size="11pt" fo:font-weight="normal" officeooo:rsid="005ffe8e" officeooo:paragraph-rsid="006287e8" style:font-size-asian="11pt" style:font-weight-asian="normal" style:font-size-complex="11pt" style:font-weight-complex="normal" fo:hyphenate="false" fo:hyphenation-remain-char-count="2" fo:hyphenation-push-char-count="2"/>
    </style:style>
    <style:style style:name="P36" style:family="paragraph" style:parent-style-name="Standard">
      <loext:graphic-properties draw:fill="none"/>
      <style:paragraph-properties fo:margin-left="0cm" fo:margin-right="8.1cm" fo:text-align="justify" style:justify-single-word="false" fo:orphans="2" fo:widows="2" fo:hyphenation-ladder-count="no-limit" fo:text-indent="0cm" style:auto-text-indent="false" fo:background-color="transparent" style:writing-mode="lr-tb">
        <style:tab-stops>
          <style:tab-stop style:position="9.843cm"/>
          <style:tab-stop style:position="10.16cm" style:type="right"/>
          <style:tab-stop style:position="11.43cm"/>
        </style:tab-stops>
      </style:paragraph-properties>
      <style:text-properties style:font-name="Arial" fo:font-size="11pt" fo:font-weight="bold" style:font-size-asian="11pt" style:font-weight-asian="bold" style:font-size-complex="11pt" fo:hyphenate="false" fo:hyphenation-remain-char-count="2" fo:hyphenation-push-char-count="2"/>
    </style:style>
    <style:style style:name="T1" style:family="text">
      <style:text-properties style:font-name="Arial"/>
    </style:style>
    <style:style style:name="T2" style:family="text">
      <style:text-properties style:font-name="Arial" fo:font-weight="bold" style:font-weight-asian="bold"/>
    </style:style>
    <style:style style:name="T3" style:family="text">
      <style:text-properties style:font-name="Arial" fo:font-style="italic" style:font-style-asian="italic"/>
    </style:style>
    <style:style style:name="T4" style:family="text">
      <style:text-properties style:font-name="Arial" fo:font-size="12pt" fo:font-weight="bold" style:font-size-asian="12pt" style:font-weight-asian="bold"/>
    </style:style>
    <style:style style:name="T5" style:family="text">
      <style:text-properties style:font-name="Arial" fo:font-size="12pt" fo:font-weight="bold" officeooo:rsid="005fb8fe" style:font-size-asian="12pt" style:font-weight-asian="bold"/>
    </style:style>
    <style:style style:name="T6" style:family="text">
      <style:text-properties style:font-name="Arial" fo:font-size="12pt" fo:font-weight="bold" style:font-size-asian="12pt" style:font-weight-asian="bold" style:font-weight-complex="bold"/>
    </style:style>
    <style:style style:name="T7" style:family="text">
      <style:text-properties style:font-name="Arial" fo:font-size="12pt" fo:font-weight="bold" officeooo:rsid="005fb8fe" style:font-size-asian="12pt" style:font-weight-asian="bold" style:font-weight-complex="bold"/>
    </style:style>
    <style:style style:name="T8" style:family="text">
      <style:text-properties style:font-name="Arial" fo:font-size="12pt" fo:font-weight="bold" officeooo:rsid="005de879" style:font-size-asian="12pt" style:font-weight-asian="bold" style:font-weight-complex="bold"/>
    </style:style>
    <style:style style:name="T9" style:family="text">
      <style:text-properties style:font-name="Arial" officeooo:rsid="005de879"/>
    </style:style>
    <style:style style:name="T10" style:family="text">
      <style:text-properties style:font-name="Arial" officeooo:rsid="005fb8fe"/>
    </style:style>
    <style:style style:name="T11" style:family="text">
      <style:text-properties style:font-name="Arial" fo:font-weight="normal" style:font-weight-asian="normal" style:font-weight-complex="normal"/>
    </style:style>
    <style:style style:name="T12" style:family="text">
      <style:text-properties style:font-name="Arial" fo:font-weight="normal" officeooo:rsid="005fb8fe" style:font-weight-asian="normal" style:font-weight-complex="normal"/>
    </style:style>
    <style:style style:name="T13" style:family="text">
      <style:text-properties style:font-name="Arial" officeooo:rsid="0060b311"/>
    </style:style>
    <style:style style:name="T14" style:family="text">
      <style:text-properties style:font-name="Arial" officeooo:rsid="00622da3"/>
    </style:style>
    <style:style style:name="T15" style:family="text">
      <style:text-properties officeooo:rsid="006287e8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1"/>
      <text:p text:style-name="P24"/>
      <text:p text:style-name="P22"><text:span text:style-name="T4"><text:tab/><text:tab/></text:span><text:span text:style-name="T5">AL COMUNE DI INDUNO OLONA</text:span></text:p>
      <text:p text:style-name="P23"><text:s text:c="70"/>COMANDO POLIZIA LOCALE</text:p>
      <text:p text:style-name="P25"><text:tab/></text:p>
      <text:p text:style-name="P25"><text:tab/></text:p>
      <text:p text:style-name="P24"/>
      <text:p text:style-name="P24"/>
      <text:p text:style-name="P17"><text:span text:style-name="T4">OGGETTO:</text:span><text:span text:style-name="T6"> Richiesta di attestazione </text:span><text:span text:style-name="T7">di </text:span><text:span text:style-name="T6">non </text:span><text:span text:style-name="T8">u</text:span><text:span text:style-name="T6">tilizzabilità del veicolo Marca__________ <text:s/>Modello __________________ Targa ___________</text:span></text:p>
      <text:p text:style-name="P5"/>
      <text:p text:style-name="P6"/>
      <text:p text:style-name="P6"/>
      <text:p text:style-name="P7"/>
      <text:p text:style-name="P7">Il/La sottoscritto/a ______________________________, nato/a a _________________________</text:p>
      <text:p text:style-name="P7">(___) in data ___/___/____, residente a _____________________ (___) in via _______________</text:p>
      <text:p text:style-name="P3"><text:span text:style-name="T1">________ n.___, C.F. _____________________, email__________________, p.e.c. __________ ________________________, cell.__________________________________, (</text:span><text:span text:style-name="T3">eventuale</text:span><text:span text:style-name="T1">) in </text:span></text:p>
      <text:p text:style-name="P8">qualità di legale rappresentante pro tempore della seguente persona giuridica ________________ __________________________________ con sede in__________________________________, </text:p>
      <text:p text:style-name="P9">CF. ______________________, proprietario/a del veicolo marca _________________, </text:p>
      <text:p text:style-name="P2"><text:span text:style-name="T1">modello ______________, t</text:span><text:span text:style-name="T9">arga </text:span><text:span text:style-name="T1">___________, risultante sottoposto a fermo amministrativo dal__ _________________;</text:span></text:p>
      <text:p text:style-name="P3"><text:span text:style-name="T1">- atteso che il medesimo veicolo, a seguito di provvedimento di fermo, e in ossequio all’art. </text:span><text:span text:style-name="T10">5, c. 3</text:span></text:p>
      <text:p text:style-name="P10">del D.L. 31 dicembre 1996, n. 669 e s.m.i. (convertito con modificazioni dalla L. 30/1997), è stato</text:p>
      <text:p text:style-name="P7">lasciato nello stato in cui si trova:</text:p>
      <text:p text:style-name="P1"><text:span text:style-name="T9">a)</text:span><text:span text:style-name="T1"> custodito presso la mia proprietà sita nel comune di ____________________________ (___),</text:span></text:p>
      <text:p text:style-name="P1"><text:span text:style-name="T1">in via _______________________________ n. _____, (</text:span><text:span text:style-name="T3">oppure</text:span><text:span text:style-name="T1">)</text:span></text:p>
      <text:p text:style-name="P2"><text:span text:style-name="T9">b)</text:span><text:span text:style-name="T1"> parcheggiato in area sottoposta a pubblico passaggio del comune di_________________,</text:span></text:p>
      <text:p text:style-name="P9">in via _______________________________ n. _____;</text:p>
      <text:p text:style-name="P2"><text:span text:style-name="T1">- atteso altresì che il Concessionario alla Riscossione non ha richiesto di prenderne possesso </text:span><text:span text:style-name="T10">ai</text:span></text:p>
      <text:p text:style-name="P9">fini del successivo pignoramento e recupero del credito attraverso la successiva vendita;</text:p>
      <text:p text:style-name="P7"/>
      <text:p text:style-name="P12">CHIEDE</text:p>
      <text:p text:style-name="P13"/>
      <text:p text:style-name="P4"><text:span text:style-name="T1">ai sensi e per gli effetti di cui all’art. 3 del legge 26.1.2026, n. 14, recante <text:s/>“Modifiche <text:s/>al <text:s/></text:span><text:span text:style-name="T13">decreto</text:span></text:p>
      <text:p text:style-name="P4"><text:span text:style-name="T10">l</text:span><text:span text:style-name="T1">egislativo </text:span><text:span text:style-name="T13">del</text:span><text:span text:style-name="T1"> 24 giugno 2003, n. 209, e altre disposizioni in materia di cancellazione </text:span><text:span text:style-name="T10">dai pubblici </text:span></text:p>
      <text:p text:style-name="P4"><text:span text:style-name="T13">r</text:span><text:span text:style-name="T10">e</text:span><text:span text:style-name="T1">gistri dei veicoli fuori uso sottoposti a fermo amministrativo”,</text:span></text:p>
      <text:p text:style-name="P18"><text:span text:style-name="T2">che venga attestata l’inutilizzabilità del veicolo <text:s/>fuori uso ai fini della rottamazione,</text:span><text:span text:style-name="T11"> </text:span><text:span text:style-name="T12">al fine</text:span></text:p>
      <text:p text:style-name="P19"><text:span text:style-name="T9">di provvedere alla demolizione del veicolo in oggetto, mediante conferimento a centro </text:span><text:span text:style-name="T1">autorizza-</text:span></text:p>
      <text:p text:style-name="P20"><text:span text:style-name="T1">to </text:span><text:span text:style-name="T9">al</text:span><text:span text:style-name="T10">lo smaltimento</text:span><text:span text:style-name="T9"> dei rifiuti speciali.</text:span></text:p>
      <text:p text:style-name="P34"/>
      <text:p text:style-name="P35"><text:span text:style-name="T9">A</text:span><text:span text:style-name="T1">llega alla presente istanza:<text:line-break/>- copia documento d’identità;</text:span></text:p>
      <text:p text:style-name="P21">- copia carta di circolazione del veicolo;</text:p>
      <text:p text:style-name="P21">- copia certificato di proprietà del veicolo;</text:p>
      <text:p text:style-name="P21">- copia provvedimento di fermo amm<text:span text:style-name="T15">inistrati</text:span>vo fiscale del veicolo;</text:p>
      <text:p text:style-name="P21">- <text:span text:style-name="T15">copia di dichiarazione di inutilizzabilità del veicolo rilasciata da meccanico qualificato;</text:span></text:p>
      <text:p text:style-name="P21">- <text:span text:style-name="T15">copia del versamento di € 150,00 a favore del Comune di Induno Olona.</text:span></text:p>
      <text:p text:style-name="P21"/>
      <text:p text:style-name="P26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7"/>
      <text:p text:style-name="P28"><text:soft-page-break/>DICHIARAZIONE DI ASSOLVIMENTO DI IMPOSTA DI BOLLO</text:p>
      <text:p text:style-name="P7"/>
      <text:p text:style-name="P7">Il/La sottoscritto/a ______________________________, nato/a a ___________________ (___) in</text:p>
      <text:p text:style-name="P7">data ___/___/____, residente a _____________________ (___) in via __________________ n.</text:p>
      <text:p text:style-name="P9">___, C.F. _____________________, email ____________________, p.e.c.__________________, </text:p>
      <text:p text:style-name="P9">cell. _____________________________,</text:p>
      <text:p text:style-name="P11">Preventivamente informato/a e consapevole delle sanzioni penali di cui all'art. 76 del D.P.R.</text:p>
      <text:p text:style-name="P11">n.445/2000 per la falsità degli atti e dichiarazioni mendaci,</text:p>
      <text:p text:style-name="P11"/>
      <text:p text:style-name="P11"/>
      <text:p text:style-name="P12">DICHIARA</text:p>
      <text:p text:style-name="P12"/>
      <text:p text:style-name="P11">che gli obblighi relativi al pagamento dell'imposta di bollo ai sensi dell'art. 3 del DM 10 novembre</text:p>
      <text:p text:style-name="P11">2011 (ex DPR 642/1972) sono stati assolti e che le presenti marche da bollo (indicare di seguito il</text:p>
      <text:p text:style-name="P11">numero identificativo e la data):</text:p>
      <text:p text:style-name="P15"/>
      <text:p text:style-name="P11">1) Valore marca da bollo: 16,00 euro</text:p>
      <text:p text:style-name="P7">Numero identificativo ……........................….</text:p>
      <text:p text:style-name="P7">Data: .............................................................</text:p>
      <text:p text:style-name="P7">Spazio per marca da bollo</text:p>
      <text:p text:style-name="P7">2)Valore marca da bollo: 16,00 euro</text:p>
      <text:p text:style-name="P7">Numero identificativo ……...........................</text:p>
      <text:p text:style-name="P7">Data: ...........................................................</text:p>
      <text:p text:style-name="P16"/>
      <text:p text:style-name="P1"><text:span text:style-name="T1">vengono utilizzate esclusivamente per la presente istanza amministrativa tesa al rilascio </text:span><text:span text:style-name="T14">della</text:span></text:p>
      <text:p text:style-name="P7">attestazione di non utilizzabilità del veicolo Marca ______________________ Modello</text:p>
      <text:p text:style-name="P7">_____________________ Targa _______________ .</text:p>
      <text:p text:style-name="P12"/>
      <text:p text:style-name="P14"/>
      <text:p text:style-name="P1"><text:span text:style-name="T10">Data</text:span><text:span text:style-name="T1"><text:tab/><text:tab/><text:tab/><text:tab/><text:tab/><text:tab/><text:tab/><text:tab/></text:span><text:span text:style-name="T10">Il richiedente/</text:span><text:span text:style-name="T1">ll dichiarante</text:span></text:p>
      <text:p text:style-name="P29"><text:tab/><text:tab/><text:tab/><text:tab/><text:tab/></text:p>
      <text:p text:style-name="P30"/>
      <text:p text:style-name="P30"/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2" svg:font-family="'Lucida Sans'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Calibri" fo:font-family="Calibri" style:font-family-generic="swiss" style:font-pitch="variable" fo:font-size="10pt" fo:language="it" fo:country="IT" style:font-name-asian="Calibri" style:font-family-asian="Calibri" style:font-family-generic-asian="swiss" style:font-pitch-asian="variable" style:font-size-asian="10pt" style:language-asian="zh" style:country-asian="CN" style:font-name-complex="Arial" style:font-family-complex="Arial" style:font-family-generic-complex="swiss" style:font-pitch-complex="variable" style:font-size-complex="10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Lucida Sans2" style:font-family-complex="'Lucida Sans'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SimSun" style:font-family-asian="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563c1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06cm" fo:margin-bottom="0.113cm" fo:margin-left="1.75cm" fo:margin-right="1.245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914cm" fo:margin-bottom="0.113cm" fo:margin-left="1.27cm" fo:margin-right="1.281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i_20_1" style:display-name="Converti 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duration>P2171DT12H16M34S</meta:editing-duration>
    <meta:print-date>2026-04-22T09:36:11.422000000</meta:print-date>
    <dc:date>2026-04-22T11:26:28.612000000</dc:date>
    <meta:generator>LibreOffice/6.0.2.1$Windows_x86 LibreOffice_project/f7f06a8f319e4b62f9bc5095aa112a65d2f3ac89</meta:generator>
    <meta:editing-cycles>48</meta:editing-cycles>
    <meta:document-statistic meta:table-count="0" meta:image-count="0" meta:object-count="0" meta:page-count="2" meta:paragraph-count="56" meta:word-count="475" meta:character-count="3902" meta:non-whitespace-character-count="3384"/>
  </office:meta>
</office:document-meta>
</file>