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officeooo="http://openoffice.org/2009/office" office:version="1.2">
  <office:scripts/>
  <office:font-face-decls>
    <style:font-face style:name="Mangal1" svg:font-family="Mangal"/>
    <style:font-face style:name="Arial1" svg:font-family="Arial" style:font-family-generic="swiss"/>
    <style:font-face style:name="Sylfaen" svg:font-family="Sylfaen"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Tahoma" svg:font-family="Tahoma"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Standard">
      <style:paragraph-properties fo:text-align="start" style:justify-single-word="false" style:text-autospace="none"/>
      <style:text-properties style:font-name="Tahoma" fo:font-size="14pt" fo:font-weight="bold" style:font-name-asian="Arial1" style:font-size-asian="14pt" style:font-weight-asian="bold" style:font-name-complex="Arial1" style:font-size-complex="14pt" style:font-weight-complex="bold"/>
    </style:style>
    <style:style style:name="P2" style:family="paragraph" style:parent-style-name="Standard">
      <style:text-properties fo:font-size="7pt" style:font-size-asian="7pt" style:font-size-complex="7pt"/>
    </style:style>
    <style:style style:name="P3" style:family="paragraph" style:parent-style-name="Standard">
      <style:paragraph-properties fo:text-align="end" style:justify-single-word="false"/>
      <style:text-properties officeooo:rsid="000291a4" officeooo:paragraph-rsid="000291a4"/>
    </style:style>
    <style:style style:name="P4" style:family="paragraph" style:parent-style-name="Standard">
      <style:paragraph-properties fo:margin-left="0cm" fo:margin-right="0cm" fo:text-indent="0cm" style:auto-text-indent="false"/>
    </style:style>
    <style:style style:name="P5" style:family="paragraph" style:parent-style-name="Table_20_Contents">
      <style:paragraph-properties fo:margin-left="0cm" fo:margin-right="0cm" fo:text-indent="0cm" style:auto-text-indent="false"/>
      <style:text-properties fo:font-style="italic" style:font-style-asian="italic" style:font-style-complex="italic"/>
    </style:style>
    <style:style style:name="P6" style:family="paragraph" style:parent-style-name="Table_20_Contents">
      <style:text-properties fo:font-style="italic" style:font-style-asian="italic" style:font-style-complex="italic"/>
    </style:style>
    <style:style style:name="P7" style:family="paragraph" style:parent-style-name="Table_20_Contents">
      <style:paragraph-properties fo:margin-top="0cm" fo:margin-bottom="0.499cm" loext:contextual-spacing="false"/>
      <style:text-properties officeooo:paragraph-rsid="000103a4"/>
    </style:style>
    <style:style style:name="P8" style:family="paragraph" style:parent-style-name="Table_20_Contents">
      <style:paragraph-properties fo:margin-top="0cm" fo:margin-bottom="0cm" loext:contextual-spacing="false" fo:line-height="1.058cm"/>
      <style:text-properties style:font-name="Arial" fo:font-size="20pt" fo:font-weight="bold" officeooo:paragraph-rsid="000103a4" style:font-size-asian="20pt" style:font-weight-asian="bold" style:font-size-complex="20pt" style:font-weight-complex="bold"/>
    </style:style>
    <style:style style:name="P9" style:family="paragraph" style:parent-style-name="Heading_20_2">
      <style:paragraph-properties fo:break-before="page"/>
      <style:text-properties officeooo:paragraph-rsid="000596fb"/>
    </style:style>
    <style:style style:name="P10" style:family="paragraph" style:parent-style-name="Standard">
      <style:paragraph-properties fo:text-align="justify" style:justify-single-word="false" style:text-autospace="none">
        <style:tab-stops>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 style:position="16.235cm"/>
          <style:tab-stop style:position="17.484cm"/>
        </style:tab-stops>
      </style:paragraph-properties>
      <style:text-properties style:font-name="Sylfaen" fo:font-size="11.5pt" officeooo:paragraph-rsid="000596fb" style:font-size-asian="11.5pt" style:font-name-complex="Sylfaen" style:font-size-complex="11.5pt"/>
    </style:style>
    <style:style style:name="P11" style:family="paragraph" style:parent-style-name="Standard">
      <style:paragraph-properties fo:text-align="justify" style:justify-single-word="false" style:text-autospace="none">
        <style:tab-stops>
          <style:tab-stop style:position="1.249cm"/>
          <style:tab-stop style:position="2.498cm"/>
          <style:tab-stop style:position="3.747cm"/>
          <style:tab-stop style:position="6.251cm"/>
          <style:tab-stop style:position="7.493cm"/>
          <style:tab-stop style:position="8.742cm"/>
          <style:tab-stop style:position="9.991cm"/>
          <style:tab-stop style:position="11.24cm"/>
          <style:tab-stop style:position="12.488cm"/>
          <style:tab-stop style:position="13.737cm"/>
          <style:tab-stop style:position="14.986cm"/>
          <style:tab-stop style:position="16.235cm"/>
          <style:tab-stop style:position="17.484cm"/>
        </style:tab-stops>
      </style:paragraph-properties>
      <style:text-properties style:font-name="Sylfaen" fo:font-size="11.5pt" officeooo:paragraph-rsid="000596fb" style:font-size-asian="11.5pt" style:font-name-complex="Sylfaen" style:font-size-complex="11.5pt" style:font-weight-complex="bold"/>
    </style:style>
    <style:style style:name="P12" style:family="paragraph" style:parent-style-name="Standard">
      <style:paragraph-properties fo:text-align="justify" style:justify-single-word="false" style:text-autospace="none">
        <style:tab-stops>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 style:position="16.235cm"/>
          <style:tab-stop style:position="17.484cm"/>
        </style:tab-stops>
      </style:paragraph-properties>
      <style:text-properties style:font-name="Sylfaen" fo:font-size="11.5pt" officeooo:paragraph-rsid="000596fb" style:font-size-asian="11.5pt" style:font-name-complex="Sylfaen" style:font-size-complex="11.5pt" style:font-weight-complex="bold"/>
    </style:style>
    <style:style style:name="P13" style:family="paragraph" style:parent-style-name="Standard">
      <style:paragraph-properties fo:text-align="justify" style:justify-single-word="false" style:text-autospace="none">
        <style:tab-stops>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 style:position="16.235cm"/>
          <style:tab-stop style:position="17.484cm"/>
        </style:tab-stops>
      </style:paragraph-properties>
      <style:text-properties style:font-name="Sylfaen" fo:font-size="11.5pt" officeooo:rsid="000423b7" officeooo:paragraph-rsid="000596fb" style:font-size-asian="11.5pt" style:font-name-complex="Sylfaen" style:font-size-complex="11.5pt" style:font-weight-complex="bold"/>
    </style:style>
    <style:style style:name="P14" style:family="paragraph" style:parent-style-name="Standard">
      <style:paragraph-properties fo:text-align="justify" style:justify-single-word="false" style:text-autospace="none">
        <style:tab-stops>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 style:position="16.235cm"/>
          <style:tab-stop style:position="17.484cm"/>
        </style:tab-stops>
      </style:paragraph-properties>
      <style:text-properties style:font-name="Sylfaen" fo:font-size="11.5pt" fo:font-weight="bold" officeooo:paragraph-rsid="000596fb" style:font-size-asian="11.5pt" style:font-weight-asian="bold" style:font-name-complex="Sylfaen" style:font-size-complex="11.5pt"/>
    </style:style>
    <style:style style:name="P15" style:family="paragraph" style:parent-style-name="Standard">
      <style:paragraph-properties fo:text-align="justify" style:justify-single-word="false" style:text-autospace="none">
        <style:tab-stops>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 style:position="16.235cm"/>
          <style:tab-stop style:position="17.484cm"/>
        </style:tab-stops>
      </style:paragraph-properties>
      <style:text-properties style:font-name="Sylfaen" fo:font-size="11.5pt" fo:font-weight="bold" officeooo:paragraph-rsid="000596fb" style:font-size-asian="11.5pt" style:font-weight-asian="bold" style:font-name-complex="Sylfaen" style:font-size-complex="11.5pt"/>
    </style:style>
    <style:style style:name="P16" style:family="paragraph" style:parent-style-name="Standard">
      <style:paragraph-properties fo:text-align="justify" style:justify-single-word="false" style:text-autospace="none">
        <style:tab-stops>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 style:position="16.235cm"/>
          <style:tab-stop style:position="17.484cm"/>
        </style:tab-stops>
      </style:paragraph-properties>
      <style:text-properties style:font-name="Sylfaen" fo:font-size="11.5pt" fo:font-weight="bold" officeooo:paragraph-rsid="000596fb" style:font-size-asian="11.5pt" style:font-weight-asian="bold" style:font-name-complex="Sylfaen" style:font-size-complex="11.5pt" style:font-weight-complex="bold"/>
    </style:style>
    <style:style style:name="P17" style:family="paragraph" style:parent-style-name="Standard">
      <style:paragraph-properties fo:text-align="justify" style:justify-single-word="false" style:text-autospace="none">
        <style:tab-stops>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 style:position="16.235cm"/>
          <style:tab-stop style:position="17.484cm"/>
        </style:tab-stops>
      </style:paragraph-properties>
      <style:text-properties style:font-name="Sylfaen" fo:font-size="11.5pt" fo:font-style="italic" officeooo:paragraph-rsid="000596fb" style:font-size-asian="11.5pt" style:font-style-asian="italic" style:font-name-complex="Sylfaen" style:font-size-complex="11.5pt" style:font-style-complex="italic"/>
    </style:style>
    <style:style style:name="P18" style:family="paragraph" style:parent-style-name="Standard">
      <style:paragraph-properties fo:text-align="justify" style:justify-single-word="false" style:text-autospace="none">
        <style:tab-stops>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 style:position="16.235cm"/>
          <style:tab-stop style:position="17.484cm"/>
        </style:tab-stops>
      </style:paragraph-properties>
      <style:text-properties style:font-name="Sylfaen" fo:font-size="11.5pt" fo:language="none" fo:country="none" officeooo:paragraph-rsid="000596fb" style:font-size-asian="11.5pt" style:font-name-complex="Sylfaen" style:font-size-complex="11.5pt"/>
    </style:style>
    <style:style style:name="P19" style:family="paragraph" style:parent-style-name="Standard">
      <style:paragraph-properties fo:text-align="justify" style:justify-single-word="false" style:text-autospace="none">
        <style:tab-stops>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 style:position="16.235cm"/>
          <style:tab-stop style:position="17.484cm"/>
        </style:tab-stops>
      </style:paragraph-properties>
      <style:text-properties style:font-name="Sylfaen" fo:font-size="11.5pt" officeooo:paragraph-rsid="000596fb" style:font-name-asian="Sylfaen" style:font-size-asian="11.5pt" style:font-name-complex="Sylfaen" style:font-size-complex="11.5pt" style:font-weight-complex="bold"/>
    </style:style>
    <style:style style:name="P20" style:family="paragraph" style:parent-style-name="Standard">
      <style:paragraph-properties fo:text-align="justify" style:justify-single-word="false">
        <style:tab-stops>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 style:position="16.235cm"/>
          <style:tab-stop style:position="17.484cm"/>
        </style:tab-stops>
      </style:paragraph-properties>
      <style:text-properties fo:color="#404040" style:font-name="Sylfaen" fo:font-size="11.5pt" fo:text-shadow="1pt 1pt" fo:font-weight="bold" officeooo:paragraph-rsid="000596fb" style:font-size-asian="11.5pt" style:font-weight-asian="bold" style:font-name-complex="Sylfaen" style:font-size-complex="11.5pt" style:font-style-complex="italic"/>
    </style:style>
    <style:style style:name="P21" style:family="paragraph" style:parent-style-name="Standard">
      <style:paragraph-properties fo:text-align="justify" style:justify-single-word="false">
        <style:tab-stops>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 style:position="16.235cm"/>
          <style:tab-stop style:position="17.484cm"/>
        </style:tab-stops>
      </style:paragraph-properties>
      <style:text-properties officeooo:paragraph-rsid="000596fb"/>
    </style:style>
    <style:style style:name="P22" style:family="paragraph" style:parent-style-name="Standard">
      <style:paragraph-properties fo:text-align="justify" style:justify-single-word="false" style:text-autospace="none">
        <style:tab-stops>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 style:position="16.235cm"/>
          <style:tab-stop style:position="17.484cm"/>
        </style:tab-stops>
      </style:paragraph-properties>
      <style:text-properties officeooo:paragraph-rsid="000596fb"/>
    </style:style>
    <style:style style:name="P23" style:family="paragraph" style:parent-style-name="Standard">
      <style:text-properties officeooo:paragraph-rsid="000103a4"/>
    </style:style>
    <style:style style:name="T1" style:family="text">
      <style:text-properties officeooo:rsid="000291a4"/>
    </style:style>
    <style:style style:name="T2" style:family="text">
      <style:text-properties fo:color="#404040" fo:text-shadow="1pt 1pt" style:font-style-complex="italic"/>
    </style:style>
    <style:style style:name="T3" style:family="text">
      <style:text-properties fo:font-style="italic" style:font-style-asian="italic" style:font-style-complex="italic"/>
    </style:style>
    <style:style style:name="T4" style:family="text">
      <style:text-properties style:font-weight-complex="bold"/>
    </style:style>
    <style:style style:name="T5" style:family="text">
      <style:text-properties style:font-name="Sylfaen" fo:font-size="11.5pt" fo:font-weight="bold" style:font-size-asian="11.5pt" style:font-weight-asian="bold" style:font-name-complex="Sylfaen" style:font-size-complex="11.5pt"/>
    </style:style>
    <style:style style:name="T6" style:family="text">
      <style:text-properties style:font-name="Sylfaen" fo:font-size="11.5pt" fo:language="it" fo:country="IT" style:font-size-asian="11.5pt" style:font-name-complex="Sylfaen" style:font-size-complex="11.5pt"/>
    </style:style>
    <style:style style:name="T7" style:family="text">
      <style:text-properties style:font-name="Sylfaen" fo:font-size="11.5pt" style:font-size-asian="11.5pt" style:font-name-complex="Sylfaen" style:font-size-complex="11.5pt"/>
    </style:style>
    <style:style style:name="T8" style:family="text">
      <style:text-properties style:font-name="Sylfaen" fo:font-size="11.5pt" style:font-size-asian="11.5pt" style:font-name-complex="Sylfaen" style:font-size-complex="11.5pt" style:font-weight-complex="bold"/>
    </style:style>
    <style:style style:name="T9" style:family="text">
      <style:text-properties style:font-name="Sylfaen" fo:font-size="11.5pt" fo:font-style="italic" style:font-size-asian="11.5pt" style:font-style-asian="italic" style:font-name-complex="Sylfaen" style:font-size-complex="11.5pt" style:font-style-complex="italic" style:font-weight-complex="bold"/>
    </style:style>
    <style:style style:name="T10" style:family="text">
      <style:text-properties fo:language="none" fo:country="non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1"><text:span text:style-name="T5">APERTURA LAVORI</text:span></text:p>
      <text:p text:style-name="P20"/>
      <text:p text:style-name="P14">PRESIDENTE:</text:p>
      <text:p text:style-name="P10">Buonasera a tutti. Oggi, martedì 11 maggio 2021, alle ore 18:52, dichiaro aperta questa seduta di Consiglio Comunale e chiedo al Segretario di procedere all’appello nominale. Prego, Segretario. </text:p>
      <text:p text:style-name="P17"/>
      <text:p text:style-name="P16">SEGRETARIO GENERALE:</text:p>
      <text:p text:style-name="P10">Buonasera. </text:p>
      <text:p text:style-name="P10"/>
      <text:p text:style-name="P11">CAVALLIN MARCO<text:tab/><text:tab/>Presente</text:p>
      <text:p text:style-name="P11">ZAINI<text:tab/>CECILIA<text:tab/><text:tab/>Presente</text:p>
      <text:p text:style-name="P11">MARIN EMANUELE<text:tab/><text:tab/>Presente</text:p>
      <text:p text:style-name="P11">BOSSI<text:tab/>CHIARA<text:tab/><text:tab/>Presente</text:p>
      <text:p text:style-name="P11">SCHIROSI ALESSANDRO<text:tab/>Presente</text:p>
      <text:p text:style-name="P11">COLOMBO MAURIZIO<text:tab/>Presente</text:p>
      <text:p text:style-name="P11">FILPA<text:tab/>MONICA<text:tab/><text:tab/>Presente</text:p>
      <text:p text:style-name="P11">SANDRINI MIRKO<text:tab/><text:tab/>Presente</text:p>
      <text:p text:style-name="P11">CROSTA FRANCESCA<text:tab/>Presente</text:p>
      <text:p text:style-name="P11">TORTOSA MAURIZIO<text:tab/>Presente</text:p>
      <text:p text:style-name="P11">RANIA GIORGIA<text:tab/><text:tab/>Presente</text:p>
      <text:p text:style-name="P11">MASSARI MIRELLA<text:tab/><text:tab/>Presente</text:p>
      <text:p text:style-name="P11">FERRAZZI ROSA<text:tab/><text:tab/>Presente</text:p>
      <text:p text:style-name="P11">BRENNA ANDREA<text:tab/><text:tab/>Assente</text:p>
      <text:p text:style-name="P11">ZAMMARETTI VITTORE<text:tab/>Assente</text:p>
      <text:p text:style-name="P11">RIVA<text:tab/>CARLO<text:tab/><text:tab/>Presente</text:p>
      <text:p text:style-name="P11">GORONE CHIARA<text:tab/><text:tab/>Assente</text:p>
      <text:p text:style-name="P11">ANDREOLETTI CLAUDIO<text:tab/>Presente</text:p>
      <text:p text:style-name="P11"/>
      <text:p text:style-name="P14">PRESIDENTE:</text:p>
      <text:p text:style-name="P10">Passiamo al primo punto all’Ordine del giorno. </text:p>
      <text:p text:style-name="P23"/>
      <text:h text:style-name="P9" text:outline-level="2"><text:span text:style-name="T6">PUNTO N. 1 ALL’O.D.G.: “</text:span><text:span text:style-name="T7">COMUNICAZIONI </text:span><text:span text:style-name="T6">E LETTURA ED APPROVAZIONE VERBALI DELLA SEDUTA DEL 25 FEBBRAIO 2021”</text:span><text:span text:style-name="T7">.</text:span></text:h>
      <text:p text:style-name="P18"/>
      <text:p text:style-name="P14">PRESIDENTE:</text:p>
      <text:p text:style-name="P22"><text:span text:style-name="T8">Primo punto all’Ordine del giorno: “</text:span><text:span text:style-name="T9">Comunicazioni e lettura ed approvazione verbali della seduta del 25 febbraio 2021”. </text:span></text:p>
      <text:p text:style-name="P12">Passiamo alle comunicazioni. Assessore Marin, prego. </text:p>
      <text:p text:style-name="P19"><text:s/></text:p>
      <text:p text:style-name="P14">ASS. EMANUELE MARIN: </text:p>
      <text:p text:style-name="P12">Avrei un paio di comunicazioni riguardo gli eventi in programmazione a breve. Vorrei condividervi le locandine, così si capisce per tutti un po’ meglio quello di cui sto parlando. State vedendo? </text:p>
      <text:p text:style-name="P19"><text:s/></text:p>
      <text:p text:style-name="P14">INTERVENTO.: </text:p>
      <text:p text:style-name="P12">Sì, va bene. </text:p>
      <text:p text:style-name="P19"><text:s/></text:p>
      <text:p text:style-name="P14">ASS. EMANUELE MARIN: </text:p>
      <text:p text:style-name="P12">Il primo evento è relativo alle “Giornate FAI di Primavera”. È un evento che aveva coinvolto il nostro Comune già l’anno scorso, poi a causa dell’impedimento legato al Covid eravamo stati costretti a rinviarlo in due tempi. Ora, quindi, siamo finalmente pronti. Sostanzialmente si tratta di un itinerario, una visita itinerante per il centro del paese partendo dalla stazione. Sostanzialmente è una visita guidata alle ville liberty presenti a Induno, ai monumenti principali. La visita sarà organizzava e tenuta dai ragazzi della FAI Giovani di Varese, la visita si terrà sia sabato, nel pomeriggio, con partenza alle due e mezza e conclusione alle diciotto, e domani 16 maggio dalle dieci della mattina fino alle diciotto. Saranno costituiti dei gruppi di un massimo di quindici persone, che appunto verranno accompagnati, e per queste visite è obbligatoria la prenotazione. Sia sul sito del Comune che sul sito del FAI sono indicati tutti i riferimenti. Al termine del tour, che si concluderà in piazza della chiesa, c’è poi la possibilità di visitare una mostra fotografica che è stata allestita in Sala Bergamaschi e che sostanzialmente è dedicata alla storia del paese. L’anno scorso avremmo dovuto festeggiare i 70 anni del nostro Comune, purtroppo gli impedimenti legati al Covid non ce l’hanno permesso e quindi si ripropone questa mostra fotografica tenuta dai ragazzi dell’Associazione Caimano, che appunto l’hanno allestita e saranno presenti all’accoglienza, e poi cureranno tutta la questione logistica del distanziamento legata sempre al Covid. Questo è un evento. </text:p>
      <text:p text:style-name="P12">Invece, il secondo evento è la “Festa delle Rose”, ben più nota. Quest’anno festeggeremo dal 21 al 23 maggio. Siamo contenti di poterla riproporre finalmente in versione… in presenza, infatti il motto di quest’anno è: «Festa delle Rose, Induno riparte». Visto comunque il successo che è stato riscosso l’anno scorso dalla versione online, che ovviamente eravamo stati obbligati a proporre a causa del Covid, abbiamo deciso di riproporla anche quest’anno perché con la versione online hanno partecipato anche tante persone fuori da Induno e anche da varie parti d’Italia, quindi abbiamo mantenuto la doppia versione. “Induno riparte” in presenza, in forma comunque ristretta perché sarà presentata solamente in Villa Bianchi, ovviamente per questione di sicurezza non è ancora possibile accedere al “Parco Le Rivette” del Centro polivalente, e quindi abbiamo deciso di organizzarla in forma ristretta in Villa Bianchi, ma ci sarà appunto anche la versione online. </text:p>
      <text:p text:style-name="P12">Ci saranno diverse iniziative, si partirà da venerdì sera con un concerto legato alla Rassegna musicale primavera, che si terrà in Sala Bergamaschi; sabato ci sarà in Villa Bianchi uno spettacolo teatrale legato al centenario del raid aereo Roma – Tokyo, di Arturo Ferrarin (anche quello appartiene appunto ad una rassegna, ad una serie di celebrazioni che erano previste per l’anno scorso e abbiamo dovuto rinviare in parte a quest’anno), e poi ci sarà la tradizionale cerimonia del tè <text:soft-page-break/>giapponese legata appunto al legame che Ferrarin ha stretto tra l’Italia e il Giappone e poi sabato sera ci sarà un altro concerto in chiesa di San Giovanni Battista alle 21:00. La domenica, invece, ci sarà tutta una serie di eventi che potrete vedere appunto sul sito del Comune e comunque sui vari social, che partirà dalla mattina fino alla sera. Ci sarà poi il tradizionale concorso “La Rosa più Bella”. </text:p>
      <text:p text:style-name="P12">Spero che possiate partecipare numerosi. Grazie. </text:p>
      <text:p text:style-name="P19"><text:s/></text:p>
      <text:p text:style-name="P14">PRESIDENTE: </text:p>
      <text:p text:style-name="P12">Grazie, Assessore Marin. Se non ci sono altre comunicazioni, passiamo all’altro punto sempre riferito al primo punto all’Ordine del giorno. </text:p>
      <text:p text:style-name="P12">Abbiamo la presa d’atto dei verbali della seduta del 25 febbraio 2021. </text:p>
      <text:p text:style-name="P12">Non sono pervenuti all’Ente segnalazioni da parte dei Consiglieri comunali, prendiamo quindi atto dei verbali adottati nella seduta del 25 febbraio 2021 ai numeri 1 e 2. Li riteniamo, pertanto, approvati. </text:p>
      <text:p text:style-name="P13">Alle ore 19:00 si chiude il primo punto all’Ordine del giorno. </text:p>
    </office:text>
  </office:body>
</office:document-content>
</file>

<file path=styles.xml><?xml version="1.0" encoding="utf-8"?>
<office:document-styles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html="http://www.w3.org/1999/xhtml" xmlns:officeooo="http://openoffice.org/2009/office" office:version="1.2">
  <office:font-face-decls>
    <style:font-face style:name="Mangal1" svg:font-family="Mangal"/>
    <style:font-face style:name="Arial1" svg:font-family="Arial" style:font-family-generic="swiss"/>
    <style:font-face style:name="Sylfaen" svg:font-family="Sylfaen"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Tahoma" svg:font-family="Tahoma"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it" fo:country="IT" style:letter-kerning="true" style:font-name-asian="SimSun" style:font-size-asian="12pt" style:language-asian="zh" style:country-asian="CN"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it" fo:country="IT" style:letter-kerning="true" style:font-name-asian="SimSun" style:font-size-asian="12pt" style:language-asian="zh" style:country-asian="CN" style:font-name-complex="Mangal"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Arial" fo:font-family="Arial" style:font-family-generic="swiss" style:font-pitch="variable" fo:font-size="14pt" style:font-name-asian="Microsoft YaHei" style:font-family-asian="'Microsoft YaHei'"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loext:contextual-spacing="false"/>
    </style:style>
    <style:style style:name="List" style:family="paragraph" style:parent-style-name="Text_20_body" style:class="list">
      <style:text-properties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Mangal1" style:font-family-complex="Mangal"/>
    </style:style>
    <style:style style:name="Table_20_Contents" style:display-name="Table Contents" style:family="paragraph" style:parent-style-name="Standard" style:class="extra">
      <style:paragraph-properties text:number-lines="false" text:line-number="0"/>
    </style:style>
    <style:style style:name="Heading_20_2" style:display-name="Heading 2" style:family="paragraph" style:parent-style-name="Standard" style:next-style-name="Standard" style:default-outline-level="2" style:class="text">
      <style:paragraph-properties fo:keep-with-next="always"/>
      <style:text-properties fo:language="none" fo:country="none" fo:font-weight="bold" style:font-weight-asian="bold" style:font-weight-complex="bold"/>
    </style:style>
    <style:style style:name="Graphics"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none"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meta="urn:oasis:names:tc:opendocument:xmlns:meta:1.0" xmlns:office="urn:oasis:names:tc:opendocument:xmlns:office:1.0" xmlns:grddl="http://www.w3.org/2003/g/data-view#" xmlns:ooo="http://openoffice.org/2004/office" xmlns:xlink="http://www.w3.org/1999/xlink" xmlns:dc="http://purl.org/dc/elements/1.1/" office:version="1.2">
  <office:meta>
    <meta:creation-date>2013-03-07T15:52:10.34</meta:creation-date>
    <dc:date>2021-05-24T12:01:58.172000000</dc:date>
    <meta:editing-duration>PT3H5M33S</meta:editing-duration>
    <meta:editing-cycles>57</meta:editing-cycles>
    <meta:generator>LibreOffice/6.4.4.2$Windows_X86_64 LibreOffice_project/3d775be2011f3886db32dfd395a6a6d1ca2630ff</meta:generator>
    <meta:print-date>2020-02-06T09:11:05.083000000</meta:print-date>
    <meta:document-statistic meta:table-count="0" meta:image-count="0" meta:object-count="0" meta:page-count="3" meta:paragraph-count="47" meta:word-count="800" meta:character-count="5276" meta:non-whitespace-character-count="4483"/>
    <meta:user-defined meta:name="SingleXMLDocument_count" meta:value-type="float">0</meta:user-defined>
  </office:meta>
</office:document-meta>
</file>