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7cb33" style:font-size-asian="11.5pt" style:font-name-complex="Sylfaen" style:font-size-complex="11.5pt" style:font-weight-complex="bold"/>
    </style:style>
    <style:style style:name="P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7cb33" style:font-size-asian="11.5pt" style:font-name-complex="Sylfaen" style:font-size-complex="11.5pt" style:font-weight-complex="bold"/>
    </style:style>
    <style:style style:name="P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7cb33" style:font-size-asian="11.5pt" style:font-weight-asian="bold" style:font-name-complex="Sylfaen" style:font-size-complex="11.5pt"/>
    </style:style>
    <style:style style:name="P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7cb33" style:font-name-asian="Sylfaen" style:font-size-asian="11.5pt" style:font-name-complex="Sylfaen" style:font-size-complex="11.5pt" style:font-weight-complex="bold"/>
    </style:style>
    <style:style style:name="P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7cb33"/>
    </style:style>
    <style:style style:name="P6" style:family="paragraph" style:parent-style-name="Heading_20_2">
      <style:paragraph-properties fo:text-align="justify" style:justify-single-word="false" fo:break-before="page"/>
      <style:text-properties officeooo:paragraph-rsid="0007cb33"/>
    </style:style>
    <style:style style:name="T1" style:family="text">
      <style:text-properties style:font-name="Sylfaen" fo:font-size="11.5pt" fo:font-weight="bold" style:font-size-asian="11.5pt" style:font-weight-asian="bold" style:font-name-complex="Sylfaen" style:font-size-complex="11.5pt"/>
    </style:style>
    <style:style style:name="T2" style:family="text">
      <style:text-properties style:font-name="Sylfaen" fo:font-size="11.5pt" style:font-size-asian="11.5pt" style:font-name-complex="Sylfaen" style:font-size-complex="11.5pt" style:font-weight-complex="bold"/>
    </style:style>
    <style:style style:name="T3" style:family="text">
      <style:text-properties style:font-name="Sylfaen" fo:font-size="11.5pt" fo:font-style="italic" style:font-size-asian="11.5pt" style:font-style-asian="italic" style:font-name-complex="Sylfaen" style:font-size-complex="11.5pt" style:font-style-complex="italic" style:font-weight-complex="bold"/>
    </style:style>
    <style:style style:name="T4" style:family="text">
      <style:text-properties style:font-name="Sylfaen" fo:font-size="11.5pt" fo:font-style="italic" fo:font-weight="bold" style:font-size-asian="11.5pt" style:font-style-asian="italic" style:font-weight-asian="bold" style:font-name-complex="Sylfaen" style:font-size-complex="11.5pt"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6" text:outline-level="2"><text:bookmark-start text:name="__RefHeading___Toc71958443"/>PUNTO N. 2 ALL’O.D.G.: “BILANCIO DI PREVISIONE 2021 – 2023; 1° PROVVEDIMENTO DI VARIAZIONE”. <text:bookmark-end text:name="__RefHeading___Toc71958443"/></text:h>
      <text:p text:style-name="P4"><text:s/></text:p>
      <text:p text:style-name="P3">PRESIDENTE: </text:p>
      <text:p text:style-name="P5"><text:span text:style-name="T2">Passiamo al secondo punto: “</text:span><text:span text:style-name="T3">Bilancio di previsione 2021 – 2023; 1° provvedimento di variazione</text:span><text:span text:style-name="T2">”. </text:span></text:p>
      <text:p text:style-name="P2">Ci illustra il punto l’Assessore al Bilancio, Andreoletti. Prego, Assessore. </text:p>
      <text:p text:style-name="P4"><text:s/></text:p>
      <text:p text:style-name="P3">ASS. CLAUDIO ANDREOLETTI: </text:p>
      <text:p text:style-name="P2">Grazie. </text:p>
      <text:p text:style-name="P2">È una variazione di Bilancio molto semplice in quanto, al di là di due piccole modifiche di parte corrente, la parte più importante di questa variazione è che andiamo a recepire un finanziamento di 140.000 euro da Regione Lombardia e quindi registriamo in entrata il finanziamento di 140.000 euro e il Titolo II “Spese per investimenti” per uno stesso importo che viene stanziato per manutenzioni straordinarie degli edifici scolastici. Le due variazioni di Bilancio, invece, per la parte corrente sono 2.000 euro che vengono stornati da un capitolo e stanziati, i più per l’acquisto di vestiario della Polizia Municipale e l’aggregazione in un unico capitolo di piccoli importi che prima erano su vari capitoli per le spese di missione Personale. Io ho terminato, se ci sono domande fate pure. </text:p>
      <text:p text:style-name="P4"><text:s/></text:p>
      <text:p text:style-name="P3">PRESIDENTE: </text:p>
      <text:p text:style-name="P2">Grazie, Assessore. </text:p>
      <text:p text:style-name="P2">Prendo nota di eventuali interventi. Prenotatevi in chat. </text:p>
      <text:p text:style-name="P2">Prego, Consigliere Ferrazzi. </text:p>
      <text:p text:style-name="P4"><text:s/></text:p>
      <text:p text:style-name="P3">CONS. ROSA FERRAZZI: </text:p>
      <text:p text:style-name="P2">Volevo sottolineare l’importanza di questo contributo di Regione Lombardia di 140.000 euro, contributo che, ricordo, è stato erogato non a seguito di progetti, bandi eccetera, ma è stato erogato con decisione della Regione a tutti i Comuni su una base della popolazione, perché la popolazione è stata divisa in fasce, quindi noi rientriamo nella fascia a cui toccano 140. 000 euro. A questo proposito vorrei ricordare che anche l’anno scorso Regione Lombardia aveva erogato un contributo, allora ben più consistente, di 500.000 euro. Mi vorrei ricollegare a questo contributo dell’anno scorso perché questi 500.000 euro l’Amministrazione aveva deciso di utilizzarli per la ristrutturazione e lavori di straordinaria manutenzione nella piattaforma ecologica e poi per il tetto delle scuole. Ecco, una delle cose… Perché mi collego a questa cosa? Perché una delle cose che è stata detta nello scorso Consiglio Comunale è che le Minoranze non fanno mai proposte, non propongono nulla, non dicono nulla. Ecco, io vorrei dire che in data 29 gennaio 2020 avevamo presentato un’interrogazione avente proprio come tema la piattaforma ecologica, segnalando una serie di problematiche legate a condizioni di problemi di manutenzione ordinaria e straordinaria. Una cosa molto articolata a cui aveva risposto il Sindaco dicendo, tra le altre cose, che l’area non è propriamente una piattaforma ecologica ma un centro di raccolta, Ecocentro, ed è una differenza sostanziale eccetera eccetera e, comunque, ci aveva detto che effettivamente sarebbero stati fatti dei lavori. Difatti, nel Bilancio 2020 erano stati allocati 250.000 come provenienti da alienazioni, quindi non erano entrate propriamente sicure. Poi sono arrivati i fondi della Regione e quindi giustamente abbiamo apprezzato questa cosa e sono stati allocati ben 400.000 euro sulla piattaforma della raccolta differenziata. Volevo dire questo, cioè le Minoranze non è che potevano fare una proposta, che so io, con progetto operativo, esecutivo compreso di computo metrico, onere per la sicurezza e magari ditta che faceva i lavori. È chiaro che la Minoranza evidenza… ha avuto modo, in questo caso, perché non sempre si può vedere, ha avuto modo di evidenziare un problema e, anziché sbandierarlo ai quattro venti oppure altre cose, se il problema poteva essere risolvibile ha presentato <text:soft-page-break/>l’interrogazione anche come stimolo per dire “esiste questo problema, noi l’abbiamo visto. Si può fare qualcosa per risolverlo?” Difatti, chiaramente il problema era stato evidenziato anche dalla Maggioranza, e quindi in questo caso è stato risolto o siamo in via di soluzione. Questo è per dire che non è che le Minoranze non propongono mai nulla e non fanno mai nulla, bisogna avere anche gli strumenti adatti per poter fare delle proposte, quindi questo voleva essere giusto un esempio. </text:p>
      <text:p text:style-name="P2">Ripeto, si trattava del 29 gennaio 2020, quindi ben prima della preparazione del Bilancio avevamo avuto modo di renderci conto di questo problema e l’abbiamo portato sul tavolo dell’Amministrazione. È chiaro che in altre circostanze, che so, se ci sono problemi all’interno delle scuole… L’Assessore Andreoletti in Conferenza dei Capigruppo ha detto che questi 140.000 euro, da quello che ho capito, verranno ancora messi sulle scuole, benissimo, cioè non è così facile evidenziarli, perché adesso uno gira per le scuole… Noi avevamo segnalato a suo tempo il problema che da parecchio tempo bisognava riparare i bagni della scuola, tutta la colonna dei bagni della scuola ed erano fuori uso da parecchio tempo, ma l’avevamo segnalato perché era una cosa evidente nel senso che alcuni genitori di alunni ci avevano detto: «I ragazzi devono fare il giro dell’oca per trovare un bagno agibile perché tutti quelli di tre piani di seguito sono tutti inagibili», ma in altre circostanze è evidente che è l’Amministrazione, che avendo un ufficio tecnico, avendo dei tecnici e degli esperti, può avere sott’occhio tutta la situazione. Poi è facile dire “le minoranze non propongono mai nulla”, se si riesce a fare qualche proposta, anche sottoforma di interrogazione, perché anche l’interrogazione è una proposta, è uno stimolo perché si è evidenziato un problema e si chiede di metterci mano. Grazie. </text:p>
      <text:p text:style-name="P4"><text:s/></text:p>
      <text:p text:style-name="P3">PRESIDENTE: </text:p>
      <text:p text:style-name="P2">Grazie, Consigliera Ferrazzi. </text:p>
      <text:p text:style-name="P2">Abbiamo altri interventi? </text:p>
      <text:p text:style-name="P2"/>
      <text:p text:style-name="P3">CONS. VITTORE ZAMMARETTI: </text:p>
      <text:p text:style-name="P2">Scusi, Presidente, mi sentite? Sono Zammaretti. </text:p>
      <text:p text:style-name="P4"><text:s/></text:p>
      <text:p text:style-name="P3">PRESIDENTE: </text:p>
      <text:p text:style-name="P2">Sì, prego. </text:p>
      <text:p text:style-name="P2">Segno il suo… </text:p>
      <text:p text:style-name="P4"><text:s/></text:p>
      <text:p text:style-name="P5"><text:span text:style-name="T4">Entra il Consigliere Zammaretti alle ore 19:05</text:span><text:span text:style-name="T2">. </text:span></text:p>
      <text:p text:style-name="P4"><text:s/></text:p>
      <text:p text:style-name="P5"><text:span text:style-name="T1">CONS. VITTORE ZAMMARETTI</text:span><text:span text:style-name="T2">: </text:span></text:p>
      <text:p text:style-name="P2">Scusate il ritardo, ma ho avuto dei problemi familiari e non ho potuto fare prima. Grazie. </text:p>
      <text:p text:style-name="P4"><text:s/></text:p>
      <text:p text:style-name="P3">PRESIDENTE: </text:p>
      <text:p text:style-name="P2">Grazie, Consigliere. </text:p>
      <text:p text:style-name="P2">Prego, signor Sindaco. </text:p>
      <text:p text:style-name="P4"><text:s/></text:p>
      <text:p text:style-name="P3">SINDACO: </text:p>
      <text:p text:style-name="P2">Grazie. Buonasera a tutti ormai. </text:p>
      <text:p text:style-name="P2">Devo dire che la ricostruzione della Consigliera Ferrazzi mi sembra alquanto fantasiosa rispetto a quello che dice perché non penso proprio che le interrogazioni siano uno strumento per proporre qualcosa, sono le strumento, legittimo, rispetto al quale i Consiglieri di Minoranza chiedono qualcosa al Sindaco, ai funzionari, agli Assessori. Dunque, adesso arrampicarsi sui vetri e dire che attraverso le interrogazioni le Minoranze hanno proposto qualcosa, mi sembra davvero fuori luogo <text:soft-page-break/>anche perché, e mi fa specie doverlo ricordare a una persona esperta come la Consigliera Ferrazzi, il luogo deputato per fare le proposte è il Bilancio. Durante il Bilancio di previsione del 2020, se le Minoranze avevano proposte da fare, era il luogo in cui farle. In quella sede io non mi ricordo che sia emersa nessuna proposta da parte delle Opposizioni. Dunque, quello che è stato detto nell’ultimo Consiglio Comunale, che vedo che ha colpito la Consigliera Ferrazzi, è un dato di fatto oggettivo, inconfutabile. Non si può adesso arrampicarsi sui vetri e dire altre cose. Detto questo, sono assolutamente d’accordo invece sul fare un plauso alla Regione Lombardia per questi finanziamenti quando questi sono dovuti – a differenza di qualcuno io li faccio anche se è magari di una parte politica che non trova la mia condivisione personale – e dunque Regione Lombardia sia l’anno scorso che quest’anno si è data da fare per trovare soldi per dare un impulso all’economia. Vi ricorderete, visto che vi segnate in modo preciso tutto quello che il Sindaco dichiara, vi ricorderete che l’anno scorso, nell’approvazione del Bilancio, dissi appunto le cose che sono state dette adesso e cioè che l’Amministrazione Comunale, come ha fatto Regione Lombardia, vuole dare impulso all’economia per la ripartenza, dopo il Covid, mettendo appunto in opera tante opere che sono necessarie ma che davano appunto la possibilità all’economia di ripartire. Dunque ben vengano i soldi di Regione Lombardia. Quest’anno sono 140.000. Anche quest’anno, con quello che facciamo, diamo un chiaro segnale che è l’attenzione alle scuole. L’anno scorso, l’ha ricordato la Consigliera Ferrazzi, 400.000 euro sono andati alla piattaforma e l’intervento sulla piattaforma non è stato pensato a seguito dell’interrogazione delle Minoranze, era già stato programmato, come ha ricordato la Consigliera Ferrazzi. Dopodiché sono arrivati i soldi e, dunque, abbiamo utilizzato quei soldi per farlo. Dicevo, l’anno scorso abbiamo fatto 400.000 euro sulla piattaforma (lavori che sono in corso e che si realizzeranno), 100.000 li abbiamo messi sui tetti delle scuole, e anche quest’anno prendiamo una decisione importante cioè di prendere quei 140.000 euro e metterli ancora a disposizione delle scuole. Gli uffici stanno già lavorando in merito, anche perché i tempi sono, come sempre, purtroppo molto ristretti, l’idea è quella di andare a intervenire sui serramenti delle scuole e andare avanti a fare quegli interventi che già negli anni passati, nei decenni passati abbiamo portato avanti di efficientamento e di miglioramento delle nostre scuole. Questo per dire che da parte nostra l’attenzione, rispetto agli edifici scolastici, è stata massima nel passato, lo sarà nel presente e lo sarà anche nel futuro. </text:p>
      <text:p text:style-name="P2">Grazie, Presidente. </text:p>
      <text:p text:style-name="P4"><text:s/></text:p>
      <text:p text:style-name="P3">PRESIDENTE: </text:p>
      <text:p text:style-name="P2">Grazie, signor Sindaco. </text:p>
      <text:p text:style-name="P2">Prego, Consigliere Tortosa. </text:p>
      <text:p text:style-name="P4"><text:s/></text:p>
      <text:p text:style-name="P3">CONS. MAURIZIO TORTOSA: </text:p>
      <text:p text:style-name="P2">In parte già il Sindaco ha detto quello che volevo dire, però io volevo anche sottolineare che addirittura l’intervento sulla piattaforma ecologica era già previsto nella campagna… nel nostro programma elettorale. Scusa, c’è un rumore di fondo, c’è qualcuno che sta parlando. </text:p>
      <text:p text:style-name="P2">Dicevo che era già prevista nel nostro programma elettorale la revisione, l’intervento sulla piattaforma ecologica, per cui non è che grazie allo stimolo della Minoranza l’abbiamo fatto, l’abbiamo fatto quando è stato possibile farlo. Anch’io volevo sottolineare quello che ha detto il Sindaco, cioè il ringraziamento alla Regione Lombardia per i fondi che vengono erogati che noi cerchiamo di usare nella maniera migliore possibile. Poi sottolineo, Consigliera Ferrazzi, che il suo intervento non c’entra niente con questa revisione, con questo punto, con questa revisione di Bilancio. Siccome l’altra volta lei mi ha richiamato per il mio intervento, sottolineo anche che il suo intervento non è centrato sul punto. Grazie. </text:p>
      <text:p text:style-name="P4"><text:s/></text:p>
      <text:p text:style-name="P3"><text:soft-page-break/>PRESIDENTE: </text:p>
      <text:p text:style-name="P2">Grazie, Consigliere Tortosa. Ha chiesto la parola il Consigliere Zammaretti. Prego, Consigliere Zammaretti. </text:p>
      <text:p text:style-name="P4"><text:s/></text:p>
      <text:p text:style-name="P3">CONS. VITTORE ZAMMARETTI: </text:p>
      <text:p text:style-name="P2">Mi sente adesso? </text:p>
      <text:p text:style-name="P4"><text:s/></text:p>
      <text:p text:style-name="P3">PRESIDENTE: </text:p>
      <text:p text:style-name="P2">Sì, sì, la sentiamo. </text:p>
      <text:p text:style-name="P4"><text:s/></text:p>
      <text:p text:style-name="P3">CONS. VITTORE ZAMMARETTI: </text:p>
      <text:p text:style-name="P2">Prima di tutto buona sera a tutto quanto il Consiglio e mi scuso di nuovo per il ritardo. Siccome la Consigliera Ferrazzi… volevo porle due domandine semplici semplici perché, parlando con alcuni cittadini qui di Olona, ho potuto parlare anche per quanto riguarda il discorso Bilancio preventivo e per quei 90.000 euro che vengono stanziati per cercare di mettere in sesto quel disastro che è stato fatto dall’Amministrazione Crosti per quanto riguarda la Via Olona. Volevo chiedere come può motivare il suo “no “così netto e preciso, perché ha votato contro, direi molto fermamente, anche a quell’opera che penso che dia dignità a tutto un rione, a tutta la frazione Olona. È vent’anni che siamo conciati in quel modo lì, nel senso che è veramente una situazione disastrosa e la Consigliera Ferrazzi, a differenza dei suoi altri colleghi della Minoranza, mi vota addirittura contro. Potevo capire una astensione, come si diceva una volta “un’astensione benevola”, ma addirittura contro quell’intervento mi sembra una cosa un po’ troppo eccessiva. Ecco, come può spiegare ai cittadini di Olona questa sua presa di posizione, direi soprattutto e oltremodo solo ideologica, che non c’entra niente con il bene della popolazione. Scusatemi e ringrazio. </text:p>
      <text:p text:style-name="P4"><text:s/></text:p>
      <text:p text:style-name="P3">PRESIDENTE: </text:p>
      <text:p text:style-name="P2">Lo so che è difficile… </text:p>
      <text:p text:style-name="P2"/>
      <text:p text:style-name="P3">CONS. ROSA FERRAZZI: </text:p>
      <text:p text:style-name="P2">Non ho capito di cosa sta parlando. </text:p>
      <text:p text:style-name="P4"><text:s/></text:p>
      <text:p text:style-name="P3">PRESIDENTE: </text:p>
      <text:p text:style-name="P2">No, aspetti, scusi un attimo. Lo so che è difficile… un po’ quello che diceva Tortosa, dobbiamo abituarci, però, a non uscire dal punto all’Ordine del giorno, quindi abituiamoci. Prego, Consigliera Ferrazzi. </text:p>
      <text:p text:style-name="P4"><text:s/></text:p>
      <text:p text:style-name="P3">CONS. ROSA FERRAZZI: </text:p>
      <text:p text:style-name="P2">Vado brevissimo. </text:p>
      <text:p text:style-name="P4"><text:s/></text:p>
      <text:p text:style-name="P3">PRESIDENTE: </text:p>
      <text:p text:style-name="P2">Sì. </text:p>
      <text:p text:style-name="P4"><text:s/></text:p>
      <text:p text:style-name="P3">CONS. ROSA FERRAZZI: </text:p>
      <text:p text:style-name="P2">Al Consigliere Tortosa avevo… come dire? La dichiarazione di voto è la dichiarazione di voto, poi all’interno di una dichiarazione… Allora a questo punto è fuori luogo anche che all’interno di una dichiarazione si dica che la Minoranza non fa proposte, visto che all’Ordine del giorno non c’era il punto “Proposte della Minoranza”, giusto? Non esiste un punto all’Ordine del giorno “Proposte della Minoranza”, quindi all’interno di una dichiarazione uno può fare il suo intervento, dopodiché si può <text:soft-page-break/>reintervenire. È sulla dichiarazione di voto che non si può reintervenire. Per quanto riguarda la domanda del Consigliere Zammaretti, francamente non ho capito che cosa voleva sapere e, comunque, mi sembra che nell’ambito del Consiglio Comunale si facciano delle domande relative al punto all’Ordine del giorno, non è che io vado a chiedere a un Consigliere che cosa ha fatto, cosa non ha fatto, organizziamo un incontro pubblico e a questo punto ne parleremo perché, francamente, non ho capito cosa voleva sapere, però non mi sembra questo il momento. </text:p>
      <text:p text:style-name="P4"><text:s/></text:p>
      <text:p text:style-name="P3">PRESIDENTE: </text:p>
      <text:p text:style-name="P2">Grazie. </text:p>
      <text:p text:style-name="P4"><text:s/></text:p>
      <text:p text:style-name="P3">CONS. VITTORE ZAMMARETTI: </text:p>
      <text:p text:style-name="P2">E va bene, non è mai il… chiedo scusa, non è mai il momento, va bene. Il momento è solo quello che dite voi, grazie. </text:p>
      <text:p text:style-name="P4"><text:s/></text:p>
      <text:p text:style-name="P3">PRESIDENTE: </text:p>
      <text:p text:style-name="P2">Grazie. </text:p>
      <text:p text:style-name="P2">Abbiamo altri interventi? Assessore Andreoletti deve chiudere o chiudiamo con dichiarazione di voto? </text:p>
      <text:p text:style-name="P4"><text:s/></text:p>
      <text:p text:style-name="P3">ASS. CLAUDIO ANDREOLETTI: </text:p>
      <text:p text:style-name="P2">No. </text:p>
      <text:p text:style-name="P4"><text:s/></text:p>
      <text:p text:style-name="P3">PRESIDENTE: </text:p>
      <text:p text:style-name="P2">No, non hanno chiesto niente a lei, quindi niente. </text:p>
      <text:p text:style-name="P2">Passiamo alla dichiarazione di voto. In sostituzione del Consigliere Brenna chi è che fa la dichiarazione di voto? Consigliera Ferrazzi. </text:p>
      <text:p text:style-name="P4"><text:s/></text:p>
      <text:p text:style-name="P3">CONS. ROSA FERRAZZI: </text:p>
      <text:p text:style-name="P2">Abbiamo sempre votato contro al Bilancio, la nostra posizione è sempre stata quella, per tutte le motivazioni esposte nel Bilancio. Su questo punto in particolare il nostro voto sarà favorevole perché, di fatto, il punto riguarda l’accoglimento di un finanziamento di 140.000 euro di Regione Lombardia e di conseguenza mi sembra una cosa molto importante per tutti i Comuni della Lombardia e, visto che stiamo parlando di Induno, 140.000 euro sono una cifra importante che sicuramente permetterà di fare delle opere utili. Giustamente il Sindaco dice che c’è sempre stata una grande attenzione per le scuole, però è chiaro che se avessimo dovuto fare tutto – e ritorno anche ai 500.000 euro dell’anno scorso – solo col Bilancio del Comune ci saremmo trovati maggiormente in difficoltà, quindi questo aiuto che arriva dalla Regione, concordo con tutti, che è sicuramente benvenuto e il nostro voto sarà favorevole. </text:p>
      <text:p text:style-name="P4"><text:s/></text:p>
      <text:p text:style-name="P3">PRESIDENTE: </text:p>
      <text:p text:style-name="P2">Grazie, Consigliere Ferrazzi. </text:p>
      <text:p text:style-name="P2">Prego, Consigliere Tortosa. </text:p>
      <text:p text:style-name="P4"><text:s/></text:p>
      <text:p text:style-name="P3">CONS. MAURIZIO TORTOSA: </text:p>
      <text:p text:style-name="P2">Non ripeto quanto già detto prima, il nostro voto è favorevole. </text:p>
      <text:p text:style-name="P4"><text:s/></text:p>
      <text:p text:style-name="P3">PRESIDENTE: </text:p>
      <text:p text:style-name="P2">Andiamo pertanto a votare. </text:p>
      <text:p text:style-name="P2"><text:soft-page-break/></text:p>
      <text:p text:style-name="P1">CAVALLIN MARCO<text:tab/><text:tab/>Favorevole</text:p>
      <text:p text:style-name="P1">ZAINI<text:tab/>CECILIA<text:tab/><text:tab/>Favorevole</text:p>
      <text:p text:style-name="P1">MARIN EMANUELE<text:tab/><text:tab/>Favorevole</text:p>
      <text:p text:style-name="P1">BOSSI<text:tab/>CHIARA<text:tab/><text:tab/>Favorevole</text:p>
      <text:p text:style-name="P1">SCHIROSI ALESSANDRO<text:tab/>Favorevole</text:p>
      <text:p text:style-name="P1">COLOMBO MAURIZIO<text:tab/>Favorevole</text:p>
      <text:p text:style-name="P1">FILPA<text:tab/>MONICA<text:tab/><text:tab/>Favorevole</text:p>
      <text:p text:style-name="P1">CROSTA FRANCESCA<text:tab/>Favorevole</text:p>
      <text:p text:style-name="P1">SANDRINI MIRKO<text:tab/><text:tab/>Favorevole</text:p>
      <text:p text:style-name="P1">TORTOSA MAURIZIO<text:tab/>Favorevole</text:p>
      <text:p text:style-name="P1">RANIA GIORGIA<text:tab/><text:tab/>Favorevole</text:p>
      <text:p text:style-name="P1">MASSARI MIRELLA<text:tab/><text:tab/>Favorevole</text:p>
      <text:p text:style-name="P1">FERRAZZI ROSA<text:tab/><text:tab/>Favorevole </text:p>
      <text:p text:style-name="P1">ZAMMARETTI VITTORE<text:tab/>Favorevole</text:p>
      <text:p text:style-name="P1">RIVA<text:tab/>CARLO<text:tab/><text:tab/>Favorevole </text:p>
      <text:p text:style-name="P2"/>
      <text:p text:style-name="P2"/>
      <text:p text:style-name="P2">Votiamo anche per l’immediata eseguibilità. </text:p>
      <text:p text:style-name="P2"/>
      <text:p text:style-name="P1">CAVALLIN MARCO<text:tab/><text:tab/>Favorevole</text:p>
      <text:p text:style-name="P1">ZAINI<text:tab/>CECILIA<text:tab/><text:tab/>Favorevole</text:p>
      <text:p text:style-name="P1">MARIN EMANUELE<text:tab/><text:tab/>Favorevole</text:p>
      <text:p text:style-name="P1">BOSSI<text:tab/>CHIARA<text:tab/><text:tab/>Favorevole</text:p>
      <text:p text:style-name="P1">SCHIROSI ALESSANDRO<text:tab/>Favorevole</text:p>
      <text:p text:style-name="P1">COLOMBO MAURIZIO<text:tab/>Favorevole</text:p>
      <text:p text:style-name="P1">FILPA<text:tab/>MONICA<text:tab/><text:tab/>Favorevole</text:p>
      <text:p text:style-name="P1">CROSTA FRANCESCA<text:tab/>Favorevole</text:p>
      <text:p text:style-name="P1">SANDRINI MIRKO<text:tab/><text:tab/>Favorevole</text:p>
      <text:p text:style-name="P1">TORTOSA MAURIZIO<text:tab/>Favorevole</text:p>
      <text:p text:style-name="P1">RANIA GIORGIA<text:tab/><text:tab/>Favorevole</text:p>
      <text:p text:style-name="P1">MASSARI MIRELLA<text:tab/><text:tab/>Favorevole</text:p>
      <text:p text:style-name="P1">FERRAZZI ROSA<text:tab/><text:tab/>Favorevole </text:p>
      <text:p text:style-name="P1">ZAMMARETTI VITTORE<text:tab/>Favorevole</text:p>
      <text:p text:style-name="P1">RIVA<text:tab/>CARLO<text:tab/><text:tab/>Favorevole </text:p>
      <text:p text:style-name="P2"/>
      <text:p text:style-name="P2">Entrambe le votazioni all’unanimità. </text:p>
      <text:p text:style-name="P2">Sono le 19:19, chiudiamo il secondo punto all’Ordine del giorno. </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class="text">
      <style:paragraph-properties fo:keep-with-next="always"/>
      <style:text-properties fo:language="none" fo:country="none"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3-03-07T15:52:10.34</meta:creation-date>
    <dc:date>2021-05-24T12:41:27.398000000</dc:date>
    <meta:editing-duration>PT3H7M38S</meta:editing-duration>
    <meta:editing-cycles>59</meta:editing-cycles>
    <meta:generator>LibreOffice/6.4.4.2$Windows_X86_64 LibreOffice_project/3d775be2011f3886db32dfd395a6a6d1ca2630ff</meta:generator>
    <meta:print-date>2020-02-06T09:11:05.083000000</meta:print-date>
    <meta:document-statistic meta:table-count="0" meta:image-count="0" meta:object-count="0" meta:page-count="6" meta:paragraph-count="142" meta:word-count="2385" meta:character-count="15807" meta:non-whitespace-character-count="13392"/>
    <meta:user-defined meta:name="SingleXMLDocument_count" meta:value-type="float">0</meta:user-defined>
  </office:meta>
</office:document-meta>
</file>