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style>
    <style:style style:name="P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size-asian="11.5pt" style:font-name-complex="Sylfaen" style:font-size-complex="11.5pt" style:font-weight-complex="bold"/>
    </style:style>
    <style:style style:name="P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style>
    <style:style style:name="P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596fb" style:font-size-asian="11.5pt" style:font-weight-asian="bold" style:font-name-complex="Sylfaen" style:font-size-complex="11.5pt" style:font-weight-complex="bold"/>
    </style:style>
    <style:style style:name="P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officeooo:paragraph-rsid="000596fb" style:font-size-asian="11.5pt" style:font-style-asian="italic" style:font-name-complex="Sylfaen" style:font-size-complex="11.5pt" style:font-style-complex="italic"/>
    </style:style>
    <style:style style:name="P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language="none" fo:country="none" officeooo:paragraph-rsid="000596fb" style:font-size-asian="11.5pt" style:font-name-complex="Sylfaen" style:font-size-complex="11.5pt"/>
    </style:style>
    <style:style style:name="P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596fb" style:font-name-asian="Sylfaen" style:font-size-asian="11.5pt" style:font-name-complex="Sylfaen" style:font-size-complex="11.5pt" style:font-weight-complex="bold"/>
    </style:style>
    <style:style style:name="P9" style:family="paragraph" style:parent-style-name="Standard">
      <style:paragraph-properties fo:text-align="justify" style:justify-single-word="fals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404040" style:font-name="Sylfaen" fo:font-size="11.5pt" fo:text-shadow="1pt 1pt" fo:font-weight="bold" officeooo:paragraph-rsid="000596fb" style:font-size-asian="11.5pt" style:font-weight-asian="bold" style:font-name-complex="Sylfaen" style:font-size-complex="11.5pt" style:font-style-complex="italic"/>
    </style:style>
    <style:style style:name="P10"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596fb"/>
    </style:style>
    <style:style style:name="P11"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653fe" style:font-size-asian="11.5pt" style:font-weight-asian="bold" style:font-name-complex="Sylfaen" style:font-size-complex="11.5pt"/>
    </style:style>
    <style:style style:name="P12"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weight="bold" officeooo:paragraph-rsid="000653fe" style:font-size-asian="11.5pt" style:font-weight-asian="bold" style:font-name-complex="Sylfaen" style:font-size-complex="11.5pt"/>
    </style:style>
    <style:style style:name="P13"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officeooo:paragraph-rsid="000653fe" style:font-size-asian="11.5pt" style:font-style-asian="italic" style:font-name-complex="Sylfaen" style:font-size-complex="11.5pt" style:font-style-complex="italic" style:font-weight-complex="bold"/>
    </style:style>
    <style:style style:name="P14"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fo:font-style="italic" fo:font-weight="bold" officeooo:paragraph-rsid="000653fe" style:font-size-asian="11.5pt" style:font-style-asian="italic" style:font-weight-asian="bold" style:font-name-complex="Sylfaen" style:font-size-complex="11.5pt" style:font-style-complex="italic"/>
    </style:style>
    <style:style style:name="P15"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53fe" style:font-size-asian="11.5pt" style:font-name-complex="Sylfaen" style:font-size-complex="11.5pt" style:font-weight-complex="bold"/>
    </style:style>
    <style:style style:name="P16"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53fe" style:font-size-asian="11.5pt" style:font-name-complex="Sylfaen" style:font-size-complex="11.5pt" style:font-weight-complex="bold"/>
    </style:style>
    <style:style style:name="P17"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53fe" style:font-name-asian="Sylfaen" style:font-size-asian="11.5pt" style:font-name-complex="Sylfaen" style:font-size-complex="11.5pt" style:font-weight-complex="bold"/>
    </style:style>
    <style:style style:name="P18"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6.251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Sylfaen" fo:font-size="11.5pt" officeooo:paragraph-rsid="000653fe" style:font-name-asian="Sylfaen" style:font-size-asian="11.5pt" style:font-name-complex="Sylfaen" style:font-size-complex="11.5pt" style:font-weight-complex="bold"/>
    </style:style>
    <style:style style:name="P19" style:family="paragraph" style:parent-style-name="Standard">
      <style:paragraph-properties fo:text-align="justify" style:justify-single-word="false" style:text-autospace="none">
        <style:tab-stops>
          <style:tab-stop style:position="1.249cm"/>
          <style:tab-stop style:position="2.498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officeooo:paragraph-rsid="000653fe"/>
    </style:style>
    <style:style style:name="T1" style:family="text">
      <style:text-properties style:font-weight-complex="bold"/>
    </style:style>
    <style:style style:name="T2" style:family="text">
      <style:text-properties style:font-name="Sylfaen" fo:font-size="11.5pt" fo:font-weight="bold" style:font-size-asian="11.5pt" style:font-weight-asian="bold" style:font-name-complex="Sylfaen" style:font-size-complex="11.5pt"/>
    </style:style>
    <style:style style:name="T3" style:family="text">
      <style:text-properties style:font-name="Sylfaen" fo:font-size="11.5pt" fo:language="it" fo:country="IT" style:font-size-asian="11.5pt" style:font-name-complex="Sylfaen" style:font-size-complex="11.5pt"/>
    </style:style>
    <style:style style:name="T4" style:family="text">
      <style:text-properties style:font-name="Sylfaen" fo:font-size="11.5pt" style:font-size-asian="11.5pt" style:font-name-complex="Sylfaen" style:font-size-complex="11.5pt"/>
    </style:style>
    <style:style style:name="T5" style:family="text">
      <style:text-properties style:font-name="Sylfaen" fo:font-size="11.5pt" style:font-size-asian="11.5pt" style:font-name-complex="Sylfaen" style:font-size-complex="11.5pt" style:font-weight-complex="bold"/>
    </style:style>
    <style:style style:name="T6" style:family="text">
      <style:text-properties style:font-name="Sylfaen" fo:font-size="11.5pt" fo:font-style="italic" style:font-size-asian="11.5pt" style:font-style-asian="italic" style:font-name-complex="Sylfaen" style:font-size-complex="11.5pt" style:font-style-complex="italic" style:font-weight-complex="bold"/>
    </style:style>
    <style:style style:name="T7" style:family="text">
      <style:text-properties style:font-name="Sylfaen" fo:font-size="11.5pt" fo:font-style="italic" officeooo:rsid="000423b7" style:font-size-asian="11.5pt" style:font-style-asian="italic" style:font-name-complex="Sylfaen" style:font-size-complex="11.5pt" style:font-style-complex="italic"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ext:span text:style-name="T2">PRESIDENTE: </text:span></text:p>
      <text:p text:style-name="P15">I prossimi due punti riguarda la nostra azienda A.S.FAR.M., la nostra azienda speciale farmacia e servizi socio sanitari, e precisamente Bilancio di previsione 2021 e consuntivo 2021. </text:p>
      <text:p text:style-name="P15">Ci illustrano i due punti all’Ordine del Giorno il Presidente del CdA, il dottor Claudio Casiraghi, che si collegherà tra poco… Diciamo che ci comportiamo some al solito, una volta terminato l’intervento del Presidente sui due punti, procediamo poi alle dichiarazioni di voto sui singoli punti. </text:p>
      <text:p text:style-name="P15">Siete collegati? </text:p>
      <text:p text:style-name="P17"><text:s/></text:p>
      <text:p text:style-name="P11">INTERVENTO: </text:p>
      <text:p text:style-name="P15">Adesso ci sentite? </text:p>
      <text:p text:style-name="P17"><text:s/></text:p>
      <text:p text:style-name="P11">PRESIDENTE: </text:p>
      <text:p text:style-name="P15">Grazie. Sì, buonasera. </text:p>
      <text:p text:style-name="P15"/>
      <text:p text:style-name="P11">INTERVENTO: </text:p>
      <text:p text:style-name="P15">Buonasera a tutti. </text:p>
      <text:p text:style-name="P17"><text:s/></text:p>
      <text:p text:style-name="P11">INTERVENTO: </text:p>
      <text:p text:style-name="P15">Buonasera. </text:p>
      <text:p text:style-name="P17"><text:s/></text:p>
      <text:p text:style-name="P11">PRESIDENTE: </text:p>
      <text:p text:style-name="P15">Buona sera a voi, al CdA e al Direttore. Salutiamo tutto il CdA e il direttore. Do la parola al Presidente del CdA che ci illustra un po’ l’attività di A.SFA.R.M. Prego. </text:p>
      <text:p text:style-name="P17"><text:s/></text:p>
      <text:p text:style-name="P11">PRESIDENTE A.S.FAR.M CLAUDIO CASIRAGHI: </text:p>
      <text:p text:style-name="P15">Grazie. Cerchiamo di condividere lo schermo in modo tale che alcuni numeri che abbiamo pensato di condividere con voi vi siano più visibili. Voi avete tutti, naturalmente, il Bilancio nella sua forma classica, no? Invece noi abbiamo pensato, se ci riusciamo… Vedete? </text:p>
      <text:p text:style-name="P17"><text:s/></text:p>
      <text:p text:style-name="P11">PRESIDENTE: </text:p>
      <text:p text:style-name="P15">Sì, sì, vediamo. </text:p>
      <text:p text:style-name="P17"><text:s/></text:p>
      <text:p text:style-name="P11">PRESIDENTE A.S.FAR.M CLAUDIO CASIRAGHI: </text:p>
      <text:p text:style-name="P15">Okay. Dicevo, a parte il documento ufficiale, che è quello che voi stasera, se vorrete, se riterrete, potete approvare, abbiamo pensato, come l’anno scorso, di darvi, per rendere un po’ più scorrevole questa serata, alcuni numeri secondo noi rappresentativi dell’attività svolta in quest’anno 2020. Naturalmente stiamo parlando di un documento che si riferisce al periodo fiscale 1° gennaio – 31 dicembre 2020, con alcune previsioni che cercheremo di fare, io e i miei colleghi del Consiglio, relativamente al 2021. Sulla particolarità dell’anno 2020 non credo ci siano grandi commenti da fare. Abbiamo attraversato tutti, A.S.Far.M anche, una pandemia disastrosa, e quello che ci siamo trovati ad affrontare, a partire soprattutto dal marzo del 2020 in avanti, poteva essere, e ci aspettavamo sarebbe stato, drammatico. In realtà, sulla base di un intervento che abbiamo deciso di fare tempestivamente, anche quest’anno e l’anno scorso soprattutto, grazie alle pronte segnalazioni del direttore e alle decisioni che abbiamo preso noi del CdA, siamo riusciti ad affrontare, e devo dire dal punto di vista economico bene, questa condizione pandemica e abbiamo poi portato, a fine del periodo di riferimento, i risultati che adesso vi presentiamo che sono, a nostro modo di vedere, sicuramente molto molto lusinghieri. </text:p>
      <text:p text:style-name="P15">(Andiamo a quella dopo). </text:p>
      <text:p text:style-name="P15"><text:soft-page-break/>Abbiamo, anche quest’anno, fatto questa sintesi dei numeri rilevanti, quello che è il risultato d’esercizio e l’abbiamo suddiviso nei due rami che voi conoscete, cioè la Farmacia, attività più prettamente economica e commerciale di A.S.Far.M e l’attività socio sanitaria che comprende evidentemente la sua grande parte, la parte socio assistenziale. Come vedete, dopo le imposte, abbiamo ottenuto dei risulti d’esercizio in entrambi i casi positivi la cui somma fa un risultato, come dicevo, lusinghiero, cioè 138.000 euro di utile di esercizio. Come vedete, anche quest’anno, la parte da leone la fa la Farmacia che realizza un utile di 117.000, addirittura superiore a quello dell’anno scorso, dell’anno 2019 che non vedeva una crisi pandemica. Questo è l’effetto soprattutto dell’incremento di vendita, purtroppo, dei dispositivi di protezione individuale, sia per le aziende sia per i privati cittadini, sia anche soprattutto della tempestività di A.S.Far.M nel chiedere e ottenere un credito d’imposta che lo Stato ha riconosciuto per questi acquisti che era corposo, era di 50.000 euro. Quindi, l’effetto, in realtà, finanziario non è di 50, è inferiore però questo ha portato a quel risultato d’esercizio che vedete. Altrettanto lusinghiera è la parte socio sanitaria perché ha, rispetto al 2019, un incremento dell’utile di esercizio anche qui significativo. </text:p>
      <text:p text:style-name="P15">Questo 138.000 di utile di esercizio è, come vedete, anche al netto di ammortamenti. Come sapete, la struttura di A.S.Far.M è molto complessa e progressivamente per ogni esercizio fiscale sconta i suoi ammortamenti. </text:p>
      <text:p text:style-name="P15">Se andiamo a quella dopo, abbiamo anche ritenuto di esporvi quelli che noi definiamo “costi sociali”. I costi sociali possono essere intesi in due modi, cioè ciò che obiettivamente A.S.Far.M sborsa per l’erogazione dei servizi in favore del territorio e della cittadinanza, o, altra voce che come vedete è la parte rossa della torta, “interventi”, minori ricavi. Se andiamo a vedere la singola composizione relativamente ai costi sociali, come vedete, abbiamo riconosciuto il tradizionale sconto, tra virgolette, della retta dei pagamenti degli ospiti per coloro che sono cittadini indunesi, pari a 1 euro al giorno. Questo cuba a fine dell’anno, considerato il numero dei cittadini indunesi ospiti, circa 12.500 euro di minore ricavo. Per quanto riguarda, invece, i servizi erogati, abbiamo erogato, come vedete, con il servizio infermieristico a favore della popolazione indunese prestazioni per 13.100 euro e i costi che vedete sono i costi per il personale e il materiale utilizzato per le medicazioni. Abbiamo poi fatto una grande politica di sconti, che ha questa definizione, e li diamo per scontati, a nome della campagna, che è di 175.000 di minori ricavi. Questa voce merita soltanto un breve commento. </text:p>
      <text:p text:style-name="P15">È evidente che si tratta di politiche commerciali di sconto che qualunque operatore commerciale può praticare. La nostra scelta è stata sociale perché abbiamo ritenuto di non speculare su beni banalmente al commercio che però sono stati ritenuti di prima necessità, cioè abbiamo tenuto molto bassi i prezzi di presidi come le mascherine o i saturimetri, questo per una cifra considerevole di 175.000. Abbiamo, poi, i tradizionali costi di gestione e manutenzione di defibrillatori sull’intero territorio comunale, che è di circa 2.250 euro; abbiamo trasportato pasti a domicilio in modo complessivamente più elevato rispetto agli anni scorsi per un totale di 1.500 euro e poi la distribuzione al Comune di Induno, che è il nostro socio, di un utile rispetto all’utile di esercizio di 36.5300 euro. Questi sono i costi sociali. </text:p>
      <text:p text:style-name="P15">Dandovi alcuni numeri dei servizi erogati, come vedete, abbiamo nell’anno 2020 effettuato consegne per 1.016. È un numero venti volte superiore alle consegne effettuate dell’anno 2019. È evidente che la condizione pandemica qui ha aumentato in questo modo abnorme il bisogno. Il trend nel 2021 è ulteriormente in crescita perché abbiamo, nel solo primo trimestre, 187, se le moltiplichiamo per i quattro trimestri il trend, ripeto, è analogo a quello registrato nel 2020 se non lievemente superiore. Tutto starà a vedere, da questo punto di vista, come sarà l’impatto della campagna vaccinale. È probabile che il bisogno di consegne a domicilio possa ridursi nella seconda parte dell’anno 2021 per effetto magari di una politica di apertura che poi è un tema sul quale magari torneremo, se è vostro interesse, cioè il come e il quando riaprire A.S.Far.M all’esterno, per quanto riguarda la parte di <text:soft-page-break/>R.S.A. Per quanto riguarda i pazienti accompagnati da e per gli ambulatori di tutti i medici di base, sono stati 18 a fronte invece di 37 nel 2019. Questo calo è spiegabile proprio da un aumento delle consegne a domicilio. </text:p>
      <text:p text:style-name="P15">(Andiamo a quella ulteriore dopo). </text:p>
      <text:p text:style-name="P15">Abbiamo trasportato pasti per 2.726, circa quindi 9 consegne giornaliere. </text:p>
      <text:p text:style-name="P15">Un buon riscontro l’abbiamo ottenuto da questa campagna che è stata chiamata “Lo Psicologo in Farmacia”, cioè l’attivazione a costo di A.S.Far.M di un servizio di sostegno psicologico. Sono state 38 le richieste di contatto che si sono registrate nell’anno 2020. In particolare la campagna era legata, come è intuibile, a disturbi di ansia e umore legati all’emergenza pandemica. </text:p>
      <text:p text:style-name="P15">(Andiamo a quella dopo). </text:p>
      <text:p text:style-name="P15">Qui abbiamo voluto far vedere come è stata realizzata in questo caso, come potete intuire il grande merito va agli operatori più che al CdA e soprattutto al nostro direttore, come è stata realizzata la campagna vaccinale: con grande tempestività e con grande anticipo, tutta A.S.Far.M nella parte degli operatori che nella parte degli ospiti ha già completato il doppio ciclo di vaccinazione. </text:p>
      <text:p text:style-name="P15">Andiamo ancora avanti. </text:p>
      <text:p text:style-name="P15">Come vi dicevo prima nella premessa, abbiamo effettuato investimenti in sicurezza. Su questo punto volevo precisare che era stato annunciato, e in accordo con la Giunta Comunale, all’insorgere della crisi pandemica la scelta del CdA è stata quella di azzerare l’investimento – definisco, un po’ banalizzando – dei “voluttuari” che pure erano previsti nel nostro piano, li abbiamo azzerati, per cautela, e abbiamo ricevuto invece di utilizzare quelle dotazioni finanziarie per investimenti in sicurezza. Questo credo che abbia contribuito a garantire un risultato di A.S.Far.M di zero contagi. Adesso non voglio… tocchiamo in forma scaramantica… le mie mani sono in vista, speriamo di mantenere questo trend che è stato assolutamente ottimo. </text:p>
      <text:p text:style-name="P15">(Andiamo a quella dopo). </text:p>
      <text:p text:style-name="P19"><text:span text:style-name="T5">Abbiamo, poi, ritenuto, con l’implementazione di una APP che ha avuto un costo per A.S.Far.M, ma tutto sommato molto ragionevole, abbiamo implementato una APP per accrescere la quota di farmaci venduti tramite i canali online,</text:span><text:span text:style-name="T6"> </text:span><text:span text:style-name="T5">i cosiddetti E–commerce. Questa APP è stata già pensata per essere integrata con i servizi che il Servizio Sanitario Regionale farà passare attraverso i canali informatici, il primo tra questi, che purtroppo per noi è anche una voce di lieve preoccupazione, ma tutto sommato gestibile, riguarda anche la cosiddetta “ricettazione elettronica”. Nell’anno 2020, infatti, un lieve calo degli acquisti di farmaci anche ricettabili si è registrato proprio per questo, il fatto che il paziente riceve la ricetta direttamente sul proprio telefono ha, se volete, tolto una parte di quel vantaggio competitivo che noi abbiamo, dalla vicinanza tra gli studi di medici di fase e la farmacia sottostante. Tutto sommato, questa, però, è una voce di riduzione che ha avuto proporzioni inferiori alle attese e quindi molto molto gestibile, non ha avuto le proporzioni che ci aspettavamo. </text:span></text:p>
      <text:p text:style-name="P19"><text:span text:style-name="T5">Una voce che nel 2021 abbiamo ritenuto di avviare, e che sta dando dei risultati sicuramente soddisfacenti dal punto di vista dell’efficacia dell’intervento anti Covid e, perché no, questo qua è il nostro compito, anche dal punto di vista economico riguarda la somministrazione rapidi antigenici. Come vedete, dall’avvio della somministrazione ne sono stati fatti 440 in due settimane (sono numeri assolutamente positivi), così come gli altri autotest </text:span><text:span text:style-name="T6">(inc., audio insufficiente) </text:span><text:span text:style-name="T5">e gli anticorpi IgG e IgM. </text:span></text:p>
      <text:p text:style-name="P15">(Andiamo a quella dopo). </text:p>
      <text:p text:style-name="P15">Per quanto riguarda l’evoluzione delle macchine, anche in questo caso dobbiamo dare letteralmente a Cesare quello che è di Cesare. La sua passione per la robotica ci ha portato anche a finire a “Uno Mattina” perché siamo stati ricordati come la R.S.A. sperimentale, da questo punto di vista, perché, come vedete, abbiamo cercato di lenire il dolore della lontananza tra parenti e ospiti con questi sistemi che consentivano videochiamate in remoto. Abbiamo voi avuto anche una, come si direbbe nelle aule di Tribunale, una interlocuzione proficua con Amazon che ci ha regalato quei macchinari, <text:soft-page-break/>che credo si chiama “Alexa”, che sono quei robottini che eseguono comandi vocali da parte degli utenti, quindi anche questa è stata una fase sperimentale molto proficua e stimolante. </text:p>
      <text:p text:style-name="P15">(Possiamo ancora a quella dopo). </text:p>
      <text:p text:style-name="P19"><text:span text:style-name="T5">Come vedete, in questa slide proprio a mo’ di slogan abbiamo cercato di dirvi quali sono stati i passi, a parte la gestione pandemica che ha richiesto uno sforzo veramente notevole, e in questo devo dire, sapendo di trovarti tutti d’accordo, che un grandissimo plauso va a tutto il Personale di questa struttura così performante. Abbiamo ritenuto evidentemente di premiarli e nel momento in cui questa (inc.) contratti l’abbiamo fatto. Per quanto riguarda, poi, le linee future, come vi dicevo in premessa, ci siamo posti il problema… In questo caso sin dall’inizio del nostro mandato è stata una delle linee di intervento che la Giunta ci ha chiesto di attivare per poi evidentemente sottoporre al Consiglio. Una di queste linee era il chiedersi, dopo 25 anni, un quarto di secolo di esistenza, se il modello organizzativo di A.S.Far.M, per come lo conosciamo, sia efficace, se sia corretto e quindi da confermare in tutte le sue parti, oppure se non sia invece opportuno intervenire con modifiche, con adeguamenti che la rendano ancora più performante. È evidente che questa è una scelta che spetterà a voi, all’istanza politica. A noi c’era solo il compito di affidare un incarico a un professionista esterno che ci desse queste linee di intervento. L’abbiamo affidato nel corso del 2021, questo incarico. La finalizzazione è ormai prossima e naturalmente sarà sui vostri tavoli affinché voi possiate, la Giunta e il Consiglio Comunale, valutare. Dal punto di vista di organizzazione di A.S.Far.M, poi, abbiamo ritenuto di rimpinguare l’organico di A.S.Far.M perché, a dispetto delle grandissime eccellenti prestazioni realizzate, dietro queste c’è anche una fatica umana notevole, quindi ci siamo posti il problema di ripartire questa fatica inserendo una figura di vice direttore che possa supportare l’attuale direttore. Il concorso è già stato bandito, adesso stiamo definendo la nomina della Commissione di Concorso e credo che le operazioni di concorso ci consentiranno, in tempi estremamente brevi, siamo </text:span><text:span text:style-name="T6">(inc., audio insufficiente), </text:span><text:span text:style-name="T5">ma crediamo entro la metà o, al più tardi, la fine di giugno di avere individuato il vincitore di questa graduatoria. </text:span></text:p>
      <text:p text:style-name="P15">Dal punto di vista, poi, del comportamento di A.S.Far.M verso l’esterno, abbiamo adeguato il modello organizzativo rispetto al decreto 231 del 2001 e al decreto 33. Ve li dico proprio in modo… Chiedo scusa se li conoscete bene, ma lo dico proprio in modo molto essenziale. </text:p>
      <text:p text:style-name="P15">Queste due norme disciplinano, la prima, la cosiddetta responsabilità penale delle imprese, cioè la commissione di determinati tipi di reato all’interno di una società come A.S.Far.M, ma (inc., audio disturbato) è pubblica, può comunicare alla stessa società, oltre che agli eventuali Imputati, alcune conseguenze pregiudizievoli. Per evitare questo bisogna dotarsi di un modello organizzativo, che è disciplinato da quella norma che è ha 231. A.S.Far.M evidentemente l’aveva già da lungo tempo. Essendo cambiato il quado normativo intorno abbiamo ritenuto necessario adeguare il modello a queste due figure di reato. </text:p>
      <text:p text:style-name="P15">Questo è il 231. Per quanto riguarda il decreto 33 del 2013, voi Consiglieri sicuramente lo conoscete a memoria, è il decreto che disciplina la trasparenza della Pubblica Amministrazione e quindi consente a tutti coloro che vogliono interrogarsi sulle modalità del processo decisionale di fare una semplice domanda di accesso e quindi poter avere documenti. </text:p>
      <text:p text:style-name="P19"><text:span text:style-name="T5">Abbiamo fatto anche questo adeguamento e oggi abbiamo ulteriormente implementato la cosiddetta “Amministrazione Trasparente” nel sito del </text:span><text:span text:style-name="T6">(inc., audio insufficiente). </text:span></text:p>
      <text:p text:style-name="P15">Sempre dal punto di vista del nostro funzionamento, in linea con scelte già fatte del 2019, abbiamo anche quest’anno rifatto tutte le gare per l’assegnazione degli incarichi e degli appalti esterni per garantire la rotazione, che è uno dei principi che proprio il decreto 231 prevede come obbligatoria. </text:p>
      <text:p text:style-name="P15">Infine, dopodiché cedo anche la parola magari al mio collega Mirko Barausse, che è l’anima economica di A.S.Far.M, poi c’è l’anima Sociale che è Barbara… Abbiamo effettuato interventi di manutenzione straordinaria sughi impianti tecnologici che non erano rinviabili e che sono comunque interventi strutturali di lungo periodo. In particolare abbiamo modificato tutto l’impianto <text:soft-page-break/>di aria condizionata, anche in linea con gli obblighi di sanificazione che l’Unità Anti Covid che abbiamo strutturato all’interno di A.S.Far.M ci ha indicato come (inc.). Abbiamo poi sostituito l’infrastruttura tecnologica, in particolare i computer che sono utilizzati al servizio di Medicina Generale. </text:p>
      <text:p text:style-name="P15">Ecco, io qui vi ho annoiato a sufficienza. Cedo la parola a Mirko per la parte numerica. A dopo. </text:p>
      <text:p text:style-name="P17"><text:s/></text:p>
      <text:p text:style-name="P11">VICEPRESIDENTE A.S.FAR.M MIRKO BARAUSSE: </text:p>
      <text:p text:style-name="P15">Andiamo più nel dettaglio di numeri dei due rami d’azienda di A.S.Far.M, quindi la parte legata alla farmacia e ai servizi ad essa collegati andando proprio a vedere quelli che sono gli estratti del documento che voi avete in mano per intero e che vi danno un po’ la lettura di quello che è successo quest’anno. </text:p>
      <text:p text:style-name="P15">Sezione Farmacia.</text:p>
      <text:p text:style-name="P15">Sicuramente dell’utile che abbiamo visto prima buona parte arriva da questo buon risultato sulle vendite, quindi proprio sul fatturato di farmacia perché sono circa 100.000 euro in più, un più 3 per cento rispetto al 2019, spacchettato tra i ricavi, al di là delle somministrazioni delle vendite su ricetta Sistema Sanitario Nazionale, abbiamo un più 5 per cento che traina il fatturato della farmacia. Qui ha influito chiaramente l’acquisto, le vendite fin da subito di d.p.i. Siamo diventati il punto di riferimento anche per aziende e piccole medie imprese della zona che venivano ad approvvigionarsi da noi e questo sicuramente ha tenuto l’assestamento, invece, su quello che è il farmaco da ricetta dove comunque c’è un calo legato alla smaterializzazione della ricetta e anche a quello che è stato il lockdown e alla riduzione del… </text:p>
      <text:p text:style-name="P17"><text:s/></text:p>
      <text:p text:style-name="P11">PRESIDENTE A.S.FAR.M CLAUDIO CASIRAGHI: </text:p>
      <text:p text:style-name="P15">Se mi posso permettere solo una breve digressione. Quest’anno non c’è stata l’influenza, c’è stato il dramma del Covid ma non c’è stata l’influenza, che in genere ha dei farmaci da Servizio Sanitario fa (inc.). Quel calo meno 0.39 è legato anche a questo. Scusate. </text:p>
      <text:p text:style-name="P15"/>
      <text:p text:style-name="P11">VICEPRESIDENTE A.S.FAR.M MIRKO BARAUSSE: </text:p>
      <text:p text:style-name="P15">Qui abbiamo i dati degli ingressi in farmacia nel 2020 dove si vede appunto come il calo di ingressi, dove ci sono stati 10.000 ingressi in meno in farmacia rispetto al 2019, e quindi un meno 9 per cento di ingressi, è stato comunque compensato dalla tenuta del fatturato dovuto appunto al fatto che si è affrontato, vendendo appunto i d.p.i. e questo tipo di prodotti, si è affrontato il periodo pandemico. Poi chiaramente lì si vede che il calo grosso c’è stato, poi, a marzo, aprile, maggio e giugno dove lo scorso anno c’era appunto il lockdown. </text:p>
      <text:p text:style-name="P15">Qui andiamo un po’ più nel dettaglio del Conto Economico di Farmacia dove abbiamo un valore totale della produzione di un più 0.7 per cento rispetto al 2019. Quindi le vendite che vedevamo prima, l’incremento delle vendite del totale di più 3, che va sui ricavi qui nel consuntivo, va a compensare i corrispettivi per la concessione del Centro Prelievi, che sono più bassi rispetto al 2019 perché nel 2019 era l’ultimo anno in cui… era l’anno in cui era attiva la convenzione con SOS di Malnate. </text:p>
      <text:p text:style-name="P15">Questa era una spesa… cioè si sapeva che sarebbe andata così, infatti nel preventivo 2020 comunque già la cifra era stata consolidata a questo numero e poi si vede che c’è comunque una diminuzione dei costi nella parte del costo della produzione. </text:p>
      <text:p text:style-name="P15">Costo della produzione che si abbassa perché abbiamo comunque… C’è meno personale, c’è stato un abbassamento del costo del Personale per dimissioni per raggiunti limiti di età del Direttore di Farmacia e di una persona al servizio infermieristico, quindi qui c’è stato un abbassamento fisiologico legato a questo evento. Il leggero aumento del costo di magazzino è legato al fatto che avevamo comunque acquistato della merce che aveva un costo più alto, parliamo appunto di d.p.i. e, <text:soft-page-break/>ricollegandoci al discorso che facevamo prima, su quei mancati incassi tra virgolette per tenere calmierati i costi, qui si vede appunto la marginalità più bassa e quindi il costo di magazzino più alto. Andando in fondo alla riga del Conto Economico di Farmacia vediamo i 117.000 euro che vedevamo all’inizio della presentazione di cui già Claudio parlava, che è un più 31 per cento di utile, area Farmacia, rispetto al 2019 (28.300 euro in più). </text:p>
      <text:p text:style-name="P15">Qui è per darvi l’inquadramento di come sta andando la Farmacia ad oggi (dati gennaio – aprile 2021). Abbiamo un calo del fatturato del 6 per cento a fronte di un calo di ingressi del 4 per cento, ma ci stiamo confrontando con il 2020 dove ci sono un gennaio e un febbraio che erano mesi pre-pandemici, quindi c’era una situazione di normalità, e possiamo vedere che appunto che i dati di marzo e di aprile di quest’anno segnano comunque una crescita di ingressi e di scontrini. </text:p>
      <text:p text:style-name="P15">Da marzo è iniziata l’attività dei tamponi antigenici, di cui parlavamo prima, da cui appunto l’aumento degli ingressi. </text:p>
      <text:p text:style-name="P15">Tornando al Punto Prelievo cui accennavo prima, nel 2020 si è registrato un leggero calo del numero di pazienti che hanno usufruito del servizio. Chiaramente i mesi di lockdown hanno comunque influito, perché qui abbiamo il numero di pazienti del 2020 che è un meno circa 4 per cento rispetto al 2019, considerando questi mesi di marzo e aprile di contingentamento di lockdown si può dire che c’è stata una tenuta del servizio. Il ricavo netto si è attestato in linea rispetto allo scorso anno. La percentuale di pazienti in due mesi, nel 2020, sul totale dei pazienti è rimasta superiore al 70 per cento. Parliamo di un 72 per cento nel 2020 rispetto al 73 per cento del 2019, è un dato che comunque va contestualizzato anche al calo di pazienti generali che c’è stato nell’area del Punto Prelievo. </text:p>
      <text:p text:style-name="P15">Il Punto Prelievo ad oggi, quindi parliamo di gennaio – aprile 2021, numeri positivi, se andiamo a confrontarli con gennaio – febbraio dell’anno scorso che era una situazione di normalità, nel senso che c’è una tenuta, abbiamo un afflusso simile a un afflusso pre pandemico; marzo – aprile – è chiaro che qua si vanno a confrontare – abbiamo circa tremila pazienti, 1.200 e 1.200, 1.300 e 1.200 in più di pazienti rispetto a marzo – aprile del 2020. Qui abbiamo un effetto legato a ciò che sta succedendo ad Arcisate Punto Prelievi, dove la richiesta di prenotazione avviene, per poter accedere, avviene soltanto per prenotazione online. Noi abbiamo il doppio canale, prenotazione online e presenza fisica, e questo ha involontariamente spostato pazienti verso il nostro Punto Prelievo, verso Induno. </text:p>
      <text:p text:style-name="P15">Questo è un dato sul servizio infermieristico che era anche questo all’interno… un numero che ha avuto un calo nel 2020 sicuramente anche per la ridotta attività dovuta al contesto pandemico. </text:p>
      <text:p text:style-name="P15">La seconda area, invece – passiamo al Centro Polivalente – quindi secondo ramo della nostra azienda dove l’utile di esercizio quest’anno riscontra un 20.500 euro, che sono circa 13.600 euro in più rispetto al 2019. </text:p>
      <text:p text:style-name="P15">Una sintesi per dirvi che cosa ha influito a questo ottimo risultato: i buoni risultati della Medicina specialistica, che vanno a compensare le perdite su Casa Albergo e RSA per restrizione Covid (poi lo vediamo nel dettaglio); il credito di imposta sull’acquisto dei dispositivi di protezione individuali e una gestione oculata delle spese, come appunto Claudio prima stava spiegando. Qui abbiamo il dettaglio del valore della produzione della sezione Servizi Sociosanitari dove comunque sia i ricavi delle rette di Casa Albergo che i ricavi del reparto RSA hanno subìto una contrazione. Qui abbiamo un indice di rotazione (poi lo vediamo dopo), che generalmente è sempre stato attorno al 98 – 99 per cento, è sceso al 96 per cento perché le normative Covid ci hanno obbligato a tenere liberi dei posti letto per un discorso di rotazione di quarantene. Quindi non possiamo avere in questo momento la piena occupazione dei posti letti per questo motivo, da qui, appunto, la contrazione del fatturato. </text:p>
      <text:p text:style-name="P19"><text:span text:style-name="T5">La compensazione l’abbiamo qua sulla gestione dell’attività della Medicina Specialistica perché i medici di base quest’anno hanno </text:span><text:span text:style-name="T6">(fonetico)</text:span><text:span text:style-name="T5"> convogliato la fatturazione tramite A.S.Far.M ma riducendo il discorso intramoenia e quindi abbiamo questo più 27 per cento nell’area. </text:span></text:p>
      <text:p text:style-name="P15">Qui c’è, sempre in Conto Economico, il dettaglio più tecnico di quanto vi ho appena esposto. Da <text:soft-page-break/>aggiungere in più, sicuramente, l’assistenza sanitaria ADI e Servizi socioassistenziali che ha comunque avuto un leggero incremento rispetto al 2019. </text:p>
      <text:p text:style-name="P15">Questi, i proventi per gestione mensa, sono una voce legata… se noi andiamo a vedere il 2018, dove i proventi gestione mense erano 113.000 euro, qui stiamo parlando del ristorante aperto al pubblico, quindi questo ricavo era chiaramente legato a questo discorso, per cui qui abbiamo una chiusura che si è fondamentalmente… Tutto il 2020 è stato un 2020 con il ristorante completamente chiuso, prima della pandemia per i problemi di salute che purtroppo ha avuto il cuoco, e quindi era già stato chiuso il servizio per questo motivo, e poi per tutto quello che è successo. </text:p>
      <text:p text:style-name="P15">Qua abbiamo il credito di imposta di cui parlavamo prima (d.p.i., sanificazioni e un leggero contributo sulla telepresenza con dei ristorni del Piano Industria 4.0). </text:p>
      <text:p text:style-name="P15">Qua, invece, andiamo sul costo della produzione che risulta rispetto al 2019. </text:p>
      <text:p text:style-name="P15">Qui appunto è il punto che dicevo prima dell’ottimizzazione dei costi della buona gestione da parte di tutto il personale, da parte del direttore, da parte di tutto il personale e anche dal fatto di aver deciso di sospendere determinati investimenti a fronte di quanto stava succedendo, ha permesso di tenere a bada il costo della produzione e di avere, poi, questo utile anche su Casa Albergo. </text:p>
      <text:p text:style-name="P15">Questo è quanto vi accennavo prima: qualità ed efficacia di RSA. Abbiamo un indice di rotazione di 96 per cento, quando generalmente era più alto. Abbiamo appunto normative regionali che ci impongono la messa a disposizione in struttura di almeno 4 posti letto liberi per isolamento fiduciario degli ospiti e quindi i numeri arrivano da qui. </text:p>
      <text:p text:style-name="P15">(inc.) degli ospiti leggermente più alta nel 2020, 90.13 rispetto al 2019 che era di 89. </text:p>
      <text:p text:style-name="P15">Questo è il numero di pazienti che hanno usufruito dell’Assistenza Domiciliare Integrata. Abbiamo un incremento di quasi 1.000 interventi tra il 2020 e i il 2019. </text:p>
      <text:p text:style-name="P15">L’ultimo dato è sulla Medicina Specialistica che ha riscontrato questo ottimo risultato. La nota in più è che rispetto al 2020, da gennaio 2021 è ritornata disponibile anche la Specialità di Dermatologia che è un tassello in più nel servizio di Medicina Specialistica che diamo alla popolazione. </text:p>
      <text:p text:style-name="P15">Direi che tocca al Consigliere Zavaglia fare le linee future, soprattutto dell’area sociale. </text:p>
      <text:p text:style-name="P17"><text:s/></text:p>
      <text:p text:style-name="P11">CONSIGLIERE CDA A.S.FAR.M BARBARA ZAVAGLIA: </text:p>
      <text:p text:style-name="P15">Grazie. Buonasera a tutti. </text:p>
      <text:p text:style-name="P15">Visto appunto che a me tocca, ma in realtà sono contenta di affrontare tutti gli argomenti di cui parlerò, perché sono argomenti assolutamente fondamentali e importanti sia per i nostri ospiti che per noi del Consiglio di Amministrazione, per il direttore e anche per tutti i cittadini di Induno, mi soffermerei principalmente su due aspetti. </text:p>
      <text:p text:style-name="P15">La riapertura della struttura all’esterno, quindi alle visite dei parenti, che pensiamo possa essere finalmente prossima anche grazie all’intervento recente del Ministro Speranza che ha firmato appunto un’ordinanza dove ha dato indicazione delle modalità con cui finalmente le RSA potranno riaprire ufficialmente e, per “riaprire” si intende proprio con l’ingresso dei parenti in struttura. Si sa già che sarà necessario, per chi entrerà in struttura, un “green pass”, quindi comunque avere la doppia vaccinazione e questo proprio per mantenere e continuare a tutelare e cautelare quelli che sono i nostri ospiti, perché per noi è sempre stato questo il problema fin dall’inizio: cercare di fare di tutto per mettere in sicurezza i nostri ospiti. Siamo consapevoli del fatto che per loro sicuramente non sia stato semplice non poter avere un contatto diretto, se non attraverso un vetro, perché comunque c’è da dire chi ci siamo… anzi Cesare, su questo – “diamo sempre a Cesare quello che è di Cesare” – si è attivato nell’organizzare un punto di incontro vicino alla zona bar dove, attraverso un vetro, i familiari possono comunque vedersi. Sono venuti durante questo periodo, anche durante la pandemia, a incontrare i nostri ospiti e ora mi diceva, mi accennava che, tra l’altro, adesso nel Giardino delle Rose, tempo permettendo, è comunque possibile venire e intrattenersi con i propri familiari. Di questo siamo contenti perché vediamo un pochino la luce in fondo al tunnel, sempre <text:soft-page-break/>con tutti gli scongiuri del caso, ma siamo felici di poter dare questa buona notizia ai familiari e anche ai nostri ospiti che, insomma, con tutta la strumentazione che gli abbiamo fornito, anche per tenersi in contatto con i familiari, non è sicuramente la stessa cosa poter comunque pensare di fare due chiacchiere nella propria stanza. Quindi questo è l’obiettivo prossimo, speriamo veramente già magari entro fine maggio di poterci attivare in questa direzione. </text:p>
      <text:p text:style-name="P15">L’altra iniziativa sociale importante, sicuramente anche a livello proprio di cittadinanza e della quale anche noi facciamo sempre parte integrante, è la “Festa delle Rose”. </text:p>
      <text:p text:style-name="P15">Abbiamo deciso quest’anno di affiancare l’iniziativa, abbiamo condiviso con Emanuele Marin l’idea di affiancare l’iniziativa della “Festa delle Rose” in presenza con il concorso virtuale che abbiamo fatto l’anno scorso, che comunque ha portato degli ottimi risultati, perché è stato anche quello un tentativo disperato di comunque lasciare alla cittadinanza, e poi non solo, perché essendo virtuale si avverte un po’ anche a tutto il resto d’Italia, un qualche cosa che è proprio di Induno ed è molto vissuta ed è molto sentita come indunese, e quindi anche quest’anno abbiamo deciso di affiancare – ovviamente di fornire tutto il sostegno che servirà per quello che riguarda la “Festa delle Rose” in presenza – ma poi di lasciare comunque il concorso virtuale con la speranza che chi non possa magari avere la possibilità di recarsi in Villa Bianchi per portare la propria rosa, possa comunque, sempre con le modalità, non varieremo nulla rispetto all’anno scorso, possa comunque poi arrivare al concorso tramite il sito internet e anche questa ci è sembrata una iniziativa assolutamente da sostenere, anche proprio con l’idea di dare uno sguardo al futuro che possa essere un futuro migliore rispetto al passato e anche al presente. </text:p>
      <text:p text:style-name="P15">Detto ciò, io direi che mi posso anche tacere perché vi abbiamo intrattenuti a sufficienza. </text:p>
      <text:p text:style-name="P17"><text:s/></text:p>
      <text:p text:style-name="P11">PRESIDENTE: </text:p>
      <text:p text:style-name="P15">Grazie intanto per l’ottima presentazione di tutti i membri del CdA che abbiamo presentato questa sera. Farò un piccolo intervento alla fine, comunque diamo subito la parola ai Consiglieri, o agli Assessori o al Sindaco se vogliono intervenire. </text:p>
      <text:p text:style-name="P15">Prego, Assessore Marin. Poi si prepari il Consigliere Ferrazzi. </text:p>
      <text:p text:style-name="P17"><text:s/></text:p>
      <text:p text:style-name="P11">ASS. EMANUELE MARIN: </text:p>
      <text:p text:style-name="P15">Buonasera a tutti. </text:p>
      <text:p text:style-name="P15">Volevo semplicemente esprimere il ringraziamento ad A.S.Far.M per quanto riguarda l’ultimo aspetto in particolare, mentre ringrazio in generale per la presentazione molto completa e comunque sempre positiva. È sempre un piacere appunto ascoltare i risultati della gestione della realtà di A.S.Far.M, che sicuramente è un fiore all’occhiello del nostro paese. </text:p>
      <text:p text:style-name="P19"><text:span text:style-name="T5">Per quanto riguarda la parte della cultura ringrazio A.S.Far.M in particolare per questo periodo che è quello caratterizzato dal Covid, molto difficile, in cui non è venuto meno il supporto per quanto riguarda un aspetto che non è il </text:span><text:span text:style-name="T6">core business</text:span><text:span text:style-name="T5"> di A.S.Far.M, ma che è comunque una parte importante della loro attività e che è molto sentita da tutto il paese. Quindi li ringrazio per quello che è stato fatto per quanto riguarda “La Festa delle Rose” dell’anno scorso e anche per il supporto di quest’anno, nella speranza ovviamente di tornare pian piano a rifare le attività in presenza come tradizione. Quindi grazie ancora. </text:span></text:p>
      <text:p text:style-name="P17"><text:s/></text:p>
      <text:p text:style-name="P11">PRESIDENTE: </text:p>
      <text:p text:style-name="P15">Grazie, Assessore Marin. </text:p>
      <text:p text:style-name="P17"><text:s/></text:p>
      <text:p text:style-name="P14">Alle 19:23 è entrata in videoconferenza la Consigliera Gorone. </text:p>
      <text:p text:style-name="P17"><text:s/></text:p>
      <text:p text:style-name="P11">PRESIDENTE: </text:p>
      <text:p text:style-name="P19"><text:soft-page-break/><text:span text:style-name="T5">Buonasera (</text:span><text:span text:style-name="T6">rivolgendosi alla Consigliera Gorone</text:span><text:span text:style-name="T5">). </text:span></text:p>
      <text:p text:style-name="P15">Prego, Consigliere Ferrazzi. </text:p>
      <text:p text:style-name="P15"/>
      <text:p text:style-name="P11">CONS. ROSA FERRAZZI: </text:p>
      <text:p text:style-name="P15">Innanzitutto vorrei ringraziare la Direzione, la Presidenza di A.S.Far.M per la dettagliata esposizione e i risultati ottenuti nel bilancio. Direi che il risultato finale di A.S.Far.M è, come sempre, di buon livello e sicuramente bisogna ringraziare per tutto il lavoro che hanno fatto, perché resiste alla pandemia (A.S.Far.M è stata una Casa di Riposo in cui sono rimasti esenti dal Covid, mentre abbiamo visto che in altre realtà non si è riusciti a mantenere i propri ospiti indenni), per tutte le varie attività che vengono organizzate. Quindi più di una volta, abbiamo avuto modo di mettere in evidenza la buona gestione di A.S.Far.M, il grande lavoro svolto dalla direzione e anche in questo caso siamo sulla stessa linea. </text:p>
      <text:p text:style-name="P15">Volevo fare alcune domande, chiedere alcuni chiarimenti. </text:p>
      <text:p text:style-name="P15">A riguardo al maggior utile del 2020 abbiamo capito che deriva anche da tutti gli storni ottenuti dalla vendita dei dispositivi di protezione individuali, ma volevo anche chiedere riguardo al settore “Manutenzioni e investimenti”, perché, se non ho capito male, qualcosa è stato spostato. Almeno, io stavo controllando il bilancio di previsione 2020, per esempio stavo guardando alla voce “Area prima Farmacia” ci sono le prime due voci. La prima diceva: “Acquisto impianti, attrezzature, area farmacia, nuovo distributore H24 eccetera eccetera” e la seconda parlava di “Hardware e software, gestione e postazione lavoro farmacia, medici di base…”, per queste due voci, nel 2020, c’erano 25.000 euro per il 2020, 10.000 per il 2021 e 10.000 per il 2022. Per la seconda voce c’erano 22.000 euro nel 2020, poi 5.000 e 5.000. Ho visto che quest’anno, a pagina 119 del bilancio, per la precisione, ci sono 25, 10 e 10. Giusto per capire le due cifre. Nel 2020 erano previsti 25.000 euro, 10 nel 2021 e 10 nel 2022, quest’anno ci ritroviamo 25.000 euro nel 2021, 10 e 10, vuol dire – io ho capito – che questa spesa è stata spostata pari pari dal ’20 al ’21. Idem dicasi per la voce numero 2 dell’Area prima Farmacia in cui dovevano essere 20.000 euro nel 2020, poi 5.000 e 5.000; 5.000 nel 2021. Ritroviamo, invece, i 20.000 euro del 2020 li troviamo nel 2021 e i 5.000 sono spostati avanti, 2021/’23, quindi vuol dire che non è stato fatto questo tipo di investimento ed è stato spostato. </text:p>
      <text:p text:style-name="P17"><text:s/></text:p>
      <text:p text:style-name="P11">INTERVENTO: </text:p>
      <text:p text:style-name="P15">Esattamente, è corretto, sì, perché il Bilancio preventivo 2020 era stato redatto prima della pandemia, fondamentalmente. </text:p>
      <text:p text:style-name="P17"><text:s/></text:p>
      <text:p text:style-name="P11">CONS. ROSA FERRAZZI: </text:p>
      <text:p text:style-name="P15">Era giusto per capire che nell’avanzo di amministrazione rientra anche il fatto che, per esempio, questi 45.000 euro non sono stati spesi, presumo. </text:p>
      <text:p text:style-name="P17"><text:s/></text:p>
      <text:p text:style-name="P11">INTERVENTO: </text:p>
      <text:p text:style-name="P15">Esattamente, li abbiamo spostati avanti in un anno e siamo alla finestra, nel senso che non è detto che… </text:p>
      <text:p text:style-name="P17"><text:s/></text:p>
      <text:p text:style-name="P11">CONS. ROSA FERRAZZI: </text:p>
      <text:p text:style-name="P15">C’è da dire che un avanzo di amministrazione così grosso ha portato anche a 49.000 euro di tasse. </text:p>
      <text:p text:style-name="P15">Giusto? Questa era una prima considerazione che avevo fatto. </text:p>
      <text:p text:style-name="P15">Poi ho visto che ci sono sempre 80.000 euro alla voce “Interventi manutentivi conto del Comune”, volevo capire un pochino un po’, nel Roseto eccetera, di che cosa si parlava. </text:p>
      <text:p text:style-name="P15">Poi un’altra cosa. È stato citato anche dal Presidente che ci sarebbe una revisione del modello organizzativo e che il CdA ha affidato questa revisione del modello organizzativo a un professionista <text:soft-page-break/>esterno, e quindi siamo in attesa di leggere le conclusioni finali. </text:p>
      <text:p text:style-name="P15">Quindi si sta parlando di una valutazione riguardo allo stato giuridico dell’azienda speciale per vedere se esiste ancora un’aderenza normativa al caso attuale, quindi se l’azienda speciale sia ancora la veste più rispondente a quelli che sono i bisogni. Ho capito questo? </text:p>
      <text:p text:style-name="P17"><text:s/></text:p>
      <text:p text:style-name="P11">INTERVENTO: </text:p>
      <text:p text:style-name="P15">Esatto, sì. </text:p>
      <text:p text:style-name="P17"><text:s/></text:p>
      <text:p text:style-name="P11">CONS. ROSA FERRAZZI: </text:p>
      <text:p text:style-name="P15">Poi, un’altra cosa. </text:p>
      <text:p text:style-name="P15">Ho visto che la Dirigenza di A.S.Far.M potrebbe avere competenze diverse alla luce di un concorso per assumere un vice direttore. Il Presidente ha detto che dovrebbe concludersi tutto entro fine di giugno. Allora, siccome – lo chiedo così, anche per curiosità – siccome io sono Presidente di un’Azienda Speciale della Provincia di Varese che riguarda la scuola, ovviamente non è la stessa cosa, Agenzia Formativa della Provincia di Varese, abbiamo fatto recentemente anche noi un concorso con bando e Commissione esaminatrice e tutto quanto, è possibile sapere quante candidature sono pervenute e se tutte queste candidature erano valide? Nel senso se tutti avevano i requisiti presenti nel bando perché sappiamo che molte volte si fa un bando, arrivano, che so, venti candidature però sei vengono scartate a priori, perché non avevano i requisiti, e quindi poi la Commissione valutatrice deve esaminare le quattordici rimaste. Ecco, volevo capire se è possibile sapere quante candidature sono pervenute e se erano tutte aderenti ai dettami del bando, quindi se la Commissione valutatrice dovrà esaminare tutte le candidature pervenute oppure il CdA ha ritenuto che qualche candidatura non fosse ammissibile. </text:p>
      <text:p text:style-name="P19"><text:span text:style-name="T5">Detto questo, torniamo un po’ al discorso della determinazione dell’importo degli utili finali da distribuire all’ente locale e il conseguente impiego da parte dell’amministrazione comunale perché all’interno del Bilancio comunale risulta veramente complicato capire con esattezza quale attività sociale, perché ci è sempre stato risposto che… </text:span><text:span text:style-name="T6">(inc., audio disturbato)</text:span><text:span text:style-name="T5"> sociali, venissero impegnate. Io ho fatto due calcoli. Dal 2008 al 2014 erano stati distribuiti 3.000 euro all’anno e in quegli anni al CdA era presente ancora il dottor Angelini. Poi, dal 2015 al 2019 sono stati distribuiti appunto all’ente locale 36.000 euro l’anno e, nel 2020, 36.300 euro. Secondo i miei calcoli arriviamo alla rispettabile cifra di 237.300 euro. </text:span></text:p>
      <text:p text:style-name="P15">Allora, secondo me bisognerebbe fare anche una valutazione per vedere se si poteva anche fare una valutazione sull’incidenza della retta degli ospiti. Lei ha detto che per i residenti di Induno l’incidenza della retta è uno sconto, per semplificare, di 1 euro al giorno. È chiaro che 1 euro al giorno sono 365 euro l’anno moltiplicato per il numero degli ospiti diventano 12 mila e rotti euro – non sono pochi – ma comunque si potrebbe chiamare… oppure anche assumere operatori assistenziali in più. Il nostro discorso è sempre che l’avanzo di amministrazione dovrebbe essere utilizzato da A.S.Far.M per i suoi compiti statutari. Che poi sia legittima la decisione del Comune non lo mettiamo in dubbio, noi non l’abbiamo mai condivisa politicamente. </text:p>
      <text:p text:style-name="P15">Guardi, le faccio una citazione. Io avevo trovato una sentenza della Corte dei Conti della Lombardia del 2010, per altro, con un Comune dell’hinterland milanese, Cusano Milanino, in cui, parlando appunto della possibilità che l’ente locale appunto utilizzasse parte dell’avanzo di amministrazione di un’Azienda Speciale, la Corte diceva alla fine: «È necessario che il Consiglio Comunale fornisca diffusa motivazione della specifica sussistenza, in concreto alla luce degli atti programmatici approvati, dei presupposti che legittima la distribuzione degli utili, sulla scorta di prudenti valutazioni di equilibrio gestionale della farmacia, anche di medio periodo, nonché di efficacia, efficienza, economicità legalmente imposte all’azione del Comune e dell’azienda speciale; ferma comunque l’autonomia decisionale del Consiglio Comunale», cioè l’autonomia decisionale del <text:soft-page-break/>Consiglio Comunale esiste. </text:p>
      <text:p text:style-name="P15">Mi sembra che, però, qui si è sempre deciso: “Introitiamo questi soldi”, cosa su cui noi dal punto di vista politico non siamo mai stati d’accordo, ma ovviamente la Maggioranza, l’Amministrazione giustamente potrà dire “noi, invece, lo riteniamo una cosa utile” e quindi rimane comunque qualcuno sulle sue posizioni, però mi sembrava giusto esplicitare questo punto. Grazie. </text:p>
      <text:p text:style-name="P17"><text:s/></text:p>
      <text:p text:style-name="P11">PRESIDENTE: </text:p>
      <text:p text:style-name="P15">Grazie, Consigliere Ferrazzi. </text:p>
      <text:p text:style-name="P15">Non so, volete rispondere alla domanda o andiamo avanti… </text:p>
      <text:p text:style-name="P17"><text:s/></text:p>
      <text:p text:style-name="P11">INTERVENTO: </text:p>
      <text:p text:style-name="P15">Eravamo forse debitori alla professoressa Ferrazzi sul numero dei candidati. </text:p>
      <text:p text:style-name="P17"><text:s/></text:p>
      <text:p text:style-name="P11">PRESIDENTE: </text:p>
      <text:p text:style-name="P15">Prego. </text:p>
      <text:p text:style-name="P17"><text:s/></text:p>
      <text:p text:style-name="P11">INTERVENTO: </text:p>
      <text:p text:style-name="P15">È stata fatta una selezione, come ha detto correttamente lei, con un bando che è stato pubblicato e dobbiamo dire che le risposte arrivate sono state meno di quelle previste. Sono state in totale sei, di cui due manifestamente inammissibili proprio già da una prima disamina perché presentate in una forma scorretta, cioè non nella forma richiesta dal bando, quindi queste due sono già state escluse da parte del CdA. Per le altre quattro abbiamo affidato la valutazione già nel bando alla Commissione di Concorso. Possiamo esprimere una prima valutazione, anche in questo caso – però conservando il potere decisionale della Commissione – una di queste quattro domande sembra giunta fuori termine, quindi ne residuerebbero tre. Su quelle tre bisognerà, da parte della Commissione nominata, valutare la sussistenza dei requisiti rispetto al bando. Quindi credo… non so se ho risposto esaurientemente. </text:p>
      <text:p text:style-name="P19"><text:span text:style-name="T5">Sul tema della distribuzione degli utili non voglio non rispondere, ma, come ha detto lei, mi sembra un tema più politico. Quest’anno, come l’anno scorso, noi abbiamo ricevuto da parte del socio unico una richiesta anche rispetto a un utile di esercizio tutto sommato in proporzione contenuta e quindi l’abbiamo distribuito. Sul tema della motivazione della scelta non sono io nella posizione di cedere la parola o di dare la parola a qualcuno, credo appunto che sia un tema politico piuttosto che… (</text:span><text:span text:style-name="T6">inc., audio insufficiente</text:span><text:span text:style-name="T5">). </text:span></text:p>
      <text:p text:style-name="P17"><text:s/></text:p>
      <text:p text:style-name="P11">PRESIDENTE: </text:p>
      <text:p text:style-name="P15">Grazie. Prego, la parola al Sindaco. </text:p>
      <text:p text:style-name="P17"><text:s/></text:p>
      <text:p text:style-name="P11">SINDACO: </text:p>
      <text:p text:style-name="P15">C’era il Consigliere Zammaretti che ho visto che aveva la mano alzata. </text:p>
      <text:p text:style-name="P17"><text:s/></text:p>
      <text:p text:style-name="P11">PRESIDENTE: </text:p>
      <text:p text:style-name="P15">Non l’ha tolta da prima, dagli interventi precedenti. </text:p>
      <text:p text:style-name="P17"><text:s/></text:p>
      <text:p text:style-name="P11">SINDACO: </text:p>
      <text:p text:style-name="P15">Okay. Grazie, Presidente. </text:p>
      <text:p text:style-name="P15">Innanzitutto voglio ringraziare il Presidente Claudio Casiraghi, il CdA nelle persone di Mirko Barausse e Barbara Zavaglia per l’ottimo lavoro fatto e chiaramente anche il Direttore Cesare Cappella, che ci hanno elencato degli ottimi risultati raggiunti in quest’anno particolarmente <text:soft-page-break/>difficile. Permettetemi però di dire che il risultato più importante che da Sindaco registro rispetto all’attività di A.S.Far.M nel 2020 non è tanto nei numeri che avete elencato, chiaramente positivi, ma soprattutto penso al fatto che con un’azione intelligente di prevenzione si è riusciti a evitare che ci fossero casi Covid all’interno della struttura. Vi assicuro, ho vissuto personalmente, indirettamente e altre situazioni in altre RSA ed è veramente angosciante per un familiare trovarsi in una condizione di avere appunto un caro in una RSA con il Covid. Comunque penso che quella sia stata veramente l’azione rispetto alla quale va il plauso di tutto il Consiglio Comunale perché so che dietro a questo risultato c’è un grande lavoro, una grande fatica che è stata fatta e che è in corso anche in questo momento rispetto a questo obiettivo. </text:p>
      <text:p text:style-name="P15">La prevenzione è costata chiaramente fatica. Prima il Consigliere Zaravaglia lo evidenziava, il fatto che si è stati costretti a essere chiusi al pubblico sicuramente ha pesato, ha pesato ai familiari ma, voglio dire, da Sindaco ha pesato anche alla nostra comunità. Penso a quello che accadrà – prima l’Assessore Marin ha ricordato – con “La Festa delle Rose”. Ecco, pensare di non fare “La Festa delle Rose” all’interno del parco del Polivalente è sicuramente un dato che non può che essere negativo, anche se poi A.S.Far.M, come sempre, ha partecipato attivamente alla “Festa delle Rose” per le possibilità che c’erano quest’anno. </text:p>
      <text:p text:style-name="P15">Ma perché questo dico questo? Perché questo legame che c’è, questa socialità che è stata creata in questi anni tra il Centro Polivalente e la nostra Comunità è importante. </text:p>
      <text:p text:style-name="P15">È importante per gli anziani, che non si devono sentire isolati (inc.) di Induno, ma si devono sentire parte attiva della nostra comunità e le tante iniziative che sono state fatte negli anni passati avevano questo intento, ma è importante anche per la comunità. Vi assicuro che io sono rimasto, come dire, ben colpito dall’atteggiamento che i ragazzi, i bambini che, nelle varie iniziative fatte si sono approcciati al Centro Polivalente, hanno avuto nel contatto con i nostri anziani. Ho sempre detto che devono essere i nonni di tutta quanta la comunità e per fare questo chiaramente è necessaria una presenza e un contatto diretto, dunque mi auguro davvero che l’anno prossimo si possa riprendere a fare tutte le attività che hanno contraddistinto questi bei risultati. </text:p>
      <text:p text:style-name="P15">Vengo, poi, al discorso del Bilancio, perché oggi stiamo parlando anche di quello. </text:p>
      <text:p text:style-name="P15">Il risultato è davvero, devo dire, oltre ogni aspettativa, perché mi ricordo benissimo i conti che abbiamo fatto tra CdA, Giunta e il Direttore Cappella l’anno scorso e c’era una fortissima preoccupazione sul dato economico. Aver raggiunto complessivamente un utile di circa 38.000 euro vuol dire tante cose, che è inutile che ripeta perché le avete elencate molto bene voi, però sono davvero contento anche di questo risultato economico. </text:p>
      <text:p text:style-name="P15">Interessante anche il passaggio che il Presidente ha voluto fare sul bilancio sociale in cui ha evidenziato anche tutti gli interventi, appunto, che A.S.Far.M fa per la nostra collettività. Vi segnalo al dato importante che ho sperimentato e sicuramente anche il Vicesindaco che ha in questi mesi con me sentito tutti i malati Covid, mi ha fatto piacere sentire appunto da queste persone che avevano ben presente il servizio di consegna e farmaci a casa da parte di A.S.Far.M, e che lo stavano utilizzando. I numeri che ho visto oggi, con l’incremento di venti volte rispetto al numero dell’anno precedente, sta appunto a dire che quel servizio era utile, è utile ed è stato svolto in modo egregio da parte di A.S.Far.M e ha dato sicuramente una mano anche a noi, noi Amministrazione nel gestire la fase più critica, che spero ci metteremo alle spalle, del Covid. </text:p>
      <text:p text:style-name="P15">La domanda che voglio fare al CdA la lascio per ultima. </text:p>
      <text:p text:style-name="P15">Torno al solito, direi, ormai discorso della ripartizione degli utili, ma sul discorso della legittimità che ha posto la Consigliera Ferrazzi non sta certo a me dire se è legittimo o meno che gli utili vengono ripartiti anche con il Comune. Mi viene da dire che anche negli anni passati, quando anche la Consigliera Ferrazzi era in Amministrazione, anche lì sono stati ripartiti degli utili da parte di A.S.Far.M al Comune. Prima ricordava 3.000 euro, se ho capito bene, di quando era Angelini Presidente di A.S.Far.M, dunque è un’azione che si ripete ormai da molti anni. Non voglio ripetere <text:soft-page-break/>quello che ho detto negli anni passati, e cioè che i soldi che A.S.Far.M come utili passa al Comune vengono utilizzati a fini sociali, per altro anche in stretto contatto con il CdA e con i membri esecutivi di A.S.Far.M, e penso che sia un’azione importante, che sia fatta congiuntamente da A.S.Far.M. Io non ho mai visto questo come un dazio da far pagare a A.S.Far.M perché azienda comunale, ma invece l’ho vista, la vedo, l’ho vista e la vedo oggi come azione comune che A.S.Far.M insieme all’Amministrazione può compiere rispetto alla nostra socialità. Gli incontri che noi facciamo frequentemente con la Giunta e con il CdA sono sempre in questa direzione, cioè di capire, di intercettare quali sono le esigenze della nostra comunità sotto l’aspetto sociale, legate chiaramente all’attività che A.S.Far.M svolge sul nostro territorio, e fare in modo che, o attraverso A.S.Far.M direttamente o attraverso il Comune indirettamente, si possa intervenire efficacemente in queste situazioni. </text:p>
      <text:p text:style-name="P15">Dunque, quei soldi io non li vedo tanto come soldi, ma li vedo invece come azioni concrete e condivise di azioni rispetto alla nostra comunità. Va da sé il principio, che ho espresso altre volte anche in Consiglio Comunale, che nel momento in cui A.S.Far.M dovesse avere un bilancio che non permette di distribuire gli utili, il Comune non si straccia certo le vesti rispetto a quell’ipotetica situazione che spero che non avvenga mai perché mi sembra che ogni anno i risultati siano sempre molto positivi. Ultima cosa che volevo dire, invece, è di chiedere al Presidente, al CdA e al direttore, visto che è notizia di questi giorni il fatto che da giugno sarà possibile vaccinarsi anche in Farmacia, se possono dire al Consiglio Comunale se ci si sta organizzando, visto che non abbiamo avuto occasione di parlarci direttamente in questi giorni, penso che sia giusto comunicarlo a tutto il Consiglio Comunale, se la nostra Farmacia si sta organizzando e come, se sì, rispetto a questa opportunità che evidentemente è importante per tutta la nostra comunità. </text:p>
      <text:p text:style-name="P15">Grazie. </text:p>
      <text:p text:style-name="P15"/>
      <text:p text:style-name="P11">INTERVENTO: </text:p>
      <text:p text:style-name="P19"><text:span text:style-name="T5">Su questo ultimo punto, signor Sindaco, ho chiesto conferma perché è una attività che stiamo conducendo e tutti i farmacisti nostri sono abilitati, perché c’era un tema iniziale del fatto che il farmacista in quanto tale non potesse compiere “l’atto medico”, così veniva definito, cioè il fare la puntura era una cosa riservata o ai laureati in Medicina o agli infermieri professionali. Questo è stato risolto a livello nazionale con dei corsi di formazione </text:span><text:span text:style-name="T6">ad hoc</text:span><text:span text:style-name="T5"> che i farmacisti di A.S.Far.M hanno già fatto tutti con profitto. Ora ci tocca di capire quando verranno distribuiti i vaccini e anche le farmacie e dove localizzare il servizio, si pensava a un hub, una cosa di questo genere. Comunque la risposta è affermativa ed è questione di giorni per iniziare. </text:span></text:p>
      <text:p text:style-name="P17"><text:s/></text:p>
      <text:p text:style-name="P11">SINDACO: </text:p>
      <text:p text:style-name="P15">Grazie. </text:p>
      <text:p text:style-name="P17"><text:s/></text:p>
      <text:p text:style-name="P11">PRESIDENTE: </text:p>
      <text:p text:style-name="P15">Grazie. Aveva chiesto la parola il Vicesindaco Zaini. Prego. </text:p>
      <text:p text:style-name="P17"><text:s/></text:p>
      <text:p text:style-name="P11">VICESINDACO CECILIA ZAINI: </text:p>
      <text:p text:style-name="P15">Grazie, grazie Presidente. </text:p>
      <text:p text:style-name="P19"><text:span text:style-name="T5">Quest’anno il ringraziamento al CdA e al Direttore Cappella, il mio ringraziamento e il mio plauso sono sicuramente più accorati. Innanzitutto faccio presente questo: A.S.Far.M si è mossa lungo una traiettoria che è quella che ad oggi viene portata avanti dal Piano Nazionale di Rinascita e di Resilienza, ed è una cosa fondamentale, Piano fondamentale proprio perché, in un anno come questo, in cui la pandemia ha messo in ginocchio il mondo intero e in particolare le persone fragili che rischiano di essere e di diventare ancora più fragili, un’attenzione particolare va proprio rivolta </text:span><text:soft-page-break/><text:span text:style-name="T5">a loro. Qualche giorno fa, in particolare alla fine di aprile, il “Network Non Autosufficienza” ha </text:span><text:span text:style-name="T6">(inc., audio interrotto)</text:span><text:span text:style-name="T5"> …alcune associazioni come Caritas Ambrosiana, come il Forum delle Disuguaglianze e delle Diversità, come il Forum Alzheimer, Parkinson, insomma tutta una serie di associazioni che si occupano di persone non autosufficienti, ha proprio rincarato la richiesta rivolta al Governo Draghi, ai Ministri Speranza e Orlando proprio perché ci sia un’attenzione verso le persone non autosufficienti che da questa pandemia sono state particolarmente colpite, che chiaramente non vanno dimenticate. Mi sembra che A.S.Far.M, proprio in un’ottica di maggiore accessibilità e facilità dei servizi rispetto all’attenzione verso i servizi domiciliari, si sia già incanalata verso un tipo di discorso di questo modello, per cui è importante questo. Sempre nel Piano Nazionale di Rinascita e di Resilienza una parte particolare è dedicata alle farmacie, si parla delle farmacie delle zone rurali in particolare, perché arrivino ad essere proprio farmacie dei servizi, quindi il punto di riferimento all’interno dei Comuni affinché ci sia una fruibilità facilitata di tutti i servizi. In questo senso trovo che le mosse, le scelte della nostra azienda speciale siano state lungimiranti e sicuramente attente. </text:span></text:p>
      <text:p text:style-name="P15">Dopodiché, il discorso dell’utile dato al Comune si collocherà nella stessa direzione, chiaramente, quindi con un potenziamento dell’attività dell’assistente sociale dedicata proprio alle persone non autosufficiente e sicuramente con il potenziamento del SAD. Quindi, grazie e sicuramente il fatto di fare rete ha la sua importanza proprio all’interno della comunità, non soltanto della struttura e, chiaro, della farmacia. </text:p>
      <text:p text:style-name="P15">Grazie. </text:p>
      <text:p text:style-name="P17"><text:s/></text:p>
      <text:p text:style-name="P11">PRESIDENTE: </text:p>
      <text:p text:style-name="P15">Grazie, Vicesindaco Zaini. </text:p>
      <text:p text:style-name="P15">Ha chiesto la parola il Consigliere Riva, prego. </text:p>
      <text:p text:style-name="P17"><text:s/></text:p>
      <text:p text:style-name="P11">CONS. CARLO RIVA: </text:p>
      <text:p text:style-name="P15">Grazie, Presidente. </text:p>
      <text:p text:style-name="P15">Anch’io mi associo a tutti, visto che penso sia l’ultimo a parlare, nel ringraziare per la presentazione, l’ottima presentazione, il Consiglio di Amministrazione per l’attività di A.S.Far.M. È una attività che, a mio avviso, è portata avanti con grande professionalità da parte sia di tutto il personale che anche dal Consiglio di Amministrazione. Ogni anno noi ci troviamo in questo periodo a visionare il Rendiconto e ci rendiamo conto dell’importanza di questa struttura che noi abbiamo a Induno Olona. In tutti questi anni di gestione non si sono mai riscontrati dei problemi, abbiamo avuto sempre dei risultati molto positivi e questi risultati positivi si sono avuti anche nel corso dell’anno scorso, nel 2020. Purtroppo la pandemia ha condizionato un po’ tutto il discorso, ma se noi leggiamo attentamente il Bilancio ci accorgiamo che questa pandemia non ha avuto nessuna ripercussione per quanto riguarda A.S.Far.M, soprattutto il discorso farmacia. </text:p>
      <text:p text:style-name="P15">Spulciando un po’ attentamente tutto l’ottimo lavoro che è stato fatto di descrizione di quello che è stato fatto, ho visto che sono stati diversificati i prodotti offerti da Farmacia. Questa diversificazione ha portato, probabilmente, a questo risultato positivo per cui, se noi associamo anche alla riconferma soprattutto dei servizi offerti, ci troviamo di fronte a un qualche cosa che ha un’importanza fondamentale sia per quanto riguarda la nostra cittadinanza che anche per tutta la valle, per cui è un punto di riferimento. Io concludo ringraziando, almeno dando un giudizio molto positivo per la gestione di A.S.Far.M e qui sono d’accordo con il signor Sindaco quando dice che quando c’è stata la pandemia c’è stato un ottimo lavoro da parte di chi ha gestito i primi mesi della pandemia, per cui il fatto di non aver avuto problemi di nessun genere va molto a vantaggio a tutto lo staff di A.S.Far.M. Ho visto che, se ho letto bene, verranno assunte due figure professionali, se ho ben letto. </text:p>
      <text:p text:style-name="P15">Ecco, questo dimostra un’ulteriore attenzione alle esigenze di chi usufruisce dei servizi di A.S.Far.M, <text:soft-page-break/>per cui quest’attenzione, che già l’anno scorso avevo evidenziata, quest’anno è ancora forse uno dei punti forti della gestione di A.S.Far.M, per cui il mio giudizio è positivo. Grazie. </text:p>
      <text:p text:style-name="P17"><text:s/></text:p>
      <text:p text:style-name="P11">PRESIDENTE: </text:p>
      <text:p text:style-name="P15">Prego, Assessore Andreoletti. </text:p>
      <text:p text:style-name="P17"><text:s/></text:p>
      <text:p text:style-name="P11">ASS. CLAUDIO ANDREOLETTI: </text:p>
      <text:p text:style-name="P15">Visto e considerato che nel corso dell’anno sono stato spesso in contatto sia con la Direzione che con il Consiglio di Amministrazione, volevo dare un messaggio anch’io unendomi al ringraziamento per il lavoro che è stato fatto. </text:p>
      <text:p text:style-name="P15">Può sembrare contraddittorio quello che diciamo questa sera, perché il Consiglio Comunale da una parte è chiamato ad approvare i Bilanci, e quindi a prima vista sembrerebbe approvare dei numeri molto freddi, però quest’anno, ancora di più degli anni passati, quello che si è dimostrato fondamentale è questa dimensione – chiamiamo così – sociale o comunitaria di A.S.Far.M, ed è quello che vorrei sottolineare. Il fatto che si sia rafforzata questa immagine sociale e nel contempo si siano mantenuti di risultati economici buoni è, direi, un fatto importante per noi come Amministrazione e per A.S.Far.M. </text:p>
      <text:p text:style-name="P15">È chiaro, quest’anno c’è stato, come già è stato riportato dal Consiglio d’Amministrazione, una maggiore concentrazione su quelle che vengono definite le attività di base riducendo attività più di tipo discrezionale. Ecco, è chiaro che questo è quello che deve fare ogni azienda nel momento in cui si trova ad operare in un contesto critico, quindi disciplina sugli investimenti, attenzione massima alla sicurezza e la realtà, poi, è stata la dimostrazione più importante in tutto questo, contemporaneamente mantenere un altro livello sia di servizio che di gestione economica. </text:p>
      <text:p text:style-name="P15">Sul discorso della distribuzione dell’utile è dal 2004 che è oggetto di discussione. Quello che è stato detto questa sera non sposta le assunzioni che sono state già oggetto di ragionamenti nei precedenti Consigli Comunali, per cui direi che non ho niente da aggiungere tranne riconfermare che la distribuzione dell’utile entra nella massa dell’investimento che il Comune fa in spesa sociale. Quello che dice la Corte dei Conti andrebbe un attimo contestualizzato e non ridotto a un minuto di intervento, bisognerebbe anche sapere, appunto, qual è il contesto in cui è uscita una sentenza della Corte dei Conti che veniva citata in precedenza. Teniamo conto che un terzo della spesa sociale del Comune è destinata al sociale, per cui parliamo molto, ma molto di più di un milione di euro. Fate voi la proporzione di quanto possano valere i 35.000 euro di destinazione dell’utile rispetto a questa cifra. </text:p>
      <text:p text:style-name="P15">Anche la distribuzione di questa cifra fa parte di quella, come è stato evidenziato in uno dei lucidi della presentazione, fa parte di quella dimensione di socialità che caratterizza A.S.Far.M e che la deve caratterizzare anche per il futuro. </text:p>
      <text:p text:style-name="P15">Grazie. </text:p>
      <text:p text:style-name="P17"><text:s/></text:p>
      <text:p text:style-name="P11">PRESIDENTE: </text:p>
      <text:p text:style-name="P15">Grazie, Assessore Andreoletti. </text:p>
      <text:p text:style-name="P15">Non ci sono altri interventi, quindi ringrazio anch’io. Questa Presidenza innanzitutto ringrazia l’intero Consiglio di Amministrazione che è qui ben rappresentato, il Direttore Cesare Cappella, i medici, gli infermieri, gli operatori sanitari e i tecnici e tutti coloro che dietro le quinte hanno fatto funzionare in sicurezza questo gioiellino che un po’ tutti ci invidiano. Il 2020 e anche questo inizio 2021 ha visto A.S.Far.M dedicare ulteriori servizi alla collettività al fine di fidelizzare sempre più di l’utenza e di questo ve ne siamo grati. Sono contento che pervengono sempre parole e gesti di apprezzamento per il servizio che svolgete, siete sempre sul pezzo e anche il risultato economico, come ogni anno, è sempre positivo. </text:p>
      <text:p text:style-name="P15"><text:soft-page-break/>Bravi! Grazie ancora e buon lavoro. </text:p>
      <text:p text:style-name="P17"><text:s/></text:p>
      <text:p text:style-name="P11">PRESIDENTE A.S.FAR.M CLAUDIO CASIRAGHI: </text:p>
      <text:p text:style-name="P15">Grazie, a voi. </text:p>
      <text:p text:style-name="P15"/>
      <text:p text:style-name="P11">VICEPRESIDENTE A.S.FAR.M MIRKO BARAUSSE: </text:p>
      <text:p text:style-name="P15">Grazie. </text:p>
      <text:p text:style-name="P15"/>
      <text:p text:style-name="P11">CONSIGLIERE CDA A.S.FAR.M BARBARA ZAVAGLIA: </text:p>
      <text:p text:style-name="P15">Grazie. </text:p>
      <text:p text:style-name="P17"><text:s/></text:p>
      <text:p text:style-name="P11">PRESIDENTE: </text:p>
      <text:p text:style-name="P15">Grazie a tutti. </text:p>
      <text:p text:style-name="P15">Adesso riprendiamo un attimino le dichiarazioni di voto. </text:p>
      <text:p text:style-name="P15">Torniamo al punto 3, sul Bilancio di previsione 2021. </text:p>
      <text:p text:style-name="P15">Prego, Consigliere Ferrazzi. </text:p>
      <text:p text:style-name="P17"><text:s/></text:p>
      <text:p text:style-name="P11">CON. ROSA FERRAZZI: </text:p>
      <text:p text:style-name="P15">Ecco, proprio perché siamo tutti concordi sull’ottimo lavoro svolto da A.S.Far.M, quindi l’oculatezza con cui è stato gestito il Bilancio e l’ottimo servizio svolto per le persone, ancora una volta non condividiamo la scelta politica di utilizzare per il Comune avanzo di amministrazione. Riteniamo che sarebbe stato meglio utilizzarli da A.S.Far.M per i suoi scopi statutari, tanto più che si tratta di 36.000 euro, o quelli che saranno, come dice l’Assessore Andreoletti, su una cifra molto alta per cui non capiamo perché non lasciarlo ad A.S.Far.M che lo gestisca (ripeto quello che ho già detto), quindi la nostra scelta riguardo a questo punto, come negli anni precedenti, sarà di astensione. </text:p>
      <text:p text:style-name="P17"><text:s/></text:p>
      <text:p text:style-name="P11">PRESIDENTE: </text:p>
      <text:p text:style-name="P15">Grazie, Consigliere Ferrazzi: </text:p>
      <text:p text:style-name="P15">Consigliere Tortosa. </text:p>
      <text:p text:style-name="P17"><text:s/></text:p>
      <text:p text:style-name="P11">CONS. MAURIZIO TORTOSA: </text:p>
      <text:p text:style-name="P15">Grazie, Presidente. </text:p>
      <text:p text:style-name="P15">Dunque, il nostro voto non sarà né di circostanza né dovuto e né di prassi, ma sarà un voto di assoluto ringraziamento a tutto il Consiglio di Amministrazione, al Direttore e a tutto il personale di Farmacia e della Casa Albergo e della Polivalente. È un ringraziamento veramente molto grande che vuole abbracciare tutta la famiglia di A.S.Far.M e, pertanto, votiamo convintamente favorevoli. </text:p>
      <text:p text:style-name="P17"><text:s/></text:p>
      <text:p text:style-name="P11">PRESIDENTE: </text:p>
      <text:p text:style-name="P15">Andiamo pertanto a votare. </text:p>
      <text:p text:style-name="P15"/>
      <text:p text:style-name="P16">CAVALLIN MARCO<text:tab/><text:tab/>Favorevole</text:p>
      <text:p text:style-name="P16">ZAINI<text:tab/>CECILIA<text:tab/><text:tab/>Favorevole</text:p>
      <text:p text:style-name="P16">MARIN EMANUELE<text:tab/><text:tab/>Favorevole</text:p>
      <text:p text:style-name="P16">BOSSI<text:tab/>CHIARA<text:tab/><text:tab/>Favorevole</text:p>
      <text:p text:style-name="P16">SCHIROSI ALESSANDRO<text:tab/>Favorevole</text:p>
      <text:p text:style-name="P16">COLOMBO MAURIZIO<text:tab/>Favorevole</text:p>
      <text:p text:style-name="P16">FILPA<text:tab/>MONICA<text:tab/><text:tab/>Favorevole</text:p>
      <text:p text:style-name="P16">CROSTA FRANCESCA<text:tab/>Favorevole</text:p>
      <text:p text:style-name="P16"><text:soft-page-break/>SANDRINI MIRKO<text:tab/><text:tab/>Favorevole</text:p>
      <text:p text:style-name="P16">TORTOSA MAURIZIO<text:tab/>Favorevole</text:p>
      <text:p text:style-name="P16">RANIA GIORGIA<text:tab/><text:tab/>Favorevole</text:p>
      <text:p text:style-name="P16">MASSARI MIRELLA<text:tab/><text:tab/>Favorevole</text:p>
      <text:p text:style-name="P16">FERRAZZI ROSA<text:tab/><text:tab/>Astenuto</text:p>
      <text:p text:style-name="P16">ZAMMARETTI VITTORE<text:tab/>Favorevole</text:p>
      <text:p text:style-name="P16">RIVA<text:tab/>CARLO<text:tab/><text:tab/>Astenuto </text:p>
      <text:p text:style-name="P16">GORONE CHIARA<text:tab/><text:tab/>Astenuto</text:p>
      <text:p text:style-name="P15"/>
      <text:p text:style-name="P15">Abbiamo 13 favorevoli e 3 astenuti. </text:p>
      <text:p text:style-name="P15">Votiamo anche l’immediata eseguibilità. </text:p>
      <text:p text:style-name="P15"/>
      <text:p text:style-name="P16">CAVALLIN MARCO<text:tab/><text:tab/>Favorevole</text:p>
      <text:p text:style-name="P16">ZAINI<text:tab/>CECILIA<text:tab/><text:tab/>Favorevole</text:p>
      <text:p text:style-name="P16">MARIN EMANUELE<text:tab/><text:tab/>Favorevole</text:p>
      <text:p text:style-name="P16">BOSSI<text:tab/>CHIARA<text:tab/><text:tab/>Favorevole</text:p>
      <text:p text:style-name="P16">SCHIROSI ALESSANDRO<text:tab/>Favorevole</text:p>
      <text:p text:style-name="P16">COLOMBO MAURIZIO<text:tab/>Favorevole</text:p>
      <text:p text:style-name="P16">FILPA<text:tab/>MONICA<text:tab/><text:tab/>Favorevole</text:p>
      <text:p text:style-name="P16">CROSTA FRANCESCA<text:tab/>Favorevole</text:p>
      <text:p text:style-name="P16">SANDRINI MIRKO<text:tab/><text:tab/>Favorevole</text:p>
      <text:p text:style-name="P16">TORTOSA MAURIZIO<text:tab/>Favorevole</text:p>
      <text:p text:style-name="P16">RANIA GIORGIA<text:tab/><text:tab/>Favorevole</text:p>
      <text:p text:style-name="P16">MASSARI MIRELLA<text:tab/><text:tab/>Favorevole</text:p>
      <text:p text:style-name="P16">FERRAZZI ROSA<text:tab/><text:tab/>Astenuto </text:p>
      <text:p text:style-name="P16">ZAMMARETTI VITTORE<text:tab/>Favorevole</text:p>
      <text:p text:style-name="P16">RIVA<text:tab/>CARLO<text:tab/><text:tab/>Astenuto</text:p>
      <text:p text:style-name="P16">GORONE CHIARA<text:tab/><text:tab/>Astenuta </text:p>
      <text:p text:style-name="P16"/>
      <text:p text:style-name="P16">Anche qui 13 favorevoli e 3 astenuti. </text:p>
      <text:p text:style-name="P18"><text:s/></text:p>
      <text:p text:style-name="P13"><text:span text:style-name="T7"/></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Mangal1" svg:font-family="Mangal"/>
    <style:font-face style:name="Arial1" svg:font-family="Arial" style:font-family-generic="swiss"/>
    <style:font-face style:name="Sylfaen" svg:font-family="Sylfae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class="text">
      <style:paragraph-properties fo:keep-with-next="always"/>
      <style:text-properties fo:language="none" fo:country="none"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3-03-07T15:52:10.34</meta:creation-date>
    <dc:date>2021-05-24T13:18:59.263000000</dc:date>
    <meta:editing-duration>PT3H12M5S</meta:editing-duration>
    <meta:editing-cycles>58</meta:editing-cycles>
    <meta:generator>LibreOffice/6.4.4.2$Windows_X86_64 LibreOffice_project/3d775be2011f3886db32dfd395a6a6d1ca2630ff</meta:generator>
    <meta:print-date>2020-02-06T09:11:05.083000000</meta:print-date>
    <meta:document-statistic meta:table-count="0" meta:image-count="0" meta:object-count="0" meta:page-count="17" meta:paragraph-count="282" meta:word-count="9302" meta:character-count="59559" meta:non-whitespace-character-count="50193"/>
    <meta:user-defined meta:name="SingleXMLDocument_count" meta:value-type="float">0</meta:user-defined>
  </office:meta>
</office:document-meta>
</file>