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Sylfaen" svg:font-family="Sylfae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style:text-autospace="none">
        <style:tab-stops>
          <style:tab-stop style:position="1.249cm"/>
          <style:tab-stop style:position="2.498cm"/>
          <style:tab-stop style:position="3.747cm"/>
          <style:tab-stop style:position="6.251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Sylfaen" fo:font-size="11.5pt" officeooo:paragraph-rsid="0006d856" style:font-size-asian="11.5pt" style:font-name-complex="Sylfaen" style:font-size-complex="11.5pt" style:font-weight-complex="bold"/>
    </style:style>
    <style:style style:name="P2" style:family="paragraph" style:parent-style-name="Standard">
      <style:paragraph-properties fo:text-align="justify" style:justify-single-word="false" style:text-autospace="non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Sylfaen" fo:font-size="11.5pt" officeooo:paragraph-rsid="0006d856" style:font-size-asian="11.5pt" style:font-name-complex="Sylfaen" style:font-size-complex="11.5pt" style:font-weight-complex="bold"/>
    </style:style>
    <style:style style:name="P3" style:family="paragraph" style:parent-style-name="Standard">
      <style:paragraph-properties fo:text-align="justify" style:justify-single-word="false" style:text-autospace="non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Sylfaen" fo:font-size="11.5pt" fo:font-weight="bold" officeooo:paragraph-rsid="0006d856" style:font-size-asian="11.5pt" style:font-weight-asian="bold" style:font-name-complex="Sylfaen" style:font-size-complex="11.5pt"/>
    </style:style>
    <style:style style:name="P4" style:family="paragraph" style:parent-style-name="Standard">
      <style:paragraph-properties fo:text-align="justify" style:justify-single-word="false" style:text-autospace="none">
        <style:tab-stops>
          <style:tab-stop style:position="1.249cm"/>
          <style:tab-stop style:position="2.498cm"/>
          <style:tab-stop style:position="3.747cm"/>
          <style:tab-stop style:position="6.251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Sylfaen" fo:font-size="11.5pt" fo:font-weight="bold" officeooo:paragraph-rsid="0006d856" style:font-size-asian="11.5pt" style:font-weight-asian="bold" style:font-name-complex="Sylfaen" style:font-size-complex="11.5pt"/>
    </style:style>
    <style:style style:name="P5" style:family="paragraph" style:parent-style-name="Standard">
      <style:paragraph-properties fo:text-align="justify" style:justify-single-word="false" style:text-autospace="non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Sylfaen" fo:font-size="11.5pt" officeooo:paragraph-rsid="0006d856" style:font-name-asian="Sylfaen" style:font-size-asian="11.5pt" style:font-name-complex="Sylfaen" style:font-size-complex="11.5pt" style:font-weight-complex="bold"/>
    </style:style>
    <style:style style:name="P6" style:family="paragraph" style:parent-style-name="Standard">
      <style:paragraph-properties fo:text-align="justify" style:justify-single-word="false" style:text-autospace="none">
        <style:tab-stops>
          <style:tab-stop style:position="1.249cm"/>
          <style:tab-stop style:position="2.498cm"/>
          <style:tab-stop style:position="3.747cm"/>
          <style:tab-stop style:position="6.251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Sylfaen" fo:font-size="11.5pt" officeooo:paragraph-rsid="0006d856" style:font-name-asian="Sylfaen" style:font-size-asian="11.5pt" style:font-name-complex="Sylfaen" style:font-size-complex="11.5pt" style:font-weight-complex="bold"/>
    </style:style>
    <style:style style:name="P7" style:family="paragraph" style:parent-style-name="Standard">
      <style:paragraph-properties fo:text-align="justify" style:justify-single-word="false" style:text-autospace="none">
        <style:tab-stops>
          <style:tab-stop style:position="1.249cm"/>
          <style:tab-stop style:position="2.498cm"/>
          <style:tab-stop style:position="3.747cm"/>
          <style:tab-stop style:position="6.251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Sylfaen" fo:font-size="11.5pt" fo:font-style="italic" officeooo:paragraph-rsid="0006d856" style:font-size-asian="11.5pt" style:font-style-asian="italic" style:font-name-complex="Sylfaen" style:font-size-complex="11.5pt" style:font-style-complex="italic" style:font-weight-complex="bold"/>
    </style:style>
    <style:style style:name="P8" style:family="paragraph" style:parent-style-name="Standard">
      <style:paragraph-properties fo:text-align="justify" style:justify-single-word="false" style:text-autospace="none">
        <style:tab-stops>
          <style:tab-stop style:position="1.249cm"/>
          <style:tab-stop style:position="2.498cm"/>
          <style:tab-stop style:position="3.747cm"/>
          <style:tab-stop style:position="6.251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Sylfaen" fo:font-size="11.5pt" fo:font-weight="bold" officeooo:paragraph-rsid="0006d856" style:font-size-asian="11.5pt" style:font-weight-asian="bold" style:font-name-complex="Sylfaen" style:font-size-complex="11.5pt"/>
    </style:style>
    <style:style style:name="P9" style:family="paragraph" style:parent-style-name="Standard">
      <style:paragraph-properties fo:text-align="justify" style:justify-single-word="false" style:text-autospace="none">
        <style:tab-stops>
          <style:tab-stop style:position="1.249cm"/>
          <style:tab-stop style:position="2.498cm"/>
          <style:tab-stop style:position="3.747cm"/>
          <style:tab-stop style:position="6.251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Sylfaen" fo:font-size="11.5pt" fo:font-weight="bold" officeooo:rsid="0009cd5a" officeooo:paragraph-rsid="0009cd5a" style:font-size-asian="11.5pt" style:font-weight-asian="bold" style:font-name-complex="Sylfaen" style:font-size-complex="11.5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Segue da allegato <text:s/>alla deliberazione n. 10 del 11/05/2021.</text:p>
      <text:p text:style-name="P4"/>
      <text:p text:style-name="P4">PRESIDENTE: </text:p>
      <text:p text:style-name="P1">Passiamo alla dichiarazione di voto del punto 4, riferito al Bilancio di previsione 2021. </text:p>
      <text:p text:style-name="P1">Prego, Consigliere Ferrazzi. </text:p>
      <text:p text:style-name="P1">Pardon, il punto 4 era sul Bilancio consuntivo 2020, scusate. </text:p>
      <text:p text:style-name="P1">Consigliere Ferrazzi. </text:p>
      <text:p text:style-name="P6"><text:s/></text:p>
      <text:p text:style-name="P4">CONS. ROSA FERRAZZI: </text:p>
      <text:p text:style-name="P1">Chiaramente ci asteniamo per le stesse motivazioni espresse del punto precedente, senza contare che ci eravamo anche astenuti quando nel 2020 era stato presentato il Bilancio di previsione. </text:p>
      <text:p text:style-name="P5"><text:s/></text:p>
      <text:p text:style-name="P3">PRESIDENTE: </text:p>
      <text:p text:style-name="P2">Va bene, grazie. </text:p>
      <text:p text:style-name="P2">Consigliere Tortosa. </text:p>
      <text:p text:style-name="P5"><text:s/></text:p>
      <text:p text:style-name="P3">CONS. MAURIZIO TORTOSA: </text:p>
      <text:p text:style-name="P2">Per le stesse motivazioni di prima, siamo favorevoli. </text:p>
      <text:p text:style-name="P5"><text:s/></text:p>
      <text:p text:style-name="P3">PRESIDENTE: </text:p>
      <text:p text:style-name="P2">Andiamo pertanto a votare. </text:p>
      <text:p text:style-name="P2"/>
      <text:p text:style-name="P1">CAVALLIN MARCO<text:tab/><text:tab/>Favorevole</text:p>
      <text:p text:style-name="P1">ZAINI<text:tab/>CECILIA<text:tab/><text:tab/>Favorevole</text:p>
      <text:p text:style-name="P1">MARIN EMANUELE<text:tab/><text:tab/>Favorevole</text:p>
      <text:p text:style-name="P1">BOSSI<text:tab/>CHIARA<text:tab/><text:tab/>Favorevole</text:p>
      <text:p text:style-name="P1">SCHIROSI ALESSANDRO<text:tab/>Favorevole</text:p>
      <text:p text:style-name="P1">COLOMBO MAURIZIO<text:tab/>Favorevole</text:p>
      <text:p text:style-name="P1">FILPA<text:tab/>MONICA<text:tab/><text:tab/>Favorevole</text:p>
      <text:p text:style-name="P1">CROSTA FRANCESCA<text:tab/>Favorevole</text:p>
      <text:p text:style-name="P1">SANDRINI MIRKO<text:tab/><text:tab/>Favorevole</text:p>
      <text:p text:style-name="P1">TORTOSA MAURIZIO<text:tab/>Favorevole</text:p>
      <text:p text:style-name="P1">RANIA GIORGIA<text:tab/><text:tab/>Favorevole</text:p>
      <text:p text:style-name="P1">MASSARI MIRELLA<text:tab/><text:tab/>Favorevole</text:p>
      <text:p text:style-name="P1">FERRAZZI ROSA<text:tab/><text:tab/>Astenuta </text:p>
      <text:p text:style-name="P1">ZAMMARETTI VITTORE<text:tab/>Favorevole</text:p>
      <text:p text:style-name="P1">RIVA<text:tab/>CARLO<text:tab/><text:tab/>Astenuto </text:p>
      <text:p text:style-name="P1">GORONE CHIARA<text:tab/><text:tab/>Astenuta </text:p>
      <text:p text:style-name="P6"><text:s/></text:p>
      <text:p text:style-name="P1">13 favorevoli e 3 astenuti. </text:p>
      <text:p text:style-name="P1">Votiamo anche qui l’immediata eseguibilità. </text:p>
      <text:p text:style-name="P6"><text:s/></text:p>
      <text:p text:style-name="P1">CAVALLIN MARCO<text:tab/><text:tab/>Favorevole</text:p>
      <text:p text:style-name="P1">ZAINI<text:tab/>CECILIA<text:tab/><text:tab/>Favorevole</text:p>
      <text:p text:style-name="P1">MARIN EMANUELE<text:tab/><text:tab/>Favorevole</text:p>
      <text:p text:style-name="P1">BOSSI<text:tab/>CHIARA<text:tab/><text:tab/>Favorevole</text:p>
      <text:p text:style-name="P1">SCHIROSI ALESSANDRO<text:tab/>Favorevole</text:p>
      <text:p text:style-name="P1">COLOMBO MAURIZIO<text:tab/>Favorevole</text:p>
      <text:p text:style-name="P1"><text:soft-page-break/>FILPA<text:tab/>MONICA<text:tab/><text:tab/>Favorevole</text:p>
      <text:p text:style-name="P1">CROSTA FRANCESCA<text:tab/>Favorevole</text:p>
      <text:p text:style-name="P1">SANDRINI MIRKO<text:tab/><text:tab/>Favorevole</text:p>
      <text:p text:style-name="P1">TORTOSA MAURIZIO<text:tab/>Favorevole</text:p>
      <text:p text:style-name="P1">RANIA GIORGIA<text:tab/><text:tab/>Favorevole</text:p>
      <text:p text:style-name="P1">MASSARI MIRELLA<text:tab/><text:tab/>Favorevole</text:p>
      <text:p text:style-name="P1">FERRAZZI ROSA<text:tab/><text:tab/>Astenuto </text:p>
      <text:p text:style-name="P1">ZAMMARETTI VITTORE<text:tab/>Favorevole</text:p>
      <text:p text:style-name="P1">RIVA<text:tab/>CARLO<text:tab/><text:tab/>Astenuto </text:p>
      <text:p text:style-name="P1">GORONE CHIARA<text:tab/><text:tab/>Astenuto </text:p>
      <text:p text:style-name="P1"/>
      <text:p text:style-name="P1">13 favorevoli e 3 astenuti. </text:p>
      <text:p text:style-name="P6"><text:s/></text:p>
      <text:p text:style-name="P4">PRESIDENTE: </text:p>
      <text:p text:style-name="P1">Intanto ringraziamo ancora il CdA che è ancora presente, li ringraziamo per averci illustrato in modo ben chiaro tutti i punti che riguardavano la nostra azienda municipalizzata. </text:p>
      <text:p text:style-name="P1">Passiamo al quinto punto all’Ordine del giorno. </text:p>
      <text:p text:style-name="P6"><text:s/></text:p>
      <text:p text:style-name="P4">INTERVENTO: </text:p>
      <text:p text:style-name="P1">Scusate, prima dei vostri lavori, noi allora vi salutiamo, vi lasciamo ai vostri lavori. </text:p>
      <text:p text:style-name="P6"><text:s/></text:p>
      <text:p text:style-name="P4">PRESIDENTE: </text:p>
      <text:p text:style-name="P1">Grazie a tutti. </text:p>
      <text:p text:style-name="P1"/>
      <text:p text:style-name="P7">(Saluti dei Consiglieri)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Sylfaen" svg:font-family="Sylfae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language="none" fo:country="none"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3-07T15:52:10.34</meta:creation-date>
    <dc:date>2021-05-24T16:11:05.202000000</dc:date>
    <meta:editing-duration>PT3H9M47S</meta:editing-duration>
    <meta:editing-cycles>59</meta:editing-cycles>
    <meta:generator>LibreOffice/6.4.4.2$Windows_X86_64 LibreOffice_project/3d775be2011f3886db32dfd395a6a6d1ca2630ff</meta:generator>
    <meta:print-date>2020-02-06T09:11:05.083000000</meta:print-date>
    <meta:document-statistic meta:table-count="0" meta:image-count="0" meta:object-count="0" meta:page-count="2" meta:paragraph-count="67" meta:word-count="260" meta:character-count="1978" meta:non-whitespace-character-count="1713"/>
    <meta:user-defined meta:name="SingleXMLDocument_count" meta:value-type="float">0</meta:user-defined>
  </office:meta>
</office:document-meta>
</file>