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Mangal1" svg:font-family="Mangal"/>
    <style:font-face style:name="Arial1" svg:font-family="Arial" style:font-family-generic="swiss"/>
    <style:font-face style:name="Sylfaen" svg:font-family="Sylfaen"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officeooo:paragraph-rsid="000596fb" style:font-size-asian="11.5pt" style:font-name-complex="Sylfaen" style:font-size-complex="11.5pt"/>
    </style:style>
    <style:style style:name="P2"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6.251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officeooo:paragraph-rsid="000596fb" style:font-size-asian="11.5pt" style:font-name-complex="Sylfaen" style:font-size-complex="11.5pt" style:font-weight-complex="bold"/>
    </style:style>
    <style:style style:name="P3"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officeooo:paragraph-rsid="000596fb" style:font-size-asian="11.5pt" style:font-name-complex="Sylfaen" style:font-size-complex="11.5pt" style:font-weight-complex="bold"/>
    </style:style>
    <style:style style:name="P4"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fo:font-weight="bold" officeooo:paragraph-rsid="000596fb" style:font-size-asian="11.5pt" style:font-weight-asian="bold" style:font-name-complex="Sylfaen" style:font-size-complex="11.5pt"/>
    </style:style>
    <style:style style:name="P5"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fo:font-weight="bold" officeooo:paragraph-rsid="000596fb" style:font-size-asian="11.5pt" style:font-weight-asian="bold" style:font-name-complex="Sylfaen" style:font-size-complex="11.5pt" style:font-weight-complex="bold"/>
    </style:style>
    <style:style style:name="P6"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fo:font-style="italic" officeooo:paragraph-rsid="000596fb" style:font-size-asian="11.5pt" style:font-style-asian="italic" style:font-name-complex="Sylfaen" style:font-size-complex="11.5pt" style:font-style-complex="italic"/>
    </style:style>
    <style:style style:name="P7"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fo:language="none" fo:country="none" officeooo:paragraph-rsid="000596fb" style:font-size-asian="11.5pt" style:font-name-complex="Sylfaen" style:font-size-complex="11.5pt"/>
    </style:style>
    <style:style style:name="P8"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officeooo:paragraph-rsid="000596fb" style:font-name-asian="Sylfaen" style:font-size-asian="11.5pt" style:font-name-complex="Sylfaen" style:font-size-complex="11.5pt" style:font-weight-complex="bold"/>
    </style:style>
    <style:style style:name="P9" style:family="paragraph" style:parent-style-name="Standard">
      <style:paragraph-properties fo:text-align="justify" style:justify-single-word="fals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fo:color="#404040" style:font-name="Sylfaen" fo:font-size="11.5pt" fo:text-shadow="1pt 1pt" fo:font-weight="bold" officeooo:paragraph-rsid="000596fb" style:font-size-asian="11.5pt" style:font-weight-asian="bold" style:font-name-complex="Sylfaen" style:font-size-complex="11.5pt" style:font-style-complex="italic"/>
    </style:style>
    <style:style style:name="P10"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officeooo:paragraph-rsid="000596fb"/>
    </style:style>
    <style:style style:name="P11" style:family="paragraph" style:parent-style-name="Heading_20_2">
      <style:paragraph-properties fo:text-align="justify" style:justify-single-word="false" fo:break-before="page"/>
      <style:text-properties officeooo:paragraph-rsid="0006787b"/>
    </style:style>
    <style:style style:name="P12"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6.251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fo:font-weight="bold" officeooo:paragraph-rsid="0006787b" style:font-size-asian="11.5pt" style:font-weight-asian="bold" style:font-name-complex="Sylfaen" style:font-size-complex="11.5pt"/>
    </style:style>
    <style:style style:name="P13"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6.251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officeooo:paragraph-rsid="0006787b" style:font-size-asian="11.5pt" style:font-name-complex="Sylfaen" style:font-size-complex="11.5pt" style:font-weight-complex="bold"/>
    </style:style>
    <style:style style:name="P14"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6.251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officeooo:paragraph-rsid="0006787b" style:font-name-asian="Sylfaen" style:font-size-asian="11.5pt" style:font-name-complex="Sylfaen" style:font-size-complex="11.5pt" style:font-weight-complex="bold"/>
    </style:style>
    <style:style style:name="P15"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6.251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officeooo:paragraph-rsid="0006787b"/>
    </style:style>
    <style:style style:name="T1" style:family="text">
      <style:text-properties style:font-name="Sylfaen" fo:font-size="11.5pt" fo:font-weight="bold" style:font-size-asian="11.5pt" style:font-weight-asian="bold" style:font-name-complex="Sylfaen" style:font-size-complex="11.5pt"/>
    </style:style>
    <style:style style:name="T2" style:family="text">
      <style:text-properties style:font-name="Sylfaen" fo:font-size="11.5pt" fo:language="it" fo:country="IT" style:font-size-asian="11.5pt" style:font-name-complex="Sylfaen" style:font-size-complex="11.5pt"/>
    </style:style>
    <style:style style:name="T3" style:family="text">
      <style:text-properties style:font-name="Sylfaen" fo:font-size="11.5pt" style:font-size-asian="11.5pt" style:font-name-complex="Sylfaen" style:font-size-complex="11.5pt"/>
    </style:style>
    <style:style style:name="T4" style:family="text">
      <style:text-properties style:font-name="Sylfaen" fo:font-size="11.5pt" style:font-size-asian="11.5pt" style:font-name-complex="Sylfaen" style:font-size-complex="11.5pt" style:font-weight-complex="bold"/>
    </style:style>
    <style:style style:name="T5" style:family="text">
      <style:text-properties style:font-name="Sylfaen" fo:font-size="11.5pt" officeooo:rsid="000423b7" style:font-size-asian="11.5pt" style:font-name-complex="Sylfaen" style:font-size-complex="11.5pt"/>
    </style:style>
    <style:style style:name="T6" style:family="text">
      <style:text-properties style:font-name="Sylfaen" fo:font-size="11.5pt" fo:font-style="italic" style:font-size-asian="11.5pt" style:font-style-asian="italic" style:font-name-complex="Sylfaen" style:font-size-complex="11.5pt" style:font-style-complex="italic" style:font-weight-complex="bol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1" text:outline-level="2"><text:bookmark-start text:name="__RefHeading___Toc71958446"/>PUNTO N. 5 ALL’O.D.G.: “PROGETTO ‘LOMBARDIA EUROPA 2020’. APPROVAZIONE DELLA CONVENZIONE PER LA COSTITUZIONE DEL SEAV – SERVIZIO EUROPA D’AREA VASTA DELLA PROVINCIA DI VARESE”.<text:bookmark-end text:name="__RefHeading___Toc71958446"/> </text:h>
      <text:p text:style-name="P14"><text:s/></text:p>
      <text:p text:style-name="P12">PRESIDENTE: </text:p>
      <text:p text:style-name="P13">«Progetto Lombardia Europa 2020”. Approvazione della convenzione per la costituzione del SEAV – Servizio Europa d’area Vasta della Provincia di Varese». </text:p>
      <text:p text:style-name="P13">Questo punto viene illustrato sempre dall’essere Andreoletti, prego. </text:p>
      <text:p text:style-name="P14"><text:s/></text:p>
      <text:p text:style-name="P12">ASS. CLAUDIO ANDREOLETTI: </text:p>
      <text:p text:style-name="P13">Grazie. </text:p>
      <text:p text:style-name="P13">Me ne sono occupato io seguendo un paio di conferences telefoniche sull’argomento. Questa SEAV è un’iniziativa proposta dalla Provincia di Varese e dal Comune di Varese prendendo spunto da una medesima iniziativa che si è svolta dalla Provincia da Brescia e che fa un po’ da traino per altre iniziative che si stanno sviluppando in regione Lombardia e anche con la collaborazione di Regione Lombardia. </text:p>
      <text:p text:style-name="P13">È una convenzione, quella che viene proposta, che ha l’obiettivo di creare un network sulle varie iniziative che possono coinvolgere gli enti territoriali con la Comunità Europea. Ovviamente c’è un riflesso anche importante sulla parte finanziaria in quanto tutte le varie iniziative connesse con il Recovery Plan possono avere una ricaduta economica sul livello territoriale. Inoltre, ci possono essere delle ricadute in termini di attività di formazione e di sensibilizzazione per tutto quello che riguarda l’Europa. </text:p>
      <text:p text:style-name="P13">Il Comune di Varese e Provincia di Varese fanno da capofila in questa convenzione. La convenzione ha un orizzonte temporale limitato, che dovrebbe essere quello del febbraio 2020– 2022. In questo orizzonte temporale si potrà capire meglio se la cosa, dopo la fase di partenza, può avere anche effetti futuri o altrimenti terminarla dopo un anno. In questo orizzonte temporale l’iniziativa è finanziata da fondi europei, e quindi non ha impatto finanziario in termini di costi per il Comune. Aggiungo solo che in questo periodo, sulla base della richiesta che era pervenuta da Provincia di Varese e Comune, che era per un’approvazione per i Comuni interessati entro la metà del corrente mese, vari Comuni ed enti territoriali, come la Comunità Montana del Piambello, già hanno aderito a questa iniziativa che viene portata per l’approvazione questa sera in Consiglio Comunale. </text:p>
      <text:p text:style-name="P14"><text:s/></text:p>
      <text:p text:style-name="P12">PRESIDENTE: </text:p>
      <text:p text:style-name="P13">Grazie, Assessore Andreoletti. </text:p>
      <text:p text:style-name="P13">Se abbiamo qualche intervento, siamo a disposizione. </text:p>
      <text:p text:style-name="P13">Non ci sono richieste di chiarimenti, passiamo alla dichiarazione di voto. </text:p>
      <text:p text:style-name="P13">Prego, Consigliera Ferrazzi. </text:p>
      <text:p text:style-name="P14"><text:s/></text:p>
      <text:p text:style-name="P12">CONS. ROSA FERRAZZI: </text:p>
      <text:p text:style-name="P13">Ne abbiamo parlato in Conferenza di Capogruppo, è una proposta che potrebbe essere interessante e quindi vale la pena di coglierla e il nostro voto sarà favorevole. </text:p>
      <text:p text:style-name="P14"><text:s/></text:p>
      <text:p text:style-name="P12">PRESIDENTE: </text:p>
      <text:p text:style-name="P13">Grazie. </text:p>
      <text:p text:style-name="P13">Consigliera Tortosa. </text:p>
      <text:p text:style-name="P14"><text:s/></text:p>
      <text:p text:style-name="P15"><text:span text:style-name="T1">CONS. MAURIZIO TORTOSA</text:span><text:span text:style-name="T4">: </text:span></text:p>
      <text:p text:style-name="P13">Il nostro voto è favorevole. </text:p>
      <text:p text:style-name="P14"><text:soft-page-break/><text:s/></text:p>
      <text:p text:style-name="P12">PRESIDENTE: </text:p>
      <text:p text:style-name="P13">Andiamo, pertanto, a votare. </text:p>
      <text:p text:style-name="P13"/>
      <text:p text:style-name="P13">CAVALLIN MARCO<text:tab/><text:tab/>Favorevole</text:p>
      <text:p text:style-name="P13">ZAINI<text:tab/>CECILIA<text:tab/><text:tab/>Favorevole</text:p>
      <text:p text:style-name="P13">MARIN EMANUELE<text:tab/><text:tab/>Favorevole</text:p>
      <text:p text:style-name="P13">BOSSI<text:tab/>CHIARA<text:tab/><text:tab/>Favorevole</text:p>
      <text:p text:style-name="P13">SCHIROSI ALESSANDRO<text:tab/>Favorevole</text:p>
      <text:p text:style-name="P13">COLOMBO MAURIZIO<text:tab/>Favorevole</text:p>
      <text:p text:style-name="P13">FILPA<text:tab/>MONICA<text:tab/><text:tab/>Favorevole</text:p>
      <text:p text:style-name="P13">CROSTA FRANCESCA<text:tab/>Favorevole</text:p>
      <text:p text:style-name="P13">SANDRINI MIRKO<text:tab/><text:tab/>Favorevole</text:p>
      <text:p text:style-name="P13">TORTOSA MAURIZIO<text:tab/>Favorevole</text:p>
      <text:p text:style-name="P13">RANIA GIORGIA<text:tab/><text:tab/>Favorevole</text:p>
      <text:p text:style-name="P13">MASSARI MIRELLA<text:tab/><text:tab/>Favorevole</text:p>
      <text:p text:style-name="P13">FERRAZZI ROSA<text:tab/><text:tab/>Favorevole </text:p>
      <text:p text:style-name="P13">ZAMMARETTI VITTORE<text:tab/>Favorevole</text:p>
      <text:p text:style-name="P13">RIVA<text:tab/>CARLO<text:tab/><text:tab/>Favorevole </text:p>
      <text:p text:style-name="P13">GORONE CHIARA<text:tab/><text:tab/>Favorevole </text:p>
      <text:p text:style-name="P13"/>
      <text:p text:style-name="P13">All’unanimità. </text:p>
      <text:p text:style-name="P13">Anche qui la delibera deve essere immediatamente eseguibile. </text:p>
      <text:p text:style-name="P14"><text:s/></text:p>
      <text:p text:style-name="P13">CAVALLIN MARCO<text:tab/><text:tab/>Favorevole</text:p>
      <text:p text:style-name="P13">ZAINI<text:tab/>CECILIA<text:tab/><text:tab/>Favorevole</text:p>
      <text:p text:style-name="P13">MARIN EMANUELE<text:tab/><text:tab/>Favorevole</text:p>
      <text:p text:style-name="P13">BOSSI<text:tab/>CHIARA<text:tab/><text:tab/>Favorevole</text:p>
      <text:p text:style-name="P13">SCHIROSI ALESSANDRO<text:tab/>Favorevole</text:p>
      <text:p text:style-name="P13">COLOMBO MAURIZIO<text:tab/>Favorevole</text:p>
      <text:p text:style-name="P13">FILPA<text:tab/>MONICA<text:tab/><text:tab/>Favorevole</text:p>
      <text:p text:style-name="P13">CROSTA FRANCESCA<text:tab/>Favorevole</text:p>
      <text:p text:style-name="P13">SANDRINI MIRKO<text:tab/><text:tab/>Favorevole</text:p>
      <text:p text:style-name="P13">TORTOSA MAURIZIO<text:tab/>Favorevole</text:p>
      <text:p text:style-name="P13">RANIA GIORGIA<text:tab/><text:tab/>Favorevole</text:p>
      <text:p text:style-name="P13">MASSARI MIRELLA<text:tab/><text:tab/>Favorevole</text:p>
      <text:p text:style-name="P13">FERRAZZI ROSA<text:tab/><text:tab/>Favorevole </text:p>
      <text:p text:style-name="P13">ZAMMARETTI VITTORE<text:tab/>Favorevole</text:p>
      <text:p text:style-name="P13">RIVA<text:tab/>CARLO<text:tab/><text:tab/>Favorevole </text:p>
      <text:p text:style-name="P13">GORONE CHIARA<text:tab/><text:tab/>Favorevole </text:p>
      <text:p text:style-name="P13"/>
      <text:p text:style-name="P13">Anche qui all’unanimità. </text:p>
      <text:p text:style-name="P13">Sono le 20:52, dichiaro chiuso il punto 5. </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Mangal1" svg:font-family="Mangal"/>
    <style:font-face style:name="Arial1" svg:font-family="Arial" style:font-family-generic="swiss"/>
    <style:font-face style:name="Sylfaen" svg:font-family="Sylfaen"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SimSun" style:font-size-asian="12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Table_20_Contents" style:display-name="Table Contents" style:family="paragraph" style:parent-style-name="Standard" style:class="extra">
      <style:paragraph-properties text:number-lines="false" text:line-number="0"/>
    </style:style>
    <style:style style:name="Heading_20_2" style:display-name="Heading 2" style:family="paragraph" style:parent-style-name="Standard" style:next-style-name="Standard" style:default-outline-level="2" style:class="text">
      <style:paragraph-properties fo:keep-with-next="always"/>
      <style:text-properties fo:language="none" fo:country="none" fo:font-weight="bold" style:font-weight-asian="bold" style:font-weight-complex="bold"/>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none"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13-03-07T15:52:10.34</meta:creation-date>
    <dc:date>2021-05-24T14:29:59.626000000</dc:date>
    <meta:editing-duration>PT3H6M17S</meta:editing-duration>
    <meta:editing-cycles>58</meta:editing-cycles>
    <meta:generator>LibreOffice/6.4.4.2$Windows_X86_64 LibreOffice_project/3d775be2011f3886db32dfd395a6a6d1ca2630ff</meta:generator>
    <meta:print-date>2020-02-06T09:11:05.083000000</meta:print-date>
    <meta:document-statistic meta:table-count="0" meta:image-count="0" meta:object-count="0" meta:page-count="2" meta:paragraph-count="67" meta:word-count="525" meta:character-count="3751" meta:non-whitespace-character-count="3220"/>
    <meta:user-defined meta:name="SingleXMLDocument_count" meta:value-type="float">0</meta:user-defined>
  </office:meta>
</office:document-meta>
</file>