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Mangal1" svg:font-family="Mangal"/>
    <style:font-face style:name="Arial1" svg:font-family="Arial" style:font-family-generic="swiss"/>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style>
    <style:style style:name="P2"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font-weight-complex="bold"/>
    </style:style>
    <style:style style:name="P3"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font-weight-complex="bold"/>
    </style:style>
    <style:style style:name="P4"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596fb" style:font-size-asian="11.5pt" style:font-weight-asian="bold" style:font-name-complex="Sylfaen" style:font-size-complex="11.5pt"/>
    </style:style>
    <style:style style:name="P5"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596fb" style:font-size-asian="11.5pt" style:font-weight-asian="bold" style:font-name-complex="Sylfaen" style:font-size-complex="11.5pt" style:font-weight-complex="bold"/>
    </style:style>
    <style:style style:name="P6"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style="italic" officeooo:paragraph-rsid="000596fb" style:font-size-asian="11.5pt" style:font-style-asian="italic" style:font-name-complex="Sylfaen" style:font-size-complex="11.5pt" style:font-style-complex="italic"/>
    </style:style>
    <style:style style:name="P7"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language="none" fo:country="none" officeooo:paragraph-rsid="000596fb" style:font-size-asian="11.5pt" style:font-name-complex="Sylfaen" style:font-size-complex="11.5pt"/>
    </style:style>
    <style:style style:name="P8"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name-asian="Sylfaen" style:font-size-asian="11.5pt" style:font-name-complex="Sylfaen" style:font-size-complex="11.5pt" style:font-weight-complex="bold"/>
    </style:style>
    <style:style style:name="P9" style:family="paragraph" style:parent-style-name="Standard">
      <style:paragraph-properties fo:text-align="justify" style:justify-single-word="fals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404040" style:font-name="Sylfaen" fo:font-size="11.5pt" fo:text-shadow="1pt 1pt" fo:font-weight="bold" officeooo:paragraph-rsid="000596fb" style:font-size-asian="11.5pt" style:font-weight-asian="bold" style:font-name-complex="Sylfaen" style:font-size-complex="11.5pt" style:font-style-complex="italic"/>
    </style:style>
    <style:style style:name="P10"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officeooo:paragraph-rsid="000596fb"/>
    </style:style>
    <style:style style:name="P11" style:family="paragraph" style:parent-style-name="Standard">
      <style:text-properties officeooo:paragraph-rsid="000103a4"/>
    </style:style>
    <style:style style:name="P12" style:family="paragraph" style:parent-style-name="Heading_20_2">
      <style:paragraph-properties fo:break-before="page"/>
      <style:text-properties officeooo:paragraph-rsid="000596fb"/>
    </style:style>
    <style:style style:name="P13" style:family="paragraph" style:parent-style-name="Heading_20_2">
      <style:paragraph-properties fo:text-align="justify" style:justify-single-word="false" fo:break-before="page"/>
      <style:text-properties officeooo:paragraph-rsid="00062a90"/>
    </style:style>
    <style:style style:name="P14"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62a90" style:font-size-asian="11.5pt" style:font-weight-asian="bold" style:font-name-complex="Sylfaen" style:font-size-complex="11.5pt"/>
    </style:style>
    <style:style style:name="P15"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62a90" style:font-size-asian="11.5pt" style:font-weight-asian="bold" style:font-name-complex="Sylfaen" style:font-size-complex="11.5pt" style:font-weight-complex="bold"/>
    </style:style>
    <style:style style:name="P16"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rsid="000423b7" officeooo:paragraph-rsid="00062a90" style:font-size-asian="11.5pt" style:font-name-complex="Sylfaen" style:font-size-complex="11.5pt" style:font-weight-complex="bold"/>
    </style:style>
    <style:style style:name="P17"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62a90" style:font-size-asian="11.5pt" style:font-name-complex="Sylfaen" style:font-size-complex="11.5pt" style:font-weight-complex="bold"/>
    </style:style>
    <style:style style:name="P18"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62a90" style:font-size-asian="11.5pt" style:font-name-complex="Sylfaen" style:font-size-complex="11.5pt" style:font-weight-complex="bold"/>
    </style:style>
    <style:style style:name="P19"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62a90" style:font-name-asian="Sylfaen" style:font-size-asian="11.5pt" style:font-name-complex="Sylfaen" style:font-size-complex="11.5pt" style:font-weight-complex="bold"/>
    </style:style>
    <style:style style:name="P20"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62a90" style:font-name-asian="Sylfaen" style:font-size-asian="11.5pt" style:font-name-complex="Sylfaen" style:font-size-complex="11.5pt" style:font-weight-complex="bold"/>
    </style:style>
    <style:style style:name="P21"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officeooo:paragraph-rsid="00062a90"/>
    </style:style>
    <style:style style:name="T1" style:family="text">
      <style:text-properties style:font-weight-complex="bold"/>
    </style:style>
    <style:style style:name="T2" style:family="text">
      <style:text-properties style:font-name="Sylfaen" fo:font-size="11.5pt" fo:font-weight="bold" style:font-size-asian="11.5pt" style:font-weight-asian="bold" style:font-name-complex="Sylfaen" style:font-size-complex="11.5pt"/>
    </style:style>
    <style:style style:name="T3" style:family="text">
      <style:text-properties style:font-name="Sylfaen" fo:font-size="11.5pt" fo:language="it" fo:country="IT" style:font-size-asian="11.5pt" style:font-name-complex="Sylfaen" style:font-size-complex="11.5pt"/>
    </style:style>
    <style:style style:name="T4" style:family="text">
      <style:text-properties style:font-name="Sylfaen" fo:font-size="11.5pt" style:font-size-asian="11.5pt" style:font-name-complex="Sylfaen" style:font-size-complex="11.5pt"/>
    </style:style>
    <style:style style:name="T5" style:family="text">
      <style:text-properties style:font-name="Sylfaen" fo:font-size="11.5pt" style:font-size-asian="11.5pt" style:font-name-complex="Sylfaen" style:font-size-complex="11.5pt" style:font-weight-complex="bold"/>
    </style:style>
    <style:style style:name="T6" style:family="text">
      <style:text-properties style:font-name="Sylfaen" fo:font-size="11.5pt" fo:font-style="italic" style:font-size-asian="11.5pt" style:font-style-asian="italic" style:font-name-complex="Sylfaen" style:font-size-complex="11.5pt" style:font-style-complex="italic"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3" text:outline-level="2"><text:bookmark-start text:name="__RefHeading___Toc71958447"/>PUNTO N. 6 ALL’O.D.G.: “INTERROGAZIONE TRASFORMATA IN INTERPELLANZA AI SENSI DELL’ART. 39 COMMA 2 DEL REGOLAMENTO PER IL FUNZIONAMENTO DEL CONSIGLIO COMUNALE E DELLE COMMISSIONI IN MERITO ALLA REALIZZAZIONE DELLA FONTANA E DEL CAMPO DA BOCCE TRA LE VIE CRUGNOLA E CRESPI (EX STAZIONE FERROVIARIA)”.<text:bookmark-end text:name="__RefHeading___Toc71958447"/> </text:h>
      <text:p text:style-name="P19"><text:s/></text:p>
      <text:p text:style-name="P14">PRESIDENTE: </text:p>
      <text:p text:style-name="P17">Passiamo al 6° e ultimo punto. </text:p>
      <text:p text:style-name="P21"><text:span text:style-name="T5">“</text:span><text:span text:style-name="T6">Interrogazione trasformata in interpellanza, ai sensi dell’art. 49 comma 2 del Regolamento per il funzionamento del Consiglio Comunale e delle Commissioni, in merito alla realizzazione della fontana e del campo da all’interno dell’area posta tra le varie Crugnola e Crespi (ex stazione ferroviaria)</text:span><text:span text:style-name="T5">”. </text:span></text:p>
      <text:p text:style-name="P17">Prego uno dei firmatari di illustrare il documento. </text:p>
      <text:p text:style-name="P19"><text:s/></text:p>
      <text:p text:style-name="P14">CONS. ROSA FERRAZZI: </text:p>
      <text:p text:style-name="P17">Lo illustro io. </text:p>
      <text:p text:style-name="P19"><text:s/></text:p>
      <text:p text:style-name="P14">PRESIDENTE: </text:p>
      <text:p text:style-name="P17">Prego, Consigliera Ferrazzi. </text:p>
      <text:p text:style-name="P19"><text:s/></text:p>
      <text:p text:style-name="P14">CONS. ROSA FERRAZZI: </text:p>
      <text:p text:style-name="P17">Dunque, prima di tutto questa era un’interrogazione e quindi era semplicemente una domanda posta alla Giunta. Visto che è stata trasformata in interpellanza, forse è il caso di fornire qualche chiarimento ulteriore perché, chiaramente, se l’avessimo costruita in partenza come interpellanza, l’avremmo costruita in un altro modo. </text:p>
      <text:p text:style-name="P17">Diciamo che anche questa interrogazione riguarda l’area del cosiddetto parco urbano, parco urbano che avrebbe dovuto essere terminato a maggio 2019, quindi due anni fa. </text:p>
      <text:p text:style-name="P17">Allora, già l’anno scorso – quando è stato presentato il Bilancio di previsione, in aprile – avevamo presentato un’interrogazione, perché i lavori l’anno scorso erano completamente fermati, chiedendo appunto quando sarebbero ripresi. E, nella risposta che ci aveva fornito, l’Assessore Colombo diceva: «I lavori dovranno essere terminati entro la fine di giugno 2020, come indicato dalla Regione Lombardia (che aveva cofinanziato l’opera), salvo eventuali proroghe dettate dalle attuali misure restrittive per quanto attiene le attività edilizie» e, quindi, è passato un altro anno. Nel parco urbano era prevista una serie di manufatti su cui non abbiamo fatto domande perché su alcuni avevamo già le risposte, quindi per esempio la pista ciclabile che doveva attraversare la galleria sappiamo che doveva essere finanziata con i 900.000 euro che dovevano arrivare da Ferrovie dello Stato, Ferrovia Italiana, scusate, che erano già stati inseriti nel D.U.P., erano stati annunciati più volte ma sappiamo che c’è un ritardo da questo punto di vista. </text:p>
      <text:p text:style-name="P17">Poi doveva esserci anche la mostra fotografica permanente con i pannelli, però queste, da quello che ho capito, erano spese del Comune di Induno, quindi chiaramente, essendo spese del Bilancio del Comune di Induno, essendo mutate le condizioni, il Covid e priorità, poteva anche avere una spiegazione valida a che il Comune abbia deciso di rimandare questo manufatto. </text:p>
      <text:p text:style-name="P17">Invece, diciamo che dall’anno scorso, quando abbiamo fatto l’interrogazione, in effetti sono ripresi alcuni lavori, sono stati finiti: per esempio la selciatura dei vialetti, però solo nella parte prima della rotonda, quei fasci di binari. A questo punto vorrei fare un piccolo inciso. </text:p>
      <text:p text:style-name="P17">Nella parte tra dopo la rotonda e i fasci di binari, dove c’è la chiusura, lì è stata tolta tutta la recinzione però secondo me quell’area è pericolosa, perché sotto l’erba ci sono ancora blocchi di cemento, spuntoni di ferro, vialetti mezzi selciati e mezzi no, e anche lì ho visto gente che la <text:soft-page-break/>attraversa e potrebbe essere pericolosa, mi permetto di fare notare questa cosa proprio perché quella è ancora un’area di cantiere perché non è ancora finita. </text:p>
      <text:p text:style-name="P21"><text:span text:style-name="T5">Ecco, quindi, a questo punto ci siamo posti il problema visto che si parlava anche della realizzazione di una fontana, finanziata con 20.000 euro da parte della società Carlsberg e di un campo da bocce, finanziato con 25.000 euro da parte della Lindt. Questi finanziamenti sono già stati… La delibera di Giunta 56 del </text:span><text:span text:style-name="T6">(fonetico) </text:span><text:span text:style-name="T5">19 marzo 2019, quindi più di due anni fa, aveva come oggetto «Accettazione del contributo da parte della società Carlsberg Italia per la realizzazione di una fontana nel parco urbano della stazione» e la delibera 57 del </text:span><text:span text:style-name="T6">(fonetico)</text:span><text:span text:style-name="T5"> 9 marzo 2019 aveva come oggetto «Accettazione di un contributo da parte della società Lindt &amp; Sprungli S.p.A. per la realizzazione di un campo per il gioco delle bocce nel parco urbano della stazione», 25.000 euro. </text:span></text:p>
      <text:p text:style-name="P17">Ci domandavamo, dal momento che… Perché il problema, poi, è questo, è la stessa domanda che ho posto, tanto per farci capire, agli amministratori di A.S.Far.M: erano previsti alcuni lavori che poi però non sono stati fatti, sono stati spostati, però erano previsti con fondi propri di A.S.Far.M, con fondi di bilancio. </text:p>
      <text:p text:style-name="P19"><text:s/></text:p>
      <text:p text:style-name="P14">PRESIDENTE: </text:p>
      <text:p text:style-name="P17">Non usciamo, però, dal binario, però sennò… </text:p>
      <text:p text:style-name="P19"><text:s/></text:p>
      <text:p text:style-name="P14">CONS. ROSA FERRAZZI: </text:p>
      <text:p text:style-name="P17">Va bene. Era per spiegare perché arrivavamo qua. </text:p>
      <text:p text:style-name="P17">In questo caso, invece, questi lavori erano previsti con delle donazioni dei contributi da altri enti privati e erano finalizzati espressamente alla realizzazione di quei manufatti che, a più di due anni di distanza, non sono ancora stati realizzati per cui chiedevamo il motivo per cui non erano ancora state realizzate queste opere, considerato che l’anno scorso poi i lavori sono ripresi, se questi fondi… in quale capitolo di bilancio siano stati allocati, e di sapere una data in cui verrà completata l’opera. Per altro, in questi giorni ho visto delle persone a lavoro nel parco urbano, e quindi ho pensato: «Ma vuoi vedere che stanno partendo?» E invece ho visto che sono dei lavori riguardanti la piantumazione di tuie, arbusti, piante aromatiche, lavande, rosmarino eccetera, affidati alla stessa ditta che, essendo già sul luogo, con affidamento diretto, alla stessa ditta che ha fatto tutte le piantumazioni sulla stazione fino al cavalcavia degli alpini per un importo di 34.949 euro eccetera, quindi adesso si sta facendo quel lavoro e va bene. La nostra interrogazione riguardava appunto il fatto di sapere questi due manufatti, finanziati da due grandi aziende indunesi, con che tempistica verranno realizzati. Grazie. </text:p>
      <text:p text:style-name="P19"><text:s/></text:p>
      <text:p text:style-name="P14">PRESIDENTE: </text:p>
      <text:p text:style-name="P17">Grazie, Consigliere Ferrazzi. </text:p>
      <text:p text:style-name="P17">Chi risponde? </text:p>
      <text:p text:style-name="P19"><text:s/></text:p>
      <text:p text:style-name="P14">ASS. MAURIZIO COLOMBO: </text:p>
      <text:p text:style-name="P17">Sì, Presidente, rispondo io, grazie. </text:p>
      <text:p text:style-name="P19"><text:s/></text:p>
      <text:p text:style-name="P14">PRESIDENTE: </text:p>
      <text:p text:style-name="P17">Prego, Assessore Colombo. </text:p>
      <text:p text:style-name="P19"><text:s/></text:p>
      <text:p text:style-name="P21"><text:span text:style-name="T2">ASS. MAURIZIO COLOMBO</text:span><text:span text:style-name="T5">: </text:span></text:p>
      <text:p text:style-name="P17">Grazie. Per dare una completa illustrazione delle questioni che ha sollevato la Consigliera Ferrazzi, partirei dall’illustrazione degli interventi cui lei parlava, perché è anche utile capire esattamente di cosa stiamo parlando. </text:p>
      <text:p text:style-name="P17"><text:soft-page-break/>Se mi date un attimo, vedo di condividere il monitor. </text:p>
      <text:p text:style-name="P17">Vedete lo schermo? </text:p>
      <text:p text:style-name="P19"><text:s/></text:p>
      <text:p text:style-name="P14">PRESIDENTE: </text:p>
      <text:p text:style-name="P17">Sì, sì. </text:p>
      <text:p text:style-name="P19"><text:s/></text:p>
      <text:p text:style-name="P14">ASS. MAURIZIO COLOMBO: </text:p>
      <text:p text:style-name="P17">Perfetto. Quello che vedete ovviamente è il parco della stazione. </text:p>
      <text:p text:style-name="P17">Si tratta, ricordo, di un’area di circa 4.000 metri quadrati che è attraversata, di fatto, da una serie di percorsi ciclabili e pedonali, che sono poi da raccordare con la rete ciclabile e pedonale prevista nel contesto dell’intero territorio. Come potete vedere, abbiamo un’area delimitata da un lato lungo la via Crespi da questo filare di carpini e dal lato opposto… Scusate, verso via Crugnola, mentre verso via Crespi è delimitato dalla siepe di tuie di cui parlava anche la Consigliera Ferrazzi. </text:p>
      <text:p text:style-name="P17">Queste due delimitazioni portano, poi, ad avere, a creare dei coni visuali da un lato verso la Collina di San Bernardino e, invece, con dei varchi creati nel filare dei carpini, verso le ville liberty che caratterizzano la via Crugnola. Ora, la parte della sistemazione a verde prevede delle parti a prato e invece delle parti appunto piantumate con essenze di lavanda, rosmarino, salvia, erica eccetera – che sono gli interventi che si stanno attuando in questi giorni – e, nella parte terminale verso la rotatoria dei binari, una ripresa dei roseti presenti già nel resto della rotatoria. </text:p>
      <text:p text:style-name="P17">Questo è per dire che gli interventi sia del campo da bocce che della fontana non sono interventi isolati, ma ovviamente sono interventi che interagiscono profondamente con il resto della sistemazione del parco. </text:p>
      <text:p text:style-name="P17">Poi qui riprenderemo questo concetto, ma adesso andiamo ad illustrare quella che è la versione definitiva del campo da bocce. </text:p>
      <text:p text:style-name="P17">Qui potete vedere quella che era l’iniziale previsione del campo da bocce, che era materialmente il campo con una recinzione che delimitava il rettangolo del campo destinato chiaramente a limitare lo spazio occupato dai giocatori rispetti a quello che possa essere il pubblico che assiste alle partite. Ecco, nell’approfondimento progettuale, come potete vedere, questo intervento ha subìto delle trasformazioni significative, cioè è emersa da un lato la necessità di una ombreggiatura estiva e dall’altra parte anche è emersa la necessità di una illuminazione delle ore serali. Questo proprio perché è plausibile che il tutto venga fruito soprattutto nei mesi estivi e quindi sole di giorno e, invece, ore serali, ottime per giocare, ma con necessità di una illuminazione. </text:p>
      <text:p text:style-name="P17">Questo chiaramente porta ovviamente a realizzare un intervento che, come potete notare, è abbastanza complesso, considerata la pluralità delle questioni in gioco (alludo alle vele e alle azioni delle vele sui sostegni, alludo alle illuminazioni che deve avere certe caratteristiche, alludo anche alla delimitazione del campo che per norme di sicurezza prevede che le testate debbano avere una recinzione alta un paio di metri). Questo è per dire che si tratta di un intervento complesso e che quindi come tale andrà affrontato. </text:p>
      <text:p text:style-name="P17">Andiamo all’altro intervento che invece è quello appunto della fontana dove, invece… Adesso ingrandiamo un po’ la fontana. </text:p>
      <text:p text:style-name="P17">La fontana, che come avete visto si trova in corrispondenza del varco del filare di carpini più verso la rotatoria dei binari, è una fontana a portale dove è prevista quindi una lama d’acqua che scende dal portale e invece a terra sono previsti tre zampilli verticali che, come accade in analoghe situazioni, possono anche costituire un divertente gioco per i bambini durante la bella stagione. </text:p>
      <text:p text:style-name="P17">Questo, nella sintesi i lavori di cui chiede notizie la Consigliera Ferrazzi. </text:p>
      <text:p text:style-name="P17">Adesso, venendo nel merito della richiesta. </text:p>
      <text:p text:style-name="P17">Il punto 1: “Motivazioni per cui alla data odierna non siano ancora state realizzate le opere di cui alle deliberazioni citate”. </text:p>
      <text:p text:style-name="P17"><text:soft-page-break/>Allora… come dire? Penso si sia ben compresa, da questa illustrazione, quella che è l’interazione, la stretta interazione tra questi interventi e il resto delle opere da realizzare nel parco. Ora, sul tema sono state presentate, nel febbraio del 2020, un’interpellanza a cui abbiamo risposto in Consiglio Comunale il 30 di aprile, poi successivamente, il 9 di settembre, un’interrogazione a cui ha risposto il RUP il 23 di settembre del 2020. </text:p>
      <text:p text:style-name="P17">Ora, devo dire che a questo punto le risposte francamente sono già contenute in quanto già comunicato a risposta dell’interpellanza e dell’interrogazione, e che quindi qui non faccio altro che ripetere: vicissitudini legate alla condotta dei lavori da parte dell’impresa che si era aggiudicata l’appalto, poi è seguita la risoluzione del contratto, il successivo affidamento dei lavori a una nuova impresa e poi le vicissitudini che si sono sommate al procedimento giudiziario che ha coinvolto il Tecnico comunale che aveva, tra l’altro, la direzione dei lavori e poi, ovviamente, l’emergenza sanitaria. Quindi tutti ritardi che hanno ovviamente condizionato anche l’avvio dei lavori in questione, perché è chiaro che prima bisogna portare a termine la base e poi sulla base si andranno a realizzare questi completamenti che, ricordo, erano sempre esclusi dal contratto di appalto del parco della stazione, per cui dire che questi lavori dovessero essere terminati, come ha detto inizialmente la Consigliera Ferrazzi, a maggio 2019 obiettivamente è sbagliato. </text:p>
      <text:p text:style-name="P17">Del resto, a maggior ragione, se l’accordo per la concessione dei contributi sia con Carlsberg che con Lindt è stato firmato a marzo 2019, va da sé che è evidente che le cose non collimano. </text:p>
      <text:p text:style-name="P17">È ovvio che in un contesto che ho descritto, di tipo di numerose difficoltà legate alla conduzione dei lavori e a quant’altro, nell’esecuzione dei lavori abbiamo dato oltretutto una precedenza a tutte quelle opere che erano cofinanziate da Regione Lombardia nel contesto dei famosi interventi compensativi, diciamo, del tema del cantiere della ferrovia. </text:p>
      <text:p text:style-name="P17">Quindi, i lavori finanziati al 50 per cento da Regione Lombardia hanno avuto, ovviamente, la precedenza sugli altri. Questo è quanto, ma, ripeto, il grosso delle motivazioni era già stato espresso e, va be’, se qui bisogna ripeterlo lo ripeto, ma non c’è altro. </text:p>
      <text:p text:style-name="P17">Poi, sul fatto se i fondi sono donati ed accettati, sono stati effettivamente versati dalle ditte promittenti nelle casse comunali e in quale capitolo, sì, sono state ovviamente versate e stanno nelle casse comunali sul capitolo… Adesso io non me lo sono appuntato, se l’Assessore Andreoletti mi dà una mano su questo, grazie. </text:p>
      <text:p text:style-name="P17">Circa la data di completamento è chiaramente legata agli elementi che ho detto prima. </text:p>
      <text:p text:style-name="P17">Allora, in questi giorni, come non è sfuggito alla Consigliera Ferrazzi, si sta procedendo alla piantumazione della tuia e alla piantumazione dei cespugli di erbe aromatiche e quant’altro e del roseto su circa la metà delle aree del parco. Si sta oltretutto anche procedendo all’installazione dei cestini e delle fontanelle, a seguire chiaramente si potrà mettere capo al resto dei lavori che, ricordo, riguardano, oltre alle opere di cui sono state chieste notizie nell’interpellanza, anche la famosa mascheratura dei cavedi e anche la pavimentazione di altre piccole aree del parco che in questo momento sono da terminare. </text:p>
      <text:p text:style-name="P17">Credo di aver risposto in modo esaustivo e comunque sempre a disposizione. </text:p>
      <text:p text:style-name="P19"><text:s/></text:p>
      <text:p text:style-name="P17"/>
      <text:p text:style-name="P14">PRESIDENTE: </text:p>
      <text:p text:style-name="P17">Bene. A norma di Regolamento, chiedo alla Consigliera Ferrazzi che ha esposto l’interrogazione, se è soddisfatta della risposta dell’Assessore Colombo. </text:p>
      <text:p text:style-name="P19"><text:s/></text:p>
      <text:p text:style-name="P14">CONS. ROSA FERRAZZI: </text:p>
      <text:p text:style-name="P17">Attualmente no, diciamo che saremo soddisfatti quando avremo visto i lavori finiti, che stanno procedendo con una grandissima lentezza. Io mi rendo conto di tutte le difficoltà citate dall’Assessore Colombo, però qui andiamo di anno in anno, vengono riportate avanti le medesime <text:soft-page-break/>difficoltà. Mi fa piacere che abbia parlato dei cestini delle fontanelle, ma vorrei far notare che i cestini arrivano dopo venti mesi dall’inaugurazione del parco, dell’area giochi. Quindi, mi sembra che ci siano veramente dei tempi lunghissimi, e quello voleva essere anche lo scopo dell’interrogazione perché comunque… Cioè come faccio a dirmi soddisfatta se lei mi dice: «Non era prevista questa cosa del parco che doveva essere terminato il 2 giugno 2019»? Sì, ma il 2 giugno 2019 c’era ancora un cantiere completamente aperto, poi lentamente, lentamente, lentamente… Cioè io ricordo che nel programma elettorale avete scritto… </text:p>
      <text:p text:style-name="P19"><text:s/></text:p>
      <text:p text:style-name="P14">PRESIDENTE: </text:p>
      <text:p text:style-name="P17">Chiudiamo, Consigliera Ferrazzi. </text:p>
      <text:p text:style-name="P19"><text:s/></text:p>
      <text:p text:style-name="P14">CONS. ROSA FERRAZZI: </text:p>
      <text:p text:style-name="P17">«Concluderemo il parco urbano verso Arcisate», perché davate già scontato che quello verso Induno era già finito. Siamo a maggio 2021 e siamo qui ancora con la piantumazione degli alberelli che doveva avvenire – ottima cosa, meglio tardi che mai – ma doveva avvenire ben prima. Quindi, con la fontana e con questo chi sa a che tempi andremo, quindi per il momento non mi ritengo soddisfatta. Ringrazio comunque l’Assessore Colombo per la spiegazione e perché è sempre esauriente, ha rifatto tutta la storia del parco eccetera eccetera, però quest’opera è in grandissimo ritardo come tanti altri lavori e quindi non sono soddisfatta. </text:p>
      <text:p text:style-name="P19"><text:s/></text:p>
      <text:p text:style-name="P14">PRESIDENTE: </text:p>
      <text:p text:style-name="P17">Grazie, Consigliera Ferrazzi. </text:p>
      <text:p text:style-name="P17">Questo era l’ultimo punto all’Ordine del giorno. </text:p>
      <text:p text:style-name="P17"/>
      <text:p text:style-name="P17">Sono le 21:12, dichiaro pertanto chiusa questa seduta di Consiglio Comunale. </text:p>
      <text:p text:style-name="P17">Buona serata a tutti. </text:p>
      <text:p text:style-name="P17"/>
      <text:p text:style-name="P14">CHIUSURA LAVORI </text:p>
      <text:p text:style-name="P15"/>
      <text:p text:style-name="P15"/>
      <text:p text:style-name="P17"/>
      <text:p text:style-name="P18"/>
      <text:p text:style-name="P20"><text:s/></text:p>
      <text:p text:style-name="P18"/>
      <text:p text:style-name="P18"/>
      <text:p text:style-name="P18"/>
      <text:p text:style-name="P20"><text:s/></text:p>
      <text:p text:style-name="P18"/>
      <text:p text:style-name="P20"><text:s/></text:p>
      <text:p text:style-name="P16"/>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Mangal1" svg:font-family="Mangal"/>
    <style:font-face style:name="Arial1" svg:font-family="Arial" style:font-family-generic="swiss"/>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able_20_Contents" style:display-name="Table Contents" style:family="paragraph" style:parent-style-name="Standard" style:class="extra">
      <style:paragraph-properties text:number-lines="false" text:line-number="0"/>
    </style:style>
    <style:style style:name="Heading_20_2" style:display-name="Heading 2" style:family="paragraph" style:parent-style-name="Standard" style:next-style-name="Standard" style:default-outline-level="2" style:class="text">
      <style:paragraph-properties fo:keep-with-next="always"/>
      <style:text-properties fo:language="none" fo:country="none"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13-03-07T15:52:10.34</meta:creation-date>
    <dc:date>2021-05-24T14:42:31.573000000</dc:date>
    <meta:editing-duration>PT3H6M6S</meta:editing-duration>
    <meta:editing-cycles>58</meta:editing-cycles>
    <meta:generator>LibreOffice/6.4.4.2$Windows_X86_64 LibreOffice_project/3d775be2011f3886db32dfd395a6a6d1ca2630ff</meta:generator>
    <meta:print-date>2020-02-06T09:11:05.083000000</meta:print-date>
    <meta:document-statistic meta:table-count="0" meta:image-count="0" meta:object-count="0" meta:page-count="5" meta:paragraph-count="92" meta:word-count="2392" meta:character-count="15438" meta:non-whitespace-character-count="13020"/>
    <meta:user-defined meta:name="SingleXMLDocument_count" meta:value-type="float">0</meta:user-defined>
  </office:meta>
</office:document-meta>
</file>