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755cm" fo:margin-left="-0.245cm" fo:margin-top="0cm" fo:margin-bottom="0cm" table:align="left"/>
    </style:style>
    <style:style style:name="Tabella1.A" style:family="table-column">
      <style:table-column-properties style:column-width="8.377cm"/>
    </style:style>
    <style:style style:name="Tabella1.B" style:family="table-column">
      <style:table-column-properties style:column-width="8.37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="0cm" fo:border="none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8.5cm" style:rel-column-width="32767*"/>
    </style:style>
    <style:style style:name="Tabella2.B" style:family="table-column">
      <style:table-column-properties style:column-width="8.5cm" style:rel-column-width="32768*"/>
    </style:style>
    <style:style style:name="Tabella2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 fo:orphans="2" fo:widows="2"/>
      <style:text-properties style:font-name="Calibri" fo:font-size="13pt" style:font-size-asian="13pt" style:font-size-complex="13pt"/>
    </style:style>
    <style:style style:name="P2" style:family="paragraph" style:parent-style-name="Standard">
      <style:paragraph-properties fo:text-align="center" style:justify-single-word="false" fo:orphans="2" fo:widows="2"/>
      <style:text-properties style:font-name="Calibri" fo:font-size="13pt" officeooo:paragraph-rsid="00078b46" style:font-size-asian="13pt" style:font-size-complex="13pt"/>
    </style:style>
    <style:style style:name="P3" style:family="paragraph" style:parent-style-name="arial_20_11_20_giustificato">
      <style:text-properties style:font-name="Calibri" fo:font-size="13pt" style:font-size-asian="13pt" style:font-size-complex="13pt"/>
    </style:style>
    <style:style style:name="P4" style:family="paragraph" style:parent-style-name="arial_20_11_20_giustificato">
      <style:paragraph-properties fo:text-align="justify" style:justify-single-word="false" fo:orphans="2" fo:widows="2"/>
      <style:text-properties style:font-name="Calibri" fo:font-size="13pt" style:font-size-asian="13pt" style:font-size-complex="13pt"/>
    </style:style>
    <style:style style:name="P5" style:family="paragraph" style:parent-style-name="arial_20_11_20_giustificato">
      <style:paragraph-properties fo:text-align="center" style:justify-single-word="false" fo:orphans="2" fo:widows="2"/>
      <style:text-properties style:font-name="Calibri" fo:font-size="13pt" style:font-size-asian="13pt" style:font-size-complex="13pt"/>
    </style:style>
    <style:style style:name="P6" style:family="paragraph" style:parent-style-name="arial_20_11_20_giustificato">
      <style:paragraph-properties fo:text-align="center" style:justify-single-word="false" fo:orphans="2" fo:widows="2"/>
      <style:text-properties style:font-name="Calibri" fo:font-size="13pt" officeooo:paragraph-rsid="00078b46" style:font-size-asian="13pt" style:font-size-complex="13pt"/>
    </style:style>
    <style:style style:name="P7" style:family="paragraph" style:parent-style-name="arial_20_11_20_giustificato">
      <style:paragraph-properties fo:text-align="center" style:justify-single-word="false" fo:orphans="2" fo:widows="2"/>
    </style:style>
    <style:style style:name="P8" style:family="paragraph" style:parent-style-name="arial_20_11_20_giustificato">
      <style:paragraph-properties fo:text-align="justify" style:justify-single-word="false" fo:orphans="2" fo:widows="2"/>
    </style:style>
    <style:style style:name="P9" style:family="paragraph" style:parent-style-name="arial_20_11_20_giustificato">
      <style:paragraph-properties fo:text-align="justify" style:justify-single-word="false" fo:orphans="2" fo:widows="2" fo:background-color="#ffffff">
        <style:background-image/>
      </style:paragraph-properties>
      <style:text-properties style:font-name="Calibri" fo:font-size="13pt" style:font-size-asian="13pt" style:font-size-complex="13pt"/>
    </style:style>
    <style:style style:name="P10" style:family="paragraph" style:parent-style-name="arial_20_11_20_giustificato">
      <style:paragraph-properties fo:text-align="justify" style:justify-single-word="false" fo:orphans="2" fo:widows="2"/>
      <style:text-properties style:font-name="Calibri" fo:font-size="13pt" fo:background-color="transparent" style:font-size-asian="13pt" style:font-size-complex="13pt"/>
    </style:style>
    <style:style style:name="T1" style:family="text">
      <style:text-properties officeooo:rsid="0004b948"/>
    </style:style>
    <style:style style:name="T2" style:family="text">
      <style:text-properties style:font-name="Calibri" fo:font-size="13pt" style:font-size-asian="13pt" style:font-size-complex="13pt"/>
    </style:style>
    <style:style style:name="T3" style:family="text">
      <style:text-properties style:font-name="Calibri" fo:font-size="13pt" officeooo:rsid="00078b46" style:font-size-asian="13pt" style:font-size-complex="13pt"/>
    </style:style>
    <style:style style:name="T4" style:family="text">
      <style:text-properties style:font-name="Calibri" fo:font-size="13pt" officeooo:rsid="0004b948" style:font-size-asian="13pt" style:font-size-complex="13pt"/>
    </style:style>
    <style:style style:name="T5" style:family="text">
      <style:text-properties style:font-name="Calibri" fo:font-size="13pt" officeooo:rsid="0002cd95" style:font-size-asian="13pt" style:font-size-complex="13pt"/>
    </style:style>
    <style:style style:name="T6" style:family="text">
      <style:text-properties style:font-name="Calibri" fo:font-size="13pt" officeooo:rsid="000b04b1" style:font-size-asian="13pt" style:font-size-complex="13pt"/>
    </style:style>
    <style:style style:name="T7" style:family="text">
      <style:text-properties style:font-name="Calibri" fo:font-size="13pt" fo:language="it" fo:country="IT" officeooo:rsid="00078b46" style:font-size-asian="13pt" style:font-size-complex="13pt"/>
    </style:style>
    <style:style style:name="T8" style:family="text">
      <style:text-properties style:font-name="Calibri" fo:font-size="13pt" fo:background-color="#ffff00" loext:char-shading-value="0" style:font-size-asian="13pt" style:font-size-complex="13pt"/>
    </style:style>
    <style:style style:name="T9" style:family="text">
      <style:text-properties fo:background-color="#ffff00" loext:char-shading-value="0"/>
    </style:style>
    <style:style style:name="T10" style:family="text">
      <style:text-properties officeooo:rsid="0004b948" fo:background-color="#ffff00" loext:char-shading-value="0"/>
    </style:style>
    <style:style style:name="T11" style:family="text">
      <style:text-properties fo:background-color="transparent" loext:char-shading-value="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9"/>
            <text:p text:style-name="P4"/>
            <text:p text:style-name="P5">Comune di </text:p>
            <text:p text:style-name="P5">Induno Olona (VA)</text:p>
            <text:p text:style-name="P4"/>
            <text:p text:style-name="P4"/>
          </table:table-cell>
          <table:table-cell table:style-name="Tabella1.A1" office:value-type="string">
            <text:p text:style-name="P1"/>
            <text:p text:style-name="P1"/>
            <text:p text:style-name="P1">Istituto Comprensivo “B. Passerini”</text:p>
            <text:p text:style-name="P5">di Induno Olona</text:p>
          </table:table-cell>
        </table:table-row>
      </table:table>
      <text:p text:style-name="P4"/>
      <text:p text:style-name="P4"/>
      <text:p text:style-name="P1">Comune di Induno Olona (VA)</text:p>
      <text:p text:style-name="P4"/>
      <text:p text:style-name="P5">CONVENZIONE PER LA REALIZZAZIONE DEL PIANO PER IL DIRITTO ALLO STUDIO</text:p>
      <text:p text:style-name="P7"><text:span text:style-name="T2">A.S. 20</text:span><text:span text:style-name="T7">21</text:span><text:span text:style-name="T2">/20</text:span><text:span text:style-name="T4">2</text:span><text:span text:style-name="T7">2</text:span></text:p>
      <text:p text:style-name="P4"/>
      <text:p text:style-name="P4">L’anno duemilaquindici , il giorno <text:s text:c="2"/>del mese di dicembre <text:s/>nella sede comunale</text:p>
      <text:p text:style-name="P4"/>
      <text:p text:style-name="P5">TRA</text:p>
      <text:p text:style-name="P4"/>
      <text:p text:style-name="P4">Il Comune di Induno Olona rappresentato dalla dott.ssa Rossana Turuani, funzionario responsabile del Settore Servizi alla Persona</text:p>
      <text:p text:style-name="P5">E</text:p>
      <text:p text:style-name="P4"/>
      <text:p text:style-name="P4">L’Istituto comprensivo statale di scuola dell’Infanzia, primaria e secondaria di primo grado con sede a Induno Olona (VA) , rappresentato dal prof. <text:s text:c="10"/>, Dirigente Scolastico.</text:p>
      <text:p text:style-name="P4"/>
      <text:p text:style-name="P4"/>
      <text:p text:style-name="P4">VISTA la Legge Regionale 20 marzo 1980 n. 31 che disciplina le funzioni amministrative attribuite ai Comuni ai sensi del D.P.R. 24 luglio 1977 n. 616</text:p>
      <text:p text:style-name="P4"/>
      <text:p text:style-name="P4">DATO ATTO che ai sensi dell’art. 2 della Legge citata “ Il diritto allo studio è assicurato mediante interventi diretti a facilitare la frequenza delle scuole materne e dell’obbligo.”</text:p>
      <text:p text:style-name="P4"/>
      <text:p text:style-name="P8"><text:span text:style-name="T2">RITENUTO, ai sensi di quanto disposto dall’atto deliberativo del Consiglio Comunale n° <text:s text:c="6"/></text:span><text:span text:style-name="T6">29</text:span><text:span text:style-name="T2"> del </text:span><text:span text:style-name="T6">26/10/2021</text:span><text:span text:style-name="T2"> <text:s/>con il <text:s/>quale è stato approvato il Piano per l’attuazione del Diritt</text:span><text:span text:style-name="T3">o</text:span><text:span text:style-name="T2"> allo Studio relativo all’anno scolastico 20</text:span><text:span text:style-name="T7">21</text:span><text:span text:style-name="T2">/20</text:span><text:span text:style-name="T7">22</text:span><text:span text:style-name="T2"> che comprende il finanziamento di progetti didattici in favore degli alunni frequentanti l’Istituto Comprensivo Statale di Induno Olona </text:span></text:p>
      <text:p text:style-name="P4"/>
      <text:p text:style-name="P8"><text:span text:style-name="T2">CONSIDERATO CHE è stato disposto <text:s/>di trasferire direttamente all’Istituto Comprensivo Statale i fondi destinati alla realizzazione di progetti educativi e di attività didattiche che ammontano ad €. </text:span><text:span text:style-name="T6">19.040,00</text:span><text:span text:style-name="T2">, escludendo i progetti di educazione musicale e di educazione teatrale per i quali è stata stipulata da questo ente un’apposita convenzione con l’Associazione “Claudio Monteverdi” e con </text:span><text:span text:style-name="T7">l’Associazione </text:span><text:span text:style-name="T5">Genitori don Milani </text:span><text:span text:style-name="T2">;</text:span></text:p>
      <text:p text:style-name="P4"/>
      <text:p text:style-name="P4">DATO ATTO che l'impiego di tale modalità operativa risponde ai criteri di economicità, efficienza ed efficacia cui si ispira questo ente;</text:p>
      <text:p text:style-name="P4"><text:soft-page-break/></text:p>
      <text:p text:style-name="P4">RILEVATA la necessità di destinare, all'interno delle risorse predisposte per la Convenzione, anche una somma di €. 7.000,00 perché l’Istituto Comprensivo provveda autonomamente all’acquisto di beni di facile consumo e per la pulizia ordinaria <text:s/>dei plessi scolastici, necessari nel corso dell’anno;</text:p>
      <text:p text:style-name="P4"/>
      <text:p text:style-name="P4">RILEVATO che all’Istituto Comprensivo Statale <text:s/>viene demandata la materiale effettuazione di ogni spesa conseguente e la presentazione presso gli uffici comunale di un<text:span text:style-name="T11"> rendiconto intermedio e finale circa i progetti realizzati.</text:span></text:p>
      <text:p text:style-name="P10"/>
      <text:p text:style-name="P4">RITENUTO che questa modalità operativa garantisce, a tutti gli effetti, una puntuale ed efficace realizzazione del Piano per il diritto allo studio.</text:p>
      <text:p text:style-name="P4"/>
      <text:p text:style-name="P4">PRESO ATTO dei compiti e delle funzioni attribuiti ai Comuni ai sensi del D.P.R. 24 luglio 1977 n. 616, del D.Lgs. 16 aprile 1994 n. 297, della Legge 11 gennaio 1996 n. 23 e del D.Lgs. 31 marzo 1998 n. 112;</text:p>
      <text:p text:style-name="P4"/>
      <text:p text:style-name="P4">VISTO altresì, il D.P.R. 8 marzo 1999 n. 275 “ Regolamento recante norme in materia di autonomia delle istituzioni scolastiche, ai sensi dell’art. 21 della Legge 15.03.1997 n. 59 “ che attribuisce autonomia didattica ed organizzativa alla scuola</text:p>
      <text:p text:style-name="P4"/>
      <text:p text:style-name="P4">RILEVATO, più nel particolare, che l’art. 7 del citato D.P.R. 275/99, al comma 7 disciplina la possibilità per le scuole di “[..] stipulare convenzioni con Enti operanti sul territorio che intendono dare il loro apporto alla realizzazione di specifici obiettivi “;</text:p>
      <text:p text:style-name="P4"/>
      <text:p text:style-name="P4">Tutto quanto sopra premesso, il Comune di Induno Olona e l’Istituto Comprensivo Statale di Induno Olona</text:p>
      <text:p text:style-name="P4"/>
      <text:p text:style-name="P5">CONVENGONO E STIPULANO QUANTO SEGUE</text:p>
      <text:p text:style-name="P4"><text:s/></text:p>
      <text:p text:style-name="P4">ART. 1</text:p>
      <text:p text:style-name="P4"/>
      <text:p text:style-name="P4">I soggetti firmatari convengono sia interesse comune e condiviso quello di garantire una efficace, puntuale e corretta gestione delle attività e dei servizi oggetto del Piano Annuale per il diritto allo Studio approvato con Deliberazione di C.C. n <text:s/><text:span text:style-name="T1">41/2019</text:span> nel rispetto degli obiettivi esplicitati dal Piano dell’ Offerta Formativa.</text:p>
      <text:p text:style-name="P4"/>
      <text:p text:style-name="P4">ART. 2 </text:p>
      <text:p text:style-name="P4"/>
      <text:p text:style-name="P4">L'Istituto Comprensivo <text:s/>si impegna ad utilizzare le risorse economiche messe a disposizione dal Comune <text:s/>impegnandosi ad utilizzarle <text:s text:c="2"/>tenendo conto delle esigenze didattiche e del numero degli alunni frequentanti i diversi ordini scolastici dell’istituto.</text:p>
      <text:p text:style-name="P4"/>
      <text:p text:style-name="P4">ART. 3</text:p>
      <text:p text:style-name="P4"/>
      <text:p text:style-name="P8"><text:soft-page-break/><text:span text:style-name="T2">Il Comune di Induno Olona trasferisce direttamente all’I.C. l’importo fino alla concorrenza di <text:s/>€. </text:span><text:span text:style-name="T6">19.040</text:span><text:span text:style-name="T2"> destinati al finanziamento di progetti educativi e di attività didattiche approvate per l’a.s. 20</text:span><text:span text:style-name="T7">21</text:span><text:span text:style-name="T2">/20</text:span><text:span text:style-name="T4">2</text:span><text:span text:style-name="T7">2</text:span><text:span text:style-name="T2">.</text:span></text:p>
      <text:p text:style-name="P10">Al fine di garantire il rispetto di quanto sopra, le parti convengono che il Comune di Induno Olona <text:s/>trasferisca all’Istituto Comprensivo Statale la somma dovuta <text:s/>da corrispondere in un’unica soluzione entro il 15 luglio 2<text:span text:style-name="T1">022</text:span> <text:s/>in seguito alla presentazione del rendiconto delle spese sostenute dall’Istituto Comprensivo per la realizzazione dei progetti, <text:s/>e la sua entità sarà definita in base alle modalità esplicitate nel successivo art. 6.</text:p>
      <text:p text:style-name="P10"/>
      <text:p text:style-name="P10"/>
      <text:p text:style-name="P4">ART. 4</text:p>
      <text:p text:style-name="P4"/>
      <text:p text:style-name="P4">Il Comune di Induno Olona, sulla base dei dati storici e delle richieste presentate negli ultimi anni dall’Istituto scolastico, trasferisce direttamente all’Istituto Comprensivo, <text:s/>in un’unica soluzione, l’importo di €. 7.000,00 destinati all’ acquisto di materiale di facile consumo per l’igiene personale e di prodotti per la pulizia e la sanificazione delle aule e dei locali di tutti i plessi scolastici e che saranno erogati entro il 15.07.20<text:span text:style-name="T1">22</text:span>.</text:p>
      <text:p text:style-name="P4"/>
      <text:p text:style-name="P4">ART. 5</text:p>
      <text:p text:style-name="P4"/>
      <text:p text:style-name="P4">L’Istituto Comprensivo provvederà direttamente ad effettuare i servizi, individuati dal Piano, secondo la normativa vigente per la scuola e nei tempi che riterrà opportuni per garantire il raggiungimento degli obiettivi del POF.</text:p>
      <text:p text:style-name="P4">Qualora l'Istituto decidesse di organizzare corsi sportivi, visite d'istruzione, gite o altre attività didattiche il cui costo sia individuale o comunque strettamente legato al numero degli alunni iscritti, i fondi della convenzione potranno essere utilizzati solo per la quota parte relativa ai residenti a Induno Olona.</text:p>
      <text:p text:style-name="P4"/>
      <text:p text:style-name="P4">ART. 6</text:p>
      <text:p text:style-name="P4"/>
      <text:p text:style-name="P8"><text:span text:style-name="T2">Entro il 30 giugno </text:span><text:span text:style-name="T7">2022</text:span><text:span text:style-name="T2">, l’Istituto comprensivo dovrà presentare al Comune un rendiconto <text:s/>documentato dalla copia delle fatture delle spese sostenute per la realizzazione delle attività svolte <text:s/></text:span></text:p>
      <text:p text:style-name="P4"/>
      <text:p text:style-name="P4">ART. 7 </text:p>
      <text:p text:style-name="P4">Si conviene tra le parti che le somme non spese da parte dell’Istituto Comprensivo <text:s text:c="2"/>costituiranno per il Comune un'economia di spesa. Pertanto, qualora l’entità economica dei progetti presentati e realizzati nell’anno scolastico <text:s/>dovesse risultare inferiore al budget stanziato dall’amministrazione comunale, l’economia di spesa non sarà erogata ma accantonata per finanziare i progetti previsti nell’anno scolastico successivo ad integrazione della quota stanziata nel piano del diritto allo studio dell’anno seguente.</text:p>
      <text:p text:style-name="P4"/>
      <text:p text:style-name="P4">ART. 8</text:p>
      <text:p text:style-name="P4"/>
      <text:p text:style-name="P8"><text:soft-page-break/><text:span text:style-name="T2">La presente convenzione ha valenza tra le parti esclusivamente con riferimento all’anno scolastico </text:span><text:span text:style-name="T7">2021</text:span><text:span text:style-name="T2">/20</text:span><text:span text:style-name="T4">2</text:span><text:span text:style-name="T7">2.</text:span></text:p>
      <text:p text:style-name="P4"/>
      <text:p text:style-name="P4">Induno Olona, il </text:p>
      <text:p text:style-name="P4"/>
      <text:p text:style-name="P4"/>
      <text:p text:style-name="P4">Letto, firmato e sottoscritto</text:p>
      <text:p text:style-name="P4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6">per IL COMUNE</text:p>
            <text:p text:style-name="P6">IL RESPONSABILE DEL SETTORE</text:p>
            <text:p text:style-name="P6"><text:s/>Dott.ssa Rossana Turuani</text:p>
          </table:table-cell>
          <table:table-cell table:style-name="Tabella2.A1" office:value-type="string">
            <text:p text:style-name="P2">per L’ISTITUTO COMPRENSIVO STATALE</text:p>
            <text:p text:style-name="P6">IL DIRIGENTE SCOLASTICO</text:p>
            <text:p text:style-name="P6"><text:span text:style-name="T9"><text:s/></text:span></text:p>
          </table:table-cell>
        </table:table-row>
      </table:table>
      <text:p text:style-name="P4"/>
      <text:p text:style-name="P4"/>
      <text:p text:style-name="P4"><text:s text:c="3"/><text:tab/><text:tab/> <text:s text:c="16"/><text:tab/> <text:s text:c="5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arial_20_11_20_giustificato" style:display-name="arial 11 giustificato" style:family="paragraph" style:parent-style-name="Standard" style:default-outline-level="">
      <style:paragraph-properties fo:text-align="justify" style:justify-single-word="false" fo:orphans="2" fo:widows="2"/>
      <style:text-properties style:font-name="Arial" fo:font-family="Arial" style:font-family-generic="roman" style:font-pitch="variable" fo:font-size="11pt" fo:language="it" fo:country="IT" style:font-size-asian="11pt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4T11:00:50.810000000</meta:creation-date>
    <dc:date>2021-12-13T17:06:42.747000000</dc:date>
    <meta:editing-duration>PT34M3S</meta:editing-duration>
    <meta:editing-cycles>7</meta:editing-cycles>
    <meta:generator>LibreOffice/4.2.5.2$Windows_x86 LibreOffice_project/61cb170a04bb1f12e77c884eab9192be736ec5f5</meta:generator>
    <meta:document-statistic meta:table-count="2" meta:image-count="0" meta:object-count="0" meta:page-count="4" meta:paragraph-count="53" meta:word-count="980" meta:character-count="6683" meta:non-whitespace-character-count="5675"/>
  </office:meta>
</office:document-meta>
</file>