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charset="x-symbol"/>
    <style:font-face style:name="serif" svg:font-family="serif"/>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ella1" style:family="table">
      <style:table-properties style:width="17cm" table:align="margins"/>
    </style:style>
    <style:style style:name="Tabella1.A" style:family="table-column">
      <style:table-column-properties style:column-width="8.5cm" style:rel-column-width="32767*"/>
    </style:style>
    <style:style style:name="Tabella1.B" style:family="table-column">
      <style:table-column-properties style:column-width="8.5cm" style:rel-column-width="32768*"/>
    </style:style>
    <style:style style:name="Tabella1.A1" style:family="table-cell">
      <style:table-cell-properties fo:padding="0.097cm" fo:border="none"/>
    </style:style>
    <style:style style:name="P1" style:family="paragraph" style:parent-style-name="Standard">
      <style:text-properties officeooo:rsid="000fab3a" officeooo:paragraph-rsid="000fab3a"/>
    </style:style>
    <style:style style:name="P2" style:family="paragraph" style:parent-style-name="Standard">
      <style:paragraph-properties fo:text-align="justify" style:justify-single-word="false"/>
      <style:text-properties officeooo:rsid="000fab3a" officeooo:paragraph-rsid="000fab3a"/>
    </style:style>
    <style:style style:name="P3" style:family="paragraph" style:parent-style-name="Standard">
      <style:paragraph-properties fo:text-align="center" style:justify-single-word="false"/>
      <style:text-properties officeooo:rsid="000fab3a" officeooo:paragraph-rsid="000fab3a"/>
    </style:style>
    <style:style style:name="P4" style:family="paragraph" style:parent-style-name="Standard">
      <style:paragraph-properties fo:text-align="justify" style:justify-single-word="false"/>
    </style:style>
    <style:style style:name="P5" style:family="paragraph" style:parent-style-name="Standard">
      <style:paragraph-properties fo:text-align="justify" style:justify-single-word="false"/>
      <style:text-properties officeooo:paragraph-rsid="000fab3a"/>
    </style:style>
    <style:style style:name="P6" style:family="paragraph" style:parent-style-name="Standard">
      <style:paragraph-properties fo:text-align="justify" style:justify-single-word="false"/>
      <style:text-properties officeooo:paragraph-rsid="00104668"/>
    </style:style>
    <style:style style:name="P7" style:family="paragraph" style:parent-style-name="Standard">
      <style:paragraph-properties fo:text-align="justify" style:justify-single-word="false"/>
      <style:text-properties officeooo:paragraph-rsid="00172cd4"/>
    </style:style>
    <style:style style:name="P8" style:family="paragraph" style:parent-style-name="Standard">
      <style:paragraph-properties fo:text-align="justify" style:justify-single-word="false"/>
      <style:text-properties officeooo:paragraph-rsid="001ce849"/>
    </style:style>
    <style:style style:name="P9" style:family="paragraph" style:parent-style-name="Standard">
      <style:paragraph-properties fo:text-align="justify" style:justify-single-word="false"/>
      <style:text-properties officeooo:rsid="001185f0" officeooo:paragraph-rsid="001185f0" fo:background-color="transparent"/>
    </style:style>
    <style:style style:name="P10" style:family="paragraph" style:parent-style-name="Standard">
      <style:paragraph-properties fo:text-align="justify" style:justify-single-word="false"/>
      <style:text-properties officeooo:rsid="001185f0" officeooo:paragraph-rsid="00104668" fo:background-color="transparent"/>
    </style:style>
    <style:style style:name="P11" style:family="paragraph" style:parent-style-name="Standard">
      <style:paragraph-properties fo:text-align="justify" style:justify-single-word="false"/>
      <style:text-properties officeooo:rsid="001185f0" officeooo:paragraph-rsid="00150716" fo:background-color="transparent"/>
    </style:style>
    <style:style style:name="P12" style:family="paragraph" style:parent-style-name="Standard">
      <style:paragraph-properties fo:text-align="justify" style:justify-single-word="false"/>
      <style:text-properties officeooo:rsid="001185f0" officeooo:paragraph-rsid="001513a4" fo:background-color="transparent"/>
    </style:style>
    <style:style style:name="P13" style:family="paragraph" style:parent-style-name="Standard">
      <style:paragraph-properties fo:text-align="justify" style:justify-single-word="false"/>
      <style:text-properties officeooo:rsid="001185f0" officeooo:paragraph-rsid="001ce849" fo:background-color="transparent"/>
    </style:style>
    <style:style style:name="P14" style:family="paragraph" style:parent-style-name="Standard">
      <style:paragraph-properties fo:text-align="center" style:justify-single-word="false"/>
      <style:text-properties officeooo:rsid="001185f0" officeooo:paragraph-rsid="00104668" fo:background-color="transparent"/>
    </style:style>
    <style:style style:name="P15" style:family="paragraph" style:parent-style-name="Standard">
      <style:paragraph-properties fo:text-align="justify" style:justify-single-word="false"/>
      <style:text-properties style:font-name="serif" fo:font-size="12pt" officeooo:rsid="001185f0" officeooo:paragraph-rsid="001513a4" fo:background-color="transparent"/>
    </style:style>
    <style:style style:name="P16" style:family="paragraph" style:parent-style-name="Standard">
      <style:paragraph-properties fo:text-align="justify" style:justify-single-word="false"/>
      <style:text-properties style:font-name="serif" fo:font-size="12pt" officeooo:paragraph-rsid="00172cd4"/>
    </style:style>
    <style:style style:name="P17" style:family="paragraph" style:parent-style-name="Table_20_Contents">
      <style:paragraph-properties fo:text-align="center" style:justify-single-word="false"/>
      <style:text-properties officeooo:rsid="001185f0" officeooo:paragraph-rsid="001185f0"/>
    </style:style>
    <style:style style:name="P18" style:family="paragraph" style:parent-style-name="Standard">
      <style:paragraph-properties fo:text-align="justify" style:justify-single-word="false"/>
      <style:text-properties style:font-name="serif" fo:font-size="12pt" officeooo:paragraph-rsid="00172cd4"/>
    </style:style>
    <style:style style:name="P19" style:family="paragraph" style:parent-style-name="Standard">
      <style:paragraph-properties fo:text-align="justify" style:justify-single-word="false"/>
      <style:text-properties style:font-name="serif" fo:font-size="12pt" fo:font-style="italic" style:font-style-asian="italic" style:font-style-complex="italic"/>
    </style:style>
    <style:style style:name="P20" style:family="paragraph" style:parent-style-name="Standard">
      <style:paragraph-properties fo:text-align="justify" style:justify-single-word="false"/>
      <style:text-properties officeooo:rsid="001185f0" officeooo:paragraph-rsid="00104668" fo:background-color="transparent"/>
    </style:style>
    <style:style style:name="P21" style:family="paragraph" style:parent-style-name="Standard">
      <style:paragraph-properties fo:text-align="justify" style:justify-single-word="false"/>
      <style:text-properties officeooo:rsid="001185f0" officeooo:paragraph-rsid="001ce849" fo:background-color="transparent"/>
    </style:style>
    <style:style style:name="P22" style:family="paragraph" style:parent-style-name="Standard">
      <style:paragraph-properties fo:text-align="justify" style:justify-single-word="false"/>
      <style:text-properties officeooo:rsid="001185f0" officeooo:paragraph-rsid="001df16e" fo:background-color="transparent"/>
    </style:style>
    <style:style style:name="T1" style:family="text">
      <style:text-properties officeooo:rsid="000fab3a"/>
    </style:style>
    <style:style style:name="T2" style:family="text">
      <style:text-properties officeooo:rsid="00104668"/>
    </style:style>
    <style:style style:name="T3" style:family="text">
      <style:text-properties fo:background-color="#ffff00" loext:char-shading-value="0"/>
    </style:style>
    <style:style style:name="T4" style:family="text">
      <style:text-properties officeooo:rsid="001185f0" fo:background-color="transparent" loext:char-shading-value="0"/>
    </style:style>
    <style:style style:name="T5" style:family="text">
      <style:text-properties officeooo:rsid="001a5b53" fo:background-color="transparent" loext:char-shading-value="0"/>
    </style:style>
    <style:style style:name="T6" style:family="text">
      <style:text-properties officeooo:rsid="001ce849" fo:background-color="transparent" loext:char-shading-value="0"/>
    </style:style>
    <style:style style:name="T7" style:family="text">
      <style:text-properties officeooo:rsid="00150716"/>
    </style:style>
    <style:style style:name="T8" style:family="text">
      <style:text-properties fo:font-style="italic" style:font-style-asian="italic" style:font-style-complex="italic"/>
    </style:style>
    <style:style style:name="T9" style:family="text">
      <style:text-properties style:font-name="serif" fo:font-size="12pt"/>
    </style:style>
    <style:style style:name="T10" style:family="text">
      <style:text-properties style:font-name="serif" fo:font-size="12pt" officeooo:rsid="00172cd4"/>
    </style:style>
    <style:style style:name="T11" style:family="text">
      <style:text-properties style:font-name="serif" fo:font-size="12pt" officeooo:rsid="001185f0" fo:background-color="transparent" loext:char-shading-value="0"/>
    </style:style>
    <style:style style:name="T12" style:family="text">
      <style:text-properties style:font-name="serif" fo:font-size="12pt" officeooo:rsid="00190c68" fo:background-color="transparent" loext:char-shading-value="0"/>
    </style:style>
    <style:style style:name="T13" style:family="text">
      <style:text-properties style:font-name="serif" fo:font-size="12pt" officeooo:rsid="001df16e" fo:background-color="transparent" loext:char-shading-value="0"/>
    </style:style>
    <style:style style:name="T14" style:family="text">
      <style:text-properties style:font-name="serif" fo:font-size="12pt" fo:background-color="#ffff00" loext:char-shading-value="0"/>
    </style:style>
    <style:style style:name="T15" style:family="text">
      <style:text-properties style:font-name="serif" fo:font-size="12pt" fo:font-style="italic" style:font-style-asian="italic" style:font-style-complex="italic"/>
    </style:style>
    <style:style style:name="T16" style:family="text">
      <style:text-properties style:font-name="serif" fo:font-size="12pt" fo:font-style="italic" officeooo:rsid="00172cd4" style:font-style-asian="italic" style:font-style-complex="italic"/>
    </style:style>
    <style:style style:name="T17" style:family="text">
      <style:text-properties style:font-name="serif" fo:font-size="12pt" fo:font-style="italic" fo:background-color="#ffff00" loext:char-shading-value="0" style:font-style-asian="italic" style:font-style-complex="italic"/>
    </style:style>
    <style:style style:name="T18" style:family="text">
      <style:text-properties style:font-name="serif" fo:font-size="12pt" fo:font-style="italic" fo:background-color="transparent" loext:char-shading-value="0" style:font-style-asian="italic" style:font-style-complex="italic"/>
    </style:style>
    <style:style style:name="T19" style:family="text">
      <style:text-properties officeooo:rsid="001ce849"/>
    </style:style>
    <style:style style:name="T20" style:family="text">
      <style:text-properties officeooo:rsid="001df16e"/>
    </style:style>
    <style:style style:name="T21" style:family="text">
      <style:text-properties style:font-name="Wingdings" officeooo:rsid="001df16e" style:font-name-asian="Wingdings" style:font-name-complex="Wingdings"/>
    </style:style>
    <style:style style:name="T22" style:family="text">
      <style:text-properties style:font-name="Wingdings" fo:font-size="14pt" officeooo:rsid="001df16e" style:font-name-asian="Wingdings" style:font-size-asian="14pt" style:font-name-complex="Wingdings" style:font-size-complex="14pt"/>
    </style:style>
    <style:style style:name="T23" style:family="text">
      <style:text-properties style:font-name="Liberation Serif" officeooo:rsid="001df16e" style:font-name-asian="NSimSun" style:font-name-complex="Lucida Sans"/>
    </style:style>
    <style:style style:name="T24" style:family="text">
      <style:text-properties style:font-name="Liberation Serif" fo:font-size="14pt" officeooo:rsid="001df16e" style:font-name-asian="NSimSun" style:font-size-asian="14pt" style:font-name-complex="Lucida Sans" style:font-size-complex="14pt"/>
    </style:style>
    <style:style style:name="T25" style:family="text">
      <style:text-properties fo:font-size="14pt" style:font-size-asian="14pt" style:font-size-complex="14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20">PROTOCOLLO D'INTESA </text:span><text:s/>FRA IL COMUNE DI INDUNO OLONA E IL COMANDO DEI CARABINIERI DI ARCISATE <text:span text:style-name="T20">FINALIZZATO ALL'</text:span> <text:span text:style-name="T20">UTILIZZO DELLA <text:s/></text:span>BANCA DATI IN<text:span text:style-name="T20">FORMATIZZATA UFFICIO ANAGRAFE-</text:span></text:p>
      <text:p text:style-name="P1"/>
      <text:p text:style-name="P5"><text:span text:style-name="T1">L’anno 2022 il giorno ______ del mese di ________ presso la sede comunale di____________,</text:span></text:p>
      <text:p text:style-name="P2"/>
      <text:p text:style-name="P3">TRA</text:p>
      <text:p text:style-name="P3"/>
      <text:p text:style-name="P2">il Comune di Induno Olona rappresentato da _______ nata a ______ il ________ Che interviene nella qualità di Dirigente del Settore Affari Generali, nonché responsabile della banca dati anagrafica a seguito di nomina del Sindaco</text:p>
      <text:p text:style-name="P3"/>
      <text:p text:style-name="P3">E</text:p>
      <text:p text:style-name="P3"/>
      <text:p text:style-name="P2">il Comand<text:span text:style-name="T20">o</text:span> dei Carabinieri di <text:span text:style-name="T20">Arcisate </text:span><text:s/>rappresentato da <text:s text:c="2"/>_____ nato a ___________ il ______________, il quale interviene nella qualità di Comandante della locale stazione dei Carabinieri,</text:p>
      <text:p text:style-name="P2"/>
      <text:p text:style-name="P2">Premesso che</text:p>
      <text:p text:style-name="P2">- il Comune di Induno Olona è dotato di un sistema informatizzato per la gestione dei servizi demografici;</text:p>
      <text:p text:style-name="P2">- l’art. 37 del D.P.R. 30 maggio 1989, n. 223 – Nuovo Regolamento Anagrafico prevede, per gli appartenenti alle forze dell’ordine, la possibilità di consultazione diretta degli atti anagrafici;</text:p>
      <text:p text:style-name="P5"><text:span text:style-name="T1">- l’art. 2 comma 5 della Legge 127 del 15 maggio 1997 invita i Comuni a favorire il collegamento telematico con le altre pubbliche amministrazioni;</text:span></text:p>
      <text:p text:style-name="P7"><text:span text:style-name="T11">- </text:span><text:span text:style-name="T12">i</text:span><text:span text:style-name="T11">l Comando Carabinieri Stazione di </text:span><text:span text:style-name="T12">Arcisate, </text:span><text:span text:style-name="T13">con nota del <text:s text:c="3"/>prot. N° <text:s text:c="3"/></text:span><text:span text:style-name="T11">ha chie</text:span><text:span text:style-name="T9">sto di attivare un collegamento telematico con l'anagrafe comunale, in modo da poter consultare i dati di propria necessità in tempo reale; </text:span></text:p>
      <text:p text:style-name="P4"><text:span text:style-name="T9">- l'art. 37 del D.P.R. 30 maggio 1989 n.223 mentre vieta ai soggetti estranei all'ufficio anagrafe l'accesso all'ufficio medesimo e quindi la consultazione diretta degli atti anagrafici, esclude da tale divieto “le persone appositamente incaricate dall'Autorità Giudiziaria e gli appartenenti alle forze dell'ordine</text:span>”<text:span text:style-name="T9">; </text:span></text:p>
      <text:p text:style-name="P4"><text:span text:style-name="T9">- l'art. 43 del D.P.R. 28/12/2000 n. 445 stabilisce che </text:span>“<text:span text:style-name="T9">al fine di agevolare l'acquisizione d'ufficio di informazioni e dati relativi a stati, qualità personali e fatti contenuti in albi, elenchi o pubblici registri, le amministrazioni certificanti sono tenute a consentire alle amministrazioni procedenti, senza oneri, la consultazione per via telematica dei loro archivi informatici, nel rispetto della riservatezza dei dati personali</text:span>”<text:span text:style-name="T9">; </text:span></text:p>
      <text:p text:style-name="P16">- l'art. 50 del D.Lgs. 07/03/2005 n. 82 e s.m.i. dispone: </text:p>
      <text:p text:style-name="P7">“<text:span text:style-name="T15">1. I dati delle pubbliche amministrazioni sono formati, raccolti e conservati, resi disponibili ed accessibili con l'uso delle tecnologie dell'informazione e della comunicazione che ne consentano l</text:span><text:span text:style-name="T16">a </text:span><text:span text:style-name="T15">fruizione e riutilizzazione, alle condizioni fissate dall'ordinamento, da parte delle pubbliche amministrazioni e dai privati; restano salvi i limiti alla conoscibilità dei dati previsti dalle leggi e dai regolamenti, le norme in materia di protezione dei dati personali ed il rispetto della normativa comunitaria in materia di riutilizzo delle informazioni nel settore pubblico. </text:span></text:p>
      <text:p text:style-name="P19">2. Qualunque dato trattato da una pubblica amministrazione, con le esclusioni di cui all’art.2 comma 6, salvi i casi previsti dall’art. 24 della legge 7 agosto 1990 n. 241 e nel rispetto della normativa in materia di dati personali, è reso accessibile e fruibile dalle altre amministrazioni quando l'utilizzazione del dato sia necessaria per lo svolgimento dei compiti istituzionali dell'Amministrazione richiedente, senza oneri a carico di quest'ultima, salvo per la prestazione di elaborazioni aggiuntive. E’ fatto comunque salvo il disposto dell'art. 43 del DPR 445/2000. </text:p>
      <text:p text:style-name="P4"><text:span text:style-name="T15">3. Al fine di rendere possibile l'utilizzo in via telematica dei dati di una pubblica amministrazione da parte dei sistemi informatici di altre, l'amministrazione titolare dei dati predispone, gestisce ed </text:span><text:soft-page-break/><text:span text:style-name="T15">eroga i servizi informatici allo scopo necessari, secondo le regole tecniche del sistema pubblico di connettività di cui al presente decreto</text:span>”<text:span text:style-name="T9">; </text:span></text:p>
      <text:p text:style-name="P4"><text:span text:style-name="T9">- in base all'art. 58 comma 2 del medesimo decreto </text:span>“<text:span text:style-name="T15">ai sensi dell'art. 50 comma 2 nonché al fine di agevolare l'acquisizione d'ufficio ed il controllo sulle dichiarazioni sostitutive riguardanti informazioni e dati relativi a stati, qualità personali e fatti di cui agli articoli 46 e 47 del DPR 445/2000 le amministrazioni titolari di banche dati accessibili per via telematica predispongono, sulla base delle linee guida redatte da DigitPA, </text:span><text:span text:style-name="T18">sentito il garante per la protezione dei dati personali, </text:span><text:span text:style-name="T15">apposite convenzioni aperte all'adesione di tutte le amministrazioni interessate volte a disciplinare le modalità di accesso ai dati da parte delle stesse amministrazioni procedenti, senza oneri a loro carico. Le convenzioni valgono anche quale autorizzazione ai sensi dell'art. 43 comma 2 del citato DPR 445/2000</text:span><text:span text:style-name="T9">”</text:span></text:p>
      <text:p text:style-name="P16"><text:span text:style-name="T4">- l'art. 54 del D.Lgs. n. 196/2003 prevedeva che</text:span>: “<text:span text:style-name="T8">nei casi in cui le autorità di pubblica sicurezza o le forze di polizia possono acquisire in conformità alle vigenti disposizioni di legge, o di regolamento, dati, informazioni, atti e documenti da altri soggetti, l'acquisizione può essere effettuata anche per via telematica. A tal fine gli organi o uffici interessati possono avvalersi di convenzioni volte ad agevolare la consultazione da parte dei medesimi organi ed uffici, mediante reti di comunicazione elettronica, di pubblici registri, elenchi, schedari e banche dati, nel rispetto delle pertinenti disposizioni e di principi di cui agli artt.3 e 11. Le convenzioni-tipo sono adottate dal Ministero dell'Interno su conforme parere del Garante e stabiliscono le modalità dei collegamenti e degli accessi, anche al fine di assicurare l'accesso selettivo ai soli dati necessari al perseguimento delle finalità di cui all'art.5</text:span>3” , è stato abrogato dal decreto legislativo n. 101 del 2018; </text:p>
      <text:p text:style-name="P2">- <text:span text:style-name="T2">l’art. 58, comma 2 del D.Lgs 7 marzo 2005, n. 82 Codice dell’Amministrazione digitale e successive modificazioni stabilisce che ai sensi dell’articolo 50, comma 2 nonché al fine di agevolare l’acquisizione d’ufficio ed il controllo sulle dichiarazioni sostitutive riguardanti informazioni e dati relativi a stati, qualità personali e fatti di cui agli articoli 46 e 47 del decreto del Presidente della Repubblica 28 dicembre 2000, n. 445, le Amministrazioni titolari di banche dati accessibili per via telematica predispongono, sulla base delle linee guida redatte da DigitPA, sentito il Garante per la protezione dei dati personali, apposite convenzioni aperte all’adesione di tutte le amministrazioni interessate volte a disciplinare le modalità di accesso ai dati da parte delle stesse amministrazioni procedenti, senza oneri a loro carico;</text:span></text:p>
      <text:p text:style-name="P2">- <text:span text:style-name="T2">il presente atto risulta conforme alle prescrizioni contenute nel provvedimento del Garante per la protezione dei dati personali del 6 ottobre 2005 (c.d. caso laziomatica);</text:span></text:p>
      <text:p text:style-name="P10">- l'articolo 2 comma 2 del regolamento generale sulla protezione dei dati Regolamento (UE) 2016/679 esclude l'applicazione del predetto regolamento ai trattamenti effettuati dalle autorità competenti a fini di prevenzione, indagine, accertamento o perseguimento di reati o esecuzione di sanzioni penali, incluse la salvaguardia contro minacce alla sicurezza pubblica e la prevenzione delle stesse. </text:p>
      <text:p text:style-name="P11">- l'accesso via web alla banca dati dell'anagrafe comunale consente una maggiore efficienza ed efficacia, nonché raccolta tempestiva delle informazioni, dell'attività di pubblica sicurezza, oltre ad una semplificazione dell'attività degli uffici comunali; </text:p>
      <text:p text:style-name="P10">- l'art.62 del D.Lgs.n.82/2005 così come modificato dall'art.2 comma 1 del D.L.18/10/2012 n.179 conv.in Legge 17/12/2012 n.221 ha istituito l'Anagrafe Nazionale della Popolazione Residente (ANPR) che subentra ai sistemi informativi dell'Indice Nazionale delle Anagrafi (INA) e dell'Anagrafe degli Italiani Residenti all'Estero (AIRE) ed ha la finalità di costituire una nuova banca dati nazionale e la progressiva migrazione nell'ANPR delle banche dati relative alle anagrafi comunali della popolazione residente e dei cittadini italiani residenti all'estero; </text:p>
      <text:p text:style-name="P10">- Con deliberazione di Giunta Comunale <text:span text:style-name="T3">n. __ del ______</text:span> si è deciso di aderire alla richiesta del Comando approvando lo schema di convenzione allegato all'atto, che regola le modalità di accesso dello stesso e la consultazione dei dati contenuti nell'anagrafe comunale; </text:p>
      <text:p text:style-name="P10"/>
      <text:p text:style-name="P14">CIO' PREMESSO </text:p>
      <text:p text:style-name="P10"/>
      <text:p text:style-name="P10"><text:soft-page-break/>ed intendendo che quanto sopra esposto formi parte integrante e sostanziale del presente atto </text:p>
      <text:p text:style-name="P10"/>
      <text:p text:style-name="P14">SI STIPULA E CONVIENE QUANTO SEGUE </text:p>
      <text:p text:style-name="P10"/>
      <text:p text:style-name="P10">Art.1 – Oggetto </text:p>
      <text:p text:style-name="P6"><text:span text:style-name="T4">La presente convenzione disciplina la consultazione per via telematica da parte di militari appartenenti al Comando Stazione Carabinieri di </text:span><text:span text:style-name="T5">Arcisate</text:span><text:span text:style-name="T4">, dei dati contenuti nell'anagrafe della popolazione residente nel Comune, per l'assolvimento di compiti istituzionali attribuiti al Comando dall'ordinamento giuridico vigente. A tal fine il Comando consultante si impegna a: </text:span></text:p>
      <text:p text:style-name="P10">- Utilizzare l’accesso alla Banca Dati per la consultazione delle informazioni la cui conoscenza è necessaria e sufficiente per lo svolgimento delle operazioni di trattamento oggetto della propria attività: </text:p>
      <text:p text:style-name="P10">- Garantire che l’accesso alle informazioni anagrafiche avverrà sulla base delle visure anagrafiche autorizzate; </text:p>
      <text:p text:style-name="P10">- Svolgere il servizio di consultazione nel rispetto della normativa vigente in materia e secondo le modalità di seguito specificate. Il Comando consultante si impegna a non richiedere al Comune controlli sulle autocertificazioni rese dai cittadini o comunque informazioni su dati che possono essere desunti tramite l’accesso alla banca dati dell’Anagrafe. L’accesso a dati ulteriori rispetto a quelli ai quali viene consentito l’accesso con la presente convenzione potrà essere autorizzato solo se l’Ente motiverà la propria richiesta sulla base di specifiche finalità e competenze istituzionali dichiarando, nel contempo, la pertinenza e necessità dei dati richiesti. </text:p>
      <text:p text:style-name="P10"/>
      <text:p text:style-name="P10">Art.2 – Regole per l’utilizzo dei dati </text:p>
      <text:p text:style-name="P22">Il Comando si impegna a: </text:p>
      <text:p text:style-name="P22"><text:span text:style-name="T22"></text:span><text:span text:style-name="T24"> </text:span><text:span text:style-name="T25">u</text:span>tilizzare le informazioni acquisite dal titolare esclusivamente per le finalità dichiarate, nel rispetto della normativa vigente, anche in materia di consultazione delle banche dati, osservando le misure di sicurezza ed i vincoli di riservatezza previsti dal Codice della Privacy; </text:p>
      <text:p text:style-name="P22"><text:span text:style-name="T22"></text:span><text:span text:style-name="T24"> </text:span>procedere al trattamento dei dati personali, in particolare di quelli sensibili, osservando le misure di sicurezza ed i vincoli di riservatezza previsti dal Codice della Privacy rispettando i canoni di pertinenza e non eccedenza nel trattamento delle informazioni acquisite;</text:p>
      <text:p text:style-name="P22"><text:span text:style-name="T22"></text:span><text:span text:style-name="T24"> </text:span><text:s/>garantire che non si verifichino divulgazioni, comunicazioni, cessioni a terzi, <text:span text:style-name="T7">né</text:span> in alcun modo riproduzioni dei dati nei casi diversi da quelli previsti dalla legge, provvedendo ad impartire, ai sensi dell' art. 30 del Codice della Privacy, precise e dettagliate istruzioni agli incaricati del trattamento, richiamando la loro attenzione sulle responsabilità connesse all'uso illegittimo dei dati;</text:p>
      <text:p text:style-name="P22"><text:span text:style-name="T22"></text:span><text:span text:style-name="T24"> </text:span>non duplicare i dati resi disponibili e non creare autonome banche dati non conformi alle finalità per le quali è stato autorizzato l' accesso;</text:p>
      <text:p text:style-name="P22"><text:span text:style-name="T22"></text:span><text:span text:style-name="T24"> </text:span>garantire che l'accesso ai dati verrà consentito esclusivamente a personale o assimilati quali incaricati o responsabili esterni del trattamento dei dati;</text:p>
      <text:p text:style-name="P22"><text:span text:style-name="T22"></text:span><text:span text:style-name="T24"> </text:span>eliminare i dati ricevuti dal titolare non appena siano state utilizzate le informazioni secondo le finalità dichiarate;</text:p>
      <text:p text:style-name="P22"><text:span text:style-name="T22"></text:span><text:span text:style-name="T24"> </text:span>formare gli utenti abilitati sulle specifiche caratteristiche, proprietà e limiti del sistema utilizzato per l'accesso ai dati e controllarne il corretto utilizzo;</text:p>
      <text:p text:style-name="P22"><text:span text:style-name="T22"></text:span><text:span text:style-name="T24"> </text:span><text:s/>garantire l'adozione al proprio interno delle regole di sicurezza atte ad adottare procedure di registrazione che prevedano il riconoscimento diretto e l'identificazione certa dell' utente e adottare regole di gestione delle credenziali di autenticazione e modalità che ne assicurino adeguati livelli di sicurezza. Nel caso le credenziali siano costituite da una coppia username/password, devono essere previste politiche di gestione della password che rispettino le misure minime di sicurezza previste dal Codice della Privacy e la procedura di autenticazione dell'utente deve essere protetta dal rischio di intercettazione delle credenziali da meccanismi crittografici di robustezza adeguata. Utilizzare i sistemi di accesso ai dati in consultazione esclusivamente secondo le modalità con cui sono stati resi disponibili e, di conseguenza, non estrarre i dati per via automatica e massiva (attraverso ad <text:soft-page-break/>esempio i cosiddetti "robot") allo scopo di velocizzare le attività e creare autonome banche dati non conformi alle finalità per le quali è stato autorizzato all'accesso;</text:p>
      <text:p text:style-name="P22"><text:span text:style-name="T22"></text:span><text:span text:style-name="T24"> </text:span>comunicare tempestivamente all'amministrazione titolare: eventuali incidenti sulla sicurezza occorsi al proprio sistema di autenticazione qualora tali incidenti abbiano impatto direttamente o indirettamente nei processi di sicurezza; ogni eventuale esigenza di aggiornamento di stato degli utenti gestiti (nuovi inserimenti, disabilitazioni, cancellazioni) in caso di consultazione on line; ogni modificazione tecnica e/o organizzativa del proprio dominio, che comporti l'impossibilità di garantire l'applicazione delle regole sopra riportate e/o la loro perdita di efficacia; ogni innovazione normativa/ organizzativa che comporti una revisione della presente convenzione. In tal caso il Comune si riserva di modificare la convenzione e le modalità di accesso ai dati sulla base delle innovazioni normative e/o organizzative intervenute.</text:p>
      <text:p text:style-name="P22"/>
      <text:p text:style-name="P11">Il Comando dichiara di essere consapevole della possibilità di controlli da parte del Comune previsti dal Codice della privacy per verificare il rispetto dei vincoli di utilizzo dei servizi. Per l'espletamento di tali controlli, che potranno essere effettuati anche presso le sedi del fruitore dove viene utilizzato il servizio, il Comando si impegna a fornire ogni necessaria collaborazione compresi atti di adozione/implementazione delle misure di sicurezza previste dal Codice della Privacy. Il Comando si impegna fin da ora a rispettare ulteriori regolamenti che il Comune adotterà in materia di accesso alle proprie banche dati anche in relazione ai criteri di sicurezza </text:p>
      <text:p text:style-name="P11"/>
      <text:p text:style-name="P11">Art.3 – Soggetti abilitati all'accesso e modalità </text:p>
      <text:p text:style-name="P10">1. Con la stipula della presente Convenzione il Comune autorizza il Comando ad accedere per via telematica alla banca dati dell’anagrafe della popolazione residente. </text:p>
      <text:p text:style-name="P10">2. Titolare del trattamento dei dati personali acquisiti in forza della presente convenzione, agli effetti del del GDPR REG./EU679/2016 e del Decreto Legislativo 30 giugno 2003, n. 196, recante il Codice in materia di protezione dei dati personali, recante disposizioni per l'adeguamento dell'ordinamento nazionale al regolamento (UE) n. 2016/679 del Parlamento europeo e del Consiglio, del 27 aprile 2016 codice approvato con D.Lgs. 30/06/2003 n.196 è il Comandante <text:span text:style-name="T8">pro tempore.</text:span> </text:p>
      <text:p text:style-name="P10">3. Il Comando si impegna a dare comunicazione al Comune entro 15 giorni dalla stipula della presente convenzione o da ogni successiva variazione, delle generalità degli operatori assegnatari degli accessi. </text:p>
      <text:p text:style-name="P10">4. Per ogni accesso alla banca dati dell’anagrafe della popolazione residente, il Comune si impegna a dotare il Comando di una credenziale di autenticazione, composta da un codice di identificazione (username) associato ad una parola chiave riservata (password). </text:p>
      <text:p text:style-name="P10">L’assegnazione delle credenziali agli operatori abilitati ad accedere alla banca dati dell’anagrafe della popolazione residente costituisce prerogativa del Comandante <text:span text:style-name="T8">pro tempore</text:span>. </text:p>
      <text:p text:style-name="P10">5. Ai fini dell’uso, delle modalità di composizione e della custodia delle credenziali di autenticazione, gli operatori devono attenersi alle misure minime di sicurezza per il trattamento dei dati personali definite ai sensi delle norme del GDPR REG./EU679/2016 e del Decreto Legislativo 30 giugno 2003, n. 196, recante il Codice in materia di protezione dei dati personali, recante disposizioni per l'adeguamento dell'ordinamento nazionale al regolamento (UE) n. 2016/679 del Parlamento europeo e del Consiglio, del 27 aprile 2016.</text:p>
      <text:p text:style-name="P10"/>
      <text:p text:style-name="P10">Art.4 – Ambito oggettivo dell’accesso </text:p>
      <text:p text:style-name="P10">1. Le parti si danno atto che il Comando è abilitato ad accedere ai dati anagrafici del Comune relativi agli individui, alle composizioni familiari ed ai documenti relativi alle persone fisiche iscritte all’anagrafe. </text:p>
      <text:p text:style-name="P10">2. Il Comando si impegna altresì a trattare i dati anagrafici di cui al comma precedente in conformità alle norme vigenti in materia di tutela della riservatezza delle informazioni individuali ed in relazione alle proprie esigenze istituzionali, nel rispetto dei principi di pertinenza, completezza e non eccedenza rispetto alle finalità per cui sono raccolti e trattati. </text:p>
      <text:p text:style-name="P10"><text:soft-page-break/>3. Il Comando prende infine atto del divieto di riprodurre i dati contenuti nell’anagrafe del Comune e di comunicarli, diffonderli ed utilizzarli per fini diversi da quelli contemplati dalla presente convenzione.</text:p>
      <text:p text:style-name="P10"/>
      <text:p text:style-name="P10">Art.5 – Misure di sicurezza </text:p>
      <text:p text:style-name="P10">1. Sono abilitati ad accedere alla banca dati dell’anagrafe della popolazione residente del Comune esclusivamente gli operatori individuati dal Comandante facendo uso della propria credenziale di autenticazione, che è incedibile, anche temporaneamente. </text:p>
      <text:p text:style-name="P10">2. Gli operatori abilitati assumono la qualità di incaricati del trattamento dei dati personali ai sensi del GDPR REG./EU679/2016 e del Decreto Legislativo 30 giugno 2003, n. 196, recante il Codice in materia di protezione dei dati personali, recante disposizioni per l'adeguamento dell'ordinamento nazionale al regolamento (UE) n. 2016/679 del Parlamento europeo e del Consiglio, del 27 aprile 2016. </text:p>
      <text:p text:style-name="P10">3. Gli accessi alla banca dati dell’anagrafe della popolazione residente saranno abilitati in sola lettura e le relative postazioni dovranno essere ubicate in luogo non accessibile al pubblico. E’ comunque fatto divieto all’operatore abilitato all’accesso di lasciare incustodita la postazione in parola a collegamento attivo. </text:p>
      <text:p text:style-name="P10">4. In conformità alla “prescrizione a tutti i comuni sulla gestione delle anagrafi” impartite il 06/10/2005 dal Garante per la protezione dei dati personali, il Comando prende atto che il Comune adotterà le misure necessarie per consentire il tracciamento delle operazioni di richiesta e di comunicazione dei dati presso le postazioni di lavoro di cui alla presente convenzione e da parte degli operatori parimenti identificati, monitorando eventuali utilizzi impropri ed accessi multipli, realizzati utilizzando una stessa chiave di accesso presso più postazioni di lavoro.</text:p>
      <text:p text:style-name="P10"/>
      <text:p text:style-name="P10">Art.6 - Responsabilità </text:p>
      <text:p text:style-name="P10">1. Il Comando esonera il Comune da qualsiasi responsabilità per danni che il primo subisse in occasione dell’accesso alla banca dati dell’anagrafe della popolazione residente in dipendenza di interruzioni, ritardi o errori nell’elaborazione o nella trasmissione dei dati, o per qualsiasi altro evento comunque verificatosi.</text:p>
      <text:p text:style-name="P10">2. L’uso dei dati oggetto di consultazione rientra nella piena ed esclusiva responsabilità del Comando, restando il Comune estraneo da ogni responsabilità verso terzi dipendente dall’uso medesimo.</text:p>
      <text:p text:style-name="P10"/>
      <text:p text:style-name="P13"><text:span text:style-name="T19">Art</text:span>. <text:span text:style-name="T19">7</text:span> – <text:span text:style-name="T19">Costi e formazione</text:span></text:p>
      <text:p text:style-name="P13">Il Comando dei carabinieri di Arcisate si assume gli oneri e i costi derivanti dalla connessione ad Internet. Il Comune di Induno Olona si fa carico della formazione del personale e della configurazione della/e postazione/i di lavoro allestita/e presso i locali del Comando.</text:p>
      <text:p text:style-name="P10"/>
      <text:p text:style-name="P8"><text:span text:style-name="T6">Art. 8</text:span><text:span text:style-name="T4"> – </text:span><text:span text:style-name="T6">Canoni</text:span></text:p>
      <text:p text:style-name="P13">Per l’accesso via Web alla banca dati anagrafica della popolazione, in ragione del principio dello scambio dati tra Pubbliche Amministrazioni inerenti le attività d’istituto e dello specifico ruolo ricoperto dall’Ente richiedente, non viene stabilito alcun canone.</text:p>
      <text:p text:style-name="P10"/>
      <text:p text:style-name="P8"><text:span text:style-name="T6">Art</text:span><text:span text:style-name="T4">. </text:span><text:span text:style-name="T6">9</text:span><text:span text:style-name="T4"> – </text:span><text:span text:style-name="T6">Decorrenza e scadenza</text:span></text:p>
      <text:p text:style-name="P13">La presente convenzione avrà decorrenza, a tutti gli effetti, dalla data in cui l’Amministrazione Comunale comunicherà al Comando dei Carabinieri di Arcisate, per iscritto, l’abilitazione all’accesso alla predetta banca dati.</text:p>
      <text:p text:style-name="P10">Detta convenzione, che sostituisce integramente ogni atto precedente sottoscritto dalle parti, scade il 31 dicembre prossimo.</text:p>
      <text:p text:style-name="P10">In mancanza di disdetta da parte del Comune di Induno Olona o da parte dell’utente, da farsi non meno di tre mesi prima dalla scadenza, la convenzione si intenderà rinnovata per un altro anno e così di anno in anno, fatta salva la possibilità di approvare le modifiche e le variazioni che si rendessero necessarie con apposita determinazione.</text:p>
      <text:p text:style-name="P10"><text:soft-page-break/></text:p>
      <text:p text:style-name="P8"><text:span text:style-name="T6">Art. 10</text:span><text:span text:style-name="T4"> – </text:span><text:span text:style-name="T6">Orari di accesso</text:span></text:p>
      <text:p text:style-name="P13">L’Amministrazione Comunale si impiega a rendere disponibile la banca dati dell’anagrafe automatizzata, nei termini già precisati, durante il normale orario di lavoro degli uffici ed a comunicare al Comando dei Carabinieri di Arcisate, anche in presenza di brevi interruzioni, eventuali cause ostative alla effettuazione del collegamento. Al di fuori di suddetto orario, la banca dati rimane a disposizione senza che alcun obbligo d’intervento e/o di comunicazione gravi sull’Amministrazione Comunale.</text:p>
      <text:p text:style-name="P10"/>
      <text:p text:style-name="P8"><text:span text:style-name="T6">Art</text:span><text:span text:style-name="T4">. </text:span><text:span text:style-name="T6">11</text:span><text:span text:style-name="T4"> – Foro competente </text:span></text:p>
      <text:p text:style-name="P13">Il foro competente a risolvere qualsiasi controversia che possa sorgere tra il Comune di Induno Olona e il Comando dei Carabinieri di Cusano Milanino durante l’esecuzione od allo scadere della presente conversazione, direttamente od indirettamente connessa alla convenzione stessa, è quello di Milano.</text:p>
      <text:p text:style-name="P10"/>
      <text:p text:style-name="P8"><text:span text:style-name="T6">Art</text:span><text:span text:style-name="T4">. </text:span><text:span text:style-name="T6">12</text:span><text:span text:style-name="T4"> – </text:span><text:span text:style-name="T6">Spese contrattuali</text:span></text:p>
      <text:p text:style-name="P13">Non sono previste spese contrattuali.</text:p>
      <text:p text:style-name="P10"/>
      <text:p text:style-name="P8"><text:span text:style-name="T6">Art</text:span><text:span text:style-name="T4">. </text:span><text:span text:style-name="T6">13</text:span><text:span text:style-name="T4"> – </text:span><text:span text:style-name="T6">Registrazione</text:span></text:p>
      <text:p text:style-name="P13">La presente convenzione, redatta in due copie originali, non è soggetta a registrazione ai sensi dell’art. 1 della tabella allegata al DPR 26-04-86, n. 131.</text:p>
      <text:p text:style-name="P10"/>
      <text:p text:style-name="P6"><text:span text:style-name="T4">Art. </text:span><text:span text:style-name="T6">14</text:span><text:span text:style-name="T4"> - Risoluzione </text:span></text:p>
      <text:p text:style-name="P10">1. Il Comune si riserva la facoltà di disporre la risoluzione della presente convenzione nel caso in cui fossero disattese le obbligazioni in essa convenute, mediante semplice comunicazione raccomandata. Qualora l’inadempimento non si appalesasse irrimediabile, la risoluzione potrà essere pronunciata previa diffida, impartita ai sensi dell’art.1456 codice civile. </text:p>
      <text:p text:style-name="P10">2. Ai sensi dell’art.21 <text:span text:style-name="T8">sexies</text:span> della Legge 07/08/1990 n.241 e s.m.i. il Comune potrà recedere dalla presente convenzione, con le stesse modalità di cui al comma 1, per sopravvenuti motivi di interesse pubblico o per il sopraggiungere di disposizioni normative che ostassero alla prosecuzione dell’accesso alla banca dati dell’anagrafe della popolazione residente in essa contemplato.</text:p>
      <text:p text:style-name="P10"/>
      <text:p text:style-name="P6"><text:span text:style-name="T4">Art. </text:span><text:span text:style-name="T6">15</text:span><text:span text:style-name="T4"> – Disposizioni di rinvio </text:span></text:p>
      <text:p text:style-name="P10">1. Per quanto non espressamente previsto nella presente convenzione si fa riferimento alle disposizioni vigenti in materia, in particolare a quelle relative all’ordinamento dell’anagrafe della popolazione residente ed alla tutela della riservatezza dei dati personali vigenti. </text:p>
      <text:p text:style-name="P10">2. Dovranno in particolare essere osservate le prescrizioni contenute nella circolare del Ministero dell’Interno, Dipartimento degli affari interni e territoriali, direzione centrale per i servizi demografici n.2 del 25/02/2002.</text:p>
      <text:p text:style-name="P10"/>
      <text:p text:style-name="P6"><text:span text:style-name="T4">Art.</text:span><text:span text:style-name="T6">16</text:span><text:span text:style-name="T4"> – Disposizioni fiscali </text:span></text:p>
      <text:p text:style-name="P12">1. La presente convenzione è esente dall’imposta di registro ai sensi dell’art.1 della Tabella allegata al DPR n.131/1986 e s.m.i. Essa è altresì esente dall’imposta di bollo, ai sensi dell’art.16 della tabella allegata B al DPR 642/1972.</text:p>
      <text:p text:style-name="P12"/>
      <text:p text:style-name="P15">Letto, confermato e sottoscritto. </text:p>
      <text:p text:style-name="P12"/>
      <text:p text:style-name="P9"/>
      <table:table table:name="Tabella1" table:style-name="Tabella1">
        <table:table-column table:style-name="Tabella1.A"/>
        <table:table-column table:style-name="Tabella1.B"/>
        <table:table-row>
          <table:table-cell table:style-name="Tabella1.A1" office:value-type="string">
            <text:p text:style-name="P17">Comune di Induno Olona</text:p>
          </table:table-cell>
          <table:table-cell table:style-name="Tabella1.A1" office:value-type="string">
            <text:p text:style-name="P17">Comando dei Carabinieri di Arcisate</text:p>
          </table:table-cell>
        </table:table-row>
      </table:table>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Wingdings" svg:font-family="Wingdings" style:font-charset="x-symbol"/>
    <style:font-face style:name="serif" svg:font-family="serif"/>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fo:hyphenation-remain-char-count="2" fo:hyphenation-push-char-count="2"/>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Table_20_Contents" style:display-name="Table Contents" style:family="paragraph" style:parent-style-name="Standard" style:class="extra">
      <style:paragraph-properties text:number-lines="false" text:line-number="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layout-grid-snap-to-characters="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date>2022-02-15T17:58:54.351000000</dc:date>
    <meta:editing-duration>PT21M55S</meta:editing-duration>
    <meta:editing-cycles>5</meta:editing-cycles>
    <meta:generator>LibreOffice/4.2.5.2$Windows_x86 LibreOffice_project/61cb170a04bb1f12e77c884eab9192be736ec5f5</meta:generator>
    <meta:document-statistic meta:table-count="1" meta:image-count="0" meta:object-count="0" meta:page-count="6" meta:paragraph-count="91" meta:word-count="3253" meta:character-count="22628" meta:non-whitespace-character-count="19393"/>
  </office:meta>
</office:document-meta>
</file>