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3" style:family="table-column">
      <style:table-column-properties fo:break-before="auto" style:column-width="4.115cm"/>
    </style:style>
    <style:style style:name="co4" style:family="table-column">
      <style:table-column-properties fo:break-before="auto" style:column-width="3.701cm"/>
    </style:style>
    <style:style style:name="co2" style:family="table-column">
      <style:table-column-properties fo:break-before="auto" style:column-width="3.907cm"/>
    </style:style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percentage-style style:name="N11">
      <number:number number:decimal-places="2" number:min-integer-digits="1"/>
      <number:text>%</number:text>
    </number:percentage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0" style:family="table-cell" style:parent-style-name="Default" style:data-style-name="N104">
      <style:table-cell-properties style:text-align-source="fix" style:repeat-content="false"/>
      <style:paragraph-properties fo:text-align="center" fo:margin-left="0cm"/>
      <style:text-properties style:text-position="" fo:font-weight="bold" style:font-weight-asian="bold" style:font-weight-complex="bold"/>
    </style:style>
    <style:style style:name="ce11" style:family="table-cell" style:parent-style-name="Default">
      <style:table-cell-properties style:text-align-source="fix" style:repeat-content="false"/>
      <style:paragraph-properties fo:text-align="center" fo:margin-left="0cm"/>
      <style:text-properties style:text-position=""/>
    </style:style>
    <style:style style:name="ce12" style:family="table-cell" style:parent-style-name="Default" style:data-style-name="N30">
      <style:table-cell-properties style:text-align-source="fix" style:repeat-content="false"/>
      <style:paragraph-properties fo:text-align="center" fo:margin-left="0cm"/>
      <style:text-properties style:text-position=""/>
    </style:style>
    <style:style style:name="ce13" style:family="table-cell" style:parent-style-name="Default" style:data-style-name="N11">
      <style:table-cell-properties style:text-align-source="fix" style:repeat-content="false"/>
      <style:paragraph-properties fo:text-align="center" fo:margin-left="0cm"/>
      <style:text-properties style:text-position=""/>
    </style:style>
    <style:style style:name="ce2" style:family="table-cell" style:parent-style-name="Default" style:data-style-name="N4">
      <style:text-properties style:text-position=""/>
    </style:style>
    <style:style style:name="ce4" style:family="table-cell" style:parent-style-name="Default" style:data-style-name="N2">
      <style:text-properties style:text-position=""/>
    </style:style>
    <style:style style:name="ce5" style:family="table-cell" style:parent-style-name="Default" style:data-style-name="N37">
      <style:text-properties style:text-position=""/>
    </style:style>
    <style:style style:name="ce7" style:family="table-cell" style:parent-style-name="Default">
      <style:table-cell-properties style:text-align-source="fix" style:repeat-content="false"/>
      <style:paragraph-properties fo:text-align="center" fo:margin-left="0cm"/>
      <style:text-properties style:text-position="" fo:font-weight="bold" style:font-weight-asian="bold" style:font-weight-complex="bold"/>
    </style:style>
    <style:style style:name="ce8" style:family="table-cell" style:parent-style-name="Default" style:data-style-name="N4">
      <style:table-cell-properties style:text-align-source="fix" style:repeat-content="false"/>
      <style:paragraph-properties fo:text-align="center" fo:margin-left="0cm"/>
      <style:text-properties style:text-position="" fo:font-weight="bold" style:font-weight-asian="bold" style:font-weight-complex="bold"/>
    </style:style>
    <style:style style:name="ce9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text-position="" fo:font-weight="bold" style:font-weight-asian="bold" style:font-weight-complex="bold"/>
    </style:style>
    <style:style style:name="ce15" style:family="table-cell" style:parent-style-name="Default" style:data-style-name="N4">
      <style:table-cell-properties style:text-align-source="fix" style:repeat-content="false" style:vertical-align="middle"/>
      <style:paragraph-properties fo:text-align="center"/>
    </style:style>
    <style:style style:name="ce16" style:family="table-cell" style:parent-style-name="Default" style:data-style-name="N4"/>
    <style:style style:name="ce17" style:family="table-cell" style:parent-style-name="Default" style:data-style-name="N11"/>
    <style:style style:name="ce18" style:family="table-cell" style:parent-style-name="Default" style:data-style-name="N2"/>
    <style:style style:name="ce19" style:family="table-cell" style:parent-style-name="Default" style:data-style-name="N37"/>
    <style:style style:name="ce20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21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22" style:family="table-cell" style:parent-style-name="Default" style:data-style-name="N4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2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24" style:family="table-cell" style:parent-style-name="Default" style:data-style-name="N104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25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6" style:family="table-cell" style:parent-style-name="Default" style:data-style-name="N30">
      <style:table-cell-properties style:text-align-source="fix" style:repeat-content="false"/>
      <style:paragraph-properties fo:text-align="center" fo:margin-left="0cm"/>
    </style:style>
    <style:style style:name="ce27" style:family="table-cell" style:parent-style-name="Default" style:data-style-name="N11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Foglio1" table:style-name="ta1">
        <table:table-column table:style-name="co1" table:default-cell-style-name="ce16"/>
        <table:table-column table:style-name="co1" table:default-cell-style-name="Default"/>
        <table:table-column table:style-name="co2" table:default-cell-style-name="Default"/>
        <table:table-column table:style-name="co1" table:default-cell-style-name="ce18"/>
        <table:table-column table:style-name="co1" table:number-columns-repeated="2" table:default-cell-style-name="Default"/>
        <table:table-column table:style-name="co1" table:default-cell-style-name="ce16"/>
        <table:table-column table:style-name="co1" table:default-cell-style-name="Default"/>
        <table:table-column table:style-name="co3" table:default-cell-style-name="ce21"/>
        <table:table-row table:style-name="ro1">
          <table:table-cell table:style-name="ce15" office:value-type="string" calcext:value-type="string" table:number-columns-spanned="7" table:number-rows-spanned="1">
            <text:p>INTERESSI SULLE ENTRATE LOCALI</text:p>
          </table:table-cell>
          <table:covered-table-cell table:number-columns-repeated="6"/>
          <table:table-cell office:value-type="float" office:value="19752.32" calcext:value-type="float">
            <text:p>19752,32</text:p>
          </table:table-cell>
          <table:table-cell/>
        </table:table-row>
        <table:table-row table:style-name="ro1">
          <table:table-cell office:value-type="string" calcext:value-type="string">
            <text:p>IMPORTO</text:p>
          </table:table-cell>
          <table:table-cell office:value-type="string" calcext:value-type="string">
            <text:p>TASSO</text:p>
          </table:table-cell>
          <table:table-cell office:value-type="string" calcext:value-type="string">
            <text:p>GIORNI PAGAMENTO</text:p>
          </table:table-cell>
          <table:table-cell office:value-type="string" calcext:value-type="string">
            <text:p>INTERESSI</text:p>
          </table:table-cell>
          <table:table-cell office:value-type="float" office:value="768" calcext:value-type="float">
            <text:p>768</text:p>
          </table:table-cell>
          <table:table-cell office:value-type="string" calcext:value-type="string">
            <text:p>DATA PAG.</text:p>
          </table:table-cell>
          <table:table-cell office:value-type="string" calcext:value-type="string">
            <text:p>RESIDUO</text:p>
          </table:table-cell>
          <table:table-cell table:style-name="ce20" office:value-type="string" calcext:value-type="string">
            <text:p>RATA</text:p>
          </table:table-cell>
          <table:table-cell office:value-type="string" calcext:value-type="string">
            <text:p>RATA CON INTERESSI</text:p>
          </table:table-cell>
        </table:table-row>
        <table:table-row table:style-name="ro1">
          <table:table-cell office:value-type="float" office:value="19752.32" calcext:value-type="float">
            <text:p>19.752,32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2]+[.E3]" office:value-type="float" office:value="888" calcext:value-type="float">
            <text:p>888</text:p>
          </table:table-cell>
          <table:table-cell table:formula="of:=([.A3]*[.B3]*[.C3])/36500" office:value-type="float" office:value="4.80549593424658" calcext:value-type="float">
            <text:p>4,81</text:p>
          </table:table-cell>
          <table:table-cell office:value-type="float" office:value="120" calcext:value-type="float">
            <text:p>120</text:p>
          </table:table-cell>
          <table:table-cell table:style-name="ce19" office:value-type="date" office:date-value="2022-04-01" calcext:value-type="date">
            <text:p>01/04/22</text:p>
          </table:table-cell>
          <table:table-cell table:formula="of:=[.A3]+[.D3]" office:value-type="float" office:value="19757.1254959342" calcext:value-type="float">
            <text:p>19.757,13</text:p>
          </table:table-cell>
          <table:table-cell table:style-name="ce16" table:formula="of:=[.H1]/36" office:value-type="float" office:value="548.675555555556" calcext:value-type="float">
            <text:p>548,68</text:p>
          </table:table-cell>
          <table:table-cell table:style-name="ce22" table:formula="of:=[.H3]+[.D3]" office:value-type="float" office:value="553.481051489802" calcext:value-type="float">
            <text:p>553,48</text:p>
          </table:table-cell>
        </table:table-row>
        <table:table-row table:style-name="ro1">
          <table:table-cell table:formula="of:=[.A3]-[.D3]-[.H3]" office:value-type="float" office:value="19198.8389485102" calcext:value-type="float">
            <text:p>19.198,84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2]+[.E4]" office:value-type="float" office:value="918" calcext:value-type="float">
            <text:p>918</text:p>
          </table:table-cell>
          <table:table-cell table:formula="of:=([.A4]*[.B4]*[.C4])/36500" office:value-type="float" office:value="4.82863949444722" calcext:value-type="float">
            <text:p>4,83</text:p>
          </table:table-cell>
          <table:table-cell table:formula="of:=[.E3]+30" office:value-type="float" office:value="150" calcext:value-type="float">
            <text:p>150</text:p>
          </table:table-cell>
          <table:table-cell table:style-name="ce19" office:value-type="date" office:date-value="2022-05-01" calcext:value-type="date">
            <text:p>01/05/22</text:p>
          </table:table-cell>
          <table:table-cell table:formula="of:=[.A4]+[.D4]" office:value-type="float" office:value="19203.6675880046" calcext:value-type="float">
            <text:p>19.203,67</text:p>
          </table:table-cell>
          <table:table-cell table:style-name="ce16" table:formula="of:=[.H3]" office:value-type="float" office:value="548.675555555556" calcext:value-type="float">
            <text:p>548,68</text:p>
          </table:table-cell>
          <table:table-cell table:style-name="ce22" table:formula="of:=[.H4]+[.D4]" office:value-type="float" office:value="553.504195050003" calcext:value-type="float">
            <text:p>553,50</text:p>
          </table:table-cell>
        </table:table-row>
        <table:table-row table:style-name="ro1">
          <table:table-cell table:formula="of:=[.A4]-[.D4]-[.H4]" office:value-type="float" office:value="18645.3347534602" calcext:value-type="float">
            <text:p>18.645,33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4]+[.E5]" office:value-type="float" office:value="330" calcext:value-type="float">
            <text:p>330</text:p>
          </table:table-cell>
          <table:table-cell table:formula="of:=([.A5]*[.B5]*[.C5])/36500" office:value-type="float" office:value="1.68574259414846" calcext:value-type="float">
            <text:p>1,69</text:p>
          </table:table-cell>
          <table:table-cell table:formula="of:=[.E4]+30" office:value-type="float" office:value="180" calcext:value-type="float">
            <text:p>180</text:p>
          </table:table-cell>
          <table:table-cell table:style-name="ce19" office:value-type="date" office:date-value="2022-06-01" calcext:value-type="date">
            <text:p>01/06/22</text:p>
          </table:table-cell>
          <table:table-cell table:formula="of:=[.A5]+[.D5]" office:value-type="float" office:value="18647.0204960543" calcext:value-type="float">
            <text:p>18.647,02</text:p>
          </table:table-cell>
          <table:table-cell table:style-name="ce16" table:formula="of:=[.H4]" office:value-type="float" office:value="548.675555555556" calcext:value-type="float">
            <text:p>548,68</text:p>
          </table:table-cell>
          <table:table-cell table:style-name="ce22" table:formula="of:=[.H5]+[.D5]" office:value-type="float" office:value="550.361298149704" calcext:value-type="float">
            <text:p>550,36</text:p>
          </table:table-cell>
        </table:table-row>
        <table:table-row table:style-name="ro1">
          <table:table-cell table:formula="of:=[.A5]-[.D5]-[.H5]" office:value-type="float" office:value="18094.9734553105" calcext:value-type="float">
            <text:p>18.094,97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4]+[.E6]" office:value-type="float" office:value="360" calcext:value-type="float">
            <text:p>360</text:p>
          </table:table-cell>
          <table:table-cell table:formula="of:=([.A6]*[.B6]*[.C6])/36500" office:value-type="float" office:value="1.78470971066076" calcext:value-type="float">
            <text:p>1,78</text:p>
          </table:table-cell>
          <table:table-cell table:formula="of:=[.E5]+30" office:value-type="float" office:value="210" calcext:value-type="float">
            <text:p>210</text:p>
          </table:table-cell>
          <table:table-cell table:style-name="ce19" office:value-type="date" office:date-value="2022-07-01" calcext:value-type="date">
            <text:p>01/07/22</text:p>
          </table:table-cell>
          <table:table-cell table:formula="of:=[.A6]+[.D6]" office:value-type="float" office:value="18096.7581650211" calcext:value-type="float">
            <text:p>18.096,76</text:p>
          </table:table-cell>
          <table:table-cell table:style-name="ce16" table:formula="of:=[.H5]" office:value-type="float" office:value="548.675555555556" calcext:value-type="float">
            <text:p>548,68</text:p>
          </table:table-cell>
          <table:table-cell table:style-name="ce22" table:formula="of:=[.H6]+[.D6]" office:value-type="float" office:value="550.460265266216" calcext:value-type="float">
            <text:p>550,46</text:p>
          </table:table-cell>
        </table:table-row>
        <table:table-row table:style-name="ro1">
          <table:table-cell table:formula="of:=[.A6]-[.D6]-[.H6]" office:value-type="float" office:value="17544.5131900443" calcext:value-type="float">
            <text:p>17.544,51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6]+[.E7]" office:value-type="float" office:value="450" calcext:value-type="float">
            <text:p>450</text:p>
          </table:table-cell>
          <table:table-cell table:formula="of:=([.A7]*[.B7]*[.C7])/36500" office:value-type="float" office:value="2.16302217411505" calcext:value-type="float">
            <text:p>2,16</text:p>
          </table:table-cell>
          <table:table-cell table:formula="of:=[.E6]+30" office:value-type="float" office:value="240" calcext:value-type="float">
            <text:p>240</text:p>
          </table:table-cell>
          <table:table-cell table:style-name="ce19" office:value-type="date" office:date-value="2022-08-01" calcext:value-type="date">
            <text:p>01/08/22</text:p>
          </table:table-cell>
          <table:table-cell table:formula="of:=[.A7]+[.D7]" office:value-type="float" office:value="17546.6762122184" calcext:value-type="float">
            <text:p>17.546,68</text:p>
          </table:table-cell>
          <table:table-cell table:style-name="ce16" table:formula="of:=[.H6]" office:value-type="float" office:value="548.675555555556" calcext:value-type="float">
            <text:p>548,68</text:p>
          </table:table-cell>
          <table:table-cell table:style-name="ce22" table:formula="of:=[.H7]+[.D7]" office:value-type="float" office:value="550.838577729671" calcext:value-type="float">
            <text:p>550,84</text:p>
          </table:table-cell>
        </table:table-row>
        <table:table-row table:style-name="ro1">
          <table:table-cell table:formula="of:=[.A7]-[.D7]-[.H7]" office:value-type="float" office:value="16993.6746123146" calcext:value-type="float">
            <text:p>16.993,67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6]+[.E8]" office:value-type="float" office:value="480" calcext:value-type="float">
            <text:p>480</text:p>
          </table:table-cell>
          <table:table-cell table:formula="of:=([.A8]*[.B8]*[.C8])/36500" office:value-type="float" office:value="2.23478460655096" calcext:value-type="float">
            <text:p>2,23</text:p>
          </table:table-cell>
          <table:table-cell table:formula="of:=[.E7]+30" office:value-type="float" office:value="270" calcext:value-type="float">
            <text:p>270</text:p>
          </table:table-cell>
          <table:table-cell table:style-name="ce19" office:value-type="date" office:date-value="2022-09-01" calcext:value-type="date">
            <text:p>01/09/22</text:p>
          </table:table-cell>
          <table:table-cell table:formula="of:=[.A8]+[.D8]" office:value-type="float" office:value="16995.9093969212" calcext:value-type="float">
            <text:p>16.995,91</text:p>
          </table:table-cell>
          <table:table-cell table:style-name="ce16" table:formula="of:=[.H7]" office:value-type="float" office:value="548.675555555556" calcext:value-type="float">
            <text:p>548,68</text:p>
          </table:table-cell>
          <table:table-cell table:style-name="ce22" table:formula="of:=[.H8]+[.D8]" office:value-type="float" office:value="550.910340162107" calcext:value-type="float">
            <text:p>550,91</text:p>
          </table:table-cell>
        </table:table-row>
        <table:table-row table:style-name="ro1">
          <table:table-cell table:formula="of:=[.A8]-[.D8]-[.H8]" office:value-type="float" office:value="16442.7642721525" calcext:value-type="float">
            <text:p>16.442,76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8]+[.E9]" office:value-type="float" office:value="570" calcext:value-type="float">
            <text:p>570</text:p>
          </table:table-cell>
          <table:table-cell table:formula="of:=([.A9]*[.B9]*[.C9])/36500" office:value-type="float" office:value="2.56777414661012" calcext:value-type="float">
            <text:p>2,57</text:p>
          </table:table-cell>
          <table:table-cell table:formula="of:=[.E8]+30" office:value-type="float" office:value="300" calcext:value-type="float">
            <text:p>300</text:p>
          </table:table-cell>
          <table:table-cell table:style-name="ce19" office:value-type="date" office:date-value="2022-10-01" calcext:value-type="date">
            <text:p>01/10/22</text:p>
          </table:table-cell>
          <table:table-cell table:formula="of:=[.A9]+[.D9]" office:value-type="float" office:value="16445.3320462991" calcext:value-type="float">
            <text:p>16.445,33</text:p>
          </table:table-cell>
          <table:table-cell table:style-name="ce16" table:formula="of:=[.H8]" office:value-type="float" office:value="548.675555555556" calcext:value-type="float">
            <text:p>548,68</text:p>
          </table:table-cell>
          <table:table-cell table:style-name="ce22" table:formula="of:=[.H9]+[.D9]" office:value-type="float" office:value="551.243329702166" calcext:value-type="float">
            <text:p>551,24</text:p>
          </table:table-cell>
        </table:table-row>
        <table:table-row table:style-name="ro1">
          <table:table-cell table:formula="of:=[.A9]-[.D9]-[.H9]" office:value-type="float" office:value="15891.5209424503" calcext:value-type="float">
            <text:p>15.891,52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8]+[.E10]" office:value-type="float" office:value="600" calcext:value-type="float">
            <text:p>600</text:p>
          </table:table-cell>
          <table:table-cell table:formula="of:=([.A10]*[.B10]*[.C10])/36500" office:value-type="float" office:value="2.61230481245759" calcext:value-type="float">
            <text:p>2,61</text:p>
          </table:table-cell>
          <table:table-cell table:formula="of:=[.E9]+30" office:value-type="float" office:value="330" calcext:value-type="float">
            <text:p>330</text:p>
          </table:table-cell>
          <table:table-cell table:style-name="ce19" office:value-type="date" office:date-value="2022-11-01" calcext:value-type="date">
            <text:p>01/11/22</text:p>
          </table:table-cell>
          <table:table-cell table:formula="of:=[.A10]+[.D10]" office:value-type="float" office:value="15894.1332472628" calcext:value-type="float">
            <text:p>15.894,13</text:p>
          </table:table-cell>
          <table:table-cell table:style-name="ce16" table:formula="of:=[.H9]" office:value-type="float" office:value="548.675555555556" calcext:value-type="float">
            <text:p>548,68</text:p>
          </table:table-cell>
          <table:table-cell table:style-name="ce22" table:formula="of:=[.H10]+[.D10]" office:value-type="float" office:value="551.287860368013" calcext:value-type="float">
            <text:p>551,29</text:p>
          </table:table-cell>
        </table:table-row>
        <table:table-row table:style-name="ro1">
          <table:table-cell table:formula="of:=[.A10]-[.D10]-[.H10]" office:value-type="float" office:value="15340.2330820823" calcext:value-type="float">
            <text:p>15.340,23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10]+[.E11]" office:value-type="float" office:value="690" calcext:value-type="float">
            <text:p>690</text:p>
          </table:table-cell>
          <table:table-cell table:formula="of:=([.A11]*[.B11]*[.C11])/36500" office:value-type="float" office:value="2.89993447305118" calcext:value-type="float">
            <text:p>2,90</text:p>
          </table:table-cell>
          <table:table-cell table:formula="of:=[.E10]+30" office:value-type="float" office:value="360" calcext:value-type="float">
            <text:p>360</text:p>
          </table:table-cell>
          <table:table-cell table:style-name="ce19" office:value-type="date" office:date-value="2022-12-01" calcext:value-type="date">
            <text:p>01/12/22</text:p>
          </table:table-cell>
          <table:table-cell table:formula="of:=[.A11]+[.D11]" office:value-type="float" office:value="15343.1330165554" calcext:value-type="float">
            <text:p>15.343,13</text:p>
          </table:table-cell>
          <table:table-cell table:style-name="ce16" table:formula="of:=[.H10]" office:value-type="float" office:value="548.675555555556" calcext:value-type="float">
            <text:p>548,68</text:p>
          </table:table-cell>
          <table:table-cell table:style-name="ce22" table:formula="of:=[.H11]+[.D11]" office:value-type="float" office:value="551.575490028607" calcext:value-type="float">
            <text:p>551,58</text:p>
          </table:table-cell>
        </table:table-row>
        <table:table-row table:style-name="ro1">
          <table:table-cell table:formula="of:=[.A11]-[.D11]-[.H11]" office:value-type="float" office:value="14788.6575920537" calcext:value-type="float">
            <text:p>14.788,66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10]+[.E12]" office:value-type="float" office:value="720" calcext:value-type="float">
            <text:p>720</text:p>
          </table:table-cell>
          <table:table-cell table:formula="of:=([.A12]*[.B12]*[.C12])/36500" office:value-type="float" office:value="2.91721464829553" calcext:value-type="float">
            <text:p>2,92</text:p>
          </table:table-cell>
          <table:table-cell table:formula="of:=[.E11]+30" office:value-type="float" office:value="390" calcext:value-type="float">
            <text:p>390</text:p>
          </table:table-cell>
          <table:table-cell table:style-name="ce19" office:value-type="date" office:date-value="2023-01-01" calcext:value-type="date">
            <text:p>01/01/23</text:p>
          </table:table-cell>
          <table:table-cell table:formula="of:=[.A12]+[.D12]" office:value-type="float" office:value="14791.574806702" calcext:value-type="float">
            <text:p>14.791,57</text:p>
          </table:table-cell>
          <table:table-cell table:style-name="ce16" table:formula="of:=[.H11]" office:value-type="float" office:value="548.675555555556" calcext:value-type="float">
            <text:p>548,68</text:p>
          </table:table-cell>
          <table:table-cell table:style-name="ce22" table:formula="of:=[.H12]+[.D12]" office:value-type="float" office:value="551.592770203851" calcext:value-type="float">
            <text:p>551,59</text:p>
          </table:table-cell>
        </table:table-row>
        <table:table-row table:style-name="ro1">
          <table:table-cell table:formula="of:=[.A12]-[.D12]-[.H12]" office:value-type="float" office:value="14237.0648218499" calcext:value-type="float">
            <text:p>14.237,06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12]+[.E13]" office:value-type="float" office:value="810" calcext:value-type="float">
            <text:p>810</text:p>
          </table:table-cell>
          <table:table-cell table:formula="of:=([.A13]*[.B13]*[.C13])/36500" office:value-type="float" office:value="3.15945822073928" calcext:value-type="float">
            <text:p>3,16</text:p>
          </table:table-cell>
          <table:table-cell table:formula="of:=[.E12]+30" office:value-type="float" office:value="420" calcext:value-type="float">
            <text:p>420</text:p>
          </table:table-cell>
          <table:table-cell table:style-name="ce19" office:value-type="date" office:date-value="2023-02-01" calcext:value-type="date">
            <text:p>01/02/23</text:p>
          </table:table-cell>
          <table:table-cell table:formula="of:=[.A13]+[.D13]" office:value-type="float" office:value="14240.2242800706" calcext:value-type="float">
            <text:p>14.240,22</text:p>
          </table:table-cell>
          <table:table-cell table:style-name="ce16" table:formula="of:=[.H12]" office:value-type="float" office:value="548.675555555556" calcext:value-type="float">
            <text:p>548,68</text:p>
          </table:table-cell>
          <table:table-cell table:style-name="ce22" table:formula="of:=[.H13]+[.D13]" office:value-type="float" office:value="551.835013776295" calcext:value-type="float">
            <text:p>551,84</text:p>
          </table:table-cell>
        </table:table-row>
        <table:table-row table:style-name="ro1">
          <table:table-cell table:formula="of:=[.A13]-[.D13]-[.H13]" office:value-type="float" office:value="13685.2298080736" calcext:value-type="float">
            <text:p>13.685,23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12]+[.E14]" office:value-type="float" office:value="840" calcext:value-type="float">
            <text:p>840</text:p>
          </table:table-cell>
          <table:table-cell table:formula="of:=([.A14]*[.B14]*[.C14])/36500" office:value-type="float" office:value="3.14947754487173" calcext:value-type="float">
            <text:p>3,15</text:p>
          </table:table-cell>
          <table:table-cell table:formula="of:=[.E13]+30" office:value-type="float" office:value="450" calcext:value-type="float">
            <text:p>450</text:p>
          </table:table-cell>
          <table:table-cell table:style-name="ce19" office:value-type="date" office:date-value="2023-03-01" calcext:value-type="date">
            <text:p>01/03/23</text:p>
          </table:table-cell>
          <table:table-cell table:formula="of:=[.A14]+[.D14]" office:value-type="float" office:value="13688.3792856184" calcext:value-type="float">
            <text:p>13.688,38</text:p>
          </table:table-cell>
          <table:table-cell table:style-name="ce16" table:formula="of:=[.H13]" office:value-type="float" office:value="548.675555555556" calcext:value-type="float">
            <text:p>548,68</text:p>
          </table:table-cell>
          <table:table-cell table:style-name="ce22" table:formula="of:=[.H14]+[.D14]" office:value-type="float" office:value="551.825033100427" calcext:value-type="float">
            <text:p>551,83</text:p>
          </table:table-cell>
        </table:table-row>
        <table:table-row table:style-name="ro1">
          <table:table-cell table:formula="of:=[.A14]-[.D14]-[.H14]" office:value-type="float" office:value="13133.4047749731" calcext:value-type="float">
            <text:p>13.133,40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14]+[.E15]" office:value-type="float" office:value="930" calcext:value-type="float">
            <text:p>930</text:p>
          </table:table-cell>
          <table:table-cell table:formula="of:=([.A15]*[.B15]*[.C15])/36500" office:value-type="float" office:value="3.34631957280137" calcext:value-type="float">
            <text:p>3,35</text:p>
          </table:table-cell>
          <table:table-cell table:formula="of:=[.E14]+30" office:value-type="float" office:value="480" calcext:value-type="float">
            <text:p>480</text:p>
          </table:table-cell>
          <table:table-cell table:style-name="ce19" office:value-type="date" office:date-value="2023-04-01" calcext:value-type="date">
            <text:p>01/04/23</text:p>
          </table:table-cell>
          <table:table-cell table:formula="of:=[.A15]+[.D15]" office:value-type="float" office:value="13136.7510945459" calcext:value-type="float">
            <text:p>13.136,75</text:p>
          </table:table-cell>
          <table:table-cell table:style-name="ce16" table:formula="of:=[.H14]" office:value-type="float" office:value="548.675555555556" calcext:value-type="float">
            <text:p>548,68</text:p>
          </table:table-cell>
          <table:table-cell table:style-name="ce22" table:formula="of:=[.H15]+[.D15]" office:value-type="float" office:value="552.021875128357" calcext:value-type="float">
            <text:p>552,02</text:p>
          </table:table-cell>
        </table:table-row>
        <table:table-row table:style-name="ro1">
          <table:table-cell table:formula="of:=[.A15]-[.D15]-[.H15]" office:value-type="float" office:value="12581.3828998448" calcext:value-type="float">
            <text:p>12.581,38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14]+[.E16]" office:value-type="float" office:value="960" calcext:value-type="float">
            <text:p>960</text:p>
          </table:table-cell>
          <table:table-cell table:formula="of:=([.A16]*[.B16]*[.C16])/36500" office:value-type="float" office:value="3.30907605037013" calcext:value-type="float">
            <text:p>3,31</text:p>
          </table:table-cell>
          <table:table-cell table:formula="of:=[.E15]+30" office:value-type="float" office:value="510" calcext:value-type="float">
            <text:p>510</text:p>
          </table:table-cell>
          <table:table-cell table:style-name="ce19" office:value-type="date" office:date-value="2023-05-01" calcext:value-type="date">
            <text:p>01/05/23</text:p>
          </table:table-cell>
          <table:table-cell table:formula="of:=[.A16]+[.D16]" office:value-type="float" office:value="12584.6919758952" calcext:value-type="float">
            <text:p>12.584,69</text:p>
          </table:table-cell>
          <table:table-cell table:style-name="ce16" table:formula="of:=[.H15]" office:value-type="float" office:value="548.675555555556" calcext:value-type="float">
            <text:p>548,68</text:p>
          </table:table-cell>
          <table:table-cell table:style-name="ce22" table:formula="of:=[.H16]+[.D16]" office:value-type="float" office:value="551.984631605926" calcext:value-type="float">
            <text:p>551,98</text:p>
          </table:table-cell>
        </table:table-row>
        <table:table-row table:style-name="ro1">
          <table:table-cell table:formula="of:=[.A16]-[.D16]-[.H16]" office:value-type="float" office:value="12029.3982682389" calcext:value-type="float">
            <text:p>12.029,40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16]+[.E17]" office:value-type="float" office:value="1050" calcext:value-type="float">
            <text:p>1050</text:p>
          </table:table-cell>
          <table:table-cell table:formula="of:=([.A17]*[.B17]*[.C17])/36500" office:value-type="float" office:value="3.46051183058926" calcext:value-type="float">
            <text:p>3,46</text:p>
          </table:table-cell>
          <table:table-cell table:formula="of:=[.E16]+30" office:value-type="float" office:value="540" calcext:value-type="float">
            <text:p>540</text:p>
          </table:table-cell>
          <table:table-cell table:style-name="ce19" office:value-type="date" office:date-value="2023-06-01" calcext:value-type="date">
            <text:p>01/06/23</text:p>
          </table:table-cell>
          <table:table-cell table:formula="of:=[.A17]+[.D17]" office:value-type="float" office:value="12032.8587800694" calcext:value-type="float">
            <text:p>12.032,86</text:p>
          </table:table-cell>
          <table:table-cell table:style-name="ce16" table:formula="of:=[.H16]" office:value-type="float" office:value="548.675555555556" calcext:value-type="float">
            <text:p>548,68</text:p>
          </table:table-cell>
          <table:table-cell table:style-name="ce22" table:formula="of:=[.H17]+[.D17]" office:value-type="float" office:value="552.136067386145" calcext:value-type="float">
            <text:p>552,14</text:p>
          </table:table-cell>
        </table:table-row>
        <table:table-row table:style-name="ro1">
          <table:table-cell table:formula="of:=[.A17]-[.D17]-[.H17]" office:value-type="float" office:value="11477.2622008527" calcext:value-type="float">
            <text:p>11.477,26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16]+[.E18]" office:value-type="float" office:value="1080" calcext:value-type="float">
            <text:p>1080</text:p>
          </table:table-cell>
          <table:table-cell table:formula="of:=([.A18]*[.B18]*[.C18])/36500" office:value-type="float" office:value="3.3960118292934" calcext:value-type="float">
            <text:p>3,40</text:p>
          </table:table-cell>
          <table:table-cell table:formula="of:=[.E17]+30" office:value-type="float" office:value="570" calcext:value-type="float">
            <text:p>570</text:p>
          </table:table-cell>
          <table:table-cell table:style-name="ce19" office:value-type="date" office:date-value="2023-07-01" calcext:value-type="date">
            <text:p>01/07/23</text:p>
          </table:table-cell>
          <table:table-cell table:formula="of:=[.A18]+[.D18]" office:value-type="float" office:value="11480.658212682" calcext:value-type="float">
            <text:p>11.480,66</text:p>
          </table:table-cell>
          <table:table-cell table:style-name="ce16" table:formula="of:=[.H17]" office:value-type="float" office:value="548.675555555556" calcext:value-type="float">
            <text:p>548,68</text:p>
          </table:table-cell>
          <table:table-cell table:style-name="ce22" table:formula="of:=[.H18]+[.D18]" office:value-type="float" office:value="552.071567384849" calcext:value-type="float">
            <text:p>552,07</text:p>
          </table:table-cell>
        </table:table-row>
        <table:table-row table:style-name="ro1">
          <table:table-cell table:formula="of:=[.A18]-[.D18]-[.H18]" office:value-type="float" office:value="10925.1906334679" calcext:value-type="float">
            <text:p>10.925,19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18]+[.E19]" office:value-type="float" office:value="1170" calcext:value-type="float">
            <text:p>1170</text:p>
          </table:table-cell>
          <table:table-cell table:formula="of:=([.A19]*[.B19]*[.C19])/36500" office:value-type="float" office:value="3.50204740853627" calcext:value-type="float">
            <text:p>3,50</text:p>
          </table:table-cell>
          <table:table-cell table:formula="of:=[.E18]+30" office:value-type="float" office:value="600" calcext:value-type="float">
            <text:p>600</text:p>
          </table:table-cell>
          <table:table-cell table:style-name="ce19" office:value-type="date" office:date-value="2023-08-01" calcext:value-type="date">
            <text:p>01/08/23</text:p>
          </table:table-cell>
          <table:table-cell table:formula="of:=[.A19]+[.D19]" office:value-type="float" office:value="10928.6926808764" calcext:value-type="float">
            <text:p>10.928,69</text:p>
          </table:table-cell>
          <table:table-cell table:style-name="ce16" table:formula="of:=[.H18]" office:value-type="float" office:value="548.675555555556" calcext:value-type="float">
            <text:p>548,68</text:p>
          </table:table-cell>
          <table:table-cell table:style-name="ce22" table:formula="of:=[.H19]+[.D19]" office:value-type="float" office:value="552.177602964092" calcext:value-type="float">
            <text:p>552,18</text:p>
          </table:table-cell>
        </table:table-row>
        <table:table-row table:style-name="ro1">
          <table:table-cell table:formula="of:=[.A19]-[.D19]-[.H19]" office:value-type="float" office:value="10373.0130305038" calcext:value-type="float">
            <text:p>10.373,01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18]+[.E20]" office:value-type="float" office:value="1200" calcext:value-type="float">
            <text:p>1200</text:p>
          </table:table-cell>
          <table:table-cell table:formula="of:=([.A20]*[.B20]*[.C20])/36500" office:value-type="float" office:value="3.41030565386425" calcext:value-type="float">
            <text:p>3,41</text:p>
          </table:table-cell>
          <table:table-cell table:formula="of:=[.E19]+30" office:value-type="float" office:value="630" calcext:value-type="float">
            <text:p>630</text:p>
          </table:table-cell>
          <table:table-cell table:style-name="ce19" office:value-type="date" office:date-value="2023-09-01" calcext:value-type="date">
            <text:p>01/09/23</text:p>
          </table:table-cell>
          <table:table-cell table:formula="of:=[.A20]+[.D20]" office:value-type="float" office:value="10376.4233361576" calcext:value-type="float">
            <text:p>10.376,42</text:p>
          </table:table-cell>
          <table:table-cell table:style-name="ce16" table:formula="of:=[.H19]" office:value-type="float" office:value="548.675555555556" calcext:value-type="float">
            <text:p>548,68</text:p>
          </table:table-cell>
          <table:table-cell table:style-name="ce22" table:formula="of:=[.H20]+[.D20]" office:value-type="float" office:value="552.08586120942" calcext:value-type="float">
            <text:p>552,09</text:p>
          </table:table-cell>
        </table:table-row>
        <table:table-row table:style-name="ro1">
          <table:table-cell table:formula="of:=[.A20]-[.D20]-[.H20]" office:value-type="float" office:value="9820.92716929435" calcext:value-type="float">
            <text:p>9.820,93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20]+[.E21]" office:value-type="float" office:value="1290" calcext:value-type="float">
            <text:p>1290</text:p>
          </table:table-cell>
          <table:table-cell table:formula="of:=([.A21]*[.B21]*[.C21])/36500" office:value-type="float" office:value="3.47095782147663" calcext:value-type="float">
            <text:p>3,47</text:p>
          </table:table-cell>
          <table:table-cell table:formula="of:=[.E20]+30" office:value-type="float" office:value="660" calcext:value-type="float">
            <text:p>660</text:p>
          </table:table-cell>
          <table:table-cell table:style-name="ce19" office:value-type="date" office:date-value="2023-10-01" calcext:value-type="date">
            <text:p>01/10/23</text:p>
          </table:table-cell>
          <table:table-cell table:formula="of:=[.A21]+[.D21]" office:value-type="float" office:value="9824.39812711583" calcext:value-type="float">
            <text:p>9.824,40</text:p>
          </table:table-cell>
          <table:table-cell table:style-name="ce16" table:formula="of:=[.H20]" office:value-type="float" office:value="548.675555555556" calcext:value-type="float">
            <text:p>548,68</text:p>
          </table:table-cell>
          <table:table-cell table:style-name="ce22" table:formula="of:=[.H21]+[.D21]" office:value-type="float" office:value="552.146513377032" calcext:value-type="float">
            <text:p>552,15</text:p>
          </table:table-cell>
        </table:table-row>
        <table:table-row table:style-name="ro1">
          <table:table-cell table:formula="of:=[.A21]-[.D21]-[.H21]" office:value-type="float" office:value="9268.78065591732" calcext:value-type="float">
            <text:p>9.268,78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20]+[.E22]" office:value-type="float" office:value="1320" calcext:value-type="float">
            <text:p>1320</text:p>
          </table:table-cell>
          <table:table-cell table:formula="of:=([.A22]*[.B22]*[.C22])/36500" office:value-type="float" office:value="3.35199738789339" calcext:value-type="float">
            <text:p>3,35</text:p>
          </table:table-cell>
          <table:table-cell table:formula="of:=[.E21]+30" office:value-type="float" office:value="690" calcext:value-type="float">
            <text:p>690</text:p>
          </table:table-cell>
          <table:table-cell table:style-name="ce19" office:value-type="date" office:date-value="2023-11-01" calcext:value-type="date">
            <text:p>01/11/23</text:p>
          </table:table-cell>
          <table:table-cell table:formula="of:=[.A22]+[.D22]" office:value-type="float" office:value="9272.13265330521" calcext:value-type="float">
            <text:p>9.272,13</text:p>
          </table:table-cell>
          <table:table-cell table:style-name="ce16" table:formula="of:=[.H21]" office:value-type="float" office:value="548.675555555556" calcext:value-type="float">
            <text:p>548,68</text:p>
          </table:table-cell>
          <table:table-cell table:style-name="ce22" table:formula="of:=[.H22]+[.D22]" office:value-type="float" office:value="552.027552943449" calcext:value-type="float">
            <text:p>552,03</text:p>
          </table:table-cell>
        </table:table-row>
        <table:table-row table:style-name="ro1">
          <table:table-cell table:formula="of:=[.A22]-[.D22]-[.H22]" office:value-type="float" office:value="8716.75310297387" calcext:value-type="float">
            <text:p>8.716,75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22]+[.E23]" office:value-type="float" office:value="1410" calcext:value-type="float">
            <text:p>1410</text:p>
          </table:table-cell>
          <table:table-cell table:formula="of:=([.A23]*[.B23]*[.C23])/36500" office:value-type="float" office:value="3.36729366443648" calcext:value-type="float">
            <text:p>3,37</text:p>
          </table:table-cell>
          <table:table-cell table:formula="of:=[.E22]+30" office:value-type="float" office:value="720" calcext:value-type="float">
            <text:p>720</text:p>
          </table:table-cell>
          <table:table-cell table:style-name="ce19" office:value-type="date" office:date-value="2023-12-01" calcext:value-type="date">
            <text:p>01/12/23</text:p>
          </table:table-cell>
          <table:table-cell table:formula="of:=[.A23]+[.D23]" office:value-type="float" office:value="8720.1203966383" calcext:value-type="float">
            <text:p>8.720,12</text:p>
          </table:table-cell>
          <table:table-cell table:style-name="ce16" table:formula="of:=[.H22]" office:value-type="float" office:value="548.675555555556" calcext:value-type="float">
            <text:p>548,68</text:p>
          </table:table-cell>
          <table:table-cell table:style-name="ce22" office:value-type="float" office:value="552.05" calcext:value-type="float">
            <text:p>552,05</text:p>
          </table:table-cell>
        </table:table-row>
        <table:table-row table:style-name="ro1">
          <table:table-cell table:formula="of:=[.A23]-[.D23]-[.H23]" office:value-type="float" office:value="8164.71025375388" calcext:value-type="float">
            <text:p>8.164,71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22]+[.E24]" office:value-type="float" office:value="1440" calcext:value-type="float">
            <text:p>1440</text:p>
          </table:table-cell>
          <table:table-cell table:formula="of:=([.A24]*[.B24]*[.C24])/36500" office:value-type="float" office:value="3.22114596312482" calcext:value-type="float">
            <text:p>3,22</text:p>
          </table:table-cell>
          <table:table-cell table:formula="of:=[.E23]+30" office:value-type="float" office:value="750" calcext:value-type="float">
            <text:p>750</text:p>
          </table:table-cell>
          <table:table-cell table:style-name="ce19" office:value-type="date" office:date-value="2024-01-01" calcext:value-type="date">
            <text:p>01/01/24</text:p>
          </table:table-cell>
          <table:table-cell table:formula="of:=[.A24]+[.D24]" office:value-type="float" office:value="8167.931399717" calcext:value-type="float">
            <text:p>8.167,93</text:p>
          </table:table-cell>
          <table:table-cell table:style-name="ce16" table:formula="of:=[.H23]" office:value-type="float" office:value="548.675555555556" calcext:value-type="float">
            <text:p>548,68</text:p>
          </table:table-cell>
          <table:table-cell table:style-name="ce22" table:formula="of:=[.H24]+[.D24]" office:value-type="float" office:value="551.89670151868" calcext:value-type="float">
            <text:p>551,90</text:p>
          </table:table-cell>
        </table:table-row>
        <table:table-row table:style-name="ro1">
          <table:table-cell table:formula="of:=[.A24]-[.D24]-[.H24]" office:value-type="float" office:value="7612.8135522352" calcext:value-type="float">
            <text:p>7.612,81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24]+[.E25]" office:value-type="float" office:value="1530" calcext:value-type="float">
            <text:p>1530</text:p>
          </table:table-cell>
          <table:table-cell table:formula="of:=([.A25]*[.B25]*[.C25])/36500" office:value-type="float" office:value="3.19112458490955" calcext:value-type="float">
            <text:p>3,19</text:p>
          </table:table-cell>
          <table:table-cell table:formula="of:=[.E24]+30" office:value-type="float" office:value="780" calcext:value-type="float">
            <text:p>780</text:p>
          </table:table-cell>
          <table:table-cell table:style-name="ce19" office:value-type="date" office:date-value="2024-02-01" calcext:value-type="date">
            <text:p>01/02/24</text:p>
          </table:table-cell>
          <table:table-cell table:formula="of:=[.A25]+[.D25]" office:value-type="float" office:value="7616.00467682011" calcext:value-type="float">
            <text:p>7.616,00</text:p>
          </table:table-cell>
          <table:table-cell table:style-name="ce16" table:formula="of:=[.H24]" office:value-type="float" office:value="548.675555555556" calcext:value-type="float">
            <text:p>548,68</text:p>
          </table:table-cell>
          <table:table-cell table:style-name="ce22" table:formula="of:=[.H25]+[.D25]" office:value-type="float" office:value="551.866680140465" calcext:value-type="float">
            <text:p>551,87</text:p>
          </table:table-cell>
        </table:table-row>
        <table:table-row table:style-name="ro1">
          <table:table-cell table:formula="of:=[.A25]-[.D25]-[.H25]" office:value-type="float" office:value="7060.94687209473" calcext:value-type="float">
            <text:p>7.060,95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24]+[.E26]" office:value-type="float" office:value="1560" calcext:value-type="float">
            <text:p>1560</text:p>
          </table:table-cell>
          <table:table-cell table:formula="of:=([.A26]*[.B26]*[.C26])/36500" office:value-type="float" office:value="3.01782934807336" calcext:value-type="float">
            <text:p>3,02</text:p>
          </table:table-cell>
          <table:table-cell table:formula="of:=[.E25]+30" office:value-type="float" office:value="810" calcext:value-type="float">
            <text:p>810</text:p>
          </table:table-cell>
          <table:table-cell table:style-name="ce19" office:value-type="date" office:date-value="2024-03-01" calcext:value-type="date">
            <text:p>01/03/24</text:p>
          </table:table-cell>
          <table:table-cell table:formula="of:=[.A26]+[.D26]" office:value-type="float" office:value="7063.9647014428" calcext:value-type="float">
            <text:p>7.063,96</text:p>
          </table:table-cell>
          <table:table-cell table:style-name="ce16" table:formula="of:=[.H25]" office:value-type="float" office:value="548.675555555556" calcext:value-type="float">
            <text:p>548,68</text:p>
          </table:table-cell>
          <table:table-cell table:style-name="ce22" table:formula="of:=[.H26]+[.D26]" office:value-type="float" office:value="551.693384903629" calcext:value-type="float">
            <text:p>551,69</text:p>
          </table:table-cell>
        </table:table-row>
        <table:table-row table:style-name="ro1">
          <table:table-cell table:formula="of:=[.A26]-[.D26]-[.H26]" office:value-type="float" office:value="6509.2534871911" calcext:value-type="float">
            <text:p>6.509,25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26]+[.E27]" office:value-type="float" office:value="1650" calcext:value-type="float">
            <text:p>1650</text:p>
          </table:table-cell>
          <table:table-cell table:formula="of:=([.A27]*[.B27]*[.C27])/36500" office:value-type="float" office:value="2.94253924763433" calcext:value-type="float">
            <text:p>2,94</text:p>
          </table:table-cell>
          <table:table-cell table:formula="of:=[.E26]+30" office:value-type="float" office:value="840" calcext:value-type="float">
            <text:p>840</text:p>
          </table:table-cell>
          <table:table-cell table:style-name="ce19" office:value-type="date" office:date-value="2024-04-01" calcext:value-type="date">
            <text:p>01/04/24</text:p>
          </table:table-cell>
          <table:table-cell table:formula="of:=[.A27]+[.D27]" office:value-type="float" office:value="6512.19602643874" calcext:value-type="float">
            <text:p>6.512,20</text:p>
          </table:table-cell>
          <table:table-cell table:style-name="ce16" table:formula="of:=[.H26]" office:value-type="float" office:value="548.675555555556" calcext:value-type="float">
            <text:p>548,68</text:p>
          </table:table-cell>
          <table:table-cell table:style-name="ce22" table:formula="of:=[.H27]+[.D27]" office:value-type="float" office:value="551.61809480319" calcext:value-type="float">
            <text:p>551,62</text:p>
          </table:table-cell>
        </table:table-row>
        <table:table-row table:style-name="ro1">
          <table:table-cell table:formula="of:=[.A27]-[.D27]-[.H27]" office:value-type="float" office:value="5957.63539238791" calcext:value-type="float">
            <text:p>5.957,64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26]+[.E28]" office:value-type="float" office:value="1680" calcext:value-type="float">
            <text:p>1680</text:p>
          </table:table-cell>
          <table:table-cell table:formula="of:=([.A28]*[.B28]*[.C28])/36500" office:value-type="float" office:value="2.74214450937307" calcext:value-type="float">
            <text:p>2,74</text:p>
          </table:table-cell>
          <table:table-cell table:formula="of:=[.E27]+30" office:value-type="float" office:value="870" calcext:value-type="float">
            <text:p>870</text:p>
          </table:table-cell>
          <table:table-cell table:style-name="ce19" office:value-type="date" office:date-value="2024-05-01" calcext:value-type="date">
            <text:p>01/05/24</text:p>
          </table:table-cell>
          <table:table-cell table:formula="of:=[.A28]+[.D28]" office:value-type="float" office:value="5960.37753689729" calcext:value-type="float">
            <text:p>5.960,38</text:p>
          </table:table-cell>
          <table:table-cell table:style-name="ce16" table:formula="of:=[.H27]" office:value-type="float" office:value="548.675555555556" calcext:value-type="float">
            <text:p>548,68</text:p>
          </table:table-cell>
          <table:table-cell table:style-name="ce22" table:formula="of:=[.H28]+[.D28]" office:value-type="float" office:value="551.417700064929" calcext:value-type="float">
            <text:p>551,42</text:p>
          </table:table-cell>
        </table:table-row>
        <table:table-row table:style-name="ro1">
          <table:table-cell table:formula="of:=[.A28]-[.D28]-[.H28]" office:value-type="float" office:value="5406.21769232298" calcext:value-type="float">
            <text:p>5.406,22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28]+[.E29]" office:value-type="float" office:value="1770" calcext:value-type="float">
            <text:p>1770</text:p>
          </table:table-cell>
          <table:table-cell table:formula="of:=([.A29]*[.B29]*[.C29])/36500" office:value-type="float" office:value="2.62164529189361" calcext:value-type="float">
            <text:p>2,62</text:p>
          </table:table-cell>
          <table:table-cell table:formula="of:=[.E28]+30" office:value-type="float" office:value="900" calcext:value-type="float">
            <text:p>900</text:p>
          </table:table-cell>
          <table:table-cell table:style-name="ce19" office:value-type="date" office:date-value="2024-06-01" calcext:value-type="date">
            <text:p>01/06/24</text:p>
          </table:table-cell>
          <table:table-cell table:formula="of:=[.A29]+[.D29]" office:value-type="float" office:value="5408.83933761488" calcext:value-type="float">
            <text:p>5.408,84</text:p>
          </table:table-cell>
          <table:table-cell table:style-name="ce16" table:formula="of:=[.H28]" office:value-type="float" office:value="548.675555555556" calcext:value-type="float">
            <text:p>548,68</text:p>
          </table:table-cell>
          <table:table-cell table:style-name="ce22" table:formula="of:=[.H29]+[.D29]" office:value-type="float" office:value="551.297200847449" calcext:value-type="float">
            <text:p>551,30</text:p>
          </table:table-cell>
        </table:table-row>
        <table:table-row table:style-name="ro1">
          <table:table-cell table:formula="of:=[.A29]-[.D29]-[.H29]" office:value-type="float" office:value="4854.92049147554" calcext:value-type="float">
            <text:p>4.854,92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28]+[.E30]" office:value-type="float" office:value="1800" calcext:value-type="float">
            <text:p>1800</text:p>
          </table:table-cell>
          <table:table-cell table:formula="of:=([.A30]*[.B30]*[.C30])/36500" office:value-type="float" office:value="2.39420736565917" calcext:value-type="float">
            <text:p>2,39</text:p>
          </table:table-cell>
          <table:table-cell table:formula="of:=[.E29]+30" office:value-type="float" office:value="930" calcext:value-type="float">
            <text:p>930</text:p>
          </table:table-cell>
          <table:table-cell table:style-name="ce19" office:value-type="date" office:date-value="2024-07-01" calcext:value-type="date">
            <text:p>01/07/24</text:p>
          </table:table-cell>
          <table:table-cell table:formula="of:=[.A30]+[.D30]" office:value-type="float" office:value="4857.31469884119" calcext:value-type="float">
            <text:p>4.857,31</text:p>
          </table:table-cell>
          <table:table-cell table:style-name="ce16" table:formula="of:=[.H29]" office:value-type="float" office:value="548.675555555556" calcext:value-type="float">
            <text:p>548,68</text:p>
          </table:table-cell>
          <table:table-cell table:style-name="ce22" table:formula="of:=[.H30]+[.D30]" office:value-type="float" office:value="551.069762921215" calcext:value-type="float">
            <text:p>551,07</text:p>
          </table:table-cell>
        </table:table-row>
        <table:table-row table:style-name="ro1">
          <table:table-cell table:formula="of:=[.A30]-[.D30]-[.H30]" office:value-type="float" office:value="4303.85072855432" calcext:value-type="float">
            <text:p>4.303,85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30]+[.E31]" office:value-type="float" office:value="1890" calcext:value-type="float">
            <text:p>1890</text:p>
          </table:table-cell>
          <table:table-cell table:formula="of:=([.A31]*[.B31]*[.C31])/36500" office:value-type="float" office:value="2.228569281361" calcext:value-type="float">
            <text:p>2,23</text:p>
          </table:table-cell>
          <table:table-cell table:formula="of:=[.E30]+30" office:value-type="float" office:value="960" calcext:value-type="float">
            <text:p>960</text:p>
          </table:table-cell>
          <table:table-cell table:style-name="ce19" office:value-type="date" office:date-value="2024-08-01" calcext:value-type="date">
            <text:p>01/08/24</text:p>
          </table:table-cell>
          <table:table-cell table:formula="of:=[.A31]+[.D31]" office:value-type="float" office:value="4306.07929783568" calcext:value-type="float">
            <text:p>4.306,08</text:p>
          </table:table-cell>
          <table:table-cell table:style-name="ce16" table:formula="of:=[.H30]" office:value-type="float" office:value="548.675555555556" calcext:value-type="float">
            <text:p>548,68</text:p>
          </table:table-cell>
          <table:table-cell table:style-name="ce22" table:formula="of:=[.H31]+[.D31]" office:value-type="float" office:value="550.904124836917" calcext:value-type="float">
            <text:p>550,90</text:p>
          </table:table-cell>
        </table:table-row>
        <table:table-row table:style-name="ro1">
          <table:table-cell table:formula="of:=[.A31]-[.D31]-[.H31]" office:value-type="float" office:value="3752.9466037174" calcext:value-type="float">
            <text:p>3.752,95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30]+[.E32]" office:value-type="float" office:value="1920" calcext:value-type="float">
            <text:p>1920</text:p>
          </table:table-cell>
          <table:table-cell table:formula="of:=([.A32]*[.B32]*[.C32])/36500" office:value-type="float" office:value="1.97415273401025" calcext:value-type="float">
            <text:p>1,97</text:p>
          </table:table-cell>
          <table:table-cell table:formula="of:=[.E31]+30" office:value-type="float" office:value="990" calcext:value-type="float">
            <text:p>990</text:p>
          </table:table-cell>
          <table:table-cell table:style-name="ce19" office:value-type="date" office:date-value="2024-09-01" calcext:value-type="date">
            <text:p>01/09/24</text:p>
          </table:table-cell>
          <table:table-cell table:formula="of:=[.A32]+[.D32]" office:value-type="float" office:value="3754.92075645141" calcext:value-type="float">
            <text:p>3.754,92</text:p>
          </table:table-cell>
          <table:table-cell table:style-name="ce16" table:formula="of:=[.H31]" office:value-type="float" office:value="548.675555555556" calcext:value-type="float">
            <text:p>548,68</text:p>
          </table:table-cell>
          <table:table-cell table:style-name="ce22" table:formula="of:=[.H32]+[.D32]" office:value-type="float" office:value="550.649708289566" calcext:value-type="float">
            <text:p>550,65</text:p>
          </table:table-cell>
        </table:table-row>
        <table:table-row table:style-name="ro1">
          <table:table-cell table:formula="of:=[.A32]-[.D32]-[.H32]" office:value-type="float" office:value="3202.29689542784" calcext:value-type="float">
            <text:p>3.202,30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32]+[.E33]" office:value-type="float" office:value="2010" calcext:value-type="float">
            <text:p>2010</text:p>
          </table:table-cell>
          <table:table-cell table:formula="of:=([.A33]*[.B33]*[.C33])/36500" office:value-type="float" office:value="1.76345664652327" calcext:value-type="float">
            <text:p>1,76</text:p>
          </table:table-cell>
          <table:table-cell table:formula="of:=[.E32]+30" office:value-type="float" office:value="1020" calcext:value-type="float">
            <text:p>1020</text:p>
          </table:table-cell>
          <table:table-cell table:style-name="ce19" office:value-type="date" office:date-value="2024-10-01" calcext:value-type="date">
            <text:p>01/10/24</text:p>
          </table:table-cell>
          <table:table-cell table:formula="of:=[.A33]+[.D33]" office:value-type="float" office:value="3204.06035207436" calcext:value-type="float">
            <text:p>3.204,06</text:p>
          </table:table-cell>
          <table:table-cell table:style-name="ce16" table:formula="of:=[.H32]" office:value-type="float" office:value="548.675555555556" calcext:value-type="float">
            <text:p>548,68</text:p>
          </table:table-cell>
          <table:table-cell table:style-name="ce22" table:formula="of:=[.H33]+[.D33]" office:value-type="float" office:value="550.439012202079" calcext:value-type="float">
            <text:p>550,44</text:p>
          </table:table-cell>
        </table:table-row>
        <table:table-row table:style-name="ro1">
          <table:table-cell table:formula="of:=[.A33]-[.D33]-[.H33]" office:value-type="float" office:value="2651.85788322576" calcext:value-type="float">
            <text:p>2.651,86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32]+[.E34]" office:value-type="float" office:value="2040" calcext:value-type="float">
            <text:p>2040</text:p>
          </table:table-cell>
          <table:table-cell table:formula="of:=([.A34]*[.B34]*[.C34])/36500" office:value-type="float" office:value="1.48213426898097" calcext:value-type="float">
            <text:p>1,48</text:p>
          </table:table-cell>
          <table:table-cell table:formula="of:=[.E33]+30" office:value-type="float" office:value="1050" calcext:value-type="float">
            <text:p>1050</text:p>
          </table:table-cell>
          <table:table-cell table:style-name="ce19" office:value-type="date" office:date-value="2024-11-01" calcext:value-type="date">
            <text:p>01/11/24</text:p>
          </table:table-cell>
          <table:table-cell table:formula="of:=[.A34]+[.D34]" office:value-type="float" office:value="2653.34001749474" calcext:value-type="float">
            <text:p>2.653,34</text:p>
          </table:table-cell>
          <table:table-cell table:style-name="ce16" table:formula="of:=[.H33]" office:value-type="float" office:value="548.675555555556" calcext:value-type="float">
            <text:p>548,68</text:p>
          </table:table-cell>
          <table:table-cell table:style-name="ce22" table:formula="of:=[.H34]+[.D34]" office:value-type="float" office:value="550.157689824537" calcext:value-type="float">
            <text:p>550,16</text:p>
          </table:table-cell>
        </table:table-row>
        <table:table-row table:style-name="ro1">
          <table:table-cell table:formula="of:=[.A34]-[.D34]-[.H34]" office:value-type="float" office:value="2101.70019340122" calcext:value-type="float">
            <text:p>2.101,70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34]+[.E35]" office:value-type="float" office:value="2130" calcext:value-type="float">
            <text:p>2130</text:p>
          </table:table-cell>
          <table:table-cell table:formula="of:=([.A35]*[.B35]*[.C35])/36500" office:value-type="float" office:value="1.22647161971085" calcext:value-type="float">
            <text:p>1,23</text:p>
          </table:table-cell>
          <table:table-cell table:formula="of:=[.E34]+30" office:value-type="float" office:value="1080" calcext:value-type="float">
            <text:p>1080</text:p>
          </table:table-cell>
          <table:table-cell table:style-name="ce19" office:value-type="date" office:date-value="2024-12-01" calcext:value-type="date">
            <text:p>01/12/24</text:p>
          </table:table-cell>
          <table:table-cell table:formula="of:=[.A35]+[.D35]" office:value-type="float" office:value="2102.92666502093" calcext:value-type="float">
            <text:p>2.102,93</text:p>
          </table:table-cell>
          <table:table-cell table:style-name="ce16" table:formula="of:=[.H34]" office:value-type="float" office:value="548.675555555556" calcext:value-type="float">
            <text:p>548,68</text:p>
          </table:table-cell>
          <table:table-cell table:style-name="ce22" table:formula="of:=[.H35]+[.D35]" office:value-type="float" office:value="549.902027175266" calcext:value-type="float">
            <text:p>549,90</text:p>
          </table:table-cell>
        </table:table-row>
        <table:table-row table:style-name="ro1">
          <table:table-cell table:formula="of:=[.A35]-[.D35]-[.H35]" office:value-type="float" office:value="1551.79816622596" calcext:value-type="float">
            <text:p>1.551,80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34]+[.E36]" office:value-type="float" office:value="2160" calcext:value-type="float">
            <text:p>2160</text:p>
          </table:table-cell>
          <table:table-cell table:formula="of:=([.A36]*[.B36]*[.C36])/36500" office:value-type="float" office:value="0.918324394259744" calcext:value-type="float">
            <text:p>0,92</text:p>
          </table:table-cell>
          <table:table-cell table:formula="of:=[.E35]+30" office:value-type="float" office:value="1110" calcext:value-type="float">
            <text:p>1110</text:p>
          </table:table-cell>
          <table:table-cell table:style-name="ce19" office:value-type="date" office:date-value="2025-01-01" calcext:value-type="date">
            <text:p>01/01/25</text:p>
          </table:table-cell>
          <table:table-cell table:formula="of:=[.A36]+[.D36]" office:value-type="float" office:value="1552.71649062022" calcext:value-type="float">
            <text:p>1.552,72</text:p>
          </table:table-cell>
          <table:table-cell table:style-name="ce16" table:formula="of:=[.H35]" office:value-type="float" office:value="548.675555555556" calcext:value-type="float">
            <text:p>548,68</text:p>
          </table:table-cell>
          <table:table-cell table:style-name="ce22" table:formula="of:=[.H36]+[.D36]" office:value-type="float" office:value="549.593879949815" calcext:value-type="float">
            <text:p>549,59</text:p>
          </table:table-cell>
        </table:table-row>
        <table:table-row table:style-name="ro1">
          <table:table-cell table:formula="of:=[.A36]-[.D36]-[.H36]" office:value-type="float" office:value="1002.20428627614" calcext:value-type="float">
            <text:p>1.002,20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36]+[.E37]" office:value-type="float" office:value="2250" calcext:value-type="float">
            <text:p>2250</text:p>
          </table:table-cell>
          <table:table-cell table:formula="of:=([.A37]*[.B37]*[.C37])/36500" office:value-type="float" office:value="0.617797162772963" calcext:value-type="float">
            <text:p>0,62</text:p>
          </table:table-cell>
          <table:table-cell table:formula="of:=[.E36]+30" office:value-type="float" office:value="1140" calcext:value-type="float">
            <text:p>1140</text:p>
          </table:table-cell>
          <table:table-cell table:style-name="ce19" office:value-type="date" office:date-value="2025-02-01" calcext:value-type="date">
            <text:p>01/02/25</text:p>
          </table:table-cell>
          <table:table-cell table:formula="of:=[.A37]+[.D37]" office:value-type="float" office:value="1002.82208343891" calcext:value-type="float">
            <text:p>1.002,82</text:p>
          </table:table-cell>
          <table:table-cell table:style-name="ce16" table:formula="of:=[.H36]" office:value-type="float" office:value="548.675555555556" calcext:value-type="float">
            <text:p>548,68</text:p>
          </table:table-cell>
          <table:table-cell table:style-name="ce22" table:formula="of:=[.H37]+[.D37]" office:value-type="float" office:value="549.293352718329" calcext:value-type="float">
            <text:p>549,29</text:p>
          </table:table-cell>
        </table:table-row>
        <table:table-row table:style-name="ro1">
          <table:table-cell table:formula="of:=[.A37]-[.D37]-[.H37]" office:value-type="float" office:value="452.910933557812" calcext:value-type="float">
            <text:p>452,91</text:p>
          </table:table-cell>
          <table:table-cell table:style-name="ce17" office:value-type="percentage" office:value="0.01" calcext:value-type="percentage">
            <text:p>1,00%</text:p>
          </table:table-cell>
          <table:table-cell table:formula="of:=[.E36]+[.E38]" office:value-type="float" office:value="2280" calcext:value-type="float">
            <text:p>2280</text:p>
          </table:table-cell>
          <table:table-cell table:formula="of:=([.A38]*[.B38]*[.C38])/36500" office:value-type="float" office:value="0.282914226989537" calcext:value-type="float">
            <text:p>0,28</text:p>
          </table:table-cell>
          <table:table-cell table:formula="of:=[.E37]+30" office:value-type="float" office:value="1170" calcext:value-type="float">
            <text:p>1170</text:p>
          </table:table-cell>
          <table:table-cell table:style-name="ce19" office:value-type="date" office:date-value="2025-03-01" calcext:value-type="date">
            <text:p>01/03/25</text:p>
          </table:table-cell>
          <table:table-cell table:formula="of:=[.A38]+[.D38]" office:value-type="float" office:value="453.193847784802" calcext:value-type="float">
            <text:p>453,19</text:p>
          </table:table-cell>
          <table:table-cell table:style-name="ce16" table:formula="of:=[.H37]" office:value-type="float" office:value="548.675555555556" calcext:value-type="float">
            <text:p>548,68</text:p>
          </table:table-cell>
          <table:table-cell table:style-name="ce22" table:formula="of:=[.H38]+[.D38]" office:value-type="float" office:value="548.958469782545" calcext:value-type="float">
            <text:p>548,96</text:p>
          </table:table-cell>
        </table:table-row>
        <table:table-row table:style-name="ro1">
          <table:table-cell table:formula="of:=SUM([.A3:.A38])" office:value-type="float" office:value="363527.301646216" calcext:value-type="float">
            <text:p>363.527,30</text:p>
          </table:table-cell>
          <table:table-cell table:style-name="ce17"/>
          <table:table-cell/>
          <table:table-cell table:formula="of:=SUM([.D3:.D38])" office:value-type="float" office:value="96.0475362247321" calcext:value-type="float">
            <text:p>96,05</text:p>
          </table:table-cell>
          <table:table-cell/>
          <table:table-cell table:style-name="ce19"/>
          <table:table-cell table:formula="of:=SUM([.G3:.G38])" office:value-type="float" office:value="363623.349182441" calcext:value-type="float">
            <text:p>363.623,35</text:p>
          </table:table-cell>
          <table:table-cell table:style-name="ce16" table:formula="of:=[.G39]-[.A39]" office:value-type="float" office:value="96.0475362247671" calcext:value-type="float">
            <text:p>96,05</text:p>
          </table:table-cell>
          <table:table-cell table:style-name="ce22" office:value-type="float" office:value="19848.38" calcext:value-type="float">
            <text:p>19.848,38</text:p>
          </table:table-cell>
        </table:table-row>
        <table:table-row table:style-name="ro1" table:number-rows-repeated="1135">
          <table:table-cell table:number-columns-repeated="5"/>
          <table:table-cell table:style-name="ce19"/>
          <table:table-cell table:number-columns-repeated="3"/>
        </table:table-row>
        <table:table-row table:style-name="ro1" table:number-rows-repeated="1047401">
          <table:table-cell table:number-columns-repeated="9"/>
        </table:table-row>
        <table:table-row table:style-name="ro1">
          <table:table-cell table:number-columns-repeated="9"/>
        </table:table-row>
      </table:table>
      <table:table table:name="Foglio2" table:style-name="ta1">
        <table:table-column table:style-name="co3" table:default-cell-style-name="ce7"/>
        <table:table-column table:style-name="co4" table:default-cell-style-name="ce11"/>
        <table:table-column table:style-name="co2" table:default-cell-style-name="Default"/>
        <table:table-column table:style-name="co1" table:default-cell-style-name="ce4"/>
        <table:table-column table:style-name="co1" table:number-columns-repeated="2" table:default-cell-style-name="Default"/>
        <table:table-column table:style-name="co1" table:default-cell-style-name="ce2"/>
        <table:table-column table:style-name="co1" table:default-cell-style-name="Default"/>
        <table:table-column table:style-name="co3" table:default-cell-style-name="ce7"/>
        <table:table-row table:style-name="ro1">
          <table:table-cell table:style-name="ce9" table:number-columns-spanned="2" table:number-rows-spanned="1"/>
          <table:covered-table-cell/>
          <table:table-cell table:number-columns-repeated="7"/>
        </table:table-row>
        <table:table-row table:style-name="ro1">
          <table:table-cell office:value-type="string" calcext:value-type="string">
            <text:p>RATA</text:p>
          </table:table-cell>
          <table:table-cell office:value-type="string" calcext:value-type="string">
            <text:p>DATA PAGAMENTO</text:p>
          </table:table-cell>
          <table:table-cell table:number-columns-repeated="7"/>
        </table:table-row>
        <table:table-row table:style-name="ro1">
          <table:table-cell table:style-name="ce10" office:value-type="currency" office:currency="EUR" office:value="553.481051489802" calcext:value-type="currency">
            <text:p>€ 553,48</text:p>
          </table:table-cell>
          <table:table-cell table:style-name="ce12" office:value-type="date" office:date-value="2022-04-01" calcext:value-type="date">
            <text:p>01/04/22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3.504195050003" calcext:value-type="currency">
            <text:p>€ 553,50</text:p>
          </table:table-cell>
          <table:table-cell table:style-name="ce12" office:value-type="date" office:date-value="2022-05-01" calcext:value-type="date">
            <text:p>01/05/22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0.361298149704" calcext:value-type="currency">
            <text:p>€ 550,36</text:p>
          </table:table-cell>
          <table:table-cell table:style-name="ce12" office:value-type="date" office:date-value="2022-06-01" calcext:value-type="date">
            <text:p>01/06/22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0.460265266216" calcext:value-type="currency">
            <text:p>€ 550,46</text:p>
          </table:table-cell>
          <table:table-cell table:style-name="ce12" office:value-type="date" office:date-value="2022-07-01" calcext:value-type="date">
            <text:p>01/07/22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0.838577729671" calcext:value-type="currency">
            <text:p>€ 550,84</text:p>
          </table:table-cell>
          <table:table-cell table:style-name="ce12" office:value-type="date" office:date-value="2022-08-01" calcext:value-type="date">
            <text:p>01/08/22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0.910340162107" calcext:value-type="currency">
            <text:p>€ 550,91</text:p>
          </table:table-cell>
          <table:table-cell table:style-name="ce12" office:value-type="date" office:date-value="2022-09-01" calcext:value-type="date">
            <text:p>01/09/22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1.243329702166" calcext:value-type="currency">
            <text:p>€ 551,24</text:p>
          </table:table-cell>
          <table:table-cell table:style-name="ce12" office:value-type="date" office:date-value="2022-10-01" calcext:value-type="date">
            <text:p>01/10/22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1.287860368013" calcext:value-type="currency">
            <text:p>€ 551,29</text:p>
          </table:table-cell>
          <table:table-cell table:style-name="ce12" office:value-type="date" office:date-value="2022-11-01" calcext:value-type="date">
            <text:p>01/11/22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1.575490028607" calcext:value-type="currency">
            <text:p>€ 551,58</text:p>
          </table:table-cell>
          <table:table-cell table:style-name="ce12" office:value-type="date" office:date-value="2022-12-01" calcext:value-type="date">
            <text:p>01/12/22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1.592770203851" calcext:value-type="currency">
            <text:p>€ 551,59</text:p>
          </table:table-cell>
          <table:table-cell table:style-name="ce12" office:value-type="date" office:date-value="2023-01-01" calcext:value-type="date">
            <text:p>01/01/23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1.835013776295" calcext:value-type="currency">
            <text:p>€ 551,84</text:p>
          </table:table-cell>
          <table:table-cell table:style-name="ce12" office:value-type="date" office:date-value="2023-02-01" calcext:value-type="date">
            <text:p>01/02/23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1.825033100427" calcext:value-type="currency">
            <text:p>€ 551,83</text:p>
          </table:table-cell>
          <table:table-cell table:style-name="ce12" office:value-type="date" office:date-value="2023-03-01" calcext:value-type="date">
            <text:p>01/03/23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2.021875128357" calcext:value-type="currency">
            <text:p>€ 552,02</text:p>
          </table:table-cell>
          <table:table-cell table:style-name="ce12" office:value-type="date" office:date-value="2023-04-01" calcext:value-type="date">
            <text:p>01/04/23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1.984631605926" calcext:value-type="currency">
            <text:p>€ 551,98</text:p>
          </table:table-cell>
          <table:table-cell table:style-name="ce12" office:value-type="date" office:date-value="2023-05-01" calcext:value-type="date">
            <text:p>01/05/23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2.136067386145" calcext:value-type="currency">
            <text:p>€ 552,14</text:p>
          </table:table-cell>
          <table:table-cell table:style-name="ce12" office:value-type="date" office:date-value="2023-06-01" calcext:value-type="date">
            <text:p>01/06/23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2.071567384849" calcext:value-type="currency">
            <text:p>€ 552,07</text:p>
          </table:table-cell>
          <table:table-cell table:style-name="ce12" office:value-type="date" office:date-value="2023-07-01" calcext:value-type="date">
            <text:p>01/07/23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2.177602964092" calcext:value-type="currency">
            <text:p>€ 552,18</text:p>
          </table:table-cell>
          <table:table-cell table:style-name="ce12" office:value-type="date" office:date-value="2023-08-01" calcext:value-type="date">
            <text:p>01/08/23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2.08586120942" calcext:value-type="currency">
            <text:p>€ 552,09</text:p>
          </table:table-cell>
          <table:table-cell table:style-name="ce12" office:value-type="date" office:date-value="2023-09-01" calcext:value-type="date">
            <text:p>01/09/23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2.146513377032" calcext:value-type="currency">
            <text:p>€ 552,15</text:p>
          </table:table-cell>
          <table:table-cell table:style-name="ce12" office:value-type="date" office:date-value="2023-10-01" calcext:value-type="date">
            <text:p>01/10/23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2.027552943449" calcext:value-type="currency">
            <text:p>€ 552,03</text:p>
          </table:table-cell>
          <table:table-cell table:style-name="ce12" office:value-type="date" office:date-value="2023-11-01" calcext:value-type="date">
            <text:p>01/11/23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2.042849219992" calcext:value-type="currency">
            <text:p>€ 552,04</text:p>
          </table:table-cell>
          <table:table-cell table:style-name="ce12" office:value-type="date" office:date-value="2023-12-01" calcext:value-type="date">
            <text:p>01/12/23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1.89670151868" calcext:value-type="currency">
            <text:p>€ 551,90</text:p>
          </table:table-cell>
          <table:table-cell table:style-name="ce12" office:value-type="date" office:date-value="2024-01-01" calcext:value-type="date">
            <text:p>01/01/24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1.866680140465" calcext:value-type="currency">
            <text:p>€ 551,87</text:p>
          </table:table-cell>
          <table:table-cell table:style-name="ce12" office:value-type="date" office:date-value="2024-02-01" calcext:value-type="date">
            <text:p>01/02/24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1.693384903629" calcext:value-type="currency">
            <text:p>€ 551,69</text:p>
          </table:table-cell>
          <table:table-cell table:style-name="ce12" office:value-type="date" office:date-value="2024-03-01" calcext:value-type="date">
            <text:p>01/03/24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1.61809480319" calcext:value-type="currency">
            <text:p>€ 551,62</text:p>
          </table:table-cell>
          <table:table-cell table:style-name="ce12" office:value-type="date" office:date-value="2024-04-01" calcext:value-type="date">
            <text:p>01/04/24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1.417700064929" calcext:value-type="currency">
            <text:p>€ 551,42</text:p>
          </table:table-cell>
          <table:table-cell table:style-name="ce12" office:value-type="date" office:date-value="2024-05-01" calcext:value-type="date">
            <text:p>01/05/24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1.297200847449" calcext:value-type="currency">
            <text:p>€ 551,30</text:p>
          </table:table-cell>
          <table:table-cell table:style-name="ce12" office:value-type="date" office:date-value="2024-06-01" calcext:value-type="date">
            <text:p>01/06/24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1.069762921215" calcext:value-type="currency">
            <text:p>€ 551,07</text:p>
          </table:table-cell>
          <table:table-cell table:style-name="ce12" office:value-type="date" office:date-value="2024-07-01" calcext:value-type="date">
            <text:p>01/07/24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0.904124836917" calcext:value-type="currency">
            <text:p>€ 550,90</text:p>
          </table:table-cell>
          <table:table-cell table:style-name="ce12" office:value-type="date" office:date-value="2024-08-01" calcext:value-type="date">
            <text:p>01/08/24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0.649708289566" calcext:value-type="currency">
            <text:p>€ 550,65</text:p>
          </table:table-cell>
          <table:table-cell table:style-name="ce12" office:value-type="date" office:date-value="2024-09-01" calcext:value-type="date">
            <text:p>01/09/24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0.439012202079" calcext:value-type="currency">
            <text:p>€ 550,44</text:p>
          </table:table-cell>
          <table:table-cell table:style-name="ce12" office:value-type="date" office:date-value="2024-10-01" calcext:value-type="date">
            <text:p>01/10/24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50.157689824537" calcext:value-type="currency">
            <text:p>€ 550,16</text:p>
          </table:table-cell>
          <table:table-cell table:style-name="ce12" office:value-type="date" office:date-value="2024-11-01" calcext:value-type="date">
            <text:p>01/11/24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49.902027175266" calcext:value-type="currency">
            <text:p>€ 549,90</text:p>
          </table:table-cell>
          <table:table-cell table:style-name="ce12" office:value-type="date" office:date-value="2024-12-01" calcext:value-type="date">
            <text:p>01/12/24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49.593879949815" calcext:value-type="currency">
            <text:p>€ 549,59</text:p>
          </table:table-cell>
          <table:table-cell table:style-name="ce12" office:value-type="date" office:date-value="2025-01-01" calcext:value-type="date">
            <text:p>01/01/25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49.293352718329" calcext:value-type="currency">
            <text:p>€ 549,29</text:p>
          </table:table-cell>
          <table:table-cell table:style-name="ce12" office:value-type="date" office:date-value="2025-02-01" calcext:value-type="date">
            <text:p>01/02/25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548.958469782545" calcext:value-type="currency">
            <text:p>€ 548,96</text:p>
          </table:table-cell>
          <table:table-cell table:style-name="ce12" office:value-type="date" office:date-value="2025-03-01" calcext:value-type="date">
            <text:p>01/03/25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>
          <table:table-cell table:style-name="ce10" office:value-type="currency" office:currency="EUR" office:value="19848.3675362247" calcext:value-type="currency">
            <text:p>€ 19.848,37</text:p>
          </table:table-cell>
          <table:table-cell table:style-name="ce13" office:value-type="string" calcext:value-type="string">
            <text:p>TOTALE</text:p>
          </table:table-cell>
          <table:table-cell table:number-columns-repeated="3"/>
          <table:table-cell table:style-name="ce5"/>
          <table:table-cell/>
          <table:table-cell table:style-name="ce2"/>
          <table:table-cell table:style-name="ce8"/>
        </table:table-row>
        <table:table-row table:style-name="ro1" table:number-rows-repeated="1135">
          <table:table-cell table:number-columns-repeated="5"/>
          <table:table-cell table:style-name="ce5"/>
          <table:table-cell table:number-columns-repeated="3"/>
        </table:table-row>
        <table:table-row table:style-name="ro1" table:number-rows-repeated="1047401">
          <table:table-cell table:number-columns-repeated="9"/>
        </table:table-row>
        <table:table-row table:style-name="ro1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percentage-style style:name="N105">
      <number:number number:decimal-places="2" number:min-integer-digits="1" number:grouping="true"/>
      <number:text>%</number:text>
    </number:percentage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Lucida Sans" style:font-family-complex="'Lucida Sans'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1.289cm" fo:margin-bottom="2cm" style:shadow="none" fo:background-color="transparent" style:writing-mode="lr-tb" style:print="charts drawings grid objects zero-values">
        <style:background-image/>
      </style:page-layout-properties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6-07">00/00/0000</text:date>, <text:time style:data-style-name="N2" text:time-value="18:02:18.090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3-03T13:19:13.432000000</meta:creation-date>
    <dc:date>2022-06-07T18:04:23.612000000</dc:date>
    <meta:editing-duration>PT39M39S</meta:editing-duration>
    <meta:editing-cycles>7</meta:editing-cycles>
    <meta:generator>LibreOffice/4.2.5.2$Windows_x86 LibreOffice_project/61cb170a04bb1f12e77c884eab9192be736ec5f5</meta:generator>
    <meta:document-statistic meta:table-count="2" meta:cell-count="416" meta:object-count="0"/>
  </office:meta>
</office:document-meta>
</file>