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000000190000001F4343E2D62.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ymbol" svg:font-family="Symbol" style:font-adornments="Normale" style:font-family-generic="roman" style:font-pitch="variable" style:font-charset="x-symbol"/>
    <style:font-face style:name="Lucida Sans1" svg:font-family="'Lucida Sans'" style:font-family-generic="swiss"/>
    <style:font-face style:name="Arial" svg:font-family="Arial" style:font-family-generic="roman" style:font-pitch="variable"/>
    <style:font-face style:name="Bookman Old Style" svg:font-family="'Bookman Old Style'" style:font-family-generic="roman" style:font-pitch="variable"/>
    <style:font-face style:name="Liberation Serif" svg:font-family="'Liberation Serif'" style:font-family-generic="roman" style:font-pitch="variable"/>
    <style:font-face style:name="Verdana" svg:font-family="Verdana" style:font-family-generic="roman" style:font-pitch="variable"/>
    <style:font-face style:name="Arial1" svg:font-family="Arial" style:font-family-generic="swiss" style:font-pitch="variable"/>
    <style:font-face style:name="Liberation Sans" svg:font-family="'Liberation Sans'" style:font-family-generic="swiss" style:font-pitch="variable"/>
    <style:font-face style:name="Verdana1" svg:font-family="Verdana"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1" svg:font-family="Symbol" style:font-family-generic="system" style:font-pitch="variable"/>
    <style:font-face style:name="Verdana2" svg:font-family="Verdana" style:font-family-generic="system" style:font-pitch="variable"/>
  </office:font-face-decls>
  <office:automatic-styles>
    <style:style style:name="Tabella1" style:family="table">
      <style:table-properties style:width="17cm" fo:margin-left="0.028cm" table:align="left" style:writing-mode="lr-tb"/>
    </style:style>
    <style:style style:name="Tabella1.A" style:family="table-column">
      <style:table-column-properties style:column-width="4.198cm"/>
    </style:style>
    <style:style style:name="Tabella1.B" style:family="table-column">
      <style:table-column-properties style:column-width="12.802cm"/>
    </style:style>
    <style:style style:name="Tabella1.1" style:family="table-row">
      <style:table-row-properties style:min-row-height="3.47cm" fo:keep-together="auto"/>
    </style:style>
    <style:style style:name="Tabella1.A1" style:family="table-cell">
      <style:table-cell-properties style:vertical-align="middle" fo:padding-left="0.123cm" fo:padding-right="0.123cm" fo:padding-top="0cm" fo:padding-bottom="0cm" fo:border="none" style:writing-mode="lr-tb"/>
    </style:style>
    <style:style style:name="P1" style:family="paragraph" style:parent-style-name="Heading_20_1">
      <style:paragraph-properties fo:line-height="100%"/>
      <style:text-properties officeooo:paragraph-rsid="0001cf94"/>
    </style:style>
    <style:style style:name="P2" style:family="paragraph" style:parent-style-name="Heading_20_1">
      <style:text-properties officeooo:paragraph-rsid="0001cf94"/>
    </style:style>
    <style:style style:name="P3" style:family="paragraph" style:parent-style-name="Heading_20_1">
      <style:paragraph-properties fo:margin-left="0.22cm" fo:margin-right="0.219cm" fo:margin-top="0cm" fo:margin-bottom="0cm" style:contextual-spacing="false" fo:text-align="center" style:justify-single-word="false" fo:text-indent="0cm" style:auto-text-indent="false"/>
      <style:text-properties officeooo:paragraph-rsid="0001cf94"/>
    </style:style>
    <style:style style:name="P4" style:family="paragraph" style:parent-style-name="Heading_20_1">
      <style:paragraph-properties fo:margin-left="0.224cm" fo:margin-right="0.217cm" fo:margin-top="0cm" fo:margin-bottom="0cm" style:contextual-spacing="false" fo:text-indent="0cm" style:auto-text-indent="false"/>
      <style:text-properties officeooo:paragraph-rsid="0001cf94"/>
    </style:style>
    <style:style style:name="P5" style:family="paragraph" style:parent-style-name="Heading_20_1">
      <style:paragraph-properties fo:margin-left="0.224cm" fo:margin-right="0.217cm" fo:line-height="100%" fo:text-indent="0cm" style:auto-text-indent="false"/>
      <style:text-properties officeooo:paragraph-rsid="0001cf94"/>
    </style:style>
    <style:style style:name="P6" style:family="paragraph" style:parent-style-name="Heading_20_1">
      <style:paragraph-properties fo:margin-left="0.224cm" fo:margin-right="0.217cm" fo:text-align="center" style:justify-single-word="false" fo:text-indent="0cm" style:auto-text-indent="false"/>
      <style:text-properties style:font-name="Arial1" fo:font-size="11pt" officeooo:paragraph-rsid="0001cf94" style:font-size-asian="11pt" style:font-size-complex="11pt"/>
    </style:style>
    <style:style style:name="P7" style:family="paragraph" style:parent-style-name="Heading_20_1">
      <style:paragraph-properties fo:margin-top="0.004cm" fo:margin-bottom="0cm" style:contextual-spacing="false"/>
      <style:text-properties officeooo:paragraph-rsid="0001cf94"/>
    </style:style>
    <style:style style:name="P8" style:family="paragraph" style:parent-style-name="Heading_20_1">
      <style:paragraph-properties fo:margin-left="0.219cm" fo:margin-right="0.219cm" fo:text-indent="0cm" style:auto-text-indent="false"/>
      <style:text-properties officeooo:paragraph-rsid="0001cf94"/>
    </style:style>
    <style:style style:name="P9" style:family="paragraph" style:parent-style-name="Heading_20_1">
      <style:paragraph-properties fo:margin-left="0.219cm" fo:margin-right="0.219cm" fo:margin-top="0.004cm" fo:margin-bottom="0cm" style:contextual-spacing="false" fo:text-indent="0cm" style:auto-text-indent="false"/>
      <style:text-properties style:font-name="Arial1" officeooo:paragraph-rsid="0001cf94"/>
    </style:style>
    <style:style style:name="P10" style:family="paragraph" style:parent-style-name="Heading_20_1">
      <style:paragraph-properties fo:margin-left="0.219cm" fo:margin-right="0.219cm" fo:margin-top="0cm" fo:margin-bottom="0cm" style:contextual-spacing="false" fo:text-indent="0cm" style:auto-text-indent="false"/>
      <style:text-properties officeooo:paragraph-rsid="0001cf94"/>
    </style:style>
    <style:style style:name="P11" style:family="paragraph" style:parent-style-name="Heading_20_1">
      <style:paragraph-properties fo:margin-left="0.222cm" fo:margin-right="0.219cm" fo:text-indent="0cm" style:auto-text-indent="false"/>
      <style:text-properties officeooo:paragraph-rsid="0001cf94"/>
    </style:style>
    <style:style style:name="P12" style:family="paragraph" style:parent-style-name="Heading_20_1">
      <style:paragraph-properties fo:margin-left="0.222cm" fo:margin-right="0.219cm" fo:margin-top="0cm" fo:margin-bottom="0cm" style:contextual-spacing="false" fo:text-indent="0cm" style:auto-text-indent="false"/>
      <style:text-properties style:font-name="Arial1" officeooo:paragraph-rsid="0001cf94"/>
    </style:style>
    <style:style style:name="P13" style:family="paragraph" style:parent-style-name="List_20_Paragraph" style:list-style-name="WWNum1">
      <style:paragraph-properties fo:margin-left="0.833cm" fo:margin-right="0cm" fo:margin-top="0cm" fo:margin-bottom="0cm" style:contextual-spacing="false" fo:line-height="0.515cm" fo:text-align="justify" style:justify-single-word="false" fo:text-indent="-0.635cm" style:auto-text-indent="false">
        <style:tab-stops>
          <style:tab-stop style:position="0.834cm"/>
        </style:tab-stops>
      </style:paragraph-properties>
      <style:text-properties style:font-name="Arial1" officeooo:paragraph-rsid="0001cf94"/>
    </style:style>
    <style:style style:name="P14" style:family="paragraph" style:parent-style-name="List_20_Paragraph" style:list-style-name="WWNum3">
      <style:paragraph-properties fo:margin-left="0.833cm" fo:margin-right="0cm" fo:margin-top="0cm" fo:margin-bottom="0cm" style:contextual-spacing="false" fo:line-height="0.513cm" fo:text-align="justify" style:justify-single-word="false" fo:text-indent="-0.635cm" style:auto-text-indent="false">
        <style:tab-stops>
          <style:tab-stop style:position="0.834cm"/>
        </style:tab-stops>
      </style:paragraph-properties>
      <style:text-properties style:font-name="Arial1" fo:font-size="11pt" officeooo:paragraph-rsid="0001cf94" style:font-size-asian="11pt" style:font-size-complex="11pt"/>
    </style:style>
    <style:style style:name="P15" style:family="paragraph" style:parent-style-name="List_20_Paragraph" style:list-style-name="WWNum2">
      <style:paragraph-properties fo:margin-left="0.198cm" fo:margin-right="0.185cm" fo:margin-top="0cm" fo:margin-bottom="0cm" style:contextual-spacing="false" fo:line-height="100%" fo:text-align="justify" style:justify-single-word="false" fo:text-indent="-0.707cm" style:auto-text-indent="false">
        <style:tab-stops>
          <style:tab-stop style:position="0.907cm"/>
        </style:tab-stops>
      </style:paragraph-properties>
      <style:text-properties style:font-name="Arial1" fo:font-size="11pt" officeooo:paragraph-rsid="0001cf94" style:font-size-asian="11pt" style:font-size-complex="11pt"/>
    </style:style>
    <style:style style:name="P16" style:family="paragraph" style:parent-style-name="List_20_Paragraph" style:list-style-name="WWNum2">
      <style:paragraph-properties fo:margin-left="0.198cm" fo:margin-right="0.185cm" fo:margin-top="0cm" fo:margin-bottom="0cm" style:contextual-spacing="false" fo:line-height="100%" fo:text-align="justify" style:justify-single-word="false" fo:text-indent="-0.707cm" style:auto-text-indent="false">
        <style:tab-stops>
          <style:tab-stop style:position="0.915cm"/>
        </style:tab-stops>
      </style:paragraph-properties>
      <style:text-properties style:font-name="Arial1" fo:font-size="11pt" officeooo:paragraph-rsid="0001cf94" style:font-size-asian="11pt" style:font-size-complex="11pt"/>
    </style:style>
    <style:style style:name="P17" style:family="paragraph" style:parent-style-name="List_20_Paragraph" style:list-style-name="WWNum2">
      <style:paragraph-properties fo:margin-left="0.198cm" fo:margin-right="0.185cm" fo:margin-top="0.002cm" fo:margin-bottom="0cm" style:contextual-spacing="false" fo:line-height="100%" fo:text-align="justify" style:justify-single-word="false" fo:text-indent="-0.707cm" style:auto-text-indent="false">
        <style:tab-stops>
          <style:tab-stop style:position="1.118cm"/>
        </style:tab-stops>
      </style:paragraph-properties>
      <style:text-properties fo:font-size="12pt" officeooo:paragraph-rsid="0001cf94" style:font-size-asian="12pt"/>
    </style:style>
    <style:style style:name="P18" style:family="paragraph" style:parent-style-name="List_20_Paragraph" style:list-style-name="WWNum2">
      <style:paragraph-properties fo:margin-left="0.198cm" fo:margin-right="0.185cm" fo:margin-top="0.002cm" fo:margin-bottom="0cm" style:contextual-spacing="false" fo:line-height="100%" fo:text-align="justify" style:justify-single-word="false" fo:text-indent="-0.707cm" style:auto-text-indent="false">
        <style:tab-stops>
          <style:tab-stop style:position="0.834cm"/>
        </style:tab-stops>
      </style:paragraph-properties>
      <style:text-properties style:font-name="Arial1" fo:font-size="11pt" officeooo:paragraph-rsid="0001cf94" style:font-size-asian="11pt" style:font-size-complex="11pt"/>
    </style:style>
    <style:style style:name="P19" style:family="paragraph" style:parent-style-name="List_20_Paragraph" style:list-style-name="WWNum2">
      <style:paragraph-properties fo:margin-left="0.198cm" fo:margin-right="0.187cm" fo:margin-top="0cm" fo:margin-bottom="0cm" style:contextual-spacing="false" fo:line-height="100%" fo:text-align="justify" style:justify-single-word="false" fo:text-indent="-0.707cm" style:auto-text-indent="false">
        <style:tab-stops>
          <style:tab-stop style:position="0.834cm"/>
        </style:tab-stops>
      </style:paragraph-properties>
      <style:text-properties style:font-name="Arial1" fo:font-size="11pt" officeooo:paragraph-rsid="0001cf94" style:font-size-asian="11pt" style:font-size-complex="11pt"/>
    </style:style>
    <style:style style:name="P20" style:family="paragraph" style:parent-style-name="List_20_Paragraph" style:list-style-name="WWNum2">
      <style:paragraph-properties fo:margin-left="0.198cm" fo:margin-right="0.187cm" fo:margin-top="0cm" fo:margin-bottom="0cm" style:contextual-spacing="false" fo:line-height="100%" fo:text-align="justify" style:justify-single-word="false" fo:text-indent="-0.707cm" style:auto-text-indent="false">
        <style:tab-stops>
          <style:tab-stop style:position="0.855cm"/>
        </style:tab-stops>
      </style:paragraph-properties>
      <style:text-properties style:font-name="Arial1" fo:font-size="11pt" officeooo:paragraph-rsid="0001cf94" style:font-size-asian="11pt" style:font-size-complex="11pt"/>
    </style:style>
    <style:style style:name="P21" style:family="paragraph" style:parent-style-name="List_20_Paragraph" style:list-style-name="WWNum2">
      <style:paragraph-properties fo:margin-left="0.198cm" fo:margin-right="0.187cm" fo:margin-top="0cm" fo:margin-bottom="0cm" style:contextual-spacing="false" fo:line-height="100%" fo:text-align="justify" style:justify-single-word="false" fo:text-indent="-0.707cm" style:auto-text-indent="false">
        <style:tab-stops>
          <style:tab-stop style:position="1.097cm"/>
        </style:tab-stops>
      </style:paragraph-properties>
      <style:text-properties style:font-name="Arial1" fo:font-size="11pt" officeooo:paragraph-rsid="0001cf94" style:font-size-asian="11pt" style:font-size-complex="11pt"/>
    </style:style>
    <style:style style:name="P22" style:family="paragraph" style:parent-style-name="List_20_Paragraph" style:list-style-name="WWNum2">
      <style:paragraph-properties fo:margin-left="0.198cm" fo:margin-right="0.183cm" fo:margin-top="0cm" fo:margin-bottom="0cm" style:contextual-spacing="false" fo:line-height="100%" fo:text-align="justify" style:justify-single-word="false" fo:text-indent="-0.707cm" style:auto-text-indent="false">
        <style:tab-stops>
          <style:tab-stop style:position="0.818cm"/>
        </style:tab-stops>
      </style:paragraph-properties>
      <style:text-properties style:font-name="Arial1" fo:font-size="11pt" officeooo:paragraph-rsid="0001cf94" style:font-size-asian="11pt" style:font-size-complex="11pt"/>
    </style:style>
    <style:style style:name="P23" style:family="paragraph" style:parent-style-name="List_20_Paragraph" style:list-style-name="WWNum2">
      <style:paragraph-properties fo:margin-left="0.198cm" fo:margin-right="0.183cm" fo:margin-top="0cm" fo:margin-bottom="0cm" style:contextual-spacing="false" fo:line-height="100%" fo:text-align="justify" style:justify-single-word="false" fo:text-indent="-0.707cm" style:auto-text-indent="false">
        <style:tab-stops>
          <style:tab-stop style:position="1.182cm"/>
        </style:tab-stops>
      </style:paragraph-properties>
      <style:text-properties style:font-name="Arial1" fo:font-size="11pt" officeooo:paragraph-rsid="0001cf94" style:font-size-asian="11pt" style:font-size-complex="11pt"/>
    </style:style>
    <style:style style:name="P24" style:family="paragraph" style:parent-style-name="List_20_Paragraph" style:list-style-name="WWNum2">
      <style:paragraph-properties fo:margin-left="0.198cm" fo:margin-right="0.183cm" fo:margin-top="0cm" fo:margin-bottom="0cm" style:contextual-spacing="false" fo:line-height="100%" fo:text-align="justify" style:justify-single-word="false" fo:text-indent="-0.707cm" style:auto-text-indent="false">
        <style:tab-stops>
          <style:tab-stop style:position="1.224cm"/>
        </style:tab-stops>
      </style:paragraph-properties>
      <style:text-properties style:font-name="Arial1" fo:font-size="11pt" officeooo:paragraph-rsid="0001cf94" style:font-size-asian="11pt" style:font-size-complex="11pt"/>
    </style:style>
    <style:style style:name="P25" style:family="paragraph" style:parent-style-name="List_20_Paragraph" style:list-style-name="WWNum2">
      <style:paragraph-properties fo:margin-left="0.198cm" fo:margin-right="0.183cm" fo:margin-top="0cm" fo:margin-bottom="0cm" style:contextual-spacing="false" fo:line-height="100%" fo:text-align="justify" style:justify-single-word="false" fo:text-indent="-0.707cm" style:auto-text-indent="false">
        <style:tab-stops>
          <style:tab-stop style:position="1.187cm"/>
        </style:tab-stops>
      </style:paragraph-properties>
      <style:text-properties style:font-name="Arial1" fo:font-size="11pt" officeooo:paragraph-rsid="0001cf94" style:font-size-asian="11pt" style:font-size-complex="11pt"/>
    </style:style>
    <style:style style:name="P26" style:family="paragraph" style:parent-style-name="List_20_Paragraph" style:list-style-name="WWNum2">
      <style:paragraph-properties fo:margin-left="0.198cm" fo:margin-right="0.189cm" fo:margin-top="0.002cm" fo:margin-bottom="0cm" style:contextual-spacing="false" fo:line-height="100%" fo:text-align="justify" style:justify-single-word="false" fo:text-indent="-0.707cm" style:auto-text-indent="false">
        <style:tab-stops>
          <style:tab-stop style:position="0.813cm"/>
        </style:tab-stops>
      </style:paragraph-properties>
      <style:text-properties style:font-name="Arial1" fo:font-size="11pt" officeooo:paragraph-rsid="0001cf94" style:font-size-asian="11pt" style:font-size-complex="11pt"/>
    </style:style>
    <style:style style:name="P27" style:family="paragraph" style:parent-style-name="List_20_Paragraph" style:list-style-name="WWNum2">
      <style:paragraph-properties fo:margin-left="0.198cm" fo:margin-right="0.189cm" fo:margin-top="0cm" fo:margin-bottom="0cm" style:contextual-spacing="false" fo:line-height="100%" fo:text-align="justify" style:justify-single-word="false" fo:text-indent="-0.707cm" style:auto-text-indent="false">
        <style:tab-stops>
          <style:tab-stop style:position="0.861cm"/>
        </style:tab-stops>
      </style:paragraph-properties>
      <style:text-properties style:font-name="Arial1" fo:font-size="11pt" officeooo:paragraph-rsid="0001cf94" style:font-size-asian="11pt" style:font-size-complex="11pt"/>
    </style:style>
    <style:style style:name="P28" style:family="paragraph" style:parent-style-name="List_20_Paragraph" style:list-style-name="WWNum2">
      <style:paragraph-properties fo:margin-left="0.198cm" fo:margin-right="0.189cm" fo:margin-top="0cm" fo:margin-bottom="0cm" style:contextual-spacing="false" fo:line-height="100%" fo:text-align="justify" style:justify-single-word="false" fo:text-indent="-0.707cm" style:auto-text-indent="false">
        <style:tab-stops>
          <style:tab-stop style:position="1.148cm"/>
        </style:tab-stops>
      </style:paragraph-properties>
      <style:text-properties style:font-name="Arial1" fo:font-size="11pt" officeooo:paragraph-rsid="0001cf94" style:font-size-asian="11pt" style:font-size-complex="11pt"/>
    </style:style>
    <style:style style:name="P29" style:family="paragraph" style:parent-style-name="List_20_Paragraph" style:list-style-name="WWNum2">
      <style:paragraph-properties fo:margin-left="0cm" fo:margin-right="0.199cm" fo:margin-top="0cm" fo:margin-bottom="0cm" style:contextual-spacing="false" fo:line-height="100%" fo:text-align="justify" style:justify-single-word="false" fo:orphans="2" fo:widows="2" fo:text-indent="0cm" style:auto-text-indent="false" style:writing-mode="lr-tb">
        <style:tab-stops>
          <style:tab-stop style:position="1.182cm"/>
        </style:tab-stops>
      </style:paragraph-properties>
      <style:text-properties style:font-name="Arial1" fo:font-size="11pt" officeooo:paragraph-rsid="0001cf94" style:font-size-asian="11pt" style:font-size-complex="11pt"/>
    </style:style>
    <style:style style:name="P30" style:family="paragraph" style:parent-style-name="List_20_Paragraph" style:list-style-name="WWNum3">
      <style:paragraph-properties fo:margin-top="0cm" fo:margin-bottom="0cm" style:contextual-spacing="false" fo:line-height="100%" fo:text-align="justify" style:justify-single-word="false">
        <style:tab-stops>
          <style:tab-stop style:position="0.834cm"/>
        </style:tab-stops>
      </style:paragraph-properties>
      <style:text-properties style:font-name="Arial1" fo:font-size="11pt" officeooo:paragraph-rsid="0001cf94" style:font-size-asian="11pt" style:font-size-complex="11pt"/>
    </style:style>
    <style:style style:name="P31" style:family="paragraph" style:parent-style-name="List_20_Paragraph" style:list-style-name="WWNum3">
      <style:paragraph-properties fo:margin-left="0.833cm" fo:margin-right="0.187cm" fo:margin-top="0.002cm" fo:margin-bottom="0cm" style:contextual-spacing="false" fo:line-height="98%" fo:text-align="justify" style:justify-single-word="false" fo:text-indent="-0.635cm" style:auto-text-indent="false">
        <style:tab-stops>
          <style:tab-stop style:position="0.834cm"/>
        </style:tab-stops>
      </style:paragraph-properties>
      <style:text-properties style:font-name="Arial1" fo:font-size="11pt" officeooo:paragraph-rsid="0001cf94" style:font-size-asian="11pt" style:font-size-complex="11pt"/>
    </style:style>
    <style:style style:name="P32" style:family="paragraph" style:parent-style-name="List_20_Paragraph" style:list-style-name="WWNum3">
      <style:paragraph-properties fo:margin-left="0.833cm" fo:margin-right="0.185cm" fo:margin-top="0.002cm" fo:margin-bottom="0cm" style:contextual-spacing="false" fo:line-height="100%" fo:text-align="justify" style:justify-single-word="false" fo:text-indent="-0.635cm" style:auto-text-indent="false">
        <style:tab-stops>
          <style:tab-stop style:position="0.834cm"/>
        </style:tab-stops>
      </style:paragraph-properties>
      <style:text-properties style:font-name="Arial1" fo:font-size="11pt" officeooo:paragraph-rsid="0001cf94" style:font-size-asian="11pt" style:font-size-complex="11pt"/>
    </style:style>
    <style:style style:name="P33" style:family="paragraph" style:parent-style-name="List_20_Paragraph" style:list-style-name="WWNum3">
      <style:paragraph-properties fo:margin-left="0.833cm" fo:margin-right="0.185cm" fo:margin-top="0cm" fo:margin-bottom="0cm" style:contextual-spacing="false" fo:line-height="100%" fo:text-align="justify" style:justify-single-word="false" fo:text-indent="-0.635cm" style:auto-text-indent="false">
        <style:tab-stops>
          <style:tab-stop style:position="0.834cm"/>
        </style:tab-stops>
      </style:paragraph-properties>
      <style:text-properties style:font-name="Arial1" fo:font-size="11pt" officeooo:paragraph-rsid="0001cf94" style:font-size-asian="11pt" style:font-size-complex="11pt"/>
    </style:style>
    <style:style style:name="P34" style:family="paragraph" style:parent-style-name="List_20_Paragraph" style:list-style-name="WWNum3">
      <style:paragraph-properties fo:margin-left="0.833cm" fo:margin-right="0.185cm" fo:margin-top="0cm" fo:margin-bottom="0cm" style:contextual-spacing="false" fo:line-height="98%" fo:text-align="justify" style:justify-single-word="false" fo:text-indent="-0.635cm" style:auto-text-indent="false">
        <style:tab-stops>
          <style:tab-stop style:position="0.834cm"/>
        </style:tab-stops>
      </style:paragraph-properties>
      <style:text-properties style:font-name="Arial1" fo:font-size="11pt" officeooo:paragraph-rsid="0001cf94" style:font-size-asian="11pt" style:font-size-complex="11pt"/>
    </style:style>
    <style:style style:name="P35" style:family="paragraph" style:parent-style-name="List_20_Paragraph" style:list-style-name="WWNum3">
      <style:paragraph-properties fo:margin-left="0.833cm" fo:margin-right="0.189cm" fo:margin-top="0cm" fo:margin-bottom="0cm" style:contextual-spacing="false" fo:line-height="98%" fo:text-align="justify" style:justify-single-word="false" fo:text-indent="-0.635cm" style:auto-text-indent="false">
        <style:tab-stops>
          <style:tab-stop style:position="0.834cm"/>
        </style:tab-stops>
      </style:paragraph-properties>
      <style:text-properties style:font-name="Arial1" fo:font-size="11pt" officeooo:paragraph-rsid="0001cf94" style:font-size-asian="11pt" style:font-size-complex="11pt"/>
    </style:style>
    <style:style style:name="P36" style:family="paragraph" style:parent-style-name="List_20_Paragraph" style:list-style-name="WWNum3">
      <style:paragraph-properties fo:margin-left="0.833cm" fo:margin-right="0.189cm" fo:margin-top="0cm" fo:margin-bottom="0cm" style:contextual-spacing="false" fo:line-height="100%" fo:text-align="justify" style:justify-single-word="false" fo:text-indent="-0.635cm" style:auto-text-indent="false">
        <style:tab-stops>
          <style:tab-stop style:position="0.834cm"/>
        </style:tab-stops>
      </style:paragraph-properties>
      <style:text-properties style:font-name="Arial1" fo:font-size="11pt" officeooo:paragraph-rsid="0001cf94" style:font-size-asian="11pt" style:font-size-complex="11pt"/>
    </style:style>
    <style:style style:name="P37" style:family="paragraph" style:parent-style-name="List_20_Paragraph" style:list-style-name="WWNum3">
      <style:paragraph-properties fo:margin-left="0.833cm" fo:margin-right="0.183cm" fo:margin-top="0cm" fo:margin-bottom="0cm" style:contextual-spacing="false" fo:line-height="100%" fo:text-align="justify" style:justify-single-word="false" fo:text-indent="-0.635cm" style:auto-text-indent="false">
        <style:tab-stops>
          <style:tab-stop style:position="0.834cm"/>
        </style:tab-stops>
      </style:paragraph-properties>
      <style:text-properties style:font-name="Arial1" fo:font-size="11pt" officeooo:paragraph-rsid="0001cf94" style:font-size-asian="11pt" style:font-size-complex="11pt"/>
    </style:style>
    <style:style style:name="P38" style:family="paragraph" style:parent-style-name="Subtitle">
      <style:text-properties style:font-name="Arial1" fo:font-size="9pt" fo:font-weight="normal" officeooo:paragraph-rsid="0002bd66" style:font-size-asian="9pt" style:font-weight-asian="normal" style:font-name-complex="Arial1" style:font-size-complex="9pt" style:font-weight-complex="normal"/>
    </style:style>
    <style:style style:name="P39" style:family="paragraph" style:parent-style-name="Standard">
      <style:paragraph-properties fo:text-align="center" style:justify-single-word="false"/>
      <style:text-properties style:font-name="Arial1" fo:font-size="12pt" officeooo:paragraph-rsid="0002bd66" style:font-size-asian="12pt" style:font-name-complex="Arial1" style:font-size-complex="12pt"/>
    </style:style>
    <style:style style:name="P40" style:family="paragraph" style:parent-style-name="Standard">
      <style:paragraph-properties fo:text-align="center" style:justify-single-word="false"/>
      <style:text-properties style:font-name="Arial1" fo:font-size="7pt" officeooo:paragraph-rsid="0002bd66" style:font-size-asian="7pt" style:font-name-complex="Arial1" style:font-size-complex="7pt"/>
    </style:style>
    <style:style style:name="P41" style:family="paragraph" style:parent-style-name="Standard">
      <style:paragraph-properties fo:text-align="center" style:justify-single-word="false"/>
      <style:text-properties style:font-name="Arial1" fo:font-size="10.5pt" fo:font-weight="normal" officeooo:paragraph-rsid="0002bd66" style:font-size-asian="10.5pt" style:font-weight-asian="normal" style:font-name-complex="Arial1" style:font-size-complex="10.5pt" style:font-weight-complex="normal"/>
    </style:style>
    <style:style style:name="P42" style:family="paragraph" style:parent-style-name="Standard">
      <style:paragraph-properties fo:text-align="center" style:justify-single-word="false"/>
      <style:text-properties officeooo:paragraph-rsid="0002bd66"/>
    </style:style>
    <style:style style:name="P43" style:family="paragraph" style:parent-style-name="Standard">
      <style:paragraph-properties fo:text-align="center" style:justify-single-word="false"/>
      <style:text-properties fo:font-variant="small-caps" style:font-name="Arial1" fo:font-size="20pt" fo:font-weight="bold" officeooo:paragraph-rsid="0002bd66" style:font-size-asian="20pt" style:font-weight-asian="bold" style:font-name-complex="Arial1" style:font-size-complex="20pt"/>
    </style:style>
    <style:style style:name="P44" style:family="paragraph" style:parent-style-name="Standard">
      <style:paragraph-properties fo:text-align="center" style:justify-single-word="false"/>
      <style:text-properties fo:font-variant="small-caps" style:font-name="Arial1" fo:font-size="13pt" fo:font-weight="bold" officeooo:paragraph-rsid="0002bd66" style:font-size-asian="13pt" style:font-weight-asian="bold" style:font-name-complex="Arial1" style:font-size-complex="13pt"/>
    </style:style>
    <style:style style:name="P45" style:family="paragraph" style:parent-style-name="Standard">
      <style:paragraph-properties fo:margin-left="0.22cm" fo:margin-right="0.219cm" fo:margin-top="0.291cm" fo:margin-bottom="0cm" style:contextual-spacing="false" fo:text-align="center" style:justify-single-word="false" fo:text-indent="0cm" style:auto-text-indent="false"/>
      <style:text-properties officeooo:paragraph-rsid="0002bd66"/>
    </style:style>
    <style:style style:name="P46" style:family="paragraph" style:parent-style-name="Standard">
      <style:paragraph-properties fo:margin-left="0.22cm" fo:margin-right="0.219cm" fo:margin-top="0.002cm" fo:margin-bottom="0cm" style:contextual-spacing="false" fo:text-align="center" style:justify-single-word="false" fo:text-indent="0cm" style:auto-text-indent="false"/>
      <style:text-properties officeooo:paragraph-rsid="0001cf94"/>
    </style:style>
    <style:style style:name="P47" style:family="paragraph" style:parent-style-name="Standard">
      <style:paragraph-properties fo:margin-left="0.22cm" fo:margin-right="0.219cm" fo:margin-top="0cm" fo:margin-bottom="0cm" style:contextual-spacing="false" fo:line-height="0.513cm" fo:text-align="center" style:justify-single-word="false" fo:text-indent="0cm" style:auto-text-indent="false"/>
      <style:text-properties officeooo:paragraph-rsid="0001cf94"/>
    </style:style>
    <style:style style:name="P48" style:family="paragraph" style:parent-style-name="Standard">
      <style:paragraph-properties fo:margin-left="0.22cm" fo:margin-right="0.219cm" fo:margin-top="0cm" fo:margin-bottom="0cm" style:contextual-spacing="false" fo:text-align="center" style:justify-single-word="false" fo:text-indent="0cm" style:auto-text-indent="false"/>
      <style:text-properties officeooo:paragraph-rsid="0001cf94"/>
    </style:style>
    <style:style style:name="P49" style:family="paragraph" style:parent-style-name="Standard">
      <style:paragraph-properties fo:margin-left="0.22cm" fo:margin-right="0.219cm" fo:margin-top="0.176cm" fo:margin-bottom="0cm" style:contextual-spacing="false" fo:text-align="center" style:justify-single-word="false" fo:text-indent="0cm" style:auto-text-indent="false"/>
      <style:text-properties officeooo:paragraph-rsid="0001cf94"/>
    </style:style>
    <style:style style:name="P50" style:family="paragraph" style:parent-style-name="Standard">
      <style:paragraph-properties fo:margin-left="0.448cm" fo:margin-right="0.187cm" fo:margin-top="0cm" fo:margin-bottom="0cm" style:contextual-spacing="false" fo:text-align="justify" style:justify-single-word="false" fo:text-indent="0cm" style:auto-text-indent="false"/>
      <style:text-properties style:font-name="Arial1" fo:font-size="11pt" fo:font-weight="bold" officeooo:paragraph-rsid="0001cf94" style:font-size-asian="11pt" style:font-weight-asian="bold"/>
    </style:style>
    <style:style style:name="P51" style:family="paragraph" style:parent-style-name="Standard">
      <style:paragraph-properties fo:margin-left="5.731cm" fo:margin-right="5.726cm" fo:margin-top="0cm" fo:margin-bottom="0cm" style:contextual-spacing="false" fo:text-align="start" style:justify-single-word="false" fo:text-indent="2.298cm" style:auto-text-indent="false"/>
      <style:text-properties officeooo:paragraph-rsid="0001cf94"/>
    </style:style>
    <style:style style:name="P52" style:family="paragraph" style:parent-style-name="Standard">
      <style:paragraph-properties fo:margin-left="0.198cm" fo:margin-right="0.187cm" fo:margin-top="0cm" fo:margin-bottom="0cm" style:contextual-spacing="false" fo:text-align="justify" style:justify-single-word="false" fo:text-indent="0cm" style:auto-text-indent="false"/>
      <style:text-properties style:font-name="Arial1" fo:font-size="11pt" officeooo:paragraph-rsid="0001cf94" style:font-size-asian="11pt" style:font-size-complex="11pt"/>
    </style:style>
    <style:style style:name="P53" style:family="paragraph" style:parent-style-name="Standard">
      <style:paragraph-properties fo:margin-left="5.32cm" fo:margin-right="4.979cm" fo:margin-top="0.176cm" fo:margin-bottom="0cm" style:contextual-spacing="false" fo:text-align="start" style:justify-single-word="false" fo:text-indent="2.709cm" style:auto-text-indent="false"/>
      <style:text-properties officeooo:paragraph-rsid="0001cf94"/>
    </style:style>
    <style:style style:name="P54" style:family="paragraph" style:parent-style-name="Standard">
      <style:paragraph-properties fo:margin-left="4.621cm" fo:margin-right="4.362cm" fo:margin-top="0cm" fo:margin-bottom="0cm" style:contextual-spacing="false" fo:text-align="start" style:justify-single-word="false" fo:text-indent="3.408cm" style:auto-text-indent="false"/>
      <style:text-properties officeooo:paragraph-rsid="0001cf94"/>
    </style:style>
    <style:style style:name="P55" style:family="paragraph" style:parent-style-name="Standard">
      <style:paragraph-properties fo:margin-left="5.713cm" fo:margin-right="4.979cm" fo:margin-top="0cm" fo:margin-bottom="0cm" style:contextual-spacing="false" fo:text-align="start" style:justify-single-word="false" fo:text-indent="2.314cm" style:auto-text-indent="false"/>
      <style:text-properties officeooo:paragraph-rsid="0001cf94"/>
    </style:style>
    <style:style style:name="P56" style:family="paragraph" style:parent-style-name="Standard">
      <style:paragraph-properties fo:margin-left="0.224cm" fo:margin-right="0.217cm" fo:margin-top="0cm" fo:margin-bottom="0cm" style:contextual-spacing="false" fo:text-align="center" style:justify-single-word="false" fo:text-indent="0cm" style:auto-text-indent="false"/>
      <style:text-properties officeooo:paragraph-rsid="0001cf94"/>
    </style:style>
    <style:style style:name="P57" style:family="paragraph" style:parent-style-name="Standard">
      <style:paragraph-properties fo:margin-left="0.224cm" fo:margin-right="0.217cm" fo:margin-top="0cm" fo:margin-bottom="0cm" style:contextual-spacing="false" fo:line-height="0.513cm" fo:text-align="center" style:justify-single-word="false" fo:text-indent="0cm" style:auto-text-indent="false"/>
      <style:text-properties officeooo:paragraph-rsid="0001cf94"/>
    </style:style>
    <style:style style:name="P58" style:family="paragraph" style:parent-style-name="Standard">
      <style:paragraph-properties fo:margin-left="0.224cm" fo:margin-right="0.217cm" fo:margin-top="0.176cm" fo:margin-bottom="0cm" style:contextual-spacing="false" fo:text-align="center" style:justify-single-word="false" fo:text-indent="0cm" style:auto-text-indent="false"/>
      <style:text-properties officeooo:paragraph-rsid="0001cf94"/>
    </style:style>
    <style:style style:name="P59" style:family="paragraph" style:parent-style-name="Standard">
      <style:paragraph-properties fo:margin-left="0.224cm" fo:margin-right="0.217cm" fo:margin-top="0.176cm" fo:margin-bottom="0cm" style:contextual-spacing="false" fo:line-height="0.513cm" fo:text-align="center" style:justify-single-word="false" fo:text-indent="0cm" style:auto-text-indent="false"/>
      <style:text-properties officeooo:paragraph-rsid="0001cf94"/>
    </style:style>
    <style:style style:name="P60" style:family="paragraph" style:parent-style-name="Standard">
      <style:paragraph-properties fo:margin-left="0.224cm" fo:margin-right="0.217cm" fo:margin-top="0.002cm" fo:margin-bottom="0cm" style:contextual-spacing="false" fo:text-align="center" style:justify-single-word="false" fo:text-indent="0cm" style:auto-text-indent="false"/>
      <style:text-properties officeooo:paragraph-rsid="0001cf94"/>
    </style:style>
    <style:style style:name="P61" style:family="paragraph" style:parent-style-name="Standard">
      <style:paragraph-properties fo:margin-left="5.495cm" fo:margin-right="4.979cm" fo:margin-top="0cm" fo:margin-bottom="0cm" style:contextual-spacing="false" fo:text-align="start" style:justify-single-word="false" fo:text-indent="2.387cm" style:auto-text-indent="false"/>
      <style:text-properties officeooo:paragraph-rsid="0001cf94"/>
    </style:style>
    <style:style style:name="P62" style:family="paragraph" style:parent-style-name="Standard">
      <style:paragraph-properties fo:margin-left="0.198cm" fo:margin-right="0.185cm" fo:margin-top="0cm" fo:margin-bottom="0cm" style:contextual-spacing="false" fo:text-align="justify" style:justify-single-word="false" fo:text-indent="0cm" style:auto-text-indent="false"/>
      <style:text-properties style:font-name="Arial1" fo:font-size="11pt" fo:font-weight="normal" officeooo:paragraph-rsid="0001cf94" style:font-size-asian="11pt" style:font-weight-asian="normal" style:font-size-complex="11pt" style:font-weight-complex="normal"/>
    </style:style>
    <style:style style:name="P63" style:family="paragraph" style:parent-style-name="Standard">
      <style:paragraph-properties fo:margin-left="6.535cm" fo:margin-right="6.174cm" fo:margin-top="0.176cm" fo:margin-bottom="0cm" style:contextual-spacing="false" fo:text-align="start" style:justify-single-word="false" fo:text-indent="1.346cm" style:auto-text-indent="false"/>
      <style:text-properties officeooo:paragraph-rsid="0001cf94"/>
    </style:style>
    <style:style style:name="P64" style:family="paragraph" style:parent-style-name="Standard">
      <style:paragraph-properties fo:margin-left="5.722cm" fo:margin-right="4.979cm" fo:margin-top="0.176cm" fo:margin-bottom="0cm" style:contextual-spacing="false" fo:text-align="start" style:justify-single-word="false" fo:text-indent="2.159cm" style:auto-text-indent="false"/>
      <style:text-properties officeooo:paragraph-rsid="0001cf94"/>
    </style:style>
    <style:style style:name="P65" style:family="paragraph" style:parent-style-name="Standard">
      <style:paragraph-properties fo:margin-left="6.569cm" fo:margin-right="6.565cm" fo:margin-top="0.176cm" fo:margin-bottom="0cm" style:contextual-spacing="false" fo:text-align="center" style:justify-single-word="false" fo:text-indent="0.005cm" style:auto-text-indent="false"/>
      <style:text-properties officeooo:paragraph-rsid="0001cf94"/>
    </style:style>
    <style:style style:name="P66" style:family="paragraph" style:parent-style-name="Standard" style:master-page-name="">
      <style:paragraph-properties fo:margin-left="4.3cm" fo:margin-right="5.9cm" fo:margin-top="0cm" fo:margin-bottom="0cm" style:contextual-spacing="false" fo:text-align="start" style:justify-single-word="false" fo:text-indent="0.199cm" style:auto-text-indent="false" style:page-number="auto"/>
      <style:text-properties officeooo:paragraph-rsid="0001cf94"/>
    </style:style>
    <style:style style:name="P67" style:family="paragraph" style:parent-style-name="Standard">
      <style:paragraph-properties fo:margin-left="4.3cm" fo:margin-right="5.9cm" fo:margin-top="0cm" fo:margin-bottom="0cm" style:contextual-spacing="false" fo:text-align="start" style:justify-single-word="false" fo:text-indent="0.199cm" style:auto-text-indent="false"/>
      <style:text-properties officeooo:paragraph-rsid="0001cf94"/>
    </style:style>
    <style:style style:name="P68" style:family="paragraph" style:parent-style-name="Standard">
      <style:paragraph-properties fo:margin-left="0cm" fo:margin-right="4.399cm" fo:margin-top="0.178cm" fo:margin-bottom="0cm" style:contextual-spacing="false" fo:text-align="center" style:justify-single-word="false" fo:text-indent="0cm" style:auto-text-indent="false"/>
      <style:text-properties officeooo:paragraph-rsid="0001cf94"/>
    </style:style>
    <style:style style:name="P69" style:family="paragraph" style:parent-style-name="Text_20_body">
      <style:paragraph-properties fo:margin-left="0cm" fo:margin-right="0.189cm" fo:text-align="justify" style:justify-single-word="false" fo:text-indent="0cm" style:auto-text-indent="false"/>
      <style:text-properties officeooo:paragraph-rsid="0001cf94"/>
    </style:style>
    <style:style style:name="P70" style:family="paragraph" style:parent-style-name="Text_20_body">
      <style:paragraph-properties fo:margin-left="0cm" fo:margin-right="0.189cm" fo:text-align="end" style:justify-single-word="false" fo:text-indent="0cm" style:auto-text-indent="false"/>
      <style:text-properties officeooo:paragraph-rsid="0001cf94"/>
    </style:style>
    <style:style style:name="P71" style:family="paragraph" style:parent-style-name="Text_20_body">
      <style:paragraph-properties fo:margin-left="0cm" fo:margin-right="0.189cm" fo:text-indent="0cm" style:auto-text-indent="false"/>
      <style:text-properties style:font-name="Arial1" fo:font-size="11pt" officeooo:paragraph-rsid="0001cf94" style:font-size-asian="11pt" style:font-size-complex="11pt"/>
    </style:style>
    <style:style style:name="P72" style:family="paragraph" style:parent-style-name="Text_20_body">
      <style:paragraph-properties fo:line-height="0.512cm"/>
      <style:text-properties fo:font-size="11.5pt" officeooo:paragraph-rsid="0001cf94" style:font-size-asian="11.5pt"/>
    </style:style>
    <style:style style:name="P73" style:family="paragraph" style:parent-style-name="Text_20_body">
      <style:text-properties style:font-name="Arial1" fo:font-size="11pt" officeooo:paragraph-rsid="0001cf94" style:font-size-asian="11pt" style:font-size-complex="11pt"/>
    </style:style>
    <style:style style:name="P74" style:family="paragraph" style:parent-style-name="Text_20_body">
      <style:paragraph-properties fo:line-height="0.512cm" fo:text-align="justify" style:justify-single-word="false"/>
      <style:text-properties style:font-name="Arial1" fo:font-size="11pt" officeooo:paragraph-rsid="0001cf94" style:font-size-asian="11pt" style:font-size-complex="11pt"/>
    </style:style>
    <style:style style:name="P75" style:family="paragraph" style:parent-style-name="Text_20_body">
      <style:paragraph-properties fo:margin-left="0cm" fo:margin-right="0cm" fo:margin-top="0.002cm" fo:margin-bottom="0cm" style:contextual-spacing="false" fo:text-align="start" style:justify-single-word="false" fo:text-indent="0cm" style:auto-text-indent="false"/>
      <style:text-properties style:font-name="Arial" fo:font-size="20pt" fo:font-weight="bold" officeooo:paragraph-rsid="0001cf94" style:font-size-asian="20pt" style:font-weight-asian="bold"/>
    </style:style>
    <style:style style:name="P76" style:family="paragraph" style:parent-style-name="Text_20_body">
      <style:paragraph-properties fo:margin-left="0cm" fo:margin-right="0cm" fo:margin-top="0.002cm" fo:margin-bottom="0cm" style:contextual-spacing="false" fo:text-align="start" style:justify-single-word="false" fo:text-indent="0cm" style:auto-text-indent="false"/>
      <style:text-properties officeooo:paragraph-rsid="0001cf94"/>
    </style:style>
    <style:style style:name="P77" style:family="paragraph" style:parent-style-name="Text_20_body">
      <style:paragraph-properties fo:margin-left="0cm" fo:margin-right="0cm" fo:margin-top="0.002cm" fo:margin-bottom="0cm" style:contextual-spacing="false" fo:text-align="start" style:justify-single-word="false" fo:text-indent="0cm" style:auto-text-indent="false"/>
      <style:text-properties style:font-name="Arial1" fo:font-weight="bold" officeooo:paragraph-rsid="0001cf94" style:font-weight-asian="bold"/>
    </style:style>
    <style:style style:name="P78" style:family="paragraph" style:parent-style-name="Text_20_body">
      <style:paragraph-properties fo:margin-left="0cm" fo:margin-right="0cm" fo:margin-top="0.002cm" fo:margin-bottom="0cm" style:contextual-spacing="false" fo:text-align="justify" style:justify-single-word="false" fo:text-indent="0cm" style:auto-text-indent="false"/>
      <style:text-properties style:font-name="Arial1" fo:font-size="11pt" officeooo:paragraph-rsid="0001cf94" style:font-size-asian="11pt" style:font-size-complex="11pt"/>
    </style:style>
    <style:style style:name="P79" style:family="paragraph" style:parent-style-name="Text_20_body">
      <style:paragraph-properties fo:margin-left="0cm" fo:margin-right="0cm" fo:margin-top="0.016cm" fo:margin-bottom="0cm" style:contextual-spacing="false" fo:text-align="start" style:justify-single-word="false" fo:text-indent="0cm" style:auto-text-indent="false"/>
      <style:text-properties fo:font-size="7.5pt" officeooo:paragraph-rsid="0001cf94" style:font-size-asian="7.5pt"/>
    </style:style>
    <style:style style:name="P80" style:family="paragraph" style:parent-style-name="Text_20_body">
      <style:paragraph-properties fo:margin-left="0cm" fo:margin-right="0cm" fo:margin-top="0.016cm" fo:margin-bottom="0cm" style:contextual-spacing="false" fo:text-align="justify" style:justify-single-word="false" fo:text-indent="0cm" style:auto-text-indent="false"/>
      <style:text-properties style:font-name="Arial1" fo:font-size="11pt" officeooo:paragraph-rsid="0001cf94" style:font-size-asian="11pt" style:font-size-complex="11pt"/>
    </style:style>
    <style:style style:name="P81" style:family="paragraph" style:parent-style-name="Text_20_body">
      <style:paragraph-properties fo:margin-left="0cm" fo:margin-right="0cm" fo:text-align="start" style:justify-single-word="false" fo:text-indent="0cm" style:auto-text-indent="false"/>
      <style:text-properties officeooo:paragraph-rsid="0001cf94"/>
    </style:style>
    <style:style style:name="P82" style:family="paragraph" style:parent-style-name="Text_20_body">
      <style:paragraph-properties fo:margin-left="0cm" fo:margin-right="0cm" fo:text-align="justify" style:justify-single-word="false" fo:text-indent="0cm" style:auto-text-indent="false"/>
      <style:text-properties style:font-name="Arial1" fo:font-size="11pt" officeooo:paragraph-rsid="0001cf94" style:font-size-asian="11pt" style:font-size-complex="11pt"/>
    </style:style>
    <style:style style:name="P83" style:family="paragraph" style:parent-style-name="Text_20_body">
      <style:paragraph-properties fo:margin-left="0cm" fo:margin-right="0cm" fo:margin-top="0.019cm" fo:margin-bottom="0cm" style:contextual-spacing="false" fo:text-align="start" style:justify-single-word="false" fo:text-indent="0cm" style:auto-text-indent="false"/>
      <style:text-properties fo:font-size="11.5pt" officeooo:paragraph-rsid="0001cf94" style:font-size-asian="11.5pt"/>
    </style:style>
    <style:style style:name="P84" style:family="paragraph" style:parent-style-name="Text_20_body">
      <style:paragraph-properties fo:margin-left="0cm" fo:margin-right="0cm" fo:margin-top="0.019cm" fo:margin-bottom="0cm" style:contextual-spacing="false" fo:text-align="start" style:justify-single-word="false" fo:text-indent="0cm" style:auto-text-indent="false"/>
      <style:text-properties fo:font-size="7.5pt" officeooo:paragraph-rsid="0001cf94" style:font-size-asian="7.5pt"/>
    </style:style>
    <style:style style:name="P85" style:family="paragraph" style:parent-style-name="Text_20_body">
      <style:paragraph-properties fo:margin-left="0cm" fo:margin-right="0cm" fo:margin-top="0.019cm" fo:margin-bottom="0cm" style:contextual-spacing="false" fo:text-align="start" style:justify-single-word="false" fo:text-indent="0cm" style:auto-text-indent="false"/>
      <style:text-properties style:font-name="Arial1" fo:font-size="11pt" officeooo:paragraph-rsid="0001cf94" style:font-size-asian="11pt" style:font-size-complex="11pt"/>
    </style:style>
    <style:style style:name="P86" style:family="paragraph" style:parent-style-name="Text_20_body">
      <style:paragraph-properties fo:margin-left="0cm" fo:margin-right="0cm" fo:margin-top="0.019cm" fo:margin-bottom="0cm" style:contextual-spacing="false" fo:text-align="justify" style:justify-single-word="false" fo:text-indent="0cm" style:auto-text-indent="false"/>
      <style:text-properties style:font-name="Arial1" fo:font-size="11pt" officeooo:paragraph-rsid="0001cf94" style:font-size-asian="11pt" style:font-size-complex="11pt"/>
    </style:style>
    <style:style style:name="P87" style:family="paragraph" style:parent-style-name="Text_20_body">
      <style:paragraph-properties fo:margin-left="0cm" fo:margin-right="0cm" fo:margin-top="0.018cm" fo:margin-bottom="0cm" style:contextual-spacing="false" fo:text-align="start" style:justify-single-word="false" fo:text-indent="0cm" style:auto-text-indent="false"/>
      <style:text-properties fo:font-size="11.5pt" officeooo:paragraph-rsid="0001cf94" style:font-size-asian="11.5pt"/>
    </style:style>
    <style:style style:name="P88" style:family="paragraph" style:parent-style-name="Text_20_body">
      <style:paragraph-properties fo:margin-left="0cm" fo:margin-right="0cm" fo:margin-top="0.018cm" fo:margin-bottom="0cm" style:contextual-spacing="false" fo:text-align="justify" style:justify-single-word="false" fo:text-indent="0cm" style:auto-text-indent="false"/>
      <style:text-properties style:font-name="Arial1" fo:font-size="11pt" officeooo:paragraph-rsid="0001cf94" style:font-size-asian="11pt" style:font-size-complex="11pt"/>
    </style:style>
    <style:style style:name="P89" style:family="paragraph" style:parent-style-name="Text_20_body">
      <style:paragraph-properties fo:margin-left="0cm" fo:margin-right="0cm" fo:margin-top="0.014cm" fo:margin-bottom="0cm" style:contextual-spacing="false" fo:text-align="start" style:justify-single-word="false" fo:text-indent="0cm" style:auto-text-indent="false"/>
      <style:text-properties fo:font-size="7.5pt" officeooo:paragraph-rsid="0001cf94" style:font-size-asian="7.5pt"/>
    </style:style>
    <style:style style:name="P90" style:family="paragraph" style:parent-style-name="Text_20_body">
      <style:paragraph-properties fo:margin-left="0cm" fo:margin-right="0cm" fo:margin-top="0.014cm" fo:margin-bottom="0cm" style:contextual-spacing="false" fo:text-align="start" style:justify-single-word="false" fo:text-indent="0cm" style:auto-text-indent="false"/>
      <style:text-properties style:font-name="Arial1" fo:font-size="11pt" officeooo:paragraph-rsid="0001cf94" style:font-size-asian="11pt" style:font-size-complex="11pt"/>
    </style:style>
    <style:style style:name="P91" style:family="paragraph" style:parent-style-name="Text_20_body">
      <style:paragraph-properties fo:margin-left="0cm" fo:margin-right="0cm" fo:margin-top="0.021cm" fo:margin-bottom="0cm" style:contextual-spacing="false" fo:text-align="start" style:justify-single-word="false" fo:text-indent="0cm" style:auto-text-indent="false"/>
      <style:text-properties fo:font-size="11.5pt" officeooo:paragraph-rsid="0001cf94" style:font-size-asian="11.5pt"/>
    </style:style>
    <style:style style:name="P92" style:family="paragraph" style:parent-style-name="Text_20_body">
      <style:paragraph-properties fo:margin-left="0.198cm" fo:margin-right="0.185cm" fo:text-align="justify" style:justify-single-word="false" fo:text-indent="0cm" style:auto-text-indent="false"/>
      <style:text-properties officeooo:paragraph-rsid="0001cf94"/>
    </style:style>
    <style:style style:name="P93" style:family="paragraph" style:parent-style-name="Text_20_body">
      <style:paragraph-properties fo:margin-left="0.198cm" fo:margin-right="0.185cm" fo:text-align="justify" style:justify-single-word="false" fo:text-indent="0cm" style:auto-text-indent="false"/>
      <style:text-properties style:font-name="Arial1" fo:font-size="11pt" officeooo:paragraph-rsid="0001cf94" style:font-size-asian="11pt" style:font-size-complex="11pt"/>
    </style:style>
    <style:style style:name="P94" style:family="paragraph" style:parent-style-name="Text_20_body">
      <style:paragraph-properties fo:margin-left="0.198cm" fo:margin-right="0.185cm" fo:text-indent="0cm" style:auto-text-indent="false"/>
      <style:text-properties style:font-name="Arial1" fo:font-size="11pt" officeooo:paragraph-rsid="0001cf94" style:font-size-asian="11pt" style:font-size-complex="11pt"/>
    </style:style>
    <style:style style:name="P95" style:family="paragraph" style:parent-style-name="Text_20_body">
      <style:paragraph-properties fo:margin-left="0.198cm" fo:margin-right="0.185cm" fo:text-align="justify" style:justify-single-word="false" fo:text-indent="0cm" style:auto-text-indent="false"/>
      <style:text-properties fo:font-size="7.5pt" officeooo:paragraph-rsid="0001cf94" style:font-size-asian="7.5pt"/>
    </style:style>
    <style:style style:name="P96" style:family="paragraph" style:parent-style-name="Text_20_body">
      <style:paragraph-properties fo:margin-left="0.198cm" fo:margin-right="0.185cm" fo:margin-top="0.002cm" fo:margin-bottom="0cm" style:contextual-spacing="false" fo:text-align="justify" style:justify-single-word="false" fo:text-indent="0cm" style:auto-text-indent="false"/>
      <style:text-properties officeooo:paragraph-rsid="0001cf94"/>
    </style:style>
    <style:style style:name="P97" style:family="paragraph" style:parent-style-name="Text_20_body">
      <style:paragraph-properties fo:margin-left="0.198cm" fo:margin-right="0.185cm" fo:margin-top="0.002cm" fo:margin-bottom="0cm" style:contextual-spacing="false" fo:text-align="justify" style:justify-single-word="false" fo:text-indent="0cm" style:auto-text-indent="false"/>
      <style:text-properties style:font-name="Arial1" fo:font-size="11pt" officeooo:paragraph-rsid="0001cf94" style:font-size-asian="11pt" style:font-size-complex="11pt"/>
    </style:style>
    <style:style style:name="P98" style:family="paragraph" style:parent-style-name="Text_20_body">
      <style:paragraph-properties fo:margin-left="0.198cm" fo:margin-right="0.183cm" fo:text-align="justify" style:justify-single-word="false" fo:text-indent="0cm" style:auto-text-indent="false"/>
      <style:text-properties officeooo:paragraph-rsid="0001cf94"/>
    </style:style>
    <style:style style:name="P99" style:family="paragraph" style:parent-style-name="Text_20_body">
      <style:paragraph-properties fo:margin-left="0.198cm" fo:margin-right="0.183cm" fo:text-align="justify" style:justify-single-word="false" fo:text-indent="0cm" style:auto-text-indent="false"/>
      <style:text-properties style:font-name="Arial1" fo:font-size="11pt" officeooo:paragraph-rsid="0001cf94" style:font-size-asian="11pt" style:font-size-complex="11pt"/>
    </style:style>
    <style:style style:name="P100" style:family="paragraph" style:parent-style-name="Text_20_body">
      <style:paragraph-properties fo:margin-left="0.198cm" fo:margin-right="0.183cm" fo:text-indent="0cm" style:auto-text-indent="false"/>
      <style:text-properties style:font-name="Arial1" fo:font-size="11pt" officeooo:paragraph-rsid="0001cf94" style:font-size-asian="11pt" style:font-size-complex="11pt"/>
    </style:style>
    <style:style style:name="P101" style:family="paragraph" style:parent-style-name="Text_20_body">
      <style:paragraph-properties fo:margin-left="0.198cm" fo:margin-right="0.183cm" fo:margin-top="0.002cm" fo:margin-bottom="0cm" style:contextual-spacing="false" fo:text-align="start" style:justify-single-word="false" fo:text-indent="0cm" style:auto-text-indent="false">
        <style:tab-stops>
          <style:tab-stop style:position="1.595cm"/>
          <style:tab-stop style:position="4.636cm"/>
          <style:tab-stop style:position="6.629cm"/>
          <style:tab-stop style:position="12.375cm"/>
          <style:tab-stop style:position="13.487cm"/>
          <style:tab-stop style:position="15.067cm"/>
          <style:tab-stop style:position="16.824cm"/>
        </style:tab-stops>
      </style:paragraph-properties>
      <style:text-properties officeooo:paragraph-rsid="0001cf94"/>
    </style:style>
    <style:style style:name="P102" style:family="paragraph" style:parent-style-name="Text_20_body">
      <style:paragraph-properties fo:margin-left="0.198cm" fo:margin-right="0.183cm" fo:margin-top="0.002cm" fo:margin-bottom="0cm" style:contextual-spacing="false" fo:text-align="justify" style:justify-single-word="false" fo:text-indent="0cm" style:auto-text-indent="false">
        <style:tab-stops>
          <style:tab-stop style:position="1.595cm"/>
          <style:tab-stop style:position="4.636cm"/>
          <style:tab-stop style:position="6.629cm"/>
          <style:tab-stop style:position="12.375cm"/>
          <style:tab-stop style:position="13.487cm"/>
          <style:tab-stop style:position="15.067cm"/>
          <style:tab-stop style:position="16.824cm"/>
        </style:tab-stops>
      </style:paragraph-properties>
      <style:text-properties style:font-name="Arial1" fo:font-size="11pt" officeooo:paragraph-rsid="0001cf94" style:font-size-asian="11pt" style:font-size-complex="11pt"/>
    </style:style>
    <style:style style:name="P103" style:family="paragraph" style:parent-style-name="Text_20_body">
      <style:paragraph-properties fo:margin-left="0.198cm" fo:margin-right="0.183cm" fo:margin-top="0.002cm" fo:margin-bottom="0cm" style:contextual-spacing="false" fo:text-align="center" style:justify-single-word="false" fo:text-indent="0cm" style:auto-text-indent="false">
        <style:tab-stops>
          <style:tab-stop style:position="1.595cm"/>
          <style:tab-stop style:position="4.636cm"/>
          <style:tab-stop style:position="6.629cm"/>
          <style:tab-stop style:position="12.375cm"/>
          <style:tab-stop style:position="13.487cm"/>
          <style:tab-stop style:position="15.067cm"/>
          <style:tab-stop style:position="16.824cm"/>
        </style:tab-stops>
      </style:paragraph-properties>
      <style:text-properties officeooo:paragraph-rsid="0001cf94"/>
    </style:style>
    <style:style style:name="P104" style:family="paragraph" style:parent-style-name="Text_20_body">
      <style:paragraph-properties fo:margin-left="0.198cm" fo:margin-right="0.189cm" fo:text-align="justify" style:justify-single-word="false" fo:text-indent="0cm" style:auto-text-indent="false"/>
      <style:text-properties officeooo:paragraph-rsid="0001cf94"/>
    </style:style>
    <style:style style:name="P105" style:family="paragraph" style:parent-style-name="Text_20_body">
      <style:paragraph-properties fo:margin-left="0.198cm" fo:margin-right="0.189cm" fo:text-align="justify" style:justify-single-word="false" fo:text-indent="0cm" style:auto-text-indent="false"/>
      <style:text-properties style:font-name="Arial1" fo:font-size="11pt" officeooo:paragraph-rsid="0001cf94" style:font-size-asian="11pt" style:font-size-complex="11pt"/>
    </style:style>
    <style:style style:name="P106" style:family="paragraph" style:parent-style-name="Text_20_body">
      <style:paragraph-properties fo:margin-left="0.198cm" fo:margin-right="0.189cm" fo:margin-top="0.002cm" fo:margin-bottom="0cm" style:contextual-spacing="false" fo:text-align="justify" style:justify-single-word="false" fo:text-indent="0cm" style:auto-text-indent="false"/>
      <style:text-properties style:font-name="Arial1" fo:font-size="11pt" officeooo:paragraph-rsid="0001cf94" style:font-size-asian="11pt" style:font-size-complex="11pt"/>
    </style:style>
    <style:style style:name="P107" style:family="paragraph" style:parent-style-name="Text_20_body">
      <style:paragraph-properties fo:margin-left="0.198cm" fo:margin-right="0.189cm" fo:margin-top="0.002cm" fo:margin-bottom="0cm" style:contextual-spacing="false" fo:text-indent="0cm" style:auto-text-indent="false"/>
      <style:text-properties style:font-name="Arial1" fo:font-size="11pt" officeooo:paragraph-rsid="0001cf94" style:font-size-asian="11pt" style:font-size-complex="11pt"/>
    </style:style>
    <style:style style:name="P108" style:family="paragraph" style:parent-style-name="Text_20_body">
      <style:paragraph-properties fo:margin-left="0.198cm" fo:margin-right="0.187cm" fo:text-align="justify" style:justify-single-word="false" fo:text-indent="0cm" style:auto-text-indent="false"/>
      <style:text-properties style:font-name="Arial1" fo:font-size="11pt" officeooo:paragraph-rsid="0001cf94" style:font-size-asian="11pt" style:font-size-complex="11pt"/>
    </style:style>
    <style:style style:name="P109" style:family="paragraph" style:parent-style-name="Text_20_body">
      <style:paragraph-properties fo:margin-left="0.198cm" fo:margin-right="0.187cm" fo:text-align="justify" style:justify-single-word="false" fo:text-indent="0cm" style:auto-text-indent="false"/>
      <style:text-properties style:font-name="Arial1" officeooo:paragraph-rsid="0001cf94"/>
    </style:style>
    <style:style style:name="P110" style:family="paragraph" style:parent-style-name="Text_20_body">
      <style:paragraph-properties fo:margin-left="0.833cm" fo:margin-right="0.183cm" fo:text-indent="0cm" style:auto-text-indent="false"/>
      <style:text-properties fo:font-size="11.5pt" officeooo:paragraph-rsid="0001cf94" style:font-size-asian="11.5pt"/>
    </style:style>
    <style:style style:name="P111" style:family="paragraph" style:parent-style-name="Text_20_body">
      <style:paragraph-properties fo:margin-left="0.833cm" fo:margin-right="0.183cm" fo:text-align="justify" style:justify-single-word="false" fo:text-indent="0cm" style:auto-text-indent="false"/>
      <style:text-properties style:font-name="Arial1" fo:font-size="11pt" officeooo:paragraph-rsid="0001cf94" style:font-size-asian="11pt" style:font-size-complex="11pt"/>
    </style:style>
    <style:style style:name="T1" style:family="text">
      <style:text-properties fo:letter-spacing="-0.004cm"/>
    </style:style>
    <style:style style:name="T2" style:family="text">
      <style:text-properties fo:letter-spacing="-0.004cm" officeooo:rsid="001d9bfe"/>
    </style:style>
    <style:style style:name="T3" style:family="text">
      <style:text-properties fo:letter-spacing="-0.004cm" officeooo:rsid="002157bf"/>
    </style:style>
    <style:style style:name="T4" style:family="text">
      <style:text-properties fo:letter-spacing="-0.004cm" officeooo:rsid="001ba4f7"/>
    </style:style>
    <style:style style:name="T5" style:family="text">
      <style:text-properties style:font-name="Arial" fo:font-size="14pt" fo:font-weight="bold" style:font-size-asian="14pt" style:font-weight-asian="bold"/>
    </style:style>
    <style:style style:name="T6" style:family="text">
      <style:text-properties style:font-name="Arial" fo:font-size="14pt" fo:letter-spacing="0.132cm" fo:font-weight="bold" style:font-size-asian="14pt" style:font-weight-asian="bold"/>
    </style:style>
    <style:style style:name="T7" style:family="text">
      <style:text-properties style:font-name="Arial" fo:font-size="14pt" fo:letter-spacing="-0.004cm" fo:font-weight="bold" officeooo:rsid="001798c9" style:font-size-asian="14pt" style:font-weight-asian="bold"/>
    </style:style>
    <style:style style:name="T8" style:family="text">
      <style:text-properties style:font-name="Arial" fo:font-size="14pt" fo:letter-spacing="-0.004cm" fo:font-weight="bold" officeooo:rsid="0002ab19" style:font-size-asian="14pt" style:font-weight-asian="bold"/>
    </style:style>
    <style:style style:name="T9" style:family="text">
      <style:text-properties officeooo:rsid="00186786"/>
    </style:style>
    <style:style style:name="T10" style:family="text">
      <style:text-properties fo:font-size="12pt" fo:font-weight="bold" style:font-size-asian="12pt" style:font-weight-asian="bold"/>
    </style:style>
    <style:style style:name="T11" style:family="text">
      <style:text-properties fo:font-size="12pt" fo:letter-spacing="-0.037cm" fo:font-weight="bold" style:font-size-asian="12pt" style:font-weight-asian="bold"/>
    </style:style>
    <style:style style:name="T12" style:family="text">
      <style:text-properties fo:font-size="12pt" style:font-size-asian="12pt"/>
    </style:style>
    <style:style style:name="T13" style:family="text">
      <style:text-properties fo:font-size="12pt" officeooo:rsid="001ff40b" style:font-size-asian="12pt"/>
    </style:style>
    <style:style style:name="T14" style:family="text">
      <style:text-properties fo:font-size="12pt" officeooo:rsid="001ba4f7" style:font-size-asian="12pt"/>
    </style:style>
    <style:style style:name="T15" style:family="text">
      <style:text-properties fo:font-size="12pt" officeooo:rsid="001beb75" style:font-size-asian="12pt"/>
    </style:style>
    <style:style style:name="T16" style:family="text">
      <style:text-properties fo:font-size="12pt" style:font-size-asian="12pt" style:font-size-complex="12pt"/>
    </style:style>
    <style:style style:name="T17" style:family="text">
      <style:text-properties fo:font-size="12pt" fo:letter-spacing="-0.011cm" fo:font-weight="bold" style:font-size-asian="12pt" style:font-weight-asian="bold"/>
    </style:style>
    <style:style style:name="T18" style:family="text">
      <style:text-properties fo:font-size="12pt" fo:letter-spacing="-0.018cm" fo:font-weight="bold" style:font-size-asian="12pt" style:font-weight-asian="bold"/>
    </style:style>
    <style:style style:name="T19" style:family="text">
      <style:text-properties fo:font-size="12pt" fo:letter-spacing="-0.009cm" fo:font-weight="bold" style:font-size-asian="12pt" style:font-weight-asian="bold"/>
    </style:style>
    <style:style style:name="T20" style:family="text">
      <style:text-properties fo:font-size="12pt" fo:letter-spacing="-0.009cm" style:font-size-asian="12pt"/>
    </style:style>
    <style:style style:name="T21" style:family="text">
      <style:text-properties fo:font-size="12pt" fo:letter-spacing="-0.009cm" officeooo:rsid="001beb75" style:font-size-asian="12pt"/>
    </style:style>
    <style:style style:name="T22" style:family="text">
      <style:text-properties fo:font-size="12pt" fo:letter-spacing="-0.021cm" style:font-size-asian="12pt"/>
    </style:style>
    <style:style style:name="T23" style:family="text">
      <style:text-properties fo:font-size="12pt" fo:letter-spacing="-0.025cm" style:font-size-asian="12pt"/>
    </style:style>
    <style:style style:name="T24" style:family="text">
      <style:text-properties fo:font-size="12pt" fo:letter-spacing="-0.025cm" fo:font-weight="bold" style:font-size-asian="12pt" style:font-weight-asian="bold"/>
    </style:style>
    <style:style style:name="T25" style:family="text">
      <style:text-properties fo:font-size="12pt" fo:letter-spacing="-0.004cm" style:font-size-asian="12pt"/>
    </style:style>
    <style:style style:name="T26" style:family="text">
      <style:text-properties fo:font-size="12pt" fo:letter-spacing="-0.004cm" fo:font-weight="bold" style:font-size-asian="12pt" style:font-weight-asian="bold"/>
    </style:style>
    <style:style style:name="T27" style:family="text">
      <style:text-properties fo:font-size="12pt" fo:letter-spacing="-0.023cm" style:font-size-asian="12pt"/>
    </style:style>
    <style:style style:name="T28" style:family="text">
      <style:text-properties fo:font-size="12pt" fo:letter-spacing="-0.023cm" fo:font-weight="bold" style:font-size-asian="12pt" style:font-weight-asian="bold"/>
    </style:style>
    <style:style style:name="T29" style:family="text">
      <style:text-properties fo:font-size="12pt" fo:letter-spacing="-0.019cm" style:font-size-asian="12pt"/>
    </style:style>
    <style:style style:name="T30" style:family="text">
      <style:text-properties fo:font-size="12pt" fo:letter-spacing="-0.035cm" fo:font-weight="bold" style:font-size-asian="12pt" style:font-weight-asian="bold"/>
    </style:style>
    <style:style style:name="T31" style:family="text">
      <style:text-properties fo:font-size="12pt" fo:letter-spacing="-0.034cm" fo:font-weight="bold" style:font-size-asian="12pt" style:font-weight-asian="bold"/>
    </style:style>
    <style:style style:name="T32" style:family="text">
      <style:text-properties fo:font-size="12pt" fo:letter-spacing="0.141cm" fo:font-weight="bold" style:font-size-asian="12pt" style:font-weight-asian="bold"/>
    </style:style>
    <style:style style:name="T33" style:family="text">
      <style:text-properties fo:font-size="12pt" fo:letter-spacing="-0.002cm" style:font-size-asian="12pt"/>
    </style:style>
    <style:style style:name="T34" style:family="text">
      <style:text-properties fo:font-size="12pt" fo:letter-spacing="-0.002cm" style:text-underline-style="solid" style:text-underline-width="auto" style:text-underline-color="font-color" style:font-size-asian="12pt"/>
    </style:style>
    <style:style style:name="T35" style:family="text">
      <style:text-properties fo:font-size="12pt" fo:letter-spacing="-0.002cm" style:text-underline-style="solid" style:text-underline-width="auto" style:text-underline-color="font-color" officeooo:rsid="001ff40b" style:font-size-asian="12pt"/>
    </style:style>
    <style:style style:name="T36" style:family="text">
      <style:text-properties fo:font-size="12pt" style:text-underline-style="solid" style:text-underline-width="auto" style:text-underline-color="font-color" style:font-size-asian="12pt"/>
    </style:style>
    <style:style style:name="T37" style:family="text">
      <style:text-properties fo:font-size="12pt" style:text-underline-style="solid" style:text-underline-width="auto" style:text-underline-color="font-color" officeooo:rsid="001ff40b" style:font-size-asian="12pt"/>
    </style:style>
    <style:style style:name="T38" style:family="text">
      <style:text-properties fo:font-size="12pt" fo:letter-spacing="0.071cm" style:font-size-asian="12pt"/>
    </style:style>
    <style:style style:name="T39" style:family="text">
      <style:text-properties fo:font-size="12pt" fo:letter-spacing="-0.007cm" style:font-size-asian="12pt"/>
    </style:style>
    <style:style style:name="T40" style:family="text">
      <style:text-properties fo:font-size="12pt" fo:letter-spacing="-0.007cm" officeooo:rsid="002157bf" style:font-size-asian="12pt"/>
    </style:style>
    <style:style style:name="T41" style:family="text">
      <style:text-properties fo:font-size="12pt" fo:letter-spacing="-0.005cm" style:font-size-asian="12pt"/>
    </style:style>
    <style:style style:name="T42" style:family="text">
      <style:text-properties fo:font-size="12pt" fo:letter-spacing="-0.005cm" officeooo:rsid="001cd84f" style:font-size-asian="12pt"/>
    </style:style>
    <style:style style:name="T43" style:family="text">
      <style:text-properties fo:font-size="12pt" fo:letter-spacing="-0.014cm" style:font-size-asian="12pt"/>
    </style:style>
    <style:style style:name="T44" style:family="text">
      <style:text-properties fo:font-size="12pt" fo:letter-spacing="0.014cm" style:font-size-asian="12pt"/>
    </style:style>
    <style:style style:name="T45" style:family="text">
      <style:text-properties fo:font-size="12pt" fo:letter-spacing="0.016cm" style:font-size-asian="12pt"/>
    </style:style>
    <style:style style:name="T46" style:family="text">
      <style:text-properties fo:font-size="12pt" fo:letter-spacing="0.018cm" style:font-size-asian="12pt"/>
    </style:style>
    <style:style style:name="T47" style:family="text">
      <style:text-properties fo:font-size="12pt" fo:letter-spacing="0.021cm" style:font-size-asian="12pt"/>
    </style:style>
    <style:style style:name="T48" style:family="text">
      <style:text-properties fo:font-size="12pt" fo:letter-spacing="0.019cm" style:font-size-asian="12pt"/>
    </style:style>
    <style:style style:name="T49" style:family="text">
      <style:text-properties fo:font-size="12pt" fo:letter-spacing="0.012cm" style:font-size-asian="12pt"/>
    </style:style>
    <style:style style:name="T50" style:family="text">
      <style:text-properties fo:font-size="12pt" fo:letter-spacing="-0.032cm" fo:font-weight="bold" style:font-size-asian="12pt" style:font-weight-asian="bold"/>
    </style:style>
    <style:style style:name="T51" style:family="text">
      <style:text-properties fo:font-weight="bold" style:font-weight-asian="bold"/>
    </style:style>
    <style:style style:name="T52" style:family="text">
      <style:text-properties fo:letter-spacing="0.071cm"/>
    </style:style>
    <style:style style:name="T53" style:family="text">
      <style:text-properties fo:letter-spacing="0.071cm" fo:font-weight="bold" style:font-weight-asian="bold"/>
    </style:style>
    <style:style style:name="T54" style:family="text">
      <style:text-properties fo:letter-spacing="0.071cm" fo:font-weight="bold" officeooo:rsid="00186786" style:font-weight-asian="bold"/>
    </style:style>
    <style:style style:name="T55" style:family="text">
      <style:text-properties fo:letter-spacing="0.016cm"/>
    </style:style>
    <style:style style:name="T56" style:family="text">
      <style:text-properties fo:letter-spacing="0.018cm"/>
    </style:style>
    <style:style style:name="T57" style:family="text">
      <style:text-properties fo:letter-spacing="0.012cm"/>
    </style:style>
    <style:style style:name="T58" style:family="text">
      <style:text-properties fo:letter-spacing="-0.018cm"/>
    </style:style>
    <style:style style:name="T59" style:family="text">
      <style:text-properties fo:letter-spacing="0.141cm"/>
    </style:style>
    <style:style style:name="T60" style:family="text">
      <style:text-properties fo:letter-spacing="-0.002cm"/>
    </style:style>
    <style:style style:name="T61" style:family="text">
      <style:text-properties fo:letter-spacing="-0.002cm" fo:font-weight="bold" style:font-weight-asian="bold"/>
    </style:style>
    <style:style style:name="T62" style:family="text">
      <style:text-properties fo:letter-spacing="-0.002cm" style:text-underline-style="solid" style:text-underline-width="auto" style:text-underline-color="font-color"/>
    </style:style>
    <style:style style:name="T63" style:family="text">
      <style:text-properties fo:letter-spacing="-0.002cm" style:text-underline-style="solid" style:text-underline-width="auto" style:text-underline-color="font-color" officeooo:rsid="001ff40b"/>
    </style:style>
    <style:style style:name="T64" style:family="text">
      <style:text-properties officeooo:rsid="00199839"/>
    </style:style>
    <style:style style:name="T65" style:family="text">
      <style:text-properties fo:letter-spacing="-0.026cm"/>
    </style:style>
    <style:style style:name="T66" style:family="text">
      <style:text-properties fo:letter-spacing="-0.028cm"/>
    </style:style>
    <style:style style:name="T67" style:family="text">
      <style:text-properties fo:letter-spacing="-0.025cm"/>
    </style:style>
    <style:style style:name="T68" style:family="text">
      <style:text-properties fo:letter-spacing="-0.032cm"/>
    </style:style>
    <style:style style:name="T69" style:family="text">
      <style:text-properties officeooo:rsid="001a08e2"/>
    </style:style>
    <style:style style:name="T70" style:family="text">
      <style:text-properties fo:letter-spacing="-0.023cm"/>
    </style:style>
    <style:style style:name="T71" style:family="text">
      <style:text-properties fo:letter-spacing="-0.021cm"/>
    </style:style>
    <style:style style:name="T72" style:family="text">
      <style:text-properties officeooo:rsid="001ff40b"/>
    </style:style>
    <style:style style:name="T73" style:family="text">
      <style:text-properties officeooo:rsid="001a4b12"/>
    </style:style>
    <style:style style:name="T74" style:family="text">
      <style:text-properties fo:letter-spacing="-0.03cm"/>
    </style:style>
    <style:style style:name="T75" style:family="text">
      <style:text-properties fo:letter-spacing="-0.007cm"/>
    </style:style>
    <style:style style:name="T76" style:family="text">
      <style:text-properties fo:letter-spacing="-0.007cm" officeooo:rsid="002157bf"/>
    </style:style>
    <style:style style:name="T77" style:family="text">
      <style:text-properties fo:letter-spacing="-0.019cm"/>
    </style:style>
    <style:style style:name="T78" style:family="text">
      <style:text-properties fo:letter-spacing="0.048cm"/>
    </style:style>
    <style:style style:name="T79" style:family="text">
      <style:text-properties fo:letter-spacing="0.048cm" officeooo:rsid="001ab6fe"/>
    </style:style>
    <style:style style:name="T80" style:family="text">
      <style:text-properties fo:letter-spacing="0.051cm"/>
    </style:style>
    <style:style style:name="T81" style:family="text">
      <style:text-properties officeooo:rsid="001ab6fe"/>
    </style:style>
    <style:style style:name="T82" style:family="text">
      <style:text-properties fo:letter-spacing="0.042cm"/>
    </style:style>
    <style:style style:name="T83" style:family="text">
      <style:text-properties fo:letter-spacing="0.044cm"/>
    </style:style>
    <style:style style:name="T84" style:family="text">
      <style:text-properties fo:letter-spacing="0.046cm"/>
    </style:style>
    <style:style style:name="T85" style:family="text">
      <style:text-properties fo:letter-spacing="-0.009cm"/>
    </style:style>
    <style:style style:name="T86" style:family="text">
      <style:text-properties fo:letter-spacing="-0.009cm" officeooo:rsid="001beb75"/>
    </style:style>
    <style:style style:name="T87" style:family="text">
      <style:text-properties fo:letter-spacing="-0.012cm"/>
    </style:style>
    <style:style style:name="T88" style:family="text">
      <style:text-properties fo:letter-spacing="-0.011cm"/>
    </style:style>
    <style:style style:name="T89" style:family="text">
      <style:text-properties officeooo:rsid="001b1aeb"/>
    </style:style>
    <style:style style:name="T90" style:family="text">
      <style:text-properties fo:letter-spacing="-0.005cm"/>
    </style:style>
    <style:style style:name="T91" style:family="text">
      <style:text-properties fo:letter-spacing="-0.005cm" officeooo:rsid="001cd84f"/>
    </style:style>
    <style:style style:name="T92" style:family="text">
      <style:text-properties style:text-underline-style="solid" style:text-underline-width="auto" style:text-underline-color="font-color"/>
    </style:style>
    <style:style style:name="T93" style:family="text">
      <style:text-properties style:text-underline-style="solid" style:text-underline-width="auto" style:text-underline-color="font-color" officeooo:rsid="001ba4f7"/>
    </style:style>
    <style:style style:name="T94" style:family="text">
      <style:text-properties style:text-underline-style="solid" style:text-underline-width="auto" style:text-underline-color="font-color" officeooo:rsid="001ff40b"/>
    </style:style>
    <style:style style:name="T95" style:family="text">
      <style:text-properties officeooo:rsid="001ba4f7"/>
    </style:style>
    <style:style style:name="T96" style:family="text">
      <style:text-properties fo:letter-spacing="0.131cm" style:text-scale="150%"/>
    </style:style>
    <style:style style:name="T97" style:family="text">
      <style:text-properties fo:letter-spacing="0.123cm" style:text-scale="150%"/>
    </style:style>
    <style:style style:name="T98" style:family="text">
      <style:text-properties fo:letter-spacing="0.123cm" officeooo:rsid="001ff40b" style:text-scale="150%"/>
    </style:style>
    <style:style style:name="T99" style:family="text">
      <style:text-properties fo:letter-spacing="0.125cm" style:text-scale="150%"/>
    </style:style>
    <style:style style:name="T100" style:family="text">
      <style:text-properties fo:letter-spacing="0.127cm" style:text-scale="150%"/>
    </style:style>
    <style:style style:name="T101" style:family="text">
      <style:text-properties fo:letter-spacing="0.122cm" style:text-scale="150%"/>
    </style:style>
    <style:style style:name="T102" style:family="text">
      <style:text-properties fo:font-weight="normal" style:font-weight-asian="normal" style:font-weight-complex="normal"/>
    </style:style>
    <style:style style:name="T103" style:family="text">
      <style:text-properties fo:font-weight="normal" officeooo:rsid="001ba4f7" style:font-weight-asian="normal" style:font-weight-complex="normal"/>
    </style:style>
    <style:style style:name="T104" style:family="text">
      <style:text-properties officeooo:rsid="001beb75"/>
    </style:style>
    <style:style style:name="T105" style:family="text">
      <style:text-properties officeooo:rsid="001cd84f"/>
    </style:style>
    <style:style style:name="T106" style:family="text">
      <style:text-properties officeooo:rsid="002157bf"/>
    </style:style>
    <style:style style:name="T107" style:family="text">
      <style:text-properties fo:letter-spacing="-0.014cm"/>
    </style:style>
    <style:style style:name="T108" style:family="text">
      <style:text-properties officeooo:rsid="001d9bfe"/>
    </style:style>
    <style:style style:name="T109" style:family="text">
      <style:text-properties fo:letter-spacing="-0.016cm"/>
    </style:style>
    <style:style style:name="T110" style:family="text">
      <style:text-properties fo:letter-spacing="-0.016cm" officeooo:rsid="0001cf94"/>
    </style:style>
    <style:style style:name="T111" style:family="text">
      <style:text-properties officeooo:rsid="001798c9"/>
    </style:style>
    <style:style style:name="T112" style:family="text">
      <style:text-properties officeooo:rsid="001e2ced"/>
    </style:style>
    <style:style style:name="T113" style:family="text">
      <style:text-properties fo:font-style="italic" fo:font-weight="bold" style:font-style-asian="italic" style:font-weight-asian="bold"/>
    </style:style>
    <style:style style:name="T114" style:family="text">
      <style:text-properties fo:font-style="italic" fo:font-weight="bold" officeooo:rsid="001798c9" style:font-style-asian="italic" style:font-weight-asian="bold"/>
    </style:style>
    <style:style style:name="T115" style:family="text">
      <style:text-properties fo:font-style="italic" fo:font-weight="bold" officeooo:rsid="001e2ced" style:font-style-asian="italic" style:font-weight-asian="bold"/>
    </style:style>
    <style:style style:name="T116" style:family="text">
      <style:text-properties style:font-name="Arial1"/>
    </style:style>
    <style:style style:name="T117" style:family="text">
      <style:text-properties style:font-name="Arial1" fo:font-size="11pt" style:font-size-asian="11pt" style:font-size-complex="11pt"/>
    </style:style>
    <style:style style:name="T118" style:family="text">
      <style:text-properties style:font-name="Arial1" fo:font-size="11pt" officeooo:rsid="00199839" style:font-size-asian="11pt" style:font-size-complex="11pt"/>
    </style:style>
    <style:style style:name="T119" style:family="text">
      <style:text-properties style:font-name="Arial1" fo:font-size="11pt" officeooo:rsid="001b1aeb" style:font-size-asian="11pt" style:font-size-complex="11pt"/>
    </style:style>
    <style:style style:name="T120" style:family="text">
      <style:text-properties style:font-name="Arial1" fo:font-size="11pt" officeooo:rsid="001beb75" style:font-size-asian="11pt" style:font-size-complex="11pt"/>
    </style:style>
    <style:style style:name="T121" style:family="text">
      <style:text-properties style:font-name="Arial1" fo:font-size="11pt" officeooo:rsid="001cd84f" style:font-size-asian="11pt" style:font-size-complex="11pt"/>
    </style:style>
    <style:style style:name="T122" style:family="text">
      <style:text-properties style:font-name="Arial1" fo:font-size="11pt" fo:letter-spacing="0.071cm" style:font-size-asian="11pt" style:font-size-complex="11pt"/>
    </style:style>
    <style:style style:name="T123" style:family="text">
      <style:text-properties style:font-name="Arial1" fo:font-size="11pt" fo:letter-spacing="-0.005cm" style:font-size-asian="11pt" style:font-size-complex="11pt"/>
    </style:style>
    <style:style style:name="T124" style:family="text">
      <style:text-properties style:font-name="Arial1" fo:font-size="11pt" fo:letter-spacing="-0.002cm" style:font-size-asian="11pt" style:font-size-complex="11pt"/>
    </style:style>
    <style:style style:name="T125" style:family="text">
      <style:text-properties style:font-name="Arial1" fo:font-size="11pt" fo:letter-spacing="-0.002cm" style:text-underline-style="solid" style:text-underline-width="auto" style:text-underline-color="font-color" style:font-size-asian="11pt" style:font-size-complex="11pt"/>
    </style:style>
    <style:style style:name="T126" style:family="text">
      <style:text-properties style:font-name="Arial1" fo:font-size="11pt" fo:letter-spacing="-0.002cm" style:text-underline-style="solid" style:text-underline-width="auto" style:text-underline-color="font-color" officeooo:rsid="001ff40b" style:font-size-asian="11pt" style:font-size-complex="11pt"/>
    </style:style>
    <style:style style:name="T127" style:family="text">
      <style:text-properties style:font-name="Arial1" fo:font-size="11pt" fo:letter-spacing="-0.004cm" style:font-size-asian="11pt" style:font-size-complex="11pt"/>
    </style:style>
    <style:style style:name="T128" style:family="text">
      <style:text-properties style:font-name="Arial1" fo:font-size="11pt" fo:letter-spacing="-0.009cm" style:font-size-asian="11pt" style:font-size-complex="11pt"/>
    </style:style>
    <style:style style:name="T129" style:family="text">
      <style:text-properties style:font-name="Arial1" fo:font-size="11pt" style:text-underline-style="solid" style:text-underline-width="auto" style:text-underline-color="font-color" style:font-size-asian="11pt" style:font-size-complex="11pt"/>
    </style:style>
    <style:style style:name="T130" style:family="text">
      <style:text-properties style:font-name="Arial1" fo:font-size="11pt" style:text-underline-style="solid" style:text-underline-width="auto" style:text-underline-color="font-color" officeooo:rsid="001ff40b" style:font-size-asian="11pt" style:font-size-complex="11pt"/>
    </style:style>
    <style:style style:name="T131" style:family="text">
      <style:text-properties style:font-name="Arial1" fo:font-size="11pt" fo:letter-spacing="0.014cm" style:font-size-asian="11pt" style:font-size-complex="11pt"/>
    </style:style>
    <style:style style:name="T132" style:family="text">
      <style:text-properties style:font-name="Arial1" fo:font-size="11pt" fo:letter-spacing="0.016cm" style:font-size-asian="11pt" style:font-size-complex="11pt"/>
    </style:style>
    <style:style style:name="T133" style:family="text">
      <style:text-properties style:font-name="Arial1" fo:font-size="11pt" fo:letter-spacing="0.018cm" style:font-size-asian="11pt" style:font-size-complex="11pt"/>
    </style:style>
    <style:style style:name="T134" style:family="text">
      <style:text-properties style:font-name="Arial1" fo:font-size="11pt" fo:letter-spacing="0.021cm" style:font-size-asian="11pt" style:font-size-complex="11pt"/>
    </style:style>
    <style:style style:name="T135" style:family="text">
      <style:text-properties style:font-name="Arial1" officeooo:rsid="0001cf94"/>
    </style:style>
    <style:style style:name="T136" style:family="text">
      <style:text-properties style:font-name="Arial1" fo:font-size="12pt" fo:font-weight="bold" style:font-size-asian="12pt" style:font-weight-asian="bold"/>
    </style:style>
    <style:style style:name="T137" style:family="text">
      <style:text-properties style:font-name="Arial1" fo:font-size="12pt" fo:letter-spacing="-0.037cm" fo:font-weight="bold" style:font-size-asian="12pt" style:font-weight-asian="bold"/>
    </style:style>
    <style:style style:name="T138" style:family="text">
      <style:text-properties style:font-name="Arial1" fo:font-weight="bold" officeooo:rsid="0001cf94" style:font-weight-asian="bold" style:font-weight-complex="bold"/>
    </style:style>
    <style:style style:name="T139" style:family="text">
      <style:text-properties style:font-name="Arial1" fo:letter-spacing="-0.002cm"/>
    </style:style>
    <style:style style:name="T140" style:family="text">
      <style:text-properties style:font-name="Arial1" fo:letter-spacing="-0.002cm" style:text-underline-style="solid" style:text-underline-width="auto" style:text-underline-color="font-color"/>
    </style:style>
    <style:style style:name="T141" style:family="text">
      <style:text-properties style:font-name="Arial1" fo:letter-spacing="-0.002cm" style:text-underline-style="solid" style:text-underline-width="auto" style:text-underline-color="font-color" officeooo:rsid="001ff40b"/>
    </style:style>
    <style:style style:name="T142" style:family="text">
      <style:text-properties style:font-name="Arial1" style:text-underline-style="solid" style:text-underline-width="auto" style:text-underline-color="font-color"/>
    </style:style>
    <style:style style:name="T143" style:family="text">
      <style:text-properties style:font-name="Arial1" style:text-underline-style="solid" style:text-underline-width="auto" style:text-underline-color="font-color" officeooo:rsid="001ff40b"/>
    </style:style>
    <style:style style:name="T144" style:family="text">
      <style:text-properties style:font-name="Arial1" officeooo:rsid="001beb75"/>
    </style:style>
    <style:style style:name="T145" style:family="text">
      <style:text-properties style:font-name="Arial1" fo:letter-spacing="-0.004cm"/>
    </style:style>
    <style:style style:name="T146" style:family="text">
      <style:text-properties style:font-name="Arial1" fo:letter-spacing="0.014cm"/>
    </style:style>
    <style:style style:name="T147" style:family="text">
      <style:text-properties style:font-name="Arial1" fo:letter-spacing="0.016cm"/>
    </style:style>
    <style:style style:name="T148" style:family="text">
      <style:text-properties style:font-name="Arial1" fo:letter-spacing="0.018cm"/>
    </style:style>
    <style:style style:name="T149" style:family="text">
      <style:text-properties style:font-name="Arial1" fo:letter-spacing="0.021cm"/>
    </style:style>
    <style:style style:name="T150" style:family="text">
      <style:text-properties fo:font-size="11pt" style:font-size-asian="11pt" style:font-size-complex="11pt"/>
    </style:style>
    <style:style style:name="T151" style:family="text">
      <style:text-properties fo:font-size="11pt" officeooo:rsid="001beb75" style:font-size-asian="11pt" style:font-size-complex="11pt"/>
    </style:style>
    <style:style style:name="T152" style:family="text">
      <style:text-properties fo:font-size="11pt" officeooo:rsid="001cd84f" style:font-size-asian="11pt" style:font-size-complex="11pt"/>
    </style:style>
    <style:style style:name="T153" style:family="text">
      <style:text-properties fo:font-size="11pt" fo:letter-spacing="-0.002cm" style:font-size-asian="11pt" style:font-size-complex="11pt"/>
    </style:style>
    <style:style style:name="T154" style:family="text">
      <style:text-properties fo:font-size="11pt" fo:letter-spacing="-0.002cm" style:text-underline-style="solid" style:text-underline-width="auto" style:text-underline-color="font-color" style:font-size-asian="11pt" style:font-size-complex="11pt"/>
    </style:style>
    <style:style style:name="T155" style:family="text">
      <style:text-properties fo:font-size="11pt" fo:letter-spacing="-0.002cm" style:text-underline-style="solid" style:text-underline-width="auto" style:text-underline-color="font-color" officeooo:rsid="001ff40b" style:font-size-asian="11pt" style:font-size-complex="11pt"/>
    </style:style>
    <style:style style:name="T156" style:family="text">
      <style:text-properties fo:font-size="11pt" fo:letter-spacing="-0.004cm" style:font-size-asian="11pt" style:font-size-complex="11pt"/>
    </style:style>
    <style:style style:name="T157" style:family="text">
      <style:text-properties fo:font-size="11pt" style:text-underline-style="solid" style:text-underline-width="auto" style:text-underline-color="font-color" style:font-size-asian="11pt" style:font-size-complex="11pt"/>
    </style:style>
    <style:style style:name="T158" style:family="text">
      <style:text-properties fo:font-size="11pt" style:text-underline-style="solid" style:text-underline-width="auto" style:text-underline-color="font-color" officeooo:rsid="001ff40b" style:font-size-asian="11pt" style:font-size-complex="11pt"/>
    </style:style>
    <style:style style:name="T159" style:family="text">
      <style:text-properties fo:font-size="11pt" fo:letter-spacing="0.014cm" style:font-size-asian="11pt" style:font-size-complex="11pt"/>
    </style:style>
    <style:style style:name="T160" style:family="text">
      <style:text-properties fo:font-size="11pt" fo:letter-spacing="0.016cm" style:font-size-asian="11pt" style:font-size-complex="11pt"/>
    </style:style>
    <style:style style:name="T161" style:family="text">
      <style:text-properties fo:font-size="11pt" fo:letter-spacing="0.018cm" style:font-size-asian="11pt" style:font-size-complex="11pt"/>
    </style:style>
    <style:style style:name="T162" style:family="text">
      <style:text-properties fo:font-size="11pt" fo:letter-spacing="0.021cm" style:font-size-asian="11pt" style:font-size-complex="11pt"/>
    </style:style>
    <style:style style:name="T163" style:family="text">
      <style:text-properties officeooo:rsid="0001cf94"/>
    </style:style>
    <style:style style:name="T164" style:family="text">
      <style:text-properties style:font-name="Verdana1" fo:font-size="12pt" fo:font-weight="bold" style:font-size-asian="12pt" style:font-weight-asian="bold"/>
    </style:style>
    <style:style style:name="T165" style:family="text">
      <style:text-properties style:font-name="Verdana1" fo:font-size="12pt" fo:letter-spacing="-0.035cm" fo:font-weight="bold" style:font-size-asian="12pt" style:font-weight-asian="bold"/>
    </style:style>
    <style:style style:name="T166" style:family="text">
      <style:text-properties style:font-name="Verdana1" fo:font-size="12pt" fo:letter-spacing="-0.032cm" fo:font-weight="bold" style:font-size-asian="12pt" style:font-weight-asian="bold"/>
    </style:style>
    <style:style style:name="T167" style:family="text">
      <style:text-properties style:font-name="Arial1" fo:font-size="7pt" style:font-name-asian="Arial1" style:font-size-asian="7pt" style:font-name-complex="Arial1" style:font-size-complex="7pt"/>
    </style:style>
    <style:style style:name="T168" style:family="text">
      <style:text-properties style:font-name="Arial1" fo:font-size="7pt" style:font-size-asian="7pt" style:font-name-complex="Arial1" style:font-size-complex="7pt"/>
    </style:style>
    <style:style style:name="T169" style:family="text">
      <style:text-properties style:font-name="Arial1" fo:font-size="12pt" style:font-size-asian="12pt" style:font-name-complex="Arial1" style:font-size-complex="12pt"/>
    </style:style>
    <style:style style:name="T170" style:family="text">
      <style:text-properties style:font-name="Arial1" fo:font-size="11pt" fo:font-style="italic" style:font-size-asian="11pt" style:font-style-asian="italic" style:font-name-complex="Arial1" style:font-size-complex="11pt" style:font-style-complex="italic"/>
    </style:style>
    <style:style style:name="T171" style:family="text">
      <style:text-properties officeooo:rsid="00306b69"/>
    </style:style>
    <style:style style:name="T172" style:family="text">
      <style:text-properties fo:letter-spacing="0.019cm"/>
    </style:style>
    <style:style style:name="T173" style:family="text">
      <style:text-properties fo:letter-spacing="0.021cm"/>
    </style:style>
    <style:style style:name="T174" style:family="text">
      <style:text-properties fo:letter-spacing="0.014cm"/>
    </style:style>
    <style:style style:name="fr1" style:family="graphic" style:parent-style-name="Graphics">
      <style:graphic-properties fo:margin-left="0cm" fo:margin-right="0cm" style:vertical-pos="top" style:vertical-rel="baseline" fo:background-color="#ffffff" style:background-transparency="100%" fo:padding="0.002cm" fo:border="none" style:mirror="none" fo:clip="rect(0cm, 0cm, 0cm, 0cm)" draw:luminance="0%" draw:contrast="0%" draw:red="0%" draw:green="0%" draw:blue="0%" draw:gamma="100%" draw:color-inversion="false" draw:image-opacity="100%" draw:color-mode="standard">
        <style:background-image/>
      </style:graphic-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ella1" table:style-name="Tabella1">
        <table:table-column table:style-name="Tabella1.A"/>
        <table:table-column table:style-name="Tabella1.B"/>
        <table:table-row table:style-name="Tabella1.1">
          <table:table-cell table:style-name="Tabella1.A1" office:value-type="string">
            <text:p text:style-name="P39"><draw:frame draw:style-name="fr1" draw:name="Immagine1" text:anchor-type="as-char" svg:width="1.607cm" svg:height="2.009cm" draw:z-index="0"><draw:image xlink:href="Pictures/1000020000000190000001F4343E2D62.png" xlink:type="simple" xlink:show="embed" xlink:actuate="onLoad"/></draw:frame></text:p>
            <text:p text:style-name="P40">COMUNE</text:p>
            <text:p text:style-name="P42"><text:span text:style-name="T167"><text:s text:c="8"/></text:span><text:span text:style-name="T168">INDUNO OLONA</text:span><text:span text:style-name="T169"> <text:s text:c="3"/></text:span></text:p>
          </table:table-cell>
          <table:table-cell table:style-name="Tabella1.A1" office:value-type="string">
            <text:p text:style-name="P43"><text:span text:style-name="T171">P</text:span>OLIZIA LOCALE</text:p>
            <text:p text:style-name="P44">COMUNE DI INDUNO OLONA</text:p>
            <text:p text:style-name="P41">Via Porro - 21056 Induno Olona</text:p>
            <text:p text:style-name="P38">Tel. <text:s text:c="2"/>0332 273234</text:p>
            <text:p text:style-name="P42"><text:span text:style-name="T170">e-mail: </text:span><text:a xlink:type="simple" xlink:href="mailto:polizialocale@comune.induno-olona.va.it"><text:span text:style-name="Internet_20_link"><text:span text:style-name="T170">polizialocale@comune.induno-olona.va.it</text:span></text:span></text:a><text:span text:style-name="T170"> </text:span></text:p>
          </table:table-cell>
        </table:table-row>
      </table:table>
      <text:p text:style-name="P45"><text:span text:style-name="T5">SETTORE</text:span><text:span text:style-name="T6"> </text:span><text:span text:style-name="T7">VIGILANZA E CONTRO</text:span><text:span text:style-name="T8">LL</text:span><text:span text:style-name="T7">O</text:span></text:p>
      <text:p text:style-name="P75"/>
      <text:p text:style-name="P50">CAPITOLATO SPECIALE D’APPALTO PER L’AFFIDAMENTO DIRETTO DEL SERVIZIO DI FORNITURA E POSA IN OPERA DI SEGNALETICA STRADALE, <text:span text:style-name="T9">DOSSI ARTIFICIALI E DISSUASORI DI SOSTA</text:span></text:p>
      <text:p text:style-name="P77"/>
      <text:p text:style-name="P51"><text:span text:style-name="T10">Art. 1 OGGETTO</text:span><text:span text:style-name="T11"> </text:span><text:span text:style-name="T10">DELL’APPALTO</text:span></text:p>
      <text:p text:style-name="P52">L’appalt<text:span text:style-name="T111">o</text:span> ha per oggetto La<text:span text:style-name="T111"> fornitura e posa in opera,</text:span> <text:span text:style-name="T113">per un periodo non superiore a </text:span><text:span text:style-name="T114">tre </text:span><text:span text:style-name="T115">mesi</text:span><text:span text:style-name="T113">, </text:span>di segnaletica stradale <text:span text:style-name="T112">verticale</text:span>, <text:span text:style-name="T111">di dossi rallentatori (dissuasori di velocità), paletti ed archetti dissuasori di sosta ed elementi di arredo urbano funzionali alla sicurezza della circolazione stradale, nel Comune di Induno Olona.</text:span></text:p>
      <text:p text:style-name="P79"/>
      <text:p text:style-name="P53"><text:span text:style-name="T10">Art. 2 AMMONTARE</text:span><text:span text:style-name="T11"> </text:span><text:span text:style-name="T10">DELL’APPALTO</text:span></text:p>
      <text:p text:style-name="P93">L’importo totale dei lavori, di cui al presente appalto, ammonta a <text:span text:style-name="T51">€.</text:span><text:span text:style-name="T53"> </text:span><text:span text:style-name="T54">26.229,51</text:span><text:span text:style-name="T51">,00 </text:span>cui vanno aggiunti gli oneri per la sicurezza non soggetti a ribasso d’asta (€. <text:span text:style-name="T9">500</text:span>,00) e l'IVA 22%, se e in quanto dovuta (€. <text:span text:style-name="T9">5.770,49</text:span><text:span text:style-name="T1">,00).</text:span></text:p>
      <text:p text:style-name="P92"><text:span text:style-name="T117">L’Amministrazione si riserva di utilizzare le eventuali economie, a favore dell’aggiudicatario, per ulteriore fornitura e posa in opera sino a concorrenza dell’importo originario ed agli stessi patti e condizioni</text:span></text:p>
      <text:p text:style-name="P93">L’Amministrazione,<text:span text:style-name="T55"> </text:span>ai<text:span text:style-name="T55"> </text:span>sensi<text:span text:style-name="T55"> </text:span>dell’art.<text:span text:style-name="T55"> </text:span>106,<text:span text:style-name="T56"> </text:span>comma<text:span text:style-name="T56"> </text:span>12,<text:span text:style-name="T55"> </text:span>del<text:span text:style-name="T57"> </text:span>D.<text:span text:style-name="T57"> </text:span>Lgs.<text:span text:style-name="T57"> </text:span>N.<text:span text:style-name="T57"> </text:span>50/2016<text:span text:style-name="T55"> </text:span><text:span text:style-name="T58">e </text:span>ss. mm. ed ii., qualora in corso di esecuzione si renda necessario un aumento<text:span text:style-name="T59"> </text:span>o una diminuzione delle prestazioni fino a concorrenza del quinto dell'importo del contratto, può imporre all'appaltatore l'esecuzione alle stesse condizioni previste nel contratto originario. In tal caso l'appaltatore non può far valere il diritto alla risoluzione del contratto.</text:p>
      <text:p text:style-name="P94">La ditta contraente verrà individuata tra gli operatori<text:span text:style-name="T60"> </text:span>economici<text:span text:style-name="T60"> </text:span>in<text:span text:style-name="T60"> </text:span>possesso dei requisiti previsti <text:span text:style-name="T64">p</text:span>er l’affidamento diretto del servizio di fornitura e posa in opera di segnaletica stradale <text:span text:style-name="T64">nel Comune di Induno Olona, </text:span>per un periodo non superiore a <text:span text:style-name="T64">tre</text:span> mesi.</text:p>
      <text:p text:style-name="P72"/>
      <text:p text:style-name="P46"><text:span text:style-name="T10">Art.</text:span><text:span text:style-name="T17"> </text:span><text:span text:style-name="T18">3</text:span></text:p>
      <text:h text:style-name="P2" text:outline-level="2">ELENCO<text:span text:style-name="T65"> </text:span>DELLE<text:span text:style-name="T65"> </text:span>STRADE<text:span text:style-name="T66"> </text:span>OGGETTO<text:span text:style-name="T67"> </text:span><text:span text:style-name="T1">DELL’APPALTO</text:span></text:h>
      <text:p text:style-name="P104"><text:span text:style-name="T117">Le strade, le piazze </text:span><text:span text:style-name="T118">e relative pertinenza</text:span><text:span text:style-name="T117"> oggetto dell’appalto sono tutte quelle </text:span><text:span text:style-name="T118">rientrante nel territorio del Comune di Induno Olona, anche fuori dal centro abitato, purchè</text:span><text:span text:style-name="T117"> di proprietà comunale </text:span><text:span text:style-name="T118">o soggette di </text:span><text:span text:style-name="T64">fatto ad uso pubblico.</text:span></text:p>
      <text:p text:style-name="P81"/>
      <text:p text:style-name="P47"><text:span text:style-name="T10">Art.</text:span><text:span text:style-name="T17"> </text:span><text:span text:style-name="T18">4</text:span></text:p>
      <text:h text:style-name="P3" text:outline-level="2">DESCRIZIONE<text:span text:style-name="T68"> </text:span>SOMMARIA<text:span text:style-name="T66"> </text:span>DELLE<text:span text:style-name="T68"> </text:span><text:span text:style-name="T1">OPERE</text:span></text:h>
      <text:p text:style-name="P96"><text:soft-page-break/><text:span text:style-name="T117">Le opere appaltate consistono nella fornitura di materiale e nella esecuzione di opere </text:span><text:span text:style-name="T118">di posa in opera previa, ove necessario, rimozione dell'esistente, </text:span><text:span text:style-name="T117">di segnaletica stradale e</text:span><text:span text:style-name="T118">d accessori quali, a titolo di esempio: segnali verticali, dossi artificiali, dissuasori di sosta (paletti fissi e flessibili ed arc</text:span><text:span text:style-name="T64">hetti parapedonali), transenne stradali, specchi parabolici, cordoli stradale, conformi a quanto previsto dal Regolamento di Esecuzione del Codice della Strada (D.P.R. n. 495/1992)</text:span>. Tutti i lavori devono essere eseguiti con personale e mezzi idonei ed adeguati, <text:span text:style-name="T64">in </text:span>numero <text:span text:style-name="T64">tale</text:span> da assicurare la puntuale ultimazione e la realizzazione a perfetta regola<text:span text:style-name="T59"> </text:span><text:span text:style-name="T1">d’arte.</text:span></text:p>
      <text:p text:style-name="P76"/>
      <text:p text:style-name="P47"><text:span text:style-name="T10">Art.</text:span><text:span text:style-name="T17"> </text:span><text:span text:style-name="T18">5</text:span></text:p>
      <text:h text:style-name="P4" text:outline-level="2">INDIVIDUAZIONE<text:span text:style-name="T66"> </text:span>DELLE<text:span text:style-name="T66"> </text:span>SINGOLE<text:span text:style-name="T66"> </text:span>PRESTAZIONI<text:span text:style-name="T67"> </text:span>DI<text:span text:style-name="T67"> </text:span><text:span text:style-name="T1">MANUTENZIONE</text:span></text:h>
      <text:p text:style-name="P106">Le opere che formano oggetto dell’appalto possono riassumersi come<text:span text:style-name="T52"> </text:span>appresso <text:span text:style-name="T64">specificato.</text:span></text:p>
      <text:p text:style-name="P93">Le forniture e/o i lavori, nonché gli interventi quotidiani dovranno essere commissionat<text:span text:style-name="T64">i</text:span> direttamente all’impresa appaltatrice dal Comando di Polizia Locale d<text:span text:style-name="T64">i Induno Olona</text:span>. All’uopo l’appaltatore ogni giorno potrà ricevere appositi Ordini di servizio a mezzo posta elettronica (e- mail) dal Comandante d<text:span text:style-name="T64">ella</text:span> Polizia Locale e/o suo delegato incaricato della <text:span text:style-name="T64">supervisione dei</text:span> lavori.</text:p>
      <text:p text:style-name="P99">Le prestazioni, oggetto del presente appalto, potranno essere richieste all’appaltatore <text:span text:style-name="T64">con 48 ore d'anticipo, in giorni feriali ed </text:span>a seconda della necessità o urgenza; a tal fine l’appaltatore dovrà indicare idone<text:span text:style-name="T64">i</text:span> recapit<text:span text:style-name="T64">i <text:s/>telefonici</text:span> - utenze che dovranno essere <text:span text:style-name="T64">attive tutti i giorni lavorativi, sabati compresi -</text:span> nonché di indirizz<text:span text:style-name="T64">i</text:span> di posta elettronica, sia ordinaria <text:span text:style-name="T64">sia</text:span> certificata.</text:p>
      <text:p text:style-name="P85"/>
      <text:p text:style-name="P54"><text:span text:style-name="T10">Art. 6 MANUTENZIONE</text:span><text:span text:style-name="T11"> </text:span><text:span text:style-name="T10">STRAORDINARIA</text:span></text:p>
      <text:p text:style-name="P93"><text:span text:style-name="T64">L</text:span>e prestazioni di opere di <text:span text:style-name="T64">ripristino o</text:span> di rifacimento della segnaletica stradale <text:span text:style-name="T64">orizzontale e verticale che per qualsiasi ragione (danneggiamenti, incidenti stradali, eventi naturali ecc.) dovessero risultare </text:span>urgenti ed indifferibili, <text:span text:style-name="T64">non rientrano nelle fattispecie previste dal presente appalto.</text:span></text:p>
      <text:p text:style-name="P93">La connotazione dell’intervento come ordinario o straordinario, dovrà essere compiuta insindacabilmente dal Responsabile del Settore <text:span text:style-name="T64">Vigilanza e Controllo</text:span>, senza che l’impresa appaltatrice potrà obiettare alcunché.</text:p>
      <text:p text:style-name="P85"/>
      <text:p text:style-name="P55"><text:span text:style-name="T10">Art. 7 SEGNALETICA</text:span><text:span text:style-name="T11"> </text:span><text:span text:style-name="T10">STRADALE</text:span></text:p>
      <text:p text:style-name="P93">Per quanto riguarda la <text:span text:style-name="T69">fornitura e posa di</text:span> segnaletica stradale, l’Impresa <text:span text:style-name="T69">dovrà attenersi scrupolosamento alle</text:span> norme che sono contenute nel vigente Codice della strada, <text:span text:style-name="T69">nel suo Regolamento di esecuzione </text:span><text:s/>e nel Capitolato Speciale dei segnali stradali predisposto dall’Ispettorato Generale Circolazione e Traffico del Ministero dei LL.PP.</text:p>
      <text:p text:style-name="P83"/>
      <text:p text:style-name="P48"><text:span text:style-name="T10">Art.</text:span><text:span text:style-name="T17"> </text:span><text:span text:style-name="T18">8</text:span></text:p>
      <text:h text:style-name="P7" text:outline-level="2">LAVORI<text:span text:style-name="T70"> </text:span>EVENTUALI<text:span text:style-name="T71"> </text:span>NON<text:span text:style-name="T71"> </text:span><text:span text:style-name="T1">PREVISTI</text:span></text:h>
      <text:p text:style-name="P99">Per l<text:span text:style-name="T72">'</text:span>esecuzione di categorie di lavoro non previste e per le quali non siano stati convenuti i relativi prezzi, si procederà alla determinazione dei nuovi prezzi con l’applicazione della normativa vigente al riguardo. Le macchine e gli attrezzi dati a noleggio dovranno essere in perfetto stato di efficienza e provvisti di tutti gli accessori necessari per il loro regolare funzionamento.</text:p>
      <text:p text:style-name="P108"><text:soft-page-break/>Saranno a carico dell’Appaltatore la manutenzione degli attrezzi e delle macchine e le eventuali riparazioni, in modo che essi siano sempre in buono stato di servizio.</text:p>
      <text:p text:style-name="P80"/>
      <text:p text:style-name="P80"/>
      <text:p text:style-name="P49"><text:span text:style-name="T10">Art.</text:span><text:span text:style-name="T17"> </text:span><text:span text:style-name="T18">9</text:span></text:p>
      <text:h text:style-name="P8" text:outline-level="2">ORDINE<text:span text:style-name="T65"> </text:span>DA<text:span text:style-name="T71"> </text:span>TENERSI<text:span text:style-name="T71"> </text:span>NELL’ANDAMENTO<text:span text:style-name="T67"> </text:span>DEI<text:span text:style-name="T71"> </text:span><text:span text:style-name="T1">LAVORI</text:span></text:h>
      <text:p text:style-name="P93">Prima di dare inizio a lavori di segnaletica stradale verticale, l’Impresa è tenuta ad informarsi presso gli enti proprietari delle strade interessate dall’esecuzione delle opere (Compartimento dell’A.N.A.S., Province, Comuni) <text:span text:style-name="T73">se</text:span> nelle <text:span text:style-name="T73">are</text:span>e <text:span text:style-name="T72">interessate dai lavori</text:span> esistano cavi sotterranei (telefonici, elettrici, <text:span text:style-name="T73">fibra ecc.</text:span>) o condutture (acquedotti, oleodotti, metanodotti ecc.). In caso affermativo l’Impresa dovrà adottare ogni cautela al fine di evitare danni alle opere di proprietà dei suddetti soggetti.</text:p>
      <text:p text:style-name="P93">Il maggiore onere al quale l’Impresa dovrà sottostare per l’esecuzione delle opere in dette condizioni si intende compreso e compensato coi prezzi di <text:span text:style-name="T1">elenco.</text:span></text:p>
      <text:p text:style-name="P108"><text:span text:style-name="T73">N</text:span>ei confronti dei proprietari delle opere danneggiate <text:span text:style-name="T73">l'Impresa aggiudicataria sarà ritenuta </text:span>l’unica responsabile <text:span text:style-name="T73">in casi danneggiamenti, sollevando</text:span> <text:span text:style-name="T73">da tali responsabilità</text:span> l’Amministrazione <text:span text:style-name="T73">Comunale</text:span>. <text:span text:style-name="T73">Di regola</text:span> l’Impresa avrà facoltà di eseguire i lavori nel modo che crederà più conveniente, <text:span text:style-name="T73">ferma restando la prioritaria tutela della sicurezza del personale impiegato e degli utenti della strada,</text:span> per darli perfettamente compiuti purché, a giudizio della Direzione dei lavori; <text:span text:style-name="T73">a tali riguardo, l'Impresa sarà tenuta a rilasciare apposita dichiarazione di esecuzione a regola d'arte</text:span>.</text:p>
      <text:p text:style-name="P93">L’Amministrazione si riserva ad ogni modo il diritto di stabilire l’esecuzione di un determinato lavoro entro un congruo termine perentorio, <text:span text:style-name="T73">non inferiore a 48 ore</text:span>, senza che l’Impresa possa rifiutarsi o farne oggetto di richiesta di speciali compensi.</text:p>
      <text:p text:style-name="P85"/>
      <text:p text:style-name="P56"><text:span text:style-name="T10">Art.</text:span><text:span text:style-name="T17"> </text:span><text:span text:style-name="T19">10</text:span></text:p>
      <text:h text:style-name="P6" text:outline-level="2">OSSERVANZA<text:span text:style-name="T74"> </text:span>DEL<text:span text:style-name="T74"> </text:span>CAPITOLATO<text:span text:style-name="T74"> </text:span><text:span text:style-name="T1">GENERALE</text:span></text:h>
      <text:p text:style-name="P99">L’appalto è soggetto all’esatta osservanza di tutte le condizioni vigenti stabilite nel<text:span text:style-name="T1"> </text:span>Capitolato generale d’appalto dei<text:span text:style-name="T1"> </text:span>ll.pp.<text:span text:style-name="T51">,</text:span><text:span text:style-name="T61"> </text:span>approvato con<text:span text:style-name="T1"> </text:span>D.M.<text:span text:style-name="T75"> </text:span>LL.PP.<text:span text:style-name="T75"> </text:span>19<text:span text:style-name="T1"> </text:span>aprile 2000, n. 145 e ss.mm.ii.<text:span text:style-name="T51">. </text:span>L’Impresa è soggetta alla piena e diretta osservanza di tutte le condizioni stabilite dal d.lgs. n. 50/2016 e ss. mm. ed ii., nonché di tutte le norme in materia di:</text:p>
      <text:list xml:id="list880076558770160015" text:style-name="WWNum1">
        <text:list-item>
          <text:p text:style-name="P13"><text:span text:style-name="T12">prevenzione</text:span><text:span text:style-name="T22"> </text:span><text:span text:style-name="T12">degli</text:span><text:span text:style-name="T23"> </text:span><text:span text:style-name="T12">infortuni</text:span><text:span text:style-name="T23"> </text:span><text:span text:style-name="T12">nei</text:span><text:span text:style-name="T23"> </text:span><text:span text:style-name="T25">lavori;</text:span></text:p>
        </text:list-item>
        <text:list-item>
          <text:p text:style-name="P13"><text:span text:style-name="T12">assicurazione</text:span><text:span text:style-name="T22"> </text:span><text:span text:style-name="T12">degli</text:span><text:span text:style-name="T27"> </text:span><text:span text:style-name="T12">operai</text:span><text:span text:style-name="T27"> </text:span><text:span text:style-name="T12">contro</text:span><text:span text:style-name="T29"> </text:span><text:span text:style-name="T12">gli</text:span><text:span text:style-name="T27"> </text:span><text:span text:style-name="T12">infortuni</text:span><text:span text:style-name="T27"> </text:span><text:span text:style-name="T12">nei</text:span><text:span text:style-name="T23"> </text:span><text:span text:style-name="T25">lavori.</text:span></text:p>
        </text:list-item>
      </text:list>
      <text:p text:style-name="P87"/>
      <text:p text:style-name="P56"><text:span text:style-name="T10">Art.</text:span><text:span text:style-name="T17"> </text:span><text:span text:style-name="T19">11</text:span></text:p>
      <text:h text:style-name="P11" text:outline-level="2">DOCUMENTI<text:span text:style-name="T77"> </text:span>CHE<text:span text:style-name="T71"> </text:span>FANNO<text:span text:style-name="T71"> </text:span>PARTE<text:span text:style-name="T71"> </text:span>DEL<text:span text:style-name="T77"> </text:span><text:span text:style-name="T1">CONTRATTO</text:span></text:h>
      <text:p text:style-name="P109">Fanno parte integrante del<text:span text:style-name="T1"> </text:span>contratto di<text:span text:style-name="T1"> </text:span>appalto,<text:span text:style-name="T1"> </text:span>oltre al<text:span text:style-name="T1"> </text:span>Capitolato generale<text:span text:style-name="T1"> </text:span>e/o speciale <text:span text:style-name="T72">ed alla lettere d'invito</text:span>, anche l’Elenco Prezzi Unitari.</text:p>
      <text:p text:style-name="P81"/>
      <text:p text:style-name="P81"><text:span text:style-name="T163"><text:tab/><text:tab/><text:tab/><text:tab/><text:tab/> <text:s/><text:tab/> </text:span><text:span text:style-name="T135"><text:s/></text:span><text:span text:style-name="T138">Art. 12</text:span></text:p>
      <text:p text:style-name="P81"><text:span text:style-name="T10"><text:tab/><text:tab/><text:tab/><text:tab/><text:tab/></text:span><text:span text:style-name="T136">CAUZIONE</text:span><text:span text:style-name="T137"> </text:span><text:span text:style-name="T136">DEFINITIVA</text:span></text:p>
      <text:p text:style-name="P108">La cauzione definitiva resta disciplinata, a pena di inammissibilità, secondo <text:span text:style-name="T79">il </text:span>combinato<text:span text:style-name="T80"> </text:span>disposto<text:span text:style-name="T78"> </text:span>d<text:span text:style-name="T81">e</text:span>gli<text:span text:style-name="T82"> </text:span>artt.<text:span text:style-name="T83"> </text:span>93<text:span text:style-name="T78"> </text:span>e<text:span text:style-name="T84"> </text:span>103<text:span text:style-name="T78"> </text:span>del<text:span text:style-name="T82"> </text:span>d.lgs<text:span text:style-name="T84"> </text:span>n.<text:span text:style-name="T83"> </text:span>50/2016<text:span text:style-name="T84"> </text:span>e<text:span text:style-name="T78"> </text:span><text:span text:style-name="T85">ss. </text:span>mm.<text:span text:style-name="T87"> </text:span>ed<text:span text:style-name="T88"> </text:span><text:span text:style-name="T75">ii..</text:span></text:p>
      <text:p text:style-name="P89"><text:soft-page-break/></text:p>
      <text:p text:style-name="P58"><text:span text:style-name="T10">Art.</text:span><text:span text:style-name="T17"> </text:span><text:span text:style-name="T19">13</text:span></text:p>
      <text:h text:style-name="P9" text:outline-level="2">SUBAPPALTO<text:span text:style-name="T67"> </text:span>-<text:span text:style-name="T70"> </text:span>ADEMPIMENTI<text:span text:style-name="T70"> </text:span><text:span text:style-name="T1">DIVERSI</text:span></text:h>
      <text:p text:style-name="P98"><text:span text:style-name="T117">È vietato all’Impresa, ai sensi dell’art. 105 d.lgs. n. 50/2016 e ss. mm. ed ii., l’affidamento in subappalto dell’intera opera appaltata e comunque della totalità dei lavori della categoria</text:span> <text:span text:style-name="T117">prevalente.</text:span></text:p>
      <text:p text:style-name="P105">In caso di parziale subappalto (comunque<text:span text:style-name="T52"> </text:span>nei limiti fissati dalla legge), l’Impresa resta ugualmente, di fronte all’Amministrazione, la sola ed unica responsabile dei lavori subappaltati.</text:p>
      <text:p text:style-name="P97">Il contratto tra l’Impresa e l’impresa subappaltatrice deve essere trasmesso in copia autentica all’Amministrazione e al <text:span text:style-name="T89">R.U.P.</text:span> entro <text:span text:style-name="T89">dieci </text:span>giorni dalla data del contratto stesso.</text:p>
      <text:p text:style-name="P108">L’esecuzione delle opere o dei lavori affidati in subappalto non può formare oggetto di ulteriore subappalto.</text:p>
      <text:p text:style-name="P93">Le disposizioni dei precedenti commi si applicano anche alle associazioni temporanee di imprese e alle società, di cui agli artt. 47 e 48 del d.lgs. n. 50/2016 e ss. mm. ed ii., quando le imprese riunite o consorziate non intendono eseguire direttamente le opere scorporabili, nonché alle concessioni per la realizzazione di opere pubbliche ed agli appalti pubblici stipulati all'esito di procedura negoziata senza la pubblicazione di bando di gara. Le medesime disposizioni si applicano altresì alle associazioni in partecipazione quando l’associante non intende eseguire direttamente le opere o i lavori assunti in appalto.</text:p>
      <text:p text:style-name="P68"><text:span text:style-name="T10"><text:tab/><text:tab/>Art. 14 </text:span></text:p>
      <text:p text:style-name="P68"><text:span text:style-name="T10"><text:tab/><text:tab/>TRATTAMENTO</text:span><text:span text:style-name="T30"> </text:span><text:span text:style-name="T10">DEI</text:span><text:span text:style-name="T31"> </text:span><text:span text:style-name="T10">LAVORATORI</text:span></text:p>
      <text:p text:style-name="P92">L<text:span text:style-name="T117">’Impresa è tenuta ad osservare integralmente, nei riguardi dei lavoratori dipendenti, il trattamento economico e normativo stabilito dai contratti</text:span><text:span text:style-name="T122"> </text:span><text:span text:style-name="T117">collettivi</text:span><text:span text:style-name="T123"> </text:span><text:span text:style-name="T117">nazionale</text:span><text:span text:style-name="T124"> </text:span><text:span text:style-name="T117">e</text:span><text:span text:style-name="T124"> </text:span><text:span text:style-name="T117">territoriale</text:span><text:span text:style-name="T124"> </text:span><text:span text:style-name="T117">in</text:span><text:span text:style-name="T123"> </text:span><text:span text:style-name="T117">vigore</text:span><text:span text:style-name="T124"> </text:span><text:span text:style-name="T117">per</text:span><text:span text:style-name="T124"> </text:span><text:span text:style-name="T117">il</text:span><text:span text:style-name="T123"> </text:span><text:span text:style-name="T117">settore</text:span><text:span text:style-name="T124"> </text:span><text:span text:style-name="T117">e</text:span><text:span text:style-name="T124"> </text:span><text:span text:style-name="T117">per</text:span><text:span text:style-name="T124"> </text:span><text:span text:style-name="T117">la</text:span><text:span text:style-name="T127"> </text:span><text:span text:style-name="T117">zona</text:span><text:span text:style-name="T128"> </text:span><text:span text:style-name="T117">nella</text:span><text:span text:style-name="T128"> </text:span><text:span text:style-name="T117">quale si svolgono i lavori, anche se l’Impresa non è aderente alle associazioni che hanno stipulato i suddetti contratti. </text:span><text:span text:style-name="T119">L'Impresa è </text:span><text:span text:style-name="T117">altresì responsabile in solido dell’osservanza delle norme anzidette da parte dei subappaltatori nei confronti dei loro dipendenti, per le prestazioni rese nell’ambito del subappalto.</text:span></text:p>
      <text:p text:style-name="P93">L’Impresa e, per suo tramite, le imprese subappaltatrici trasmettono all’Amministrazione prima dell’inizio dei lavori la documentazione di avvenuta denunzia agli enti previdenziali, inclusa la Cassa edile, assicurativi ed antinfortunistici, <text:span text:style-name="T92">nonché copia del piano di sicurezza.</text:span></text:p>
      <text:p text:style-name="P93">Il Direttore/<text:span text:style-name="T89">RUP</text:span> dei lavori procederà alla verifica di tali versamenti in sede di emissione dei certificati di pagamento.</text:p>
      <text:p text:style-name="P81"/>
      <text:p text:style-name="P66"><text:span text:style-name="T10"><text:tab/><text:tab/> <text:s text:c="7"/>Art. 15 </text:span></text:p>
      <text:p text:style-name="P67"><text:span text:style-name="T10"><text:tab/>DURATA</text:span><text:span text:style-name="T11"> </text:span><text:span text:style-name="T10">DELL’APPALTO</text:span></text:p>
      <text:p text:style-name="P93">I lavori avranno inizio dalla data di stipula del contratto che avrà una durata non superiore a <text:span text:style-name="T89">TRE</text:span> mesi. I lavori potranno essere iniziati, su richiesta della stazione appaltante, anche nelle more della stipulazione del contratto, senza che l’appaltatore possa rifiutarsi, pena la revoca dell’aggiudicazione disposta in suo favore, con ogni conseguenza di legge in suo danno.</text:p>
      <text:p text:style-name="P91"/>
      <text:p text:style-name="P57"><text:span text:style-name="T10">Art.</text:span><text:span text:style-name="T17"> </text:span><text:span text:style-name="T19">16</text:span></text:p>
      <text:h text:style-name="P12" text:outline-level="2">PERSONALE<text:span text:style-name="T66"> </text:span>DELL’IMPRESA<text:span text:style-name="T70"> </text:span>-<text:span text:style-name="T67"> </text:span>DISCIPLINA<text:span text:style-name="T67"> </text:span>NEI<text:span text:style-name="T70"> </text:span><text:span text:style-name="T1">CANTIERI</text:span></text:h>
      <text:p text:style-name="P102">L’Impresa<text:span text:style-name="T52"> </text:span>dovrà<text:span text:style-name="T52"> </text:span>provvedere<text:span text:style-name="T52"> </text:span>alla<text:span text:style-name="T52"> </text:span>condotta<text:span text:style-name="T52"> </text:span>effettiva<text:span text:style-name="T52"> </text:span>dei<text:span text:style-name="T52"> </text:span>lavori<text:span text:style-name="T52"> </text:span>con<text:span text:style-name="T52"> </text:span>personale tecnico idoneo di <text:soft-page-break/>provata capacità <text:span text:style-name="T95">e esperienza, </text:span>adeguato numericamente alle necessità. L’Impresa risponde dell’idoneità dei responsabili dei cantieri ed in generale di<text:span text:style-name="T52"> </text:span><text:span text:style-name="T1">tutto </text:span>il<text:span text:style-name="T59"> </text:span>personale<text:tab/><text:span text:style-name="T1">addetto</text:span><text:tab/>ai<text:span text:style-name="T59"> </text:span>medesimi. <text:span text:style-name="T95">Il</text:span><text:span text:style-name="T59"> </text:span>personale <text:span text:style-name="T95">impiegato </text:span><text:span text:style-name="T1">dovrà <text:s/>essere </text:span><text:span text:style-name="T88">di </text:span>gradimento<text:span text:style-name="T96"> </text:span>del <text:span text:style-name="T72">RUP</text:span>,<text:span text:style-name="T97"> </text:span><text:span text:style-name="T98">il</text:span><text:span text:style-name="T99"> </text:span>quale<text:span text:style-name="T100"> </text:span>ha<text:span text:style-name="T101"> </text:span>il<text:span text:style-name="T101"> </text:span>diritto<text:span text:style-name="T99"> </text:span>di<text:span text:style-name="T101"> </text:span>ottenere l’allontanamento da<text:span text:style-name="T95">l</text:span><text:span text:style-name="T1"> </text:span>cantieri<text:span text:style-name="T1"> </text:span>di<text:span text:style-name="T1"> </text:span>qualunque<text:span text:style-name="T60"> </text:span>addetto<text:span text:style-name="T60"> </text:span>ai<text:span text:style-name="T1"> </text:span>lavori<text:span text:style-name="T1"> </text:span><text:span text:style-name="T4">che ritenga inidoneo alla prestazione della propria opera in sicurezza. </text:span></text:p>
      <text:p text:style-name="P101"><text:s/></text:p>
      <text:p text:style-name="P103"><text:span text:style-name="T10">Art. 17</text:span><text:span text:style-name="T32"> </text:span></text:p>
      <text:p text:style-name="P103"><text:span text:style-name="T10">PAGAMENTI</text:span><text:span text:style-name="T28"> </text:span><text:span text:style-name="T10">IN</text:span><text:span text:style-name="T28"> </text:span><text:span text:style-name="T10">CORSO</text:span><text:span text:style-name="T24"> </text:span><text:span text:style-name="T10">D’OPERA</text:span></text:p>
      <text:p text:style-name="P100">L’Appaltatore avrà diritto a pagamenti in corso d’opera, ogni qual volta il suo credito - al netto del ribasso d’asta e delle prescritte ritenute - raggiunga almeno la cifra di <text:span text:style-name="T102">€ 5.000,00. </text:span><text:span text:style-name="T103">La liquidazione del</text:span>le prestazioni <text:span text:style-name="T95">già fornite</text:span> avverrà a presentazione di fattura elettronica <text:span text:style-name="T95">entro 30 giorni dal ricevimento delle relative fatture.</text:span></text:p>
      <text:p text:style-name="P85"/>
      <text:p text:style-name="P61"><text:span text:style-name="T10">Art. 18 INADEMPIENZE</text:span><text:span text:style-name="T31"> </text:span><text:span text:style-name="T10">E</text:span><text:span text:style-name="T31"> </text:span><text:span text:style-name="T10">RITARDI</text:span></text:p>
      <text:p text:style-name="P99">All’Impresa, <text:span text:style-name="T95">nei casi di</text:span> ritard<text:span text:style-name="T95">o nell'esecuzione dei lavori o nella fornitura di materiali rispetto ai termini previsti dal presente capitolato e dai singoli ordini di servizio, </text:span><text:span text:style-name="T92">per ogni giorno</text:span> di<text:span text:style-name="T60"> </text:span>ingiustificato ritardo verrà <text:s/>applicata una penale pari allo <text:span text:style-name="T92">0,</text:span><text:span text:style-name="T93">1</text:span><text:span text:style-name="T92"> per mille</text:span> dell’ammontare netto contrattuale.</text:p>
      <text:p text:style-name="P99">In caso di difettosa, <text:span text:style-name="T95">parziale o errata esecuzione dei lavori di cui ai già citati Ordini di </text:span>servizio, si procederà, <text:span text:style-name="T95">previo semplice avviso a mezzo pec da parte del RUP o suo incaricato,</text:span> senza <text:span text:style-name="T95">ulteriori</text:span><text:span text:style-name="T52"> </text:span>formalità, all’esecuzione dei lavori in danno ed il relativo importo sarà<text:span text:style-name="T52"> </text:span>trattenuto dal pagamento finale.</text:p>
      <text:p text:style-name="P62">L’Impresa è tenuta ad adempiere a quanto disposto nell’<text:span text:style-name="T72">O</text:span>rdine di servizio, preannunciato telefonicamente ed inviato a mezzo posta elettronica, entro e non oltre <text:span text:style-name="T95">48</text:span> ore <text:span text:style-name="T95">per quanto riguarda i lavori di posa in opera di segnaletica stradale e/o accessori già disponibili o già consegnati in precedenza. Tale termine è fissato in 7 giorni lavorativi per quanto concerne la consegna di segnaletica e altro materiale previsto dal contratto.</text:span></text:p>
      <text:p text:style-name="P106">È dato il potere all’Amministrazione di procedere alla risoluzione del contratto<text:span text:style-name="T52"> </text:span>ai sensi dell’art. 108 del d.lgs n. 50/2016 e ss. mm. ed ii..</text:p>
      <text:p text:style-name="P83"/>
      <text:p text:style-name="P56"><text:span text:style-name="T10">Art.</text:span><text:span text:style-name="T17"> </text:span><text:span text:style-name="T19">19</text:span></text:p>
      <text:h text:style-name="P1" text:outline-level="2">ONERI<text:span text:style-name="T87"> </text:span>ED<text:span text:style-name="T87"> </text:span>OBBLIGHI<text:span text:style-name="T87"> </text:span>DIVERSI<text:span text:style-name="T87"> </text:span>A<text:span text:style-name="T87"> </text:span>CARICO<text:span text:style-name="T87"> </text:span>DELL’APPALTATORE. RESPONSABILITÀ DELL’APPALTATORE</text:h>
      <text:p text:style-name="P71">Saranno a carico dell’Appaltatore gli oneri ed obblighi seguenti, in quanto <text:span text:style-name="T1">attuabili:</text:span></text:p>
      <text:list xml:id="list5629721672343291791" text:style-name="WWNum2">
        <text:list-item>
          <text:p text:style-name="P15"><text:s/>Nomina, prima dell’inizio dei lavori, del <text:span text:style-name="T92">direttore tecnico di cantiere</text:span>, che dovrà essere professionalmente abilitato ed iscritto all’albo professionale. L’Impresa dovrà fornire alla Direzione dei lavori apposita dichiarazione del direttore tecnico di cantiere di accettazione dell’incarico.</text:p>
        </text:list-item>
      </text:list>
      <text:p text:style-name="P78"/>
      <text:list xml:id="list104716620240276" text:continue-numbering="true" text:style-name="WWNum2">
        <text:list-item>
          <text:p text:style-name="P19">La disponibilità all’individuazione di una sede operativa dotata di materiali e mezzi da impiegare,<text:span text:style-name="T60"> </text:span>a distanza <text:span text:style-name="T92">non</text:span><text:span text:style-name="T62"> </text:span><text:span text:style-name="T92">superiore di</text:span><text:span text:style-name="T62"> </text:span><text:span text:style-name="T63">3</text:span><text:span text:style-name="T92">0 (</text:span><text:span text:style-name="T94">tre</text:span><text:span text:style-name="T92">nta)</text:span><text:span text:style-name="T62"> </text:span><text:span text:style-name="T92">chilometri</text:span><text:span text:style-name="T60"> </text:span>dalla sede del Comune di <text:span text:style-name="T104">Induno Olona</text:span>. Fornire titolo di proprietà, contratto di locazione, compromesso, lettera di intenti e quant’altro utile <text:span text:style-name="T104">a provare</text:span> la disponibilità della sede operativa di cui <text:span text:style-name="T104">sopra</text:span>.</text:p>
        </text:list-item>
      </text:list>
      <text:p text:style-name="P86"/>
      <text:list xml:id="list104716621231601" text:continue-numbering="true" text:style-name="WWNum2">
        <text:list-item>
          <text:p text:style-name="P16"><text:s/>Il pagamento di ogni imposta, tassa o tributo comunque dipendente dal presente contratto.</text:p>
        </text:list-item>
      </text:list>
      <text:p text:style-name="P78"/>
      <text:list xml:id="list104716622233516" text:continue-numbering="true" text:style-name="WWNum2">
        <text:list-item>
          <text:p text:style-name="P20"><text:s/>L’osservanza delle norme di polizia <text:span text:style-name="T104">ambientale</text:span>, di polizia forestale e di tutte<text:span text:style-name="T52"> </text:span>le altre norme di <text:soft-page-break/>legge vigenti, assumendo a proprio carico tutte le spese per sopralluoghi, diritti e quant'altro necessario.</text:p>
        </text:list-item>
        <text:list-item>
          <text:p text:style-name="P22"><text:s/>Mantenere<text:span text:style-name="T1"> </text:span>aperte<text:span text:style-name="T1"> </text:span>le<text:span text:style-name="T1"> </text:span>vie<text:span text:style-name="T1"> </text:span>e<text:span text:style-name="T1"> </text:span>i<text:span text:style-name="T75"> </text:span>passaggi,<text:span text:style-name="T75"> </text:span>anche<text:span text:style-name="T1"> </text:span>privati,<text:span text:style-name="T75"> </text:span>che<text:span text:style-name="T1"> </text:span>venissero<text:span text:style-name="T90"> </text:span>interessati per le opere, provvedendo a proprie spese a tutti i permessi ed a tutte le autorizzazioni necessari, nonché alle indennità di occupazione temporanea <text:span text:style-name="T104">dovute </text:span>e ai risarcimenti di danni di qualsiasi genere a fondi, strade e passaggi.</text:p>
        </text:list-item>
      </text:list>
      <text:p text:style-name="P88"/>
      <text:list xml:id="list104716623252284" text:continue-numbering="true" text:style-name="WWNum2">
        <text:list-item>
          <text:p text:style-name="P26"><text:s/>Provvedere<text:span text:style-name="T90"> </text:span>al<text:span text:style-name="T85"> </text:span>taglio<text:span text:style-name="T75"> </text:span>di<text:span text:style-name="T85"> </text:span><text:span text:style-name="T86">siepi ed</text:span><text:span text:style-name="T85"> </text:span>all’estirpazione<text:span text:style-name="T90"> </text:span>di<text:span text:style-name="T107"> </text:span>ceppaie <text:span text:style-name="T104">che impediscano l'esecuzione dei lavori, sentito preventivamente il R.U.P.</text:span></text:p>
        </text:list-item>
      </text:list>
      <text:p text:style-name="P82"/>
      <text:list xml:id="list104716623249526" text:continue-numbering="true" text:style-name="WWNum2">
        <text:list-item>
          <text:p text:style-name="P18"><text:s/>L’osservanza di tutte le norme derivanti dalle vigenti leggi e decreti poste a tutela de<text:span text:style-name="T104">l personale</text:span> impiegat<text:span text:style-name="T104">o</text:span> nei lavori. <text:span text:style-name="T72">I</text:span>n caso di inadempienza, l’Amministrazione <text:span text:style-name="T104">provverà a denunciare i fatti agli Uffici competenti, ferma restando la facoltà di recedere dal contratto con conseguente richiesta di risarcimento dei danni subiti, compresi i danni d'immagine.</text:span></text:p>
        </text:list-item>
      </text:list>
      <text:p text:style-name="P82"/>
      <text:list xml:id="list104716624223796" text:continue-numbering="true" text:style-name="WWNum2">
        <text:list-item>
          <text:p text:style-name="P27"><text:s/>Eseguire ponti di servizio e le puntellazioni per le costruzioni, riparazioni o demolizioni dei manufatti e per la sicurezza circostante e del lavoro.</text:p>
        </text:list-item>
      </text:list>
      <text:p text:style-name="P86"/>
      <text:list xml:id="list104716624236069" text:continue-numbering="true" text:style-name="WWNum2">
        <text:list-item>
          <text:p text:style-name="P23"><text:s/>Apporre <text:span text:style-name="T104">tutta la segnaletica stradale e di cantiere necessari</text:span> per le segnalazioni diurne e notturne nei tratti stradali indicati dalla direzione dei lavori e osservare tutte le prescrizioni stabilite dal Codice della Strada. </text:p>
          <text:p text:style-name="P29"/>
        </text:list-item>
        <text:list-item>
          <text:p text:style-name="P24">Il pagamento delle tasse e l’accollo di altri oneri per concessioni e/o autorizzazioni comunali, nonché il pagamento di<text:span text:style-name="T60"> </text:span>ogni<text:span text:style-name="T60"> </text:span>tassa<text:span text:style-name="T60"> </text:span>presente e futura inerente ai materiali e mezzi d’opera da impiegarsi. Lo sgombero, col personale necessario, dei materiali di rifiuto lasciati anche da <text:span text:style-name="T104">eventuali ditte subappaltatrici</text:span>.</text:p>
        </text:list-item>
      </text:list>
      <text:p text:style-name="P88"/>
      <text:list xml:id="list104716625223041" text:continue-numbering="true" text:style-name="WWNum2">
        <text:list-item>
          <text:p text:style-name="P25">Il libero accesso al cantiere ed il passaggio, nello stesso e sulle opere eseguite od in corso d’esecuzione, alle persone addette a qualunque altra Impresa alla quale siano stati affidati lavori non compresi<text:span text:style-name="T60"> </text:span>nel<text:span text:style-name="T60"> </text:span>presente appalto, e alle persone che eseguono lavori per conto diretto dell’Amministrazione. </text:p>
        </text:list-item>
      </text:list>
      <text:p text:style-name="P82"/>
      <text:list xml:id="list104716625228499" text:continue-numbering="true" text:style-name="WWNum2">
        <text:list-item>
          <text:p text:style-name="P21">L’adozione, nell’esecuzione di tutti i lavori, dei procedimenti e delle cautele necessarie per garantire la vita e l’incolumità degli operai, delle persone addette ai lavori stessi e dei terzi, nonché per evitare danni ai beni pubblici e privati, osservando le disposizioni contenute nel D.Lgs. 9 aprile 2009, n. 81 e s.m.i., nonché di tutte le norme in vigore in materia di infortunistica. Ogni responsabilità in caso di infortuni ricadrà pertanto sull’Appaltatore restandone sollevata l’Amministrazione, nonché il suo personale preposto alla direzione e sorveglianza.</text:p>
        </text:list-item>
      </text:list>
      <text:p text:style-name="P86"/>
      <text:list xml:id="list104716626248923" text:continue-numbering="true" text:style-name="WWNum2">
        <text:list-item>
          <text:p text:style-name="P17"><text:span text:style-name="T117">Vigilare sulla sicurezza della viabilità e segnalare </text:span><text:span text:style-name="T121">immediatamente</text:span><text:span text:style-name="T117"> all’Ufficio appaltante ogni danno alle sedi viarie che posa costituire pericolo per la pubblica incolumità, intervenendo direttamente nei casi di somma urgenza, ai sensi dell’art. 6 del presente capitolato.</text:span></text:p>
        </text:list-item>
      </text:list>
      <text:p text:style-name="P82"/>
      <text:list xml:id="list104716626253112" text:continue-numbering="true" text:style-name="WWNum2">
        <text:list-item>
          <text:p text:style-name="P28">Il corrispettivo per tutti gli obblighi ed oneri sopra specificati è <text:span text:style-name="T105">compreso</text:span> nel prezzo dei lavori.</text:p>
        </text:list-item>
      </text:list>
      <text:p text:style-name="P84"/>
      <text:p text:style-name="P59"><text:span text:style-name="T10">Art.</text:span><text:span text:style-name="T17"> </text:span><text:span text:style-name="T19">20</text:span></text:p>
      <text:h text:style-name="P10" text:outline-level="2">PIANI<text:span text:style-name="T88"> </text:span>DI<text:span text:style-name="T85"> </text:span><text:span text:style-name="T1">SICUREZZA</text:span></text:h>
      <text:p text:style-name="P107">II Piano di Sicurezza e Coordinamento è il documento col quale vengono analizzati in maniera dettagliata i processi di costruzione e di esecuzione e le modalità di lavoro con diretto riferimento alla sicurezza dei lavoratori impiegati nel cantiere. Il piano deve definire gli eventuali rischi ed indicare le misure di protezione da adottare per ovviare a detti rischi e indicare il controllo di tali <text:soft-page-break/><text:span text:style-name="T1">misure.</text:span></text:p>
      <text:p text:style-name="P93">Nell’importo dei lavori contrattuali è prevista la somma indicata nel presente Capitolato, non soggetta a ribasso, a completo ristoro di tutti gli oneri comunque connessi con la sicurezza, <text:span text:style-name="T106">nel rispetto del D.Lgs. n. 81/2008 s.m.i.</text:span></text:p>
      <text:p text:style-name="P93">L’eventuale mancata presentazione del Piano Operativo di Sicurezza nonché la ripetuta inosservanza delle prescrizioni contenute in detti Piano di Sicurezza e Coordinamento e Piano Operativo di Sicurezza, può costituire motivo di rescissione anticipata del contratto in danno.</text:p>
      <text:p text:style-name="P99">In particolare, l’Impresa è tenuta ad osservare integralmente, nei riguardi dei lavoratori dipendenti, il trattamento economico e normativo stabilito dai contratti collettivi nazionale e territoriale in vigore per il settore e per la zona nella quale si svolgono i lavori, anche se l’Impresa non è aderente alle associazioni che hanno stipulato i suddetti contratti; <text:span text:style-name="T105">la stessa</text:span> è, altresì, responsabile in solido dell’osservanza delle norme anzidette da parte dei subappaltatori nei confronti dei loro dipendenti per le prestazioni rese nell’ambito del subappalto.</text:p>
      <text:p text:style-name="P73">L’Impresa<text:span text:style-name="T70"> </text:span>è,<text:span text:style-name="T70"> </text:span>inoltre,<text:span text:style-name="T70"> </text:span>obbligata<text:span text:style-name="T71"> </text:span>a <text:span text:style-name="T106">provvedere a</text:span><text:span text:style-name="T77"> </text:span>quanto<text:span text:style-name="T70"> </text:span><text:span text:style-name="T1">segue:</text:span></text:p>
      <text:list xml:id="list6339893182852130696" text:style-name="WWNum3">
        <text:list-item>
          <text:p text:style-name="P30"><text:span text:style-name="T106">consegnare </text:span>all’Amministrazione, almeno 15 giorni prima della consegna lavori, il Piano Operativo di Sicurezza, redatto dall’Impresa Appaltatrice,</text:p>
        </text:list-item>
        <text:list-item>
          <text:p text:style-name="P31">il Piano Operativo di Sicurezza redatto dall’Impresa Appaltatrice, sarà aggiornato e coordinato di volta in volta dalla stessa;</text:p>
        </text:list-item>
        <text:list-item>
          <text:p text:style-name="P32">nessun maggior compenso, adeguamento dei prezzi pattuiti, o dilazione del tempo contrattuale, potrà essere riconosciuto se conseguente alle modifiche di cui sopra;</text:p>
        </text:list-item>
        <text:list-item>
          <text:p text:style-name="P33">la trasmissione delle copie dei versamenti contributivi previdenziali ed assicurativi, nonché di quelli dovuti agli organismi paritetici previsti dalla contrattazione collettiva, dovrà essere effettuata <text:span text:style-name="T105">entro 15 giorni dalla consegna dei lavori</text:span>. Il <text:span text:style-name="T106">RUP</text:span> ha, tuttavia, facoltà di procedere alla verifica di tali versamenti in sede d’emissione dei certificati di pagamento;</text:p>
        </text:list-item>
        <text:list-item>
          <text:p text:style-name="P33">il piano delle misure per la sicurezza fisica dei lavoratori deve essere consegnato all’Amministrazione e messo a disposizione delle autorità competenti preposte alle verifiche ispettive di controllo dei cantieri e del Coordinatore della sicurezza in fase d’esecuzione, prima dell’inizio dei lavori e<text:span text:style-name="T90"> </text:span>comunque<text:span text:style-name="T90"> </text:span>non<text:span text:style-name="T75"> </text:span>oltre<text:span text:style-name="T90"> </text:span><text:span text:style-name="T91">15</text:span><text:span text:style-name="T75"> </text:span>giorni<text:span text:style-name="T85"> </text:span>dalla<text:span text:style-name="T75"> </text:span>data<text:span text:style-name="T75"> </text:span><text:span text:style-name="T76">dell'affidamento della fornitura</text:span>; l’Appaltatore aggiornerà di volta in volta e coordinerà a sua cura il piano di sicurezza per tutte le Imprese operanti nel cantiere, al fine di rendere compatibili tra loro e coerenti con il piano generale, i piani specifici redatti dalle Imprese subappaltatrici;</text:p>
        </text:list-item>
        <text:list-item>
          <text:p text:style-name="P35">nell’ipotesi d’associazione temporanea d’impresa o di consorzio, detto obbligo incombe all’impresa mandataria o designata quale capogruppo;</text:p>
        </text:list-item>
        <text:list-item>
          <text:p text:style-name="P36">il Direttore tecnico di cantiere è responsabile del rispetto del piano da parte di tutte le Imprese impegnate nell’esecuzione dei lavori;</text:p>
        </text:list-item>
        <text:list-item>
          <text:p text:style-name="P14">ai<text:span text:style-name="T174"> </text:span>sensi<text:span text:style-name="T55"> </text:span>dell’art.<text:span text:style-name="T56"> </text:span>4<text:span text:style-name="T173"> </text:span>del<text:span text:style-name="T55"> </text:span>Capitolato<text:span text:style-name="T172"> </text:span>Generale<text:span text:style-name="T173"> </text:span>per<text:span text:style-name="T56"> </text:span>gli<text:span text:style-name="T174"> </text:span>appalti<text:span text:style-name="T57"> </text:span>dei<text:span text:style-name="T57"> </text:span>lavori<text:span text:style-name="T57"> </text:span><text:span text:style-name="T1">pubblici,</text:span></text:p>
        </text:list-item>
      </text:list>
      <text:p text:style-name="P111">D.M. LL.PP. 19 aprile 2000, n. 145 e ss.mm.ii., l’Appaltatore che non conduce i lavori personalmente deve conferire mandato con rappresentanza a persona fornita dei requisiti d’idoneità tecnici e morali, per l’esercizio delle attività necessarie per l’esecuzione dei lavori a norma del contratto. L’Appaltatore rimane responsabile dell’operato del suo rappresentante. Il mandato deve essere conferito per atto pubblico ed essere depositato<text:span text:style-name="T52"> </text:span>presso l’Amministrazione comunale. L’Appaltatore o il suo rappresentante deve, per tutta la durata dell’appalto, garantire la presenza sul luogo del lavoro. Quando lo richieda l’Amministrazione committente, previa comunicazione all’Appaltatore, ha diritto di esigere il cambiamento immediato del suo rappresentante,<text:span text:style-name="T1"> </text:span>senza<text:span text:style-name="T60"> </text:span>che per ciò<text:span text:style-name="T1"> </text:span>spetti<text:span text:style-name="T1"> </text:span>alcuna<text:span text:style-name="T60"> </text:span>indennità all’Appaltatore o al suo rappresentante. <text:span text:style-name="T105">I</text:span>l Direttore tecnico<text:span text:style-name="T52"> </text:span>di cantiere può coincidere con il legale rappresentante dell’Appaltatore.</text:p>
      <text:p text:style-name="P110"/>
      <text:p text:style-name="P63"><text:soft-page-break/><text:span text:style-name="T10">Art. 21 NORME</text:span><text:span text:style-name="T11"> </text:span><text:span text:style-name="T10">GENERALI</text:span></text:p>
      <text:p text:style-name="P108">Le quantità dei lavori e delle provviste saranno determinate riferendosi a quanto è previsto nell’elenco prezzi unitari.</text:p>
      <text:p text:style-name="P93">Soltanto nel caso in cui la Direzione dei lavori abbia ordinato per iscritto maggiori dimensioni se ne terrà conto nella contabilizzazione. In nessun caso saranno tollerate dimensioni minori di quelle ordinate, le quali potranno essere motivo di rifacimento a carico dell’Impresa. Le misure saranno prese in contraddittorio mano a mano che si procederà all’esecuzione dei lavori e riportate su appositi libretti che saranno firmati dagli incaricati della Direzione dei lavori e dall’Impresa.</text:p>
      <text:p text:style-name="P95"/>
      <text:p text:style-name="P64"><text:span text:style-name="T10">Art. 22 </text:span><text:span text:style-name="T164">COSTITUZIONE</text:span><text:span text:style-name="T165"> </text:span><text:span text:style-name="T164">IN</text:span><text:span text:style-name="T166"> </text:span><text:span text:style-name="T164">MORA</text:span></text:p>
      <text:p text:style-name="P93">Tutti i termini e le comminatorie contenuti nel presente capitolato operano in pieno diritto senza obbligo per il <text:span text:style-name="T106">C</text:span>omune della costituzione in mora <text:span text:style-name="T1">dell’appaltatore.</text:span></text:p>
      <text:p text:style-name="P79"/>
      <text:p text:style-name="P58"><text:span text:style-name="T10">Art.</text:span><text:span text:style-name="T17"> </text:span><text:span text:style-name="T19">23</text:span></text:p>
      <text:h text:style-name="P5" text:outline-level="2">COMPENSI<text:span text:style-name="T88"> </text:span>ALL’APPALTATORE<text:span text:style-name="T107"> </text:span>PER<text:span text:style-name="T87"> </text:span>DANNI<text:span text:style-name="T88"> </text:span>CAGIONATI<text:span text:style-name="T88"> </text:span>DA<text:span text:style-name="T88"> </text:span>FORZA <text:span text:style-name="T1">MAGGIORE</text:span></text:h>
      <text:p text:style-name="P93">L’avverarsi di un caso di<text:span text:style-name="T1"> </text:span>forza<text:span text:style-name="T60"> </text:span>maggiore che comporti<text:span text:style-name="T1"> </text:span>danno<text:span text:style-name="T60"> </text:span>alle opere in<text:span text:style-name="T1"> </text:span>corso di esecuzioni o alle provviste deve essere denunciato immediatamente, ed in nessun caso, sotto pena di decadenza, <text:span text:style-name="T92">oltre i cinque giorni da quello</text:span> <text:span text:style-name="T92">dell’avvenimento</text:span>, al fine di corrispondere per i suddetti danni, il corrispettivo dell’intervento riveniente dall’applicazione dei prezzi unitari allegati al <text:span text:style-name="T1">Capitolato.</text:span></text:p>
      <text:p text:style-name="P108">Per opere si intendono i lavori eseguiti, oggetto del contratto e destinati a costituire parte integrante dell’opera finita ovvero dell’opera stessa.</text:p>
      <text:p text:style-name="P93">Nessun compenso è dovuto per danni o perdite di materiali non ancora posti in opera, di utensili, ponti di servizio, recinzioni, impianti, attrezzature, mezzi d’opera ed in genere di tutte quelle installazioni che hanno funzione puramente strumentale ai fini dell’esecuzione.</text:p>
      <text:p text:style-name="P93">Per provviste si intendono i materiali approvvigionati per la esecuzione dei lavori e in prodotti di cantiere.</text:p>
      <text:p text:style-name="P80"/>
      <text:p text:style-name="P65"><text:span text:style-name="T10">Art. 24 </text:span><text:span text:style-name="T26">RESPONSABILITÁ</text:span></text:p>
      <text:p text:style-name="P93">La ditta appaltatrice è unica responsabile verso il Comune e verso terzi per qualsiasi danno possa derivare alle persone e alle cose nella conduzione dei lavori e dell’inosservanza delle leggi e dei regolamenti vigenti.</text:p>
      <text:p text:style-name="P97">La Ditta appaltatrice è altresì, esclusivamente, responsabile di tutti i danni che<text:span text:style-name="T52"> </text:span>i terzi potranno subire, alle cose ed alle persone a causa del ritardo nell’esecuzione dell’intervento contenuto negli ordini di servizio, nonché a causa di ogni altro pregiudizio causato a terzi per difetto di tutte le opere oggetto del presente appalto <text:span text:style-name="T105">effettuate non</text:span> a regola d’arte (“insidie e/o trabocchetti” inclusi).</text:p>
      <text:p text:style-name="P97"/>
      <text:p text:style-name="P88"/>
      <text:p text:style-name="P56"><text:soft-page-break/><text:span text:style-name="T10">Art.</text:span><text:span text:style-name="T17"> </text:span><text:span text:style-name="T19">25</text:span></text:p>
      <text:h text:style-name="P1" text:outline-level="2">DISPOSIZIONI<text:span text:style-name="T85"> </text:span>GENERALI<text:span text:style-name="T85"> </text:span>RELATIVE<text:span text:style-name="T88"> </text:span>AI<text:span text:style-name="T85"> </text:span>PREZZI<text:span text:style-name="T85"> </text:span>DEI<text:span text:style-name="T85"> </text:span>LAVORI<text:span text:style-name="T85"> </text:span>A<text:span text:style-name="T85"> </text:span>MISURA. INVARIABILITÀ DEI PREZZI CONTRATTUALI - NUOVI PREZZI</text:h>
      <text:p text:style-name="P94">I prezzi unitari in base ai quali, dopo la deduzione del pattuito ribasso d’asta, saranno pagati i lavori appaltati a misura, come indicati nell’elenco prezzi unitari, compensano:</text:p>
      <text:list xml:id="list104716636221112" text:continue-numbering="true" text:style-name="WWNum3">
        <text:list-item>
          <text:p text:style-name="P32">circa i materiali, ogni spesa (per fornitura, trasporto, dazi, cali, perdite, sprechi, ecc.), nessuna eccettuata, che venga sostenuta per darli pronti all’impiego, a piede di qualunque opera;</text:p>
        </text:list-item>
        <text:list-item>
          <text:p text:style-name="P33">circa gli operai e mezzi d’opera, ogni<text:span text:style-name="T1"> </text:span>spesa<text:span text:style-name="T60"> </text:span>per fornire i<text:span text:style-name="T1"> </text:span>medesimi<text:span text:style-name="T1"> </text:span>di<text:span text:style-name="T1"> </text:span>attrezzi e utensili del mestiere, nonché per premi di assicurazioni sociali, per illuminazione dei cantieri in caso di lavoro notturno;</text:p>
        </text:list-item>
        <text:list-item>
          <text:p text:style-name="P34">circa i noli, ogni spesa per dare a piè d’opera i macchinari e mezzi pronti al loro uso;</text:p>
        </text:list-item>
        <text:list-item>
          <text:p text:style-name="P37">circa i lavori a misura ed a corpo, tutte le spese per forniture, lavorazioni, mezzi d’opera, assicurazioni d’ogni specie, indennità di cave, di passaggi o<text:span text:style-name="T52"> </text:span>di deposito, di cantiere, di occupazione temporanea e d’altra specie, mezzi d’opera provvisionali, carichi, trasporti e scarichi in ascesa o discesa, ecc., e per quanto occorre per dare il lavoro compiuto a perfetta regola d’arte, intendendosi nei prezzi stessi compreso ogni compenso per gli oneri tutti che l’Appaltatore dovrà sostenere a tale scopo, anche se non esplicitamente detti o richiamati nei vari articoli e nell’elenco dei prezzi del presente <text:span text:style-name="T1">Capitolato.</text:span></text:p>
        </text:list-item>
      </text:list>
      <text:p text:style-name="P99">I prezzi medesimi, per lavori a misura ed a corpo,<text:span text:style-name="T60"> </text:span>nonché il compenso a corpo, diminuiti del ribasso offerto, si intendono accettati dall’Appaltatore in base ai calcoli di sua convenienza, a tutto suo rischio. Essi sono fissi ed invariabili.</text:p>
      <text:p text:style-name="P74">La<text:span text:style-name="T87"> </text:span>revisione<text:span text:style-name="T88"> </text:span>dei<text:span text:style-name="T107"> </text:span>prezzi<text:span text:style-name="T107"> </text:span>non<text:span text:style-name="T87"> </text:span>è<text:span text:style-name="T88"> </text:span><text:span text:style-name="T1">ammessa.</text:span></text:p>
      <text:p text:style-name="P90"/>
      <text:p text:style-name="P60"><text:span text:style-name="T10">Art.</text:span><text:span text:style-name="T17"> </text:span><text:span text:style-name="T19">26</text:span></text:p>
      <text:h text:style-name="P11" text:outline-level="2">DEFINIZIONE<text:span text:style-name="T66"> </text:span>DELLE<text:span text:style-name="T65"> </text:span><text:span text:style-name="T1">CONTROVERSIE</text:span></text:h>
      <text:p text:style-name="P93">La definizione di eventuali controversie tra l’Appaltatore e l’Amministrazione Appaltante nel corso dell’esecuzione dell’appalto sono definite ai<text:span text:style-name="T1"> </text:span>sensi<text:span text:style-name="T1"> </text:span>del<text:span text:style-name="T1"> </text:span>Capo II del D. Lgs. n. 50/2016 e ss. mm. ed ii.. Per tutte le altre controversie sarà esclusivamente competente il Foro di <text:span text:style-name="T108">Varese</text:span>.</text:p>
      <text:p text:style-name="P82"/>
      <text:p text:style-name="P82"/>
      <text:p text:style-name="P70">Il<text:span text:style-name="T58"> </text:span>Responsabile<text:span text:style-name="T109"> </text:span><text:span text:style-name="T110">Unico del Procedimento </text:span></text:p>
      <text:p text:style-name="P69"><text:span text:style-name="T2"><text:tab/><text:tab/><text:tab/><text:tab/> <text:s text:c="58"/></text:span><text:span text:style-name="T3">Comm. Capo Gabriele Ferro</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ymbol" svg:font-family="Symbol" style:font-adornments="Normale" style:font-family-generic="roman" style:font-pitch="variable" style:font-charset="x-symbol"/>
    <style:font-face style:name="Lucida Sans1" svg:font-family="'Lucida Sans'" style:font-family-generic="swiss"/>
    <style:font-face style:name="Arial" svg:font-family="Arial" style:font-family-generic="roman" style:font-pitch="variable"/>
    <style:font-face style:name="Bookman Old Style" svg:font-family="'Bookman Old Style'" style:font-family-generic="roman" style:font-pitch="variable"/>
    <style:font-face style:name="Liberation Serif" svg:font-family="'Liberation Serif'" style:font-family-generic="roman" style:font-pitch="variable"/>
    <style:font-face style:name="Verdana" svg:font-family="Verdana" style:font-family-generic="roman" style:font-pitch="variable"/>
    <style:font-face style:name="Arial1" svg:font-family="Arial" style:font-family-generic="swiss" style:font-pitch="variable"/>
    <style:font-face style:name="Liberation Sans" svg:font-family="'Liberation Sans'" style:font-family-generic="swiss" style:font-pitch="variable"/>
    <style:font-face style:name="Verdana1" svg:font-family="Verdana"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1" svg:font-family="Symbol" style:font-family-generic="system" style:font-pitch="variable"/>
    <style:font-face style:name="Verdana2" svg:font-family="Verdan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Heading_20_1" style:display-name="Heading 1" style:family="paragraph" style:parent-style-name="Standard" style:default-outline-level="2" style:list-style-name="" style:class="text">
      <style:paragraph-properties fo:margin-left="0.224cm" fo:margin-right="0.219cm" fo:margin-top="0.002cm" fo:margin-bottom="0cm" style:contextual-spacing="false" fo:line-height="0.513cm" fo:text-align="center" style:justify-single-word="false" fo:text-indent="0cm" style:auto-text-indent="false"/>
      <style:text-properties style:font-name="Verdana" fo:font-family="Verdana" style:font-family-generic="roman" style:font-pitch="variable" fo:font-size="12pt" fo:language="it" fo:country="IT" fo:font-weight="bold" style:font-name-asian="Verdana2" style:font-family-asian="Verdana" style:font-family-generic-asian="system" style:font-pitch-asian="variable" style:font-size-asian="12pt" style:language-asian="en" style:country-asian="US" style:font-weight-asian="bold" style:font-name-complex="Verdana2" style:font-family-complex="Verdana" style:font-family-generic-complex="system" style:font-pitch-complex="variable" style:font-size-complex="12pt" style:language-complex="ar" style:country-complex="SA" style:font-weight-complex="bold"/>
    </style:style>
    <style:style style:name="List_20_Paragraph" style:display-name="List Paragraph" style:family="paragraph" style:parent-style-name="Standard" style:default-outline-level="">
      <style:paragraph-properties fo:margin-left="0.198cm" fo:margin-right="0.185cm" fo:text-align="justify" style:justify-single-word="false" fo:text-indent="0cm" style:auto-text-indent="false"/>
      <style:text-properties style:font-name="Verdana" fo:font-family="Verdana" style:font-family-generic="roman" style:font-pitch="variable" fo:language="it" fo:country="IT" style:font-name-asian="Verdana2" style:font-family-asian="Verdana" style:font-family-generic-asian="system" style:font-pitch-asian="variable" style:language-asian="en" style:country-asian="US" style:font-name-complex="Verdana2" style:font-family-complex="Verdana" style:font-family-generic-complex="system" style:font-pitch-complex="variable" style:language-complex="ar" style:country-complex="SA"/>
    </style:style>
    <style:style style:name="Subtitle" style:family="paragraph" style:parent-style-name="Standard" style:next-style-name="Text_20_body" style:class="chapter">
      <style:paragraph-properties fo:text-align="center" style:justify-single-word="false"/>
      <style:text-properties style:font-name="Bookman Old Style" fo:font-family="'Bookman Old Style'" style:font-family-generic="roman" style:font-pitch="variable" fo:font-size="12pt" fo:font-weight="bold" style:font-size-asian="12pt" style:font-weight-asian="bold" style:font-name-complex="Bookman Old Style" style:font-family-complex="'Bookman Old Style'" style:font-family-generic-complex="roman" style:font-pitch-complex="variable"/>
    </style:style>
    <style:style style:name="ListLabel_20_1" style:display-name="ListLabel 1" style:family="text">
      <style:text-properties fo:font-size="12pt" fo:language="it" fo:country="IT" fo:font-style="normal" fo:font-weight="normal" style:font-name-asian="Symbol1" style:font-family-asian="Symbol" style:font-family-generic-asian="system" style:font-pitch-asian="variable" style:font-size-asian="12pt" style:language-asian="en" style:country-asian="US" style:font-style-asian="normal" style:font-weight-asian="normal" style:font-name-complex="Symbol1" style:font-family-complex="Symbol" style:font-family-generic-complex="system" style:font-pitch-complex="variable" style:font-size-complex="12pt" style:language-complex="ar" style:country-complex="SA" style:font-style-complex="normal" style:font-weight-complex="normal" style:text-scale="99%"/>
    </style:style>
    <style:style style:name="ListLabel_20_2" style:display-name="ListLabel 2" style:family="text">
      <style:text-properties fo:language="it" fo:country="IT" style:language-asian="en" style:country-asian="US" style:language-complex="ar" style:country-complex="SA"/>
    </style:style>
    <style:style style:name="ListLabel_20_3" style:display-name="ListLabel 3" style:family="text">
      <style:text-properties fo:font-size="12pt" fo:letter-spacing="normal" fo:language="it" fo:country="IT" fo:font-style="normal" fo:font-weight="normal" style:font-name-asian="Verdana2" style:font-family-asian="Verdana" style:font-family-generic-asian="system" style:font-pitch-asian="variable" style:font-size-asian="12pt" style:language-asian="en" style:country-asian="US" style:font-style-asian="normal" style:font-weight-asian="normal" style:font-name-complex="Verdana2" style:font-family-complex="Verdana" style:font-family-generic-complex="system" style:font-pitch-complex="variable" style:font-size-complex="12pt" style:language-complex="ar" style:country-complex="SA" style:font-style-complex="normal" style:font-weight-complex="normal" style:text-scale="99%"/>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635cm" fo:margin-left="0.833cm"/>
        </style:list-level-properties>
        <style:text-properties style:font-name="Symbol"/>
      </text:list-level-style-bullet>
      <text:list-level-style-bullet text:level="2" text:style-name="ListLabel_20_2" style:num-suffix="•" text:bullet-char="•">
        <style:list-level-properties text:list-level-position-and-space-mode="label-alignment">
          <style:list-level-label-alignment text:label-followed-by="listtab" fo:text-indent="-0.635cm" fo:margin-left="2.501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635cm" fo:margin-left="4.156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635cm" fo:margin-left="5.81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635cm" fo:margin-left="7.465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635cm" fo:margin-left="9.119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635cm" fo:margin-left="10.774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635cm" fo:margin-left="12.42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635cm" fo:margin-left="14.08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3" style:num-suffix=")" style:num-format="1">
        <style:list-level-properties text:list-level-position-and-space-mode="label-alignment">
          <style:list-level-label-alignment text:label-followed-by="listtab" fo:text-indent="-0.707cm" fo:margin-left="0.198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707cm" fo:margin-left="1.93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707cm" fo:margin-left="3.648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707cm" fo:margin-left="5.366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707cm" fo:margin-left="7.084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707cm" fo:margin-left="8.802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707cm" fo:margin-left="10.52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707cm" fo:margin-left="12.23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707cm" fo:margin-left="13.95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 style:num-suffix="" text:bullet-char="">
        <style:list-level-properties text:list-level-position-and-space-mode="label-alignment">
          <style:list-level-label-alignment text:label-followed-by="listtab" fo:text-indent="-0.635cm" fo:margin-left="0.833cm"/>
        </style:list-level-properties>
        <style:text-properties style:font-name="Symbol"/>
      </text:list-level-style-bullet>
      <text:list-level-style-bullet text:level="2" text:style-name="ListLabel_20_2" style:num-suffix="•" text:bullet-char="•">
        <style:list-level-properties text:list-level-position-and-space-mode="label-alignment">
          <style:list-level-label-alignment text:label-followed-by="listtab" fo:text-indent="-0.635cm" fo:margin-left="2.501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635cm" fo:margin-left="4.156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635cm" fo:margin-left="5.81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635cm" fo:margin-left="7.465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635cm" fo:margin-left="9.119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635cm" fo:margin-left="10.774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635cm" fo:margin-left="12.428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635cm" fo:margin-left="14.08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2-11-08T10:29:15.291000000</meta:creation-date>
    <dc:date>2022-11-08T10:47:16.473000000</dc:date>
    <meta:editing-duration>PT2M19S</meta:editing-duration>
    <meta:editing-cycles>3</meta:editing-cycles>
    <meta:generator>LibreOffice/4.2.5.2$Windows_x86 LibreOffice_project/61cb170a04bb1f12e77c884eab9192be736ec5f5</meta:generator>
    <meta:document-statistic meta:table-count="1" meta:image-count="1" meta:object-count="0" meta:page-count="10" meta:paragraph-count="142" meta:word-count="3712" meta:character-count="25440" meta:non-whitespace-character-count="21768"/>
  </office:meta>
</office:document-meta>
</file>